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Ubuntu2" svg:font-family="Ubuntu, 'DejaVu Serif', 'DejaVu Sans', 'Palatino Linotype', 'Droid Serif', 'Droid Sans', Calibri, Cambria, Tahoma, 'Segoe UI'"/>
    <style:font-face style:name="FreeSans1" svg:font-family="FreeSans" style:font-family-generic="swiss"/>
    <style:font-face style:name="Ubuntu1" svg:font-family="Ubuntu" style:font-pitch="variable"/>
    <style:font-face style:name="Ubuntu" svg:font-family="Ubuntu" style:font-adornments="Regular" style:font-pitch="variable"/>
    <style:font-face style:name="Ubuntu Condensed" svg:font-family="'Ubuntu Condensed'"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office:font-face-decls>
  <office:automatic-styles>
    <style:style style:name="Table1" style:family="table">
      <style:table-properties style:width="172.01mm" fo:break-before="page" table:align="left"/>
    </style:style>
    <style:style style:name="Table1.A" style:family="table-column">
      <style:table-column-properties style:column-width="9mm"/>
    </style:style>
    <style:style style:name="Table1.B" style:family="table-column">
      <style:table-column-properties style:column-width="76.99mm"/>
    </style:style>
    <style:style style:name="Table1.D" style:family="table-column">
      <style:table-column-properties style:column-width="77.03mm"/>
    </style:style>
    <style:style style:name="Table1.A1" style:family="table-cell">
      <style:table-cell-properties style:vertical-align="middle" fo:padding="0.49mm" fo:border="none"/>
    </style:style>
    <style:style style:name="Table2" style:family="table">
      <style:table-properties style:width="171.98mm" table:align="left"/>
    </style:style>
    <style:style style:name="Table2.A" style:family="table-column">
      <style:table-column-properties style:column-width="7.53mm"/>
    </style:style>
    <style:style style:name="Table2.B" style:family="table-column">
      <style:table-column-properties style:column-width="81.54mm"/>
    </style:style>
    <style:style style:name="Table2.C" style:family="table-column">
      <style:table-column-properties style:column-width="5.94mm"/>
    </style:style>
    <style:style style:name="Table2.D" style:family="table-column">
      <style:table-column-properties style:column-width="76.96mm"/>
    </style:style>
    <style:style style:name="Table2.A1" style:family="table-cell">
      <style:table-cell-properties style:vertical-align="middle" fo:padding="0.49mm" fo:border="none"/>
    </style:style>
    <style:style style:name="Table2.13" style:family="table-row">
      <style:table-row-properties style:min-row-height="11.54mm"/>
    </style:style>
    <style:style style:name="Table3" style:family="table">
      <style:table-properties style:width="172.01mm" fo:break-before="page" table:align="left"/>
    </style:style>
    <style:style style:name="Table3.A" style:family="table-column">
      <style:table-column-properties style:column-width="9.51mm"/>
    </style:style>
    <style:style style:name="Table3.B" style:family="table-column">
      <style:table-column-properties style:column-width="79.83mm"/>
    </style:style>
    <style:style style:name="Table3.D" style:family="table-column">
      <style:table-column-properties style:column-width="73.17mm"/>
    </style:style>
    <style:style style:name="Table3.A1" style:family="table-cell">
      <style:table-cell-properties style:vertical-align="middle" fo:padding="0.49mm" fo:border="none"/>
    </style:style>
    <style:style style:name="Table4" style:family="table">
      <style:table-properties style:width="71.05mm" table:align="center"/>
    </style:style>
    <style:style style:name="Table4.A" style:family="table-column">
      <style:table-column-properties style:column-width="7.27mm"/>
    </style:style>
    <style:style style:name="Table4.B" style:family="table-column">
      <style:table-column-properties style:column-width="39.07mm"/>
    </style:style>
    <style:style style:name="Table4.C" style:family="table-column">
      <style:table-column-properties style:column-width="24.71mm"/>
    </style:style>
    <style:style style:name="Table4.A1" style:family="table-cell">
      <style:table-cell-properties style:vertical-align="middle" fo:padding="0.49mm" fo:border="none"/>
    </style:style>
    <style:style style:name="Table5" style:family="table">
      <style:table-properties style:width="85.34mm" fo:margin-left="0mm" table:align="left"/>
    </style:style>
    <style:style style:name="Table5.A" style:family="table-column">
      <style:table-column-properties style:column-width="5.12mm"/>
    </style:style>
    <style:style style:name="Table5.B" style:family="table-column">
      <style:table-column-properties style:column-width="22.23mm"/>
    </style:style>
    <style:style style:name="Table5.C" style:family="table-column">
      <style:table-column-properties style:column-width="12.7mm"/>
    </style:style>
    <style:style style:name="Table5.D" style:family="table-column">
      <style:table-column-properties style:column-width="4.94mm"/>
    </style:style>
    <style:style style:name="Table5.E" style:family="table-column">
      <style:table-column-properties style:column-width="26.11mm"/>
    </style:style>
    <style:style style:name="Table5.F" style:family="table-column">
      <style:table-column-properties style:column-width="14.25mm"/>
    </style:style>
    <style:style style:name="Table5.A1" style:family="table-cell">
      <style:table-cell-properties style:vertical-align="middle" fo:padding="0.49mm" fo:border="none"/>
    </style:style>
    <style:style style:name="Table7" style:family="table">
      <style:table-properties style:width="83.52mm" table:align="margins" style:may-break-between-rows="false"/>
    </style:style>
    <style:style style:name="Table7.A" style:family="table-column">
      <style:table-column-properties style:column-width="14.96mm" style:rel-column-width="11730*"/>
    </style:style>
    <style:style style:name="Table7.B" style:family="table-column">
      <style:table-column-properties style:column-width="33.21mm" style:rel-column-width="26064*"/>
    </style:style>
    <style:style style:name="Table7.C" style:family="table-column">
      <style:table-column-properties style:column-width="35.35mm" style:rel-column-width="27741*"/>
    </style:style>
    <style:style style:name="Table7.A1" style:family="table-cell">
      <style:table-cell-properties style:vertical-align="middle" fo:padding="0.49mm" fo:border="none"/>
    </style:style>
    <style:style style:name="Table8" style:family="table">
      <style:table-properties style:width="83.87mm" fo:margin-left="-0.35mm" table:align="left"/>
    </style:style>
    <style:style style:name="Table8.A" style:family="table-column">
      <style:table-column-properties style:column-width="43.04mm"/>
    </style:style>
    <style:style style:name="Table8.B" style:family="table-column">
      <style:table-column-properties style:column-width="40.83mm"/>
    </style:style>
    <style:style style:name="Table8.A1" style:family="table-cell">
      <style:table-cell-properties style:vertical-align="middle"/>
    </style:style>
    <style:style style:name="P1" style:family="paragraph" style:parent-style-name="Standard">
      <style:text-properties officeooo:paragraph-rsid="0042d70a"/>
    </style:style>
    <style:style style:name="P2" style:family="paragraph" style:parent-style-name="Standard">
      <style:text-properties officeooo:rsid="005c5a1c" officeooo:paragraph-rsid="005c5a1c"/>
    </style:style>
    <style:style style:name="P3" style:family="paragraph" style:parent-style-name="Table_20_Contents">
      <style:text-properties style:font-name="Ubuntu Condensed"/>
    </style:style>
    <style:style style:name="P4" style:family="paragraph" style:parent-style-name="Table_20_Contents">
      <style:text-properties style:font-name="Ubuntu Condensed" officeooo:paragraph-rsid="0025d6e9"/>
    </style:style>
    <style:style style:name="P5" style:family="paragraph" style:parent-style-name="Table_20_Contents">
      <style:text-properties style:font-name="Ubuntu Condensed" officeooo:paragraph-rsid="001c9fc6"/>
    </style:style>
    <style:style style:name="P6" style:family="paragraph" style:parent-style-name="Table_20_Contents">
      <style:text-properties style:font-name="Ubuntu Condensed" officeooo:paragraph-rsid="002792e5"/>
    </style:style>
    <style:style style:name="P7" style:family="paragraph" style:parent-style-name="Table_20_Contents">
      <style:paragraph-properties fo:text-align="end" style:justify-single-word="false"/>
      <style:text-properties style:font-name="Ubuntu Condensed"/>
    </style:style>
    <style:style style:name="P8" style:family="paragraph" style:parent-style-name="Table_20_Contents">
      <style:text-properties officeooo:paragraph-rsid="001544d5"/>
    </style:style>
    <style:style style:name="P9" style:family="paragraph" style:parent-style-name="Table_20_Contents">
      <style:text-properties officeooo:paragraph-rsid="0019d271"/>
    </style:style>
    <style:style style:name="P10" style:family="paragraph" style:parent-style-name="Table_20_Contents">
      <style:text-properties officeooo:paragraph-rsid="001be817"/>
    </style:style>
    <style:style style:name="P11" style:family="paragraph" style:parent-style-name="Table_20_Contents">
      <style:text-properties officeooo:paragraph-rsid="001ea83f"/>
    </style:style>
    <style:style style:name="P12" style:family="paragraph" style:parent-style-name="Table_20_Contents">
      <style:text-properties officeooo:paragraph-rsid="00202150"/>
    </style:style>
    <style:style style:name="P13" style:family="paragraph" style:parent-style-name="Table_20_Contents">
      <style:text-properties officeooo:paragraph-rsid="002288ba"/>
    </style:style>
    <style:style style:name="P14" style:family="paragraph" style:parent-style-name="Table_20_Contents">
      <style:text-properties officeooo:paragraph-rsid="0022893c"/>
    </style:style>
    <style:style style:name="P15" style:family="paragraph" style:parent-style-name="Table_20_Contents">
      <style:text-properties officeooo:paragraph-rsid="00255511"/>
    </style:style>
    <style:style style:name="P16" style:family="paragraph" style:parent-style-name="Table_20_Contents">
      <style:text-properties officeooo:paragraph-rsid="002792e5"/>
    </style:style>
    <style:style style:name="P17" style:family="paragraph" style:parent-style-name="Table_20_Contents">
      <style:text-properties style:font-name="Ubuntu1" officeooo:paragraph-rsid="002792e5"/>
    </style:style>
    <style:style style:name="P18" style:family="paragraph" style:parent-style-name="Table_20_Contents">
      <style:text-properties style:font-name="Ubuntu1" officeooo:paragraph-rsid="00290e66"/>
    </style:style>
    <style:style style:name="P19" style:family="paragraph" style:parent-style-name="Table_20_Contents">
      <style:text-properties officeooo:paragraph-rsid="00300ed6"/>
    </style:style>
    <style:style style:name="P20" style:family="paragraph" style:parent-style-name="Table_20_Contents">
      <style:text-properties officeooo:paragraph-rsid="0031a2ce"/>
    </style:style>
    <style:style style:name="P21" style:family="paragraph" style:parent-style-name="Table_20_Contents">
      <style:text-properties officeooo:paragraph-rsid="00370197"/>
    </style:style>
    <style:style style:name="P22" style:family="paragraph" style:parent-style-name="Table_20_Contents">
      <style:text-properties officeooo:paragraph-rsid="003a082a"/>
    </style:style>
    <style:style style:name="P23" style:family="paragraph" style:parent-style-name="Table_20_Contents">
      <style:text-properties officeooo:paragraph-rsid="003c58cf"/>
    </style:style>
    <style:style style:name="P24" style:family="paragraph" style:parent-style-name="Table_20_Contents">
      <style:text-properties officeooo:rsid="003c58cf" officeooo:paragraph-rsid="003c58cf"/>
    </style:style>
    <style:style style:name="P25" style:family="paragraph" style:parent-style-name="Table_20_Contents">
      <style:text-properties officeooo:paragraph-rsid="003c6ffe"/>
    </style:style>
    <style:style style:name="P26" style:family="paragraph" style:parent-style-name="Table_20_Contents">
      <style:text-properties officeooo:paragraph-rsid="003d9e3d"/>
    </style:style>
    <style:style style:name="P27" style:family="paragraph" style:parent-style-name="Table_20_Contents">
      <style:text-properties officeooo:paragraph-rsid="004bb4b2"/>
    </style:style>
    <style:style style:name="P28" style:family="paragraph" style:parent-style-name="Table_20_Contents">
      <style:text-properties officeooo:paragraph-rsid="00512fc7"/>
    </style:style>
    <style:style style:name="P29" style:family="paragraph" style:parent-style-name="Table_20_Contents">
      <style:text-properties fo:font-size="10pt" style:font-size-asian="10pt" style:font-size-complex="10pt"/>
    </style:style>
    <style:style style:name="P30" style:family="paragraph" style:parent-style-name="Table_20_Contents">
      <style:text-properties fo:font-size="10pt" fo:language="ru" fo:country="RU" style:font-size-asian="10pt" style:font-size-complex="10pt"/>
    </style:style>
    <style:style style:name="P31" style:family="paragraph" style:parent-style-name="Table_20_Contents">
      <style:text-properties officeooo:paragraph-rsid="0068d6f9"/>
    </style:style>
    <style:style style:name="P32" style:family="paragraph" style:parent-style-name="Table_20_Contents">
      <style:text-properties officeooo:paragraph-rsid="006a6af4"/>
    </style:style>
    <style:style style:name="P33" style:family="paragraph" style:parent-style-name="Table_20_Contents">
      <style:text-properties officeooo:paragraph-rsid="006bb0e3"/>
    </style:style>
    <style:style style:name="P34" style:family="paragraph" style:parent-style-name="Table_20_Contents">
      <style:text-properties officeooo:paragraph-rsid="006cd006"/>
    </style:style>
    <style:style style:name="P35" style:family="paragraph" style:parent-style-name="Table_20_Contents">
      <style:paragraph-properties fo:text-align="end" style:justify-single-word="false"/>
    </style:style>
    <style:style style:name="P36" style:family="paragraph" style:parent-style-name="List_20_Heading">
      <style:text-properties fo:language="ru" fo:country="RU"/>
    </style:style>
    <style:style style:name="P37" style:family="paragraph" style:parent-style-name="Quotations">
      <style:text-properties fo:language="ru" fo:country="RU"/>
    </style:style>
    <style:style style:name="P38" style:family="paragraph" style:parent-style-name="Quotations">
      <style:text-properties officeooo:paragraph-rsid="008e193a"/>
    </style:style>
    <style:style style:name="P39" style:family="paragraph" style:parent-style-name="Text_20_body">
      <style:paragraph-properties fo:line-height="115%"/>
    </style:style>
    <style:style style:name="P40" style:family="paragraph" style:parent-style-name="Text_20_body">
      <style:text-properties officeooo:paragraph-rsid="0071aae6"/>
    </style:style>
    <style:style style:name="P41" style:family="paragraph" style:parent-style-name="Text_20_body">
      <style:text-properties fo:language="eo" fo:country="none"/>
    </style:style>
    <style:style style:name="P42" style:family="paragraph" style:parent-style-name="Text_20_body">
      <style:paragraph-properties fo:margin-top="0mm" fo:margin-bottom="0mm" loext:contextual-spacing="false"/>
    </style:style>
    <style:style style:name="P43" style:family="paragraph" style:parent-style-name="Text_20_body">
      <style:paragraph-properties fo:margin-top="0mm" fo:margin-bottom="0mm" loext:contextual-spacing="false" fo:text-align="center" style:justify-single-word="false"/>
    </style:style>
    <style:style style:name="P44" style:family="paragraph" style:parent-style-name="Text_20_body">
      <style:paragraph-properties fo:margin-top="0mm" fo:margin-bottom="0mm" loext:contextual-spacing="false" fo:text-align="justify" style:justify-single-word="false"/>
    </style:style>
    <style:style style:name="P45" style:family="paragraph" style:parent-style-name="Text_20_body">
      <style:paragraph-properties fo:margin-top="0mm" fo:margin-bottom="0mm" loext:contextual-spacing="false"/>
      <style:text-properties officeooo:paragraph-rsid="0072bd35"/>
    </style:style>
    <style:style style:name="P46" style:family="paragraph" style:parent-style-name="Text_20_body">
      <style:paragraph-properties fo:margin-top="0mm" fo:margin-bottom="0mm" loext:contextual-spacing="false"/>
      <style:text-properties fo:language="eo" fo:country="none"/>
    </style:style>
    <style:style style:name="P47" style:family="paragraph" style:parent-style-name="Heading_20_2">
      <style:paragraph-properties fo:break-before="column"/>
    </style:style>
    <style:style style:name="P48" style:family="paragraph" style:parent-style-name="Heading_20_2">
      <style:paragraph-properties fo:break-before="column"/>
      <style:text-properties officeooo:paragraph-rsid="0042d70a"/>
    </style:style>
    <style:style style:name="P49" style:family="paragraph" style:parent-style-name="List_20_Contents">
      <style:paragraph-properties fo:margin-top="0mm" fo:margin-bottom="4.99mm" loext:contextual-spacing="false"/>
    </style:style>
    <style:style style:name="P50" style:family="paragraph" style:parent-style-name="v1">
      <style:text-properties style:font-name="Ubuntu Condensed"/>
    </style:style>
    <style:style style:name="P51" style:family="paragraph" style:parent-style-name="v1">
      <style:text-properties officeooo:paragraph-rsid="00202150"/>
    </style:style>
    <style:style style:name="P52" style:family="paragraph" style:parent-style-name="v1">
      <style:text-properties officeooo:paragraph-rsid="0022893c"/>
    </style:style>
    <style:style style:name="P53" style:family="paragraph" style:parent-style-name="v1">
      <style:text-properties officeooo:paragraph-rsid="006bb0e3"/>
    </style:style>
    <style:style style:name="P54" style:family="paragraph" style:parent-style-name="v1">
      <style:paragraph-properties fo:margin-left="0mm" fo:margin-right="0mm" fo:text-indent="5.01mm" style:auto-text-indent="false"/>
      <style:text-properties style:font-name="Ubuntu Condensed"/>
    </style:style>
    <style:style style:name="P55" style:family="paragraph" style:parent-style-name="v2">
      <style:text-properties style:font-name="Ubuntu Condensed"/>
    </style:style>
    <style:style style:name="P56" style:family="paragraph" style:parent-style-name="v2">
      <style:text-properties officeooo:paragraph-rsid="0025fb29"/>
    </style:style>
    <style:style style:name="P57" style:family="paragraph" style:parent-style-name="Text_20_body">
      <style:paragraph-properties fo:margin-left="0mm" fo:margin-right="0mm" fo:margin-top="2.75mm" fo:margin-bottom="2.47mm" loext:contextual-spacing="false" fo:text-indent="0mm" style:auto-text-indent="false"/>
    </style:style>
    <style:style style:name="P58" style:family="paragraph" style:parent-style-name="Text_20_body">
      <style:paragraph-properties fo:margin-top="2.75mm" fo:margin-bottom="2.47mm" loext:contextual-spacing="false" fo:text-align="justify" style:justify-single-word="false"/>
    </style:style>
    <style:style style:name="P59" style:family="paragraph" style:parent-style-name="Table_20_Heading">
      <style:text-properties fo:font-size="10pt" style:font-size-asian="10pt" style:font-size-complex="10pt"/>
    </style:style>
    <style:style style:name="P60" style:family="paragraph" style:parent-style-name="Table_20_Heading">
      <style:paragraph-properties fo:text-align="start" style:justify-single-word="false"/>
      <style:text-properties fo:font-size="10pt" style:font-size-asian="10pt" style:font-size-complex="10pt"/>
    </style:style>
    <style:style style:name="P61" style:family="paragraph" style:parent-style-name="Poem">
      <style:text-properties fo:language="ru" fo:country="RU"/>
    </style:style>
    <style:style style:name="P62" style:family="paragraph" style:parent-style-name="Heading_20_2">
      <style:text-properties officeooo:paragraph-rsid="00952f54"/>
    </style:style>
    <style:style style:name="P63" style:family="paragraph" style:parent-style-name="Standard" style:list-style-name="L2"/>
    <style:style style:name="P64" style:family="paragraph" style:parent-style-name="Text_20_body" style:list-style-name="L1"/>
    <style:style style:name="P65" style:family="paragraph" style:parent-style-name="Text_20_body" style:list-style-name="L5">
      <style:text-properties officeooo:paragraph-rsid="0071aae6"/>
    </style:style>
    <style:style style:name="P66" style:family="paragraph" style:parent-style-name="Text_20_body" style:list-style-name="L6"/>
    <style:style style:name="P67" style:family="paragraph" style:parent-style-name="Text_20_body" style:list-style-name="L10">
      <style:text-properties officeooo:paragraph-rsid="007a8160"/>
    </style:style>
    <style:style style:name="P68" style:family="paragraph" style:parent-style-name="Text_20_body" style:list-style-name="L11"/>
    <style:style style:name="P69" style:family="paragraph" style:parent-style-name="Text_20_body" style:list-style-name="L1">
      <style:paragraph-properties fo:margin-top="0mm" fo:margin-bottom="0mm" loext:contextual-spacing="false"/>
    </style:style>
    <style:style style:name="P70" style:family="paragraph" style:parent-style-name="Text_20_body" style:list-style-name="L3">
      <style:paragraph-properties fo:margin-top="0mm" fo:margin-bottom="0mm" loext:contextual-spacing="false"/>
    </style:style>
    <style:style style:name="P71" style:family="paragraph" style:parent-style-name="Text_20_body" style:list-style-name="L4">
      <style:paragraph-properties fo:margin-top="0mm" fo:margin-bottom="0mm" loext:contextual-spacing="false"/>
    </style:style>
    <style:style style:name="P72" style:family="paragraph" style:parent-style-name="Text_20_body" style:list-style-name="L5">
      <style:paragraph-properties fo:margin-top="0mm" fo:margin-bottom="0mm" loext:contextual-spacing="false"/>
    </style:style>
    <style:style style:name="P73" style:family="paragraph" style:parent-style-name="Text_20_body" style:list-style-name="L6">
      <style:paragraph-properties fo:margin-top="0mm" fo:margin-bottom="0mm" loext:contextual-spacing="false"/>
    </style:style>
    <style:style style:name="P74" style:family="paragraph" style:parent-style-name="Text_20_body" style:list-style-name="L7">
      <style:paragraph-properties fo:margin-top="0mm" fo:margin-bottom="0mm" loext:contextual-spacing="false"/>
    </style:style>
    <style:style style:name="P75" style:family="paragraph" style:parent-style-name="Text_20_body" style:list-style-name="L8">
      <style:paragraph-properties fo:margin-top="0mm" fo:margin-bottom="0mm" loext:contextual-spacing="false"/>
    </style:style>
    <style:style style:name="P76" style:family="paragraph" style:parent-style-name="Text_20_body" style:list-style-name="L9">
      <style:paragraph-properties fo:margin-top="0mm" fo:margin-bottom="0mm" loext:contextual-spacing="false"/>
    </style:style>
    <style:style style:name="P77" style:family="paragraph" style:parent-style-name="Text_20_body" style:list-style-name="L11">
      <style:paragraph-properties fo:margin-top="0mm" fo:margin-bottom="0mm" loext:contextual-spacing="false"/>
    </style:style>
    <style:style style:name="P78" style:family="paragraph" style:parent-style-name="Text_20_body" style:list-style-name="L10">
      <style:paragraph-properties fo:margin-top="1.66mm" fo:margin-bottom="0mm" loext:contextual-spacing="false"/>
      <style:text-properties officeooo:paragraph-rsid="007a8160"/>
    </style:style>
    <style:style style:name="P79" style:family="paragraph" style:parent-style-name="Heading_20_2" style:list-style-name="L2"/>
    <style:style style:name="P80" style:family="paragraph" style:parent-style-name="Heading_20_2" style:list-style-name="L2">
      <style:text-properties officeooo:paragraph-rsid="0042d70a"/>
    </style:style>
    <style:style style:name="P81" style:family="paragraph" style:parent-style-name="Heading_20_1" style:master-page-name="HTML">
      <style:paragraph-properties fo:text-align="center" style:justify-single-word="false" style:page-number="auto"/>
    </style:style>
    <style:style style:name="P82" style:family="paragraph" style:parent-style-name="Heading_20_1" style:list-style-name="L2">
      <style:paragraph-properties fo:break-before="page"/>
    </style:style>
    <style:style style:name="T1" style:family="text">
      <style:text-properties fo:font-style="italic"/>
    </style:style>
    <style:style style:name="T2" style:family="text">
      <style:text-properties fo:font-style="italic" style:font-style-asian="italic" style:font-style-complex="italic"/>
    </style:style>
    <style:style style:name="T3" style:family="text">
      <style:text-properties style:text-line-through-style="solid" style:text-line-through-type="single"/>
    </style:style>
    <style:style style:name="T4" style:family="text">
      <style:text-properties fo:language="ru" fo:country="RU"/>
    </style:style>
    <style:style style:name="T5" style:family="text">
      <style:text-properties fo:language="ru" fo:country="RU" fo:font-weight="bold"/>
    </style:style>
    <style:style style:name="T6" style:family="text">
      <style:text-properties fo:language="ru" fo:country="RU" officeooo:rsid="005c5a1c"/>
    </style:style>
    <style:style style:name="T7" style:family="text">
      <style:text-properties fo:language="ru" fo:country="RU" officeooo:rsid="005f70c8"/>
    </style:style>
    <style:style style:name="T8" style:family="text">
      <style:text-properties fo:language="ru" fo:country="RU" fo:font-style="italic" style:font-style-asian="italic" style:font-style-complex="italic"/>
    </style:style>
    <style:style style:name="T9" style:family="text">
      <style:text-properties fo:language="en" fo:country="US"/>
    </style:style>
    <style:style style:name="T10" style:family="text">
      <style:text-properties fo:font-weight="bold"/>
    </style:style>
    <style:style style:name="T11" style:family="text">
      <style:text-properties fo:language="pl" fo:country="PL" fo:font-style="italic"/>
    </style:style>
    <style:style style:name="T12" style:family="text">
      <style:text-properties fo:language="hu" fo:country="HU" fo:font-style="italic"/>
    </style:style>
    <style:style style:name="T13" style:family="text">
      <style:text-properties fo:language="la" fo:country="VA" fo:font-style="italic"/>
    </style:style>
    <style:style style:name="T14" style:family="text">
      <style:text-properties fo:language="tr" fo:country="TR" fo:font-style="italic"/>
    </style:style>
    <style:style style:name="T15" style:family="text">
      <style:text-properties style:font-name="Ubuntu Condensed"/>
    </style:style>
    <style:style style:name="T16" style:family="text">
      <style:text-properties officeooo:rsid="00202150"/>
    </style:style>
    <style:style style:name="T17" style:family="text">
      <style:text-properties officeooo:rsid="002aaab3"/>
    </style:style>
    <style:style style:name="T18" style:family="text">
      <style:text-properties officeooo:rsid="00336d43"/>
    </style:style>
    <style:style style:name="T19" style:family="text">
      <style:text-properties officeooo:rsid="004802ea"/>
    </style:style>
    <style:style style:name="T20" style:family="text">
      <style:text-properties officeooo:rsid="0054e539"/>
    </style:style>
    <style:style style:name="T21" style:family="text">
      <style:text-properties officeooo:rsid="005755ea"/>
    </style:style>
    <style:style style:name="T22" style:family="text">
      <style:text-properties officeooo:rsid="0058b099"/>
    </style:style>
    <style:style style:name="T23" style:family="text">
      <style:text-properties officeooo:rsid="005c5a1c"/>
    </style:style>
    <style:style style:name="T24" style:family="text">
      <style:text-properties officeooo:rsid="005caa3b"/>
    </style:style>
    <style:style style:name="T25" style:family="text">
      <style:text-properties officeooo:rsid="005db3cb"/>
    </style:style>
    <style:style style:name="T26" style:family="text">
      <style:text-properties officeooo:rsid="005f5cec"/>
    </style:style>
    <style:style style:name="T27" style:family="text">
      <style:text-properties officeooo:rsid="0060e306"/>
    </style:style>
    <style:style style:name="T28" style:family="text">
      <style:text-properties officeooo:rsid="0070099f"/>
    </style:style>
    <style:style style:name="T29" style:family="text">
      <style:text-properties officeooo:rsid="00749172"/>
    </style:style>
    <style:style style:name="T30" style:family="text">
      <style:text-properties officeooo:rsid="00772090"/>
    </style:style>
    <style:style style:name="T31" style:family="text">
      <style:text-properties officeooo:rsid="00780c66"/>
    </style:style>
    <style:style style:name="T32" style:family="text">
      <style:text-properties officeooo:rsid="00784579"/>
    </style:style>
    <style:style style:name="T33" style:family="text">
      <style:text-properties officeooo:rsid="0078c6da"/>
    </style:style>
    <style:style style:name="T34" style:family="text">
      <style:text-properties officeooo:rsid="007a8160"/>
    </style:style>
    <style:style style:name="T35" style:family="text">
      <style:text-properties officeooo:rsid="007b90c1"/>
    </style:style>
    <style:style style:name="T36" style:family="text">
      <style:text-properties officeooo:rsid="007bda75"/>
    </style:style>
    <style:style style:name="T37" style:family="text">
      <style:text-properties officeooo:rsid="0087cc96"/>
    </style:style>
    <style:style style:name="T38" style:family="text">
      <style:text-properties officeooo:rsid="008ad810"/>
    </style:style>
    <style:style style:name="T39" style:family="text">
      <style:text-properties officeooo:rsid="008c6989"/>
    </style:style>
    <style:style style:name="T40" style:family="text">
      <style:text-properties officeooo:rsid="008e0247"/>
    </style:style>
    <style:style style:name="T41" style:family="text">
      <style:text-properties officeooo:rsid="008f4d57"/>
    </style:style>
    <style:style style:name="T42" style:family="text">
      <style:text-properties officeooo:rsid="009136e7"/>
    </style:style>
    <style:style style:name="T43" style:family="text">
      <style:text-properties fo:font-weight="normal" style:font-weight-asian="normal" style:font-weight-complex="normal"/>
    </style:style>
    <style:style style:name="T44" style:family="text">
      <style:text-properties style:text-position="super 58%"/>
    </style:style>
    <style:style style:name="T45" style:family="text">
      <style:text-properties officeooo:rsid="009d5ba8"/>
    </style:style>
    <style:style style:name="fr1" style:family="graphic" style:parent-style-name="OLE">
      <style:graphic-properties style:vertical-pos="from-top" style:vertical-rel="paragraph" style:horizontal-pos="from-left" style:horizontal-rel="paragraph" draw:ole-draw-aspect="1" draw:frame-margin-horizontal="0px" draw:frame-margin-vertical="0px"/>
    </style:style>
    <style:style style:name="Sect1" style:family="section">
      <style:section-properties text:dont-balance-text-columns="false" style:editable="false">
        <style:columns fo:column-count="2" fo:column-gap="4.97mm">
          <style:column style:rel-width="32767*" fo:start-indent="0mm" fo:end-indent="2.49mm"/>
          <style:column style:rel-width="32768*" fo:start-indent="2.49mm" fo:end-indent="0mm"/>
        </style:columns>
      </style:section-properties>
    </style:style>
    <text:list-style style:name="L1">
      <text:list-level-style-bullet text:level="1" text:style-name="Bullet_20_Symbols" style:num-suffix="." text:bullet-char="•">
        <style:list-level-properties text:min-label-width="4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2">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4">
      <text:list-level-style-bullet text:level="1" text:style-name="Bullet_20_Symbols" text:bullet-char="•">
        <style:list-level-properties text:list-level-position-and-space-mode="label-alignment">
          <style:list-level-label-alignment text:label-followed-by="listtab" text:list-tab-stop-position="12.7mm" fo:text-indent="-6.35mm" fo:margin-left="12.7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4mm" fo:text-indent="-4mm" fo:margin-left="4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4mm" fo:text-indent="-4mm" fo:margin-left="4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5.01mm" fo:text-indent="-5.01mm" fo:margin-left="5.01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mm" fo:text-indent="-6.35mm" fo:margin-left="12.7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5.01mm" fo:text-indent="-5.01mm" fo:margin-left="5.01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10">
      <text:list-level-style-bullet text:level="1" text:style-name="Bullet_20_Symbols" text:bullet-char="•">
        <style:list-level-properties text:list-level-position-and-space-mode="label-alignment">
          <style:list-level-label-alignment text:label-followed-by="listtab" text:list-tab-stop-position="4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5.01mm" fo:text-indent="-5.01mm" fo:margin-left="5.01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Section2">
        <text:h text:style-name="P81" text:outline-level="1">La parolo<text:line-break/>pri la miltiro Igora<text:line-break/><text:span text:style-name="T43">de Igoro,<text:line-break/>filo de Svetoslavo,<text:line-break/> nepo de Olgo</text:span></text:h>
        <text:p text:style-name="Subtitle">La prarusa teksto<text:line-break/>kun traduko kaj komentaro de Sergio Pokrovskij</text:p>
        <text:h text:style-name="P62" text:outline-level="2"/>
        <text:h text:style-name="P47" text:outline-level="2"><text:bookmark-start text:name="__RefHeading___Toc14986_3537603899"/>Antaŭparolo<text:bookmark-end text:name="__RefHeading___Toc14986_3537603899"/></text:h>
        <text:p text:style-name="Text_20_body">Komence de majo de la jaro 1185ª Igoro, unu el la limlandaj Rusujaj princoj, entreprenis rabocelan militan ekspedicion en la Kipĉakan Stepon, suferis malvenkon kaj iĝis militkaptito. Tiu banala kaj eĉ hontinda epizodo en la rilatoj inter la Orienta Eŭropo kaj la Okcidenta Stepo rezultigis estiĝon de la plej eminenta kaj la plej frua prarusa poemo — almenaŭ inter tiuj splitoj de la arbo de la prarusa literaturo, kiuj sukcesis nin atingi tra la brulegoj de sinsekvaj invadoj, ekde la mongola ĝis la Napoleona.</text:p>
        <text:p text:style-name="P42">Pasos ok jarcentoj, kaj en novembro 1983 la Ĝenerala Konferenco de Unesko akceptos rezolucion, per kiu ĝi</text:p>
        <text:list xml:id="list3948433613" text:style-name="L1">
          <text:list-item>
            <text:p text:style-name="P69"><text:span text:style-name="T1">agnoskante</text:span> la neestingiĝantan valoron de tiu verko en la evoluo de la rusa kaj de la slavaj literaturoj … </text:p>
          </text:list-item>
          <text:list-item>
            <text:p text:style-name="P69"><text:soft-page-break/><text:span text:style-name="T1">konsiderante</text:span> la vastan internacian renomon de tiu literatura monumento kaj la influon kiun ĝi, kun la aliaj grandaj verkoj de la antikvaj literaturoj, plu havas sur la mondan literaturan procezon, </text:p>
          </text:list-item>
          <text:list-item>
            <text:p text:style-name="P64"><text:span text:style-name="T1">alvokas</text:span> la sciencan kaj kulturan komunumon de la ŝtatoj membroj de Unesko celebri tiun datrevenon notindan en la historio de la monda literaturo.</text:p>
          </text:list-item>
        </text:list>
        <text:p text:style-name="Text_20_body">Tiu mallonga verko vive interesis multajn generaciojn de rusaj legantoj. Por iuj ĝi estis <text:span text:style-name="T1">Eposo</text:span>, prezentanta la heroaĵojn kaj la personan dramon de princo Igoro; tiu naiva vidpunkto inspiris la faman operon de A.P. Borodin <text:span text:style-name="T1">Princo Igoro</text:span> kaj la du unuajn tradukojn de la verko en Esperanton. Por aliaj ĝi estas mirinda profetaĵo: «la nekonata aŭtoro kvazaŭ viziis la katastrofon okazontan post 50 jaroj, li teruriĝis, ekkriis — sed oni lin ne aŭdis». Fine, la esploremulojn la verko defias per sia abunda materialo por studoj filologiaj (la sola problemo pri la ĝusta disvortigo estas neelĉerpebla fonto de intelekta ĝuo); kulturologiaj (ekz-e, estas vere amuza vidi unu saman pasaĵon atribuata jen al influo varenge-skalde-ĝermana, jen al la Siberia-tjurka ŝamanismo); historiaj (kiuj eventoj estas aludataj); kaj eĉ per tute detektivaj enketoj pri la cirkonstancoj de la malkovro de la manuskripto kaj pri ĝia malapero en la Moskva brulego dum la Napoleona invado.</text:p>
        <text:p text:style-name="Text_20_body">Bonvenon en la jaron 1185<text:span text:style-name="T44">an</text:span>. La saracenoj ankoraŭ ne reprenis Jerusalemon. Ankoraŭ ne fondiĝis la Teŭtona Ordeno. La kruckavaliroj ankoraŭ ne mortvundis Bizancion. Tre malproksime, ie trans Bajkalo, Temuĝino jam tri jarojn portas la titolon <text:span text:style-name="T1">Ĉingis-ĥano.</text:span></text:p>
      </text:section>
      <table:table table:name="Table1" table:style-name="Table1">
        <table:table-column table:style-name="Table1.A"/>
        <table:table-column table:style-name="Table1.B"/>
        <table:table-column table:style-name="Table1.A"/>
        <table:table-column table:style-name="Table1.D"/>
        <table:table-row>
          <table:table-cell table:style-name="Table1.A1" office:value-type="string">
            <text:p text:style-name="P28"><text:span text:style-name="T15"><office:annotation><dc:date>2020-05-08T18:41:28.832522982</dc:date><text:p>Time-stamp: "2020-05-08 16:40:04 sergio"</text:p></office:annotation></text:span><text:span text:style-name="T15"><office:annotation><dc:date>2020-05-08T18:41:28.833208841</dc:date><text:p>HTML: &lt;meta http-equiv="content-language" content="eo, ru"&gt;</text:p></office:annotation></text:span><text:a xlink:type="simple" xlink:href="#titolo" office:name="0.0R" text:style-name="Internet_20_link" text:visited-style-name="Visited_20_Internet_20_Link"><text:span text:style-name="T15">01</text:span></text:a></text:p>
          </table:table-cell>
          <table:table-cell table:style-name="Table1.A1" office:value-type="string">
            <text:h text:style-name="Heading_20_2" text:outline-level="2"><text:bookmark-start text:name="__RefHeading___Toc14988_3537603899"/>Слово о пълку Игоревѣ,<text:bookmark-end text:name="__RefHeading___Toc14988_3537603899"/></text:h>
          </table:table-cell>
          <table:table-cell table:style-name="Table1.A1" office:value-type="string">
            <text:p text:style-name="Table_20_Contents"><text:a xlink:type="simple" xlink:href="#titolo" office:name="0.0" text:style-name="Internet_20_link" text:visited-style-name="Visited_20_Internet_20_Link"><text:span text:style-name="T15">01</text:span></text:a></text:p>
          </table:table-cell>
          <table:table-cell table:style-name="Table1.A1" office:value-type="string">
            <text:h text:style-name="Heading_20_2" text:outline-level="2"><text:bookmark-start text:name="__RefHeading___Toc14990_3537603899"/>Parolo pri la militiro Igora,<text:bookmark-end text:name="__RefHeading___Toc14990_3537603899"/></text:h>
          </table:table-cell>
        </table:table-row>
        <table:table-row>
          <table:table-cell table:style-name="Table1.A1" office:value-type="string">
            <text:p text:style-name="P3"> </text:p>
          </table:table-cell>
          <table:table-cell table:style-name="Table1.A1" office:value-type="string">
            <text:h text:style-name="Heading_20_3" text:outline-level="3"><text:bookmark-start text:name="__RefHeading___Toc14992_3537603899"/>Игоря, сына Святъславля, внука Ольгова<text:bookmark-end text:name="__RefHeading___Toc14992_3537603899"/></text:h>
          </table:table-cell>
          <table:table-cell table:style-name="Table1.A1" office:value-type="string">
            <text:p text:style-name="P3"> </text:p>
          </table:table-cell>
          <table:table-cell table:style-name="Table1.A1" office:value-type="string">
            <text:h text:style-name="Heading_20_3" text:outline-level="3"><text:bookmark-start text:name="__RefHeading___Toc14994_3537603899"/>de Igoro, filo de Svetoslavo, nepo de Olgo<text:bookmark-end text:name="__RefHeading___Toc14994_3537603899"/></text:h>
          </table:table-cell>
        </table:table-row>
        <table:table-row>
          <table:table-cell table:style-name="Table1.A1" office:value-type="string">
            <text:p text:style-name="P3"> </text:p>
          </table:table-cell>
          <table:table-cell table:style-name="Table1.A1" office:value-type="string">
            <text:p text:style-name="Table_20_Heading">Часть первая. Поход</text:p>
          </table:table-cell>
          <table:table-cell table:style-name="Table1.A1" office:value-type="string">
            <text:p text:style-name="P3"> </text:p>
          </table:table-cell>
          <table:table-cell table:style-name="Table1.A1" office:value-type="string">
            <text:p text:style-name="Table_20_Heading">Parto unua. La militiro </text:p>
          </table:table-cell>
        </table:table-row>
        <table:table-row>
          <table:table-cell table:style-name="Table1.A1" office:value-type="string">
            <text:p text:style-name="P3"> </text:p>
          </table:table-cell>
          <table:table-cell table:style-name="Table1.A1" office:value-type="string">
            <text:p text:style-name="Table_20_Heading">1. Зачин</text:p>
          </table:table-cell>
          <table:table-cell table:style-name="Table1.A1" office:value-type="string">
            <text:p text:style-name="P3"> </text:p>
          </table:table-cell>
          <table:table-cell table:style-name="Table1.A1" office:value-type="string">
            <text:p text:style-name="Table_20_Heading">1. Enkonduko </text:p>
          </table:table-cell>
        </table:table-row>
        <table:table-row>
          <table:table-cell table:style-name="Table1.A1" office:value-type="string">
            <text:p text:style-name="Table_20_Contents"><text:a xlink:type="simple" xlink:href="#N1.1" office:name="1.1R" text:style-name="Internet_20_link" text:visited-style-name="Visited_20_Internet_20_Link"><text:span text:style-name="T15">01</text:span></text:a></text:p>
          </table:table-cell>
          <table:table-cell table:style-name="Table1.A1" office:value-type="string">
            <text:p text:style-name="Table_20_Contents">Не лѣпо ли ны бяшетъ, братiе,</text:p>
          </table:table-cell>
          <table:table-cell table:style-name="Table1.A1" office:value-type="string">
            <text:p text:style-name="Table_20_Contents"><text:a xlink:type="simple" xlink:href="#N1.1" office:name="1.1" text:style-name="Internet_20_link" text:visited-style-name="Visited_20_Internet_20_Link"><text:span text:style-name="T15">01</text:span></text:a></text:p>
          </table:table-cell>
          <table:table-cell table:style-name="Table1.A1" office:value-type="string">
            <text:p text:style-name="Table_20_Contents">Ĉu ne konvenus, ke ni, fratoj, </text:p>
          </table:table-cell>
        </table:table-row>
        <table:table-row>
          <table:table-cell table:style-name="Table1.A1" office:value-type="string">
            <text:p text:style-name="P3">02</text:p>
          </table:table-cell>
          <table:table-cell table:style-name="Table1.A1" office:value-type="string">
            <text:p text:style-name="Table_20_Contents">начяти старыми словесы</text:p>
          </table:table-cell>
          <table:table-cell table:style-name="Table1.A1" office:value-type="string">
            <text:p text:style-name="P3">02</text:p>
          </table:table-cell>
          <table:table-cell table:style-name="Table1.A1" office:value-type="string">
            <text:p text:style-name="Table_20_Contents">komencu en malnova maniero </text:p>
          </table:table-cell>
        </table:table-row>
        <table:table-row>
          <table:table-cell table:style-name="Table1.A1" office:value-type="string">
            <text:p text:style-name="P3">03</text:p>
          </table:table-cell>
          <table:table-cell table:style-name="Table1.A1" office:value-type="string">
            <text:p text:style-name="Table_20_Contents">трудныхъ повѣстiй о пълку Игоревѣ,</text:p>
          </table:table-cell>
          <table:table-cell table:style-name="Table1.A1" office:value-type="string">
            <text:p text:style-name="P3">03</text:p>
          </table:table-cell>
          <table:table-cell table:style-name="Table1.A1" office:value-type="string">
            <text:p text:style-name="P3">la amarajn rakontojn pri la militiro Igora, </text:p>
          </table:table-cell>
        </table:table-row>
        <table:table-row>
          <table:table-cell table:style-name="Table1.A1" office:value-type="string">
            <text:p text:style-name="Table_20_Contents"><text:a xlink:type="simple" xlink:href="#N1.4" office:name="1.4R" text:style-name="Internet_20_link" text:visited-style-name="Visited_20_Internet_20_Link"><text:span text:style-name="T15">04</text:span></text:a></text:p>
          </table:table-cell>
          <table:table-cell table:style-name="Table1.A1" office:value-type="string">
            <text:p text:style-name="v1">Игоря Святъславлича?</text:p>
          </table:table-cell>
          <table:table-cell table:style-name="Table1.A1" office:value-type="string">
            <text:p text:style-name="Table_20_Contents"><text:a xlink:type="simple" xlink:href="#N1.4" office:name="1.4" text:style-name="Internet_20_link" text:visited-style-name="Visited_20_Internet_20_Link"><text:span text:style-name="T15">04</text:span></text:a></text:p>
          </table:table-cell>
          <table:table-cell table:style-name="Table1.A1" office:value-type="string">
            <text:p text:style-name="v1">de Igoro Svetoslavido? </text:p>
          </table:table-cell>
        </table:table-row>
        <table:table-row>
          <table:table-cell table:style-name="Table1.A1" office:value-type="string">
            <text:p text:style-name="P3">05</text:p>
          </table:table-cell>
          <table:table-cell table:style-name="Table1.A1" office:value-type="string">
            <text:p text:style-name="Table_20_Contents">Начати же ся тъй пѣсни</text:p>
          </table:table-cell>
          <table:table-cell table:style-name="Table1.A1" office:value-type="string">
            <text:p text:style-name="P3">05</text:p>
          </table:table-cell>
          <table:table-cell table:style-name="Table1.A1" office:value-type="string">
            <text:p text:style-name="Table_20_Contents">Komenciĝu do la kanto </text:p>
          </table:table-cell>
        </table:table-row>
        <table:table-row>
          <table:table-cell table:style-name="Table1.A1" office:value-type="string">
            <text:p text:style-name="P3">06</text:p>
          </table:table-cell>
          <table:table-cell table:style-name="Table1.A1" office:value-type="string">
            <text:p text:style-name="Table_20_Contents">по былинамь сего времени,</text:p>
          </table:table-cell>
          <table:table-cell table:style-name="Table1.A1" office:value-type="string">
            <text:p text:style-name="P3"><text:bookmark text:name="1.61"/>06</text:p>
          </table:table-cell>
          <table:table-cell table:style-name="Table1.A1" office:value-type="string">
            <text:p text:style-name="Table_20_Contents">pri la faroj de la tempo nuna </text:p>
          </table:table-cell>
        </table:table-row>
        <table:table-row>
          <table:table-cell table:style-name="Table1.A1" office:value-type="string">
            <text:p text:style-name="Table_20_Contents"><text:a xlink:type="simple" xlink:href="#N1.7" office:name="1.7R" text:style-name="Internet_20_link" text:visited-style-name="Visited_20_Internet_20_Link"><text:span text:style-name="T15">07</text:span></text:a></text:p>
          </table:table-cell>
          <table:table-cell table:style-name="Table1.A1" office:value-type="string">
            <text:p text:style-name="Table_20_Contents">а не по замышленiю Бояню.</text:p>
          </table:table-cell>
          <table:table-cell table:style-name="Table1.A1" office:value-type="string">
            <text:p text:style-name="Table_20_Contents"><text:a xlink:type="simple" xlink:href="#N1.7" office:name="1.7" text:style-name="Internet_20_link" text:visited-style-name="Visited_20_Internet_20_Link"><text:span text:style-name="T15">07</text:span></text:a></text:p>
          </table:table-cell>
          <table:table-cell table:style-name="Table1.A1" office:value-type="string">
            <text:p text:style-name="Table_20_Contents">sed <text:span text:style-name="T3">ne</text:span> laŭ la koncepto Bojana. </text:p>
          </table:table-cell>
        </table:table-row>
        <table:table-row>
          <table:table-cell table:style-name="Table1.A1" office:value-type="string">
            <text:p text:style-name="Table_20_Contents"><text:a xlink:type="simple" xlink:href="#N1.8" office:name="1.8R" text:style-name="Internet_20_link" text:visited-style-name="Visited_20_Internet_20_Link"><text:span text:style-name="T15">08</text:span></text:a></text:p>
          </table:table-cell>
          <table:table-cell table:style-name="Table1.A1" office:value-type="string">
            <text:p text:style-name="Table_20_Contents">Боянъ бо вѣщiй,</text:p>
          </table:table-cell>
          <table:table-cell table:style-name="Table1.A1" office:value-type="string">
            <text:p text:style-name="Table_20_Contents"><text:a xlink:type="simple" xlink:href="#N1.8" office:name="1.8" text:style-name="Internet_20_link" text:visited-style-name="Visited_20_Internet_20_Link"><text:span text:style-name="T15">08</text:span></text:a></text:p>
          </table:table-cell>
          <table:table-cell table:style-name="Table1.A1" office:value-type="string">
            <text:p text:style-name="Table_20_Contents">Ĉar Bojano la majstro, </text:p>
          </table:table-cell>
        </table:table-row>
        <table:table-row>
          <table:table-cell table:style-name="Table1.A1" office:value-type="string">
            <text:p text:style-name="P3">09</text:p>
          </table:table-cell>
          <table:table-cell table:style-name="Table1.A1" office:value-type="string">
            <text:p text:style-name="Table_20_Contents">аще кому хотяше пѣснь творити,</text:p>
          </table:table-cell>
          <table:table-cell table:style-name="Table1.A1" office:value-type="string">
            <text:p text:style-name="P3">09</text:p>
          </table:table-cell>
          <table:table-cell table:style-name="Table1.A1" office:value-type="string">
            <text:p text:style-name="Table_20_Contents">se li volis prikanti iun, </text:p>
          </table:table-cell>
        </table:table-row>
        <table:table-row>
          <table:table-cell table:style-name="Table1.A1" office:value-type="string">
            <text:p text:style-name="Table_20_Contents"><text:a xlink:type="simple" xlink:href="#N1.10" office:name="1.10R" text:style-name="Internet_20_link" text:visited-style-name="Visited_20_Internet_20_Link"><text:span text:style-name="T15">10</text:span></text:a></text:p>
          </table:table-cell>
          <table:table-cell table:style-name="Table1.A1" office:value-type="string">
            <text:p text:style-name="Table_20_Contents">то растѣкашется мыслiю по древу,</text:p>
          </table:table-cell>
          <table:table-cell table:style-name="Table1.A1" office:value-type="string">
            <text:p text:style-name="Table_20_Contents"><text:a xlink:type="simple" xlink:href="#N1.10" office:name="1.10" text:style-name="Internet_20_link" text:visited-style-name="Visited_20_Internet_20_Link"><text:span text:style-name="T15">10</text:span></text:a></text:p>
          </table:table-cell>
          <table:table-cell table:style-name="Table1.A1" office:value-type="string">
            <text:p text:style-name="Table_20_Contents">disfluadis li pense sur la arbo, </text:p>
          </table:table-cell>
        </table:table-row>
        <table:table-row>
          <table:table-cell table:style-name="Table1.A1" office:value-type="string">
            <text:p text:style-name="Table_20_Contents"><text:a xlink:type="simple" xlink:href="#N1.11" office:name="1.11R" text:style-name="Internet_20_link" text:visited-style-name="Visited_20_Internet_20_Link"><text:span text:style-name="T15">11</text:span></text:a></text:p>
          </table:table-cell>
          <table:table-cell table:style-name="Table1.A1" office:value-type="string">
            <text:p text:style-name="v1">сѣрым волкомъ по земли,</text:p>
          </table:table-cell>
          <table:table-cell table:style-name="Table1.A1" office:value-type="string">
            <text:p text:style-name="Table_20_Contents"><text:a xlink:type="simple" xlink:href="#N1.11" office:name="1.11" text:style-name="Internet_20_link" text:visited-style-name="Visited_20_Internet_20_Link"><text:span text:style-name="T15">11</text:span></text:a></text:p>
          </table:table-cell>
          <table:table-cell table:style-name="Table1.A1" office:value-type="string">
            <text:p text:style-name="v1">kiel lupo brunagriza, sur la tero, </text:p>
          </table:table-cell>
        </table:table-row>
        <table:table-row>
          <table:table-cell table:style-name="Table1.A1" office:value-type="string">
            <text:p text:style-name="P3">12</text:p>
          </table:table-cell>
          <table:table-cell table:style-name="Table1.A1" office:value-type="string">
            <text:p text:style-name="v1">шизымъ орломъ подъ облакы.</text:p>
          </table:table-cell>
          <table:table-cell table:style-name="Table1.A1" office:value-type="string">
            <text:p text:style-name="P3">12</text:p>
          </table:table-cell>
          <table:table-cell table:style-name="Table1.A1" office:value-type="string">
            <text:p text:style-name="v1">kiel aglo grizviola, sub la nuboj. </text:p>
          </table:table-cell>
        </table:table-row>
        <text:soft-page-break/>
        <table:table-row>
          <table:table-cell table:style-name="Table1.A1" office:value-type="string">
            <text:p text:style-name="Table_20_Contents"><text:a xlink:type="simple" xlink:href="#N1.13" office:name="1.13R" text:style-name="Internet_20_link" text:visited-style-name="Visited_20_Internet_20_Link"><text:span text:style-name="T15">13</text:span></text:a></text:p>
          </table:table-cell>
          <table:table-cell table:style-name="Table1.A1" office:value-type="string">
            <text:p text:style-name="P27">Помняшеть бо речь</text:p>
            <text:p text:style-name="vvosto">първыхъ временъ усобiцѣ.</text:p>
          </table:table-cell>
          <table:table-cell table:style-name="Table1.A1" office:value-type="string">
            <text:p text:style-name="Table_20_Contents"><text:a xlink:type="simple" xlink:href="#N1.13" office:name="1.13" text:style-name="Internet_20_link" text:visited-style-name="Visited_20_Internet_20_Link"><text:span text:style-name="T15">13</text:span></text:a></text:p>
          </table:table-cell>
          <table:table-cell table:style-name="Table1.A1" office:value-type="string">
            <text:p text:style-name="P27">Ja memoris li l' aferon</text:p>
            <text:p text:style-name="vvosto">de l' unua tempo de l' kverelo. </text:p>
          </table:table-cell>
        </table:table-row>
        <table:table-row>
          <table:table-cell table:style-name="Table1.A1" office:value-type="string">
            <text:p text:style-name="Table_20_Contents"><text:a xlink:type="simple" xlink:href="#N1.14" office:name="1.14R" text:style-name="Internet_20_link" text:visited-style-name="Visited_20_Internet_20_Link"><text:span text:style-name="T15">14</text:span></text:a></text:p>
          </table:table-cell>
          <table:table-cell table:style-name="Table1.A1" office:value-type="string">
            <text:p text:style-name="P3">Тогда пущашеть ĩ соколовь на стадо лебедѣй:</text:p>
          </table:table-cell>
          <table:table-cell table:style-name="Table1.A1" office:value-type="string">
            <text:p text:style-name="Table_20_Contents"><text:a xlink:type="simple" xlink:href="#N1.14" office:name="1.14" text:style-name="Internet_20_link" text:visited-style-name="Visited_20_Internet_20_Link"><text:span text:style-name="T15">14</text:span></text:a></text:p>
          </table:table-cell>
          <table:table-cell table:style-name="Table1.A1" office:value-type="string">
            <text:p text:style-name="P3">Tiam sendis li 10 falkojn sur roton da cignoj; </text:p>
          </table:table-cell>
        </table:table-row>
        <table:table-row>
          <table:table-cell table:style-name="Table1.A1" office:value-type="string">
            <text:p text:style-name="Table_20_Contents"><text:a xlink:type="simple" xlink:href="#N1.15" office:name="1.15R" text:style-name="Internet_20_link" text:visited-style-name="Visited_20_Internet_20_Link"><text:span text:style-name="T15">15</text:span></text:a></text:p>
          </table:table-cell>
          <table:table-cell table:style-name="Table1.A1" office:value-type="string">
            <text:p text:style-name="P3">которыи дотечяше, та преди пѣснь пояше —</text:p>
          </table:table-cell>
          <table:table-cell table:style-name="Table1.A1" office:value-type="string">
            <text:p text:style-name="Table_20_Contents"><text:a xlink:type="simple" xlink:href="#N1.15" office:name="1.15" text:style-name="Internet_20_link" text:visited-style-name="Visited_20_Internet_20_Link"><text:span text:style-name="T15">15</text:span></text:a></text:p>
          </table:table-cell>
          <table:table-cell table:style-name="Table1.A1" office:value-type="string">
            <text:p text:style-name="P3">kaj la atingita, antaŭe kantis gloron — </text:p>
          </table:table-cell>
        </table:table-row>
        <table:table-row>
          <table:table-cell table:style-name="Table1.A1" office:value-type="string">
            <text:p text:style-name="Table_20_Contents"><text:a xlink:type="simple" xlink:href="#N1.16" office:name="1.16R" text:style-name="Internet_20_link" text:visited-style-name="Visited_20_Internet_20_Link"><text:span text:style-name="T15">16</text:span></text:a></text:p>
          </table:table-cell>
          <table:table-cell table:style-name="Table1.A1" office:value-type="string">
            <text:p text:style-name="v1">старому Ярослову,</text:p>
          </table:table-cell>
          <table:table-cell table:style-name="Table1.A1" office:value-type="string">
            <text:p text:style-name="Table_20_Contents"><text:a xlink:type="simple" xlink:href="#N1.16" office:name="1.16" text:style-name="Internet_20_link" text:visited-style-name="Visited_20_Internet_20_Link"><text:span text:style-name="T15">16</text:span></text:a></text:p>
          </table:table-cell>
          <table:table-cell table:style-name="Table1.A1" office:value-type="string">
            <text:p text:style-name="v1">al la malnova Jaroslavo, </text:p>
          </table:table-cell>
        </table:table-row>
        <table:table-row>
          <table:table-cell table:style-name="Table1.A1" office:value-type="string">
            <text:p text:style-name="Table_20_Contents"><text:a xlink:type="simple" xlink:href="#N1.17" office:name="1.17R" text:style-name="Internet_20_link" text:visited-style-name="Visited_20_Internet_20_Link"><text:span text:style-name="T15">17</text:span></text:a></text:p>
          </table:table-cell>
          <table:table-cell table:style-name="Table1.A1" office:value-type="string">
            <text:p text:style-name="v1">храброму Мстиславу,</text:p>
          </table:table-cell>
          <table:table-cell table:style-name="Table1.A1" office:value-type="string">
            <text:p text:style-name="Table_20_Contents"><text:a xlink:type="simple" xlink:href="#N1.17" office:name="1.17" text:style-name="Internet_20_link" text:visited-style-name="Visited_20_Internet_20_Link"><text:span text:style-name="T15">17</text:span></text:a></text:p>
          </table:table-cell>
          <table:table-cell table:style-name="Table1.A1" office:value-type="string">
            <text:p text:style-name="v1">al la kuraĝa Mstislavo, </text:p>
          </table:table-cell>
        </table:table-row>
        <table:table-row>
          <table:table-cell table:style-name="Table1.A1" office:value-type="string">
            <text:p text:style-name="Table_20_Contents"><text:a xlink:type="simple" xlink:href="#N1.18" office:name="1.18R" text:style-name="Internet_20_link" text:visited-style-name="Visited_20_Internet_20_Link"><text:span text:style-name="T15">18</text:span></text:a></text:p>
          </table:table-cell>
          <table:table-cell table:style-name="Table1.A1" office:value-type="string">
            <text:p text:style-name="P56">иже зарѣза Редедю</text:p>
            <text:p text:style-name="vvosto">предъ пълкы Касожьскыми,</text:p>
          </table:table-cell>
          <table:table-cell table:style-name="Table1.A1" office:value-type="string">
            <text:p text:style-name="Table_20_Contents"><text:a xlink:type="simple" xlink:href="#N1.18" office:name="1.18" text:style-name="Internet_20_link" text:visited-style-name="Visited_20_Internet_20_Link"><text:span text:style-name="T15">18</text:span></text:a></text:p>
          </table:table-cell>
          <table:table-cell table:style-name="Table1.A1" office:value-type="string">
            <text:p text:style-name="P56">ponardinta Rededon</text:p>
            <text:p text:style-name="vvosto">antaŭ la trupoj ĉerkesaj, </text:p>
          </table:table-cell>
        </table:table-row>
        <table:table-row>
          <table:table-cell table:style-name="Table1.A1" office:value-type="string">
            <text:p text:style-name="Table_20_Contents"><text:a xlink:type="simple" xlink:href="#N1.19" office:name="1.19R" text:style-name="Internet_20_link" text:visited-style-name="Visited_20_Internet_20_Link"><text:span text:style-name="T15">19</text:span></text:a></text:p>
          </table:table-cell>
          <table:table-cell table:style-name="Table1.A1" office:value-type="string">
            <text:p text:style-name="P50">красному Романови Святъславличю.</text:p>
          </table:table-cell>
          <table:table-cell table:style-name="Table1.A1" office:value-type="string">
            <text:p text:style-name="Table_20_Contents"><text:a xlink:type="simple" xlink:href="#N1.19" office:name="1.19" text:style-name="Internet_20_link" text:visited-style-name="Visited_20_Internet_20_Link"><text:span text:style-name="T15">19</text:span></text:a></text:p>
          </table:table-cell>
          <table:table-cell table:style-name="Table1.A1" office:value-type="string">
            <text:p text:style-name="v1">al la bela Romano Svetoslavido. </text:p>
          </table:table-cell>
        </table:table-row>
        <table:table-row>
          <table:table-cell table:style-name="Table1.A1" office:value-type="string">
            <text:p text:style-name="P3">20</text:p>
          </table:table-cell>
          <table:table-cell table:style-name="Table1.A1" office:value-type="string">
            <text:p text:style-name="Table_20_Contents">Боянъ же, братiе, не ĩ соколовь</text:p>
          </table:table-cell>
          <table:table-cell table:style-name="Table1.A1" office:value-type="string">
            <text:p text:style-name="P3">20</text:p>
          </table:table-cell>
          <table:table-cell table:style-name="Table1.A1" office:value-type="string">
            <text:p text:style-name="Table_20_Contents">Bojano do, fratoj, ne dekon da falkoj </text:p>
          </table:table-cell>
        </table:table-row>
        <table:table-row>
          <table:table-cell table:style-name="Table1.A1" office:value-type="string">
            <text:p text:style-name="P3">21</text:p>
          </table:table-cell>
          <table:table-cell table:style-name="Table1.A1" office:value-type="string">
            <text:p text:style-name="v1">на стадо лебедѣй пущаше,</text:p>
          </table:table-cell>
          <table:table-cell table:style-name="Table1.A1" office:value-type="string">
            <text:p text:style-name="P3">21</text:p>
          </table:table-cell>
          <table:table-cell table:style-name="Table1.A1" office:value-type="string">
            <text:p text:style-name="v1">sur cignan roton sendis, </text:p>
          </table:table-cell>
        </table:table-row>
        <table:table-row>
          <table:table-cell table:style-name="Table1.A1" office:value-type="string">
            <text:p text:style-name="P3">22</text:p>
          </table:table-cell>
          <table:table-cell table:style-name="Table1.A1" office:value-type="string">
            <text:p text:style-name="Table_20_Contents">нъ своя вѣщiа пръсты</text:p>
          </table:table-cell>
          <table:table-cell table:style-name="Table1.A1" office:value-type="string">
            <text:p text:style-name="P3">22</text:p>
          </table:table-cell>
          <table:table-cell table:style-name="Table1.A1" office:value-type="string">
            <text:p text:style-name="Table_20_Contents">li siajn sorĉajn fingrojn </text:p>
          </table:table-cell>
        </table:table-row>
        <table:table-row>
          <table:table-cell table:style-name="Table1.A1" office:value-type="string">
            <text:p text:style-name="P3">23</text:p>
          </table:table-cell>
          <table:table-cell table:style-name="Table1.A1" office:value-type="string">
            <text:p text:style-name="v1">на живая струны въскладаша</text:p>
          </table:table-cell>
          <table:table-cell table:style-name="Table1.A1" office:value-type="string">
            <text:p text:style-name="P3">23</text:p>
          </table:table-cell>
          <table:table-cell table:style-name="Table1.A1" office:value-type="string">
            <text:p text:style-name="v1">sur vivajn kordojn metis; </text:p>
          </table:table-cell>
        </table:table-row>
        <table:table-row>
          <table:table-cell table:style-name="Table1.A1" office:value-type="string">
            <text:p text:style-name="Table_20_Contents"><text:a xlink:type="simple" xlink:href="#N1.24" office:name="1.24R" text:style-name="Internet_20_link" text:visited-style-name="Visited_20_Internet_20_Link"><text:span text:style-name="T15">24</text:span></text:a></text:p>
          </table:table-cell>
          <table:table-cell table:style-name="Table1.A1" office:value-type="string">
            <text:p text:style-name="Table_20_Contents">они же сами княземъ славу рокотаху.</text:p>
          </table:table-cell>
          <table:table-cell table:style-name="Table1.A1" office:value-type="string">
            <text:p text:style-name="Table_20_Contents"><text:a xlink:type="simple" xlink:href="#N1.24" office:name="1.24" text:style-name="Internet_20_link" text:visited-style-name="Visited_20_Internet_20_Link"><text:span text:style-name="T15">24</text:span></text:a></text:p>
          </table:table-cell>
          <table:table-cell table:style-name="Table1.A1" office:value-type="string">
            <text:p text:style-name="P3">kaj ili meme gloron sonoris al la princoj. </text:p>
          </table:table-cell>
        </table:table-row>
        <table:table-row>
          <table:table-cell table:style-name="Table1.A1" office:value-type="string">
            <text:p text:style-name="P3">25</text:p>
          </table:table-cell>
          <table:table-cell table:style-name="Table1.A1" office:value-type="string">
            <text:p text:style-name="Table_20_Contents">Почнемъ же, братiе, повѣсть сiю</text:p>
          </table:table-cell>
          <table:table-cell table:style-name="Table1.A1" office:value-type="string">
            <text:p text:style-name="P3">25</text:p>
          </table:table-cell>
          <table:table-cell table:style-name="Table1.A1" office:value-type="string">
            <text:p text:style-name="P3">Komencu do ni, fratoj, ĉi tiun rakonton, </text:p>
          </table:table-cell>
        </table:table-row>
        <table:table-row>
          <table:table-cell table:style-name="Table1.A1" office:value-type="string">
            <text:p text:style-name="Table_20_Contents"><text:a xlink:type="simple" xlink:href="#N1.26" office:name="1.26R" text:style-name="Internet_20_link" text:visited-style-name="Visited_20_Internet_20_Link"><text:span text:style-name="T15">26</text:span></text:a></text:p>
          </table:table-cell>
          <table:table-cell table:style-name="Table1.A1" office:value-type="string">
            <text:p text:style-name="P3">отъ стараго Владимера до нынѣшняго Игоря</text:p>
          </table:table-cell>
          <table:table-cell table:style-name="Table1.A1" office:value-type="string">
            <text:p text:style-name="Table_20_Contents"><text:a xlink:type="simple" xlink:href="#N1.26" office:name="1.26" text:style-name="Internet_20_link" text:visited-style-name="Visited_20_Internet_20_Link"><text:span text:style-name="T15">26</text:span></text:a></text:p>
          </table:table-cell>
          <table:table-cell table:style-name="Table1.A1" office:value-type="string">
            <text:p text:style-name="P3">ekde la malnova Vladimiro ĝis la nuna Igoro, </text:p>
          </table:table-cell>
        </table:table-row>
        <table:table-row>
          <table:table-cell table:style-name="Table1.A1" office:value-type="string">
            <text:p text:style-name="Table_20_Contents"><text:a xlink:type="simple" xlink:href="#N1.27" office:name="1.27R" text:style-name="Internet_20_link" text:visited-style-name="Visited_20_Internet_20_Link"><text:span text:style-name="T15">27</text:span></text:a></text:p>
          </table:table-cell>
          <table:table-cell table:style-name="Table1.A1" office:value-type="string">
            <text:p text:style-name="Table_20_Contents">иже истягну умь крѣпостiю своею</text:p>
          </table:table-cell>
          <table:table-cell table:style-name="Table1.A1" office:value-type="string">
            <text:p text:style-name="Table_20_Contents"><text:a xlink:type="simple" xlink:href="#N1.27" office:name="1.27" text:style-name="Internet_20_link" text:visited-style-name="Visited_20_Internet_20_Link"><text:span text:style-name="T15">27</text:span></text:a></text:p>
          </table:table-cell>
          <table:table-cell table:style-name="Table1.A1" office:value-type="string">
            <text:p text:style-name="Table_20_Contents">kiu bridinte la menson per sia forto, </text:p>
          </table:table-cell>
        </table:table-row>
        <table:table-row>
          <table:table-cell table:style-name="Table1.A1" office:value-type="string">
            <text:p text:style-name="P3">28</text:p>
          </table:table-cell>
          <table:table-cell table:style-name="Table1.A1" office:value-type="string">
            <text:p text:style-name="P3">и поостри ‹ѝ› сердца своего мужествомъ,</text:p>
          </table:table-cell>
          <table:table-cell table:style-name="Table1.A1" office:value-type="string">
            <text:p text:style-name="P3">28</text:p>
          </table:table-cell>
          <table:table-cell table:style-name="Table1.A1" office:value-type="string">
            <text:p text:style-name="P3">kaj spronante ‹ĝin› per la kuraĝo de sia koro, </text:p>
          </table:table-cell>
        </table:table-row>
        <table:table-row>
          <table:table-cell table:style-name="Table1.A1" office:value-type="string">
            <text:p text:style-name="P3">29</text:p>
          </table:table-cell>
          <table:table-cell table:style-name="Table1.A1" office:value-type="string">
            <text:p text:style-name="Table_20_Contents">наплънився ратного духа,</text:p>
          </table:table-cell>
          <table:table-cell table:style-name="Table1.A1" office:value-type="string">
            <text:p text:style-name="P3">29</text:p>
          </table:table-cell>
          <table:table-cell table:style-name="Table1.A1" office:value-type="string">
            <text:p text:style-name="Table_20_Contents">pleniĝis je batalspirito </text:p>
          </table:table-cell>
        </table:table-row>
        <table:table-row>
          <table:table-cell table:style-name="Table1.A1" office:value-type="string">
            <text:p text:style-name="P3">30</text:p>
          </table:table-cell>
          <table:table-cell table:style-name="Table1.A1" office:value-type="string">
            <text:p text:style-name="Table_20_Contents">наведе своя храбрыя плъкы</text:p>
          </table:table-cell>
          <table:table-cell table:style-name="Table1.A1" office:value-type="string">
            <text:p text:style-name="P3">30</text:p>
          </table:table-cell>
          <table:table-cell table:style-name="Table1.A1" office:value-type="string">
            <text:p text:style-name="Table_20_Contents">kaj kondukis siajn bravajn trupojn </text:p>
          </table:table-cell>
        </table:table-row>
        <text:soft-page-break/>
        <table:table-row>
          <table:table-cell table:style-name="Table1.A1" office:value-type="string">
            <text:p text:style-name="P3">31</text:p>
          </table:table-cell>
          <table:table-cell table:style-name="Table1.A1" office:value-type="string">
            <text:p text:style-name="v1">на землю Половѣцькую</text:p>
          </table:table-cell>
          <table:table-cell table:style-name="Table1.A1" office:value-type="string">
            <text:p text:style-name="P3">31</text:p>
          </table:table-cell>
          <table:table-cell table:style-name="Table1.A1" office:value-type="string">
            <text:p text:style-name="v1">en la landon Kipĉakan </text:p>
          </table:table-cell>
        </table:table-row>
        <table:table-row>
          <table:table-cell table:style-name="Table1.A1" office:value-type="string">
            <text:p text:style-name="P3">32</text:p>
          </table:table-cell>
          <table:table-cell table:style-name="Table1.A1" office:value-type="string">
            <text:p text:style-name="v1">за землю Руськую.</text:p>
          </table:table-cell>
          <table:table-cell table:style-name="Table1.A1" office:value-type="string">
            <text:p text:style-name="P3">32</text:p>
          </table:table-cell>
          <table:table-cell table:style-name="Table1.A1" office:value-type="string">
            <text:p text:style-name="v1">pro la lando Rusa. </text:p>
          </table:table-cell>
        </table:table-row>
        <table:table-row>
          <table:table-cell table:style-name="Table1.A1" office:value-type="string">
            <text:p text:style-name="P3"> </text:p>
          </table:table-cell>
          <table:table-cell table:style-name="Table1.A1" office:value-type="string">
            <text:p text:style-name="Table_20_Heading">2. Затмение солнца</text:p>
          </table:table-cell>
          <table:table-cell table:style-name="Table1.A1" office:value-type="string">
            <text:p text:style-name="P3"> </text:p>
          </table:table-cell>
          <table:table-cell table:style-name="Table1.A1" office:value-type="string">
            <text:p text:style-name="Table_20_Heading">2. La suneklipso </text:p>
          </table:table-cell>
        </table:table-row>
        <table:table-row>
          <table:table-cell table:style-name="Table1.A1" office:value-type="string">
            <text:p text:style-name="P3">01</text:p>
          </table:table-cell>
          <table:table-cell table:style-name="Table1.A1" office:value-type="string">
            <text:p text:style-name="P3">Тогда Игорь възрѣ на свѣтлое солнце и видѣ</text:p>
          </table:table-cell>
          <table:table-cell table:style-name="Table1.A1" office:value-type="string">
            <text:p text:style-name="P3">01</text:p>
          </table:table-cell>
          <table:table-cell table:style-name="Table1.A1" office:value-type="string">
            <text:p text:style-name="P3">Tiam rigardis Igoro la helan sunon kaj vidis </text:p>
          </table:table-cell>
        </table:table-row>
        <table:table-row>
          <table:table-cell table:style-name="Table1.A1" office:value-type="string">
            <text:p text:style-name="Table_20_Contents"><text:a xlink:type="simple" xlink:href="#N2.2" office:name="2.2R" text:style-name="Internet_20_link" text:visited-style-name="Visited_20_Internet_20_Link"><text:span text:style-name="T15">02</text:span></text:a></text:p>
          </table:table-cell>
          <table:table-cell table:style-name="Table1.A1" office:value-type="string">
            <text:p text:style-name="P3">отъ него тьмою вся своя воя прикрыты.</text:p>
          </table:table-cell>
          <table:table-cell table:style-name="Table1.A1" office:value-type="string">
            <text:p text:style-name="Table_20_Contents"><text:a xlink:type="simple" xlink:href="#N2.2" office:name="2.2" text:style-name="Internet_20_link" text:visited-style-name="Visited_20_Internet_20_Link"><text:span text:style-name="T15">02</text:span></text:a></text:p>
          </table:table-cell>
          <table:table-cell table:style-name="Table1.A1" office:value-type="string">
            <text:p text:style-name="P3">siajn homojn ĉiujn de ĝi kovritaj per mallumo. </text:p>
          </table:table-cell>
        </table:table-row>
        <table:table-row>
          <table:table-cell table:style-name="Table1.A1" office:value-type="string">
            <text:p text:style-name="P3">03</text:p>
          </table:table-cell>
          <table:table-cell table:style-name="Table1.A1" office:value-type="string">
            <text:p text:style-name="Table_20_Contents">И рече Игорь къ дружинѣ своей:</text:p>
          </table:table-cell>
          <table:table-cell table:style-name="Table1.A1" office:value-type="string">
            <text:p text:style-name="P3">03</text:p>
          </table:table-cell>
          <table:table-cell table:style-name="Table1.A1" office:value-type="string">
            <text:p text:style-name="Table_20_Contents">Kaj diris li al sia kompanio: </text:p>
          </table:table-cell>
        </table:table-row>
        <table:table-row>
          <table:table-cell table:style-name="Table1.A1" office:value-type="string">
            <text:p text:style-name="P3">04</text:p>
          </table:table-cell>
          <table:table-cell table:style-name="Table1.A1" office:value-type="string">
            <text:p text:style-name="Table_20_Contents">«Братiе и дружино!</text:p>
          </table:table-cell>
          <table:table-cell table:style-name="Table1.A1" office:value-type="string">
            <text:p text:style-name="P3">04</text:p>
          </table:table-cell>
          <table:table-cell table:style-name="Table1.A1" office:value-type="string">
            <text:p text:style-name="Table_20_Contents">«Fratoj kaj kamaradoj! </text:p>
          </table:table-cell>
        </table:table-row>
        <table:table-row>
          <table:table-cell table:style-name="Table1.A1" office:value-type="string">
            <text:p text:style-name="P3">05</text:p>
          </table:table-cell>
          <table:table-cell table:style-name="Table1.A1" office:value-type="string">
            <text:p text:style-name="Table_20_Contents">Луце жъ бы потяту быти,</text:p>
          </table:table-cell>
          <table:table-cell table:style-name="Table1.A1" office:value-type="string">
            <text:p text:style-name="P3">05</text:p>
          </table:table-cell>
          <table:table-cell table:style-name="Table1.A1" office:value-type="string">
            <text:p text:style-name="Table_20_Contents">Ja pli bona estus morto per glavo </text:p>
          </table:table-cell>
        </table:table-row>
        <table:table-row>
          <table:table-cell table:style-name="Table1.A1" office:value-type="string">
            <text:p text:style-name="Table_20_Contents"><text:a xlink:type="simple" xlink:href="#N2.6" office:name="2.6R" text:style-name="Internet_20_link" text:visited-style-name="Visited_20_Internet_20_Link"><text:span text:style-name="T15">06</text:span></text:a></text:p>
          </table:table-cell>
          <table:table-cell table:style-name="Table1.A1" office:value-type="string">
            <text:p text:style-name="v1">неже полонену быти</text:p>
          </table:table-cell>
          <table:table-cell table:style-name="Table1.A1" office:value-type="string">
            <text:p text:style-name="Table_20_Contents"><text:a xlink:type="simple" xlink:href="#N2.6" office:name="2.6" text:style-name="Internet_20_link" text:visited-style-name="Visited_20_Internet_20_Link"><text:span text:style-name="T15">06</text:span></text:a></text:p>
          </table:table-cell>
          <table:table-cell table:style-name="Table1.A1" office:value-type="string">
            <text:p text:style-name="v1">ol la mallibero de kaptito. </text:p>
          </table:table-cell>
        </table:table-row>
        <table:table-row>
          <table:table-cell table:style-name="Table1.A1" office:value-type="string">
            <text:p text:style-name="P3">07</text:p>
          </table:table-cell>
          <table:table-cell table:style-name="Table1.A1" office:value-type="string">
            <text:p text:style-name="P3">а всядемъ, братiе, на свои бръзыя комони,</text:p>
          </table:table-cell>
          <table:table-cell table:style-name="Table1.A1" office:value-type="string">
            <text:p text:style-name="P3">07</text:p>
          </table:table-cell>
          <table:table-cell table:style-name="Table1.A1" office:value-type="string">
            <text:p text:style-name="P3">Ekrajdu ni, fratoj, niajn ĉevalojn rapidajn, </text:p>
          </table:table-cell>
        </table:table-row>
        <table:table-row>
          <table:table-cell table:style-name="Table1.A1" office:value-type="string">
            <text:p text:style-name="P3">08</text:p>
          </table:table-cell>
          <table:table-cell table:style-name="Table1.A1" office:value-type="string">
            <text:p text:style-name="v1">да позримъ синего Дону».</text:p>
          </table:table-cell>
          <table:table-cell table:style-name="Table1.A1" office:value-type="string">
            <text:p text:style-name="P3">08</text:p>
          </table:table-cell>
          <table:table-cell table:style-name="Table1.A1" office:value-type="string">
            <text:p text:style-name="v1">iru ni rigardi la bluan Don-riveron!» </text:p>
          </table:table-cell>
        </table:table-row>
        <table:table-row>
          <table:table-cell table:style-name="Table1.A1" office:value-type="string">
            <text:p text:style-name="P3">09</text:p>
          </table:table-cell>
          <table:table-cell table:style-name="Table1.A1" office:value-type="string">
            <text:p text:style-name="Table_20_Contents">Спала Князю умь похоти,</text:p>
          </table:table-cell>
          <table:table-cell table:style-name="Table1.A1" office:value-type="string">
            <text:p text:style-name="P3">09</text:p>
          </table:table-cell>
          <table:table-cell table:style-name="Table1.A1" office:value-type="string">
            <text:p text:style-name="Table_20_Contents">La racion de l' princo ardigis la volo, </text:p>
          </table:table-cell>
        </table:table-row>
        <table:table-row>
          <table:table-cell table:style-name="Table1.A1" office:value-type="string">
            <text:p text:style-name="P3">10</text:p>
          </table:table-cell>
          <table:table-cell table:style-name="Table1.A1" office:value-type="string">
            <text:p text:style-name="Table_20_Contents">и жалость ему знаменiе заступи,</text:p>
          </table:table-cell>
          <table:table-cell table:style-name="Table1.A1" office:value-type="string">
            <text:p text:style-name="P3">10</text:p>
          </table:table-cell>
          <table:table-cell table:style-name="Table1.A1" office:value-type="string">
            <text:p text:style-name="P3">kaj la ĉielan signon superfortis la dezirego </text:p>
          </table:table-cell>
        </table:table-row>
        <table:table-row>
          <table:table-cell table:style-name="Table1.A1" office:value-type="string">
            <text:p text:style-name="P3">11</text:p>
          </table:table-cell>
          <table:table-cell table:style-name="Table1.A1" office:value-type="string">
            <text:p text:style-name="Table_20_Contents">искусити Дону великаго.</text:p>
          </table:table-cell>
          <table:table-cell table:style-name="Table1.A1" office:value-type="string">
            <text:p text:style-name="P3">11</text:p>
          </table:table-cell>
          <table:table-cell table:style-name="Table1.A1" office:value-type="string">
            <text:p text:style-name="Table_20_Contents">gustumi la grandan Donon. </text:p>
          </table:table-cell>
        </table:table-row>
        <table:table-row>
          <table:table-cell table:style-name="Table1.A1" office:value-type="string">
            <text:p text:style-name="Table_20_Contents"><text:a xlink:type="simple" xlink:href="#N2.12" office:name="2.12R" text:style-name="Internet_20_link" text:visited-style-name="Visited_20_Internet_20_Link"><text:span text:style-name="T15">12</text:span></text:a></text:p>
          </table:table-cell>
          <table:table-cell table:style-name="Table1.A1" office:value-type="string">
            <text:p text:style-name="P3">«Хощу бо, — рече, — копiе приломити</text:p>
          </table:table-cell>
          <table:table-cell table:style-name="Table1.A1" office:value-type="string">
            <text:p text:style-name="Table_20_Contents"><text:a xlink:type="simple" xlink:href="#N2.12" office:name="2.12" text:style-name="Internet_20_link" text:visited-style-name="Visited_20_Internet_20_Link"><text:span text:style-name="T15">12</text:span></text:a></text:p>
          </table:table-cell>
          <table:table-cell table:style-name="Table1.A1" office:value-type="string">
            <text:p text:style-name="P3">«Ĉar mi volas, — li diris, — lancon rompi </text:p>
          </table:table-cell>
        </table:table-row>
        <table:table-row>
          <table:table-cell table:style-name="Table1.A1" office:value-type="string">
            <text:p text:style-name="P3">13</text:p>
          </table:table-cell>
          <table:table-cell table:style-name="Table1.A1" office:value-type="string">
            <text:p text:style-name="v1">конець поля Половецкаго</text:p>
          </table:table-cell>
          <table:table-cell table:style-name="Table1.A1" office:value-type="string">
            <text:p text:style-name="P3">13</text:p>
          </table:table-cell>
          <table:table-cell table:style-name="Table1.A1" office:value-type="string">
            <text:p text:style-name="v1">ĉe la limo de l' stepo Kipĉaka; </text:p>
          </table:table-cell>
        </table:table-row>
        <table:table-row>
          <table:table-cell table:style-name="Table1.A1" office:value-type="string">
            <text:p text:style-name="Table_20_Contents"><text:a xlink:type="simple" xlink:href="#N2.14" office:name="2.14R" text:style-name="Internet_20_link" text:visited-style-name="Visited_20_Internet_20_Link"><text:span text:style-name="T15">14</text:span></text:a></text:p>
          </table:table-cell>
          <table:table-cell table:style-name="Table1.A1" office:value-type="string">
            <text:p text:style-name="P3">съ вами, русици, хощу главу свою приложити</text:p>
          </table:table-cell>
          <table:table-cell table:style-name="Table1.A1" office:value-type="string">
            <text:p text:style-name="Table_20_Contents"><text:a xlink:type="simple" xlink:href="#N2.14" office:name="2.14" text:style-name="Internet_20_link" text:visited-style-name="Visited_20_Internet_20_Link"><text:span text:style-name="T15">14</text:span></text:a></text:p>
          </table:table-cell>
          <table:table-cell table:style-name="Table1.A1" office:value-type="string">
            <text:p text:style-name="Table_20_Contents">kun vi, rusoj, forlasos mi la vivon — </text:p>
          </table:table-cell>
        </table:table-row>
        <table:table-row>
          <table:table-cell table:style-name="Table1.A1" office:value-type="string">
            <text:p text:style-name="Table_20_Contents"><text:a xlink:type="simple" xlink:href="#N2.15" office:name="2.15R" text:style-name="Internet_20_link" text:visited-style-name="Visited_20_Internet_20_Link"><text:span text:style-name="T15">15</text:span></text:a></text:p>
          </table:table-cell>
          <table:table-cell table:style-name="Table1.A1" office:value-type="string">
            <text:p text:style-name="v1">а любо испити шеломомь Дону».</text:p>
          </table:table-cell>
          <table:table-cell table:style-name="Table1.A1" office:value-type="string">
            <text:p text:style-name="Table_20_Contents"><text:a xlink:type="simple" xlink:href="#N2.15" office:name="2.15" text:style-name="Internet_20_link" text:visited-style-name="Visited_20_Internet_20_Link"><text:span text:style-name="T15">15</text:span></text:a></text:p>
          </table:table-cell>
          <table:table-cell table:style-name="Table1.A1" office:value-type="string">
            <text:p text:style-name="v1">aŭ per la kasko trinkos mi el Dono». </text:p>
          </table:table-cell>
        </table:table-row>
        <table:table-row>
          <table:table-cell table:style-name="Table1.A1" office:value-type="string">
            <text:p text:style-name="P3">16</text:p>
          </table:table-cell>
          <table:table-cell table:style-name="Table1.A1" office:value-type="string">
            <text:p text:style-name="Table_20_Contents">О Бояне, соловiю стараго времени!</text:p>
          </table:table-cell>
          <table:table-cell table:style-name="Table1.A1" office:value-type="string">
            <text:p text:style-name="P3">16</text:p>
          </table:table-cell>
          <table:table-cell table:style-name="Table1.A1" office:value-type="string">
            <text:p text:style-name="Table_20_Contents">Ho Bojano, najtingalo malnovtempa! </text:p>
          </table:table-cell>
        </table:table-row>
        <text:soft-page-break/>
        <table:table-row>
          <table:table-cell table:style-name="Table1.A1" office:value-type="string">
            <text:p text:style-name="P3">17</text:p>
          </table:table-cell>
          <table:table-cell table:style-name="Table1.A1" office:value-type="string">
            <text:p text:style-name="Table_20_Contents">Абы ты сiа плъкы ущекоталъ,</text:p>
          </table:table-cell>
          <table:table-cell table:style-name="Table1.A1" office:value-type="string">
            <text:p text:style-name="P3">17</text:p>
          </table:table-cell>
          <table:table-cell table:style-name="Table1.A1" office:value-type="string">
            <text:p text:style-name="Table_20_Contents">Kiel vi tiujn trupojn prikantus </text:p>
          </table:table-cell>
        </table:table-row>
        <table:table-row>
          <table:table-cell table:style-name="Table1.A1" office:value-type="string">
            <text:p text:style-name="Table_20_Contents"><text:a xlink:type="simple" xlink:href="#N2.18" office:name="2.18R" text:style-name="Internet_20_link" text:visited-style-name="Visited_20_Internet_20_Link"><text:span text:style-name="T15">18</text:span></text:a></text:p>
          </table:table-cell>
          <table:table-cell table:style-name="Table1.A1" office:value-type="string">
            <text:p text:style-name="Table_20_Contents">скача, славiю, по мыслену древу,</text:p>
          </table:table-cell>
          <table:table-cell table:style-name="Table1.A1" office:value-type="string">
            <text:p text:style-name="Table_20_Contents"><text:a xlink:type="simple" xlink:href="#N2.18" office:name="2.18" text:style-name="Internet_20_link" text:visited-style-name="Visited_20_Internet_20_Link"><text:span text:style-name="T15">18</text:span></text:a></text:p>
          </table:table-cell>
          <table:table-cell table:style-name="Table1.A1" office:value-type="string">
            <text:p text:style-name="P3">saltante, najtingalo, sur la pensa arbo, </text:p>
          </table:table-cell>
        </table:table-row>
        <table:table-row>
          <table:table-cell table:style-name="Table1.A1" office:value-type="string">
            <text:p text:style-name="P3">19</text:p>
          </table:table-cell>
          <table:table-cell table:style-name="Table1.A1" office:value-type="string">
            <text:p text:style-name="Table_20_Contents">летая умомъ подъ облакы,</text:p>
          </table:table-cell>
          <table:table-cell table:style-name="Table1.A1" office:value-type="string">
            <text:p text:style-name="P3">19</text:p>
          </table:table-cell>
          <table:table-cell table:style-name="Table1.A1" office:value-type="string">
            <text:p text:style-name="Table_20_Contents">flugante en la menso sub la nubojn, </text:p>
          </table:table-cell>
        </table:table-row>
        <table:table-row>
          <table:table-cell table:style-name="Table1.A1" office:value-type="string">
            <text:p text:style-name="Table_20_Contents"><text:a xlink:type="simple" xlink:href="#N2.20" office:name="2.20R" text:style-name="Internet_20_link" text:visited-style-name="Visited_20_Internet_20_Link"><text:span text:style-name="T15">20</text:span></text:a></text:p>
          </table:table-cell>
          <table:table-cell table:style-name="Table1.A1" office:value-type="string">
            <text:p text:style-name="Table_20_Contents">свивая славы обаполы сего времени,</text:p>
          </table:table-cell>
          <table:table-cell table:style-name="Table1.A1" office:value-type="string">
            <text:p text:style-name="Table_20_Contents"><text:a xlink:type="simple" xlink:href="#N2.20" office:name="2.20" text:style-name="Internet_20_link" text:visited-style-name="Visited_20_Internet_20_Link"><text:span text:style-name="T15">20</text:span></text:a></text:p>
          </table:table-cell>
          <table:table-cell table:style-name="Table1.A1" office:value-type="string">
            <text:p text:style-name="Table_20_Contents">plektante glorojn ĉirkaŭ ĉi-tempo, </text:p>
          </table:table-cell>
        </table:table-row>
        <table:table-row>
          <table:table-cell table:style-name="Table1.A1" office:value-type="string">
            <text:p text:style-name="Table_20_Contents"><text:a xlink:type="simple" xlink:href="#N2.21" office:name="2.21R" text:style-name="Internet_20_link" text:visited-style-name="Visited_20_Internet_20_Link"><text:span text:style-name="T15">21</text:span></text:a></text:p>
          </table:table-cell>
          <table:table-cell table:style-name="Table1.A1" office:value-type="string">
            <text:p text:style-name="Table_20_Contents">рища въ тропу Трояню</text:p>
          </table:table-cell>
          <table:table-cell table:style-name="Table1.A1" office:value-type="string">
            <text:p text:style-name="Table_20_Contents"><text:a xlink:type="simple" xlink:href="#N2.21" office:name="2.21" text:style-name="Internet_20_link" text:visited-style-name="Visited_20_Internet_20_Link"><text:span text:style-name="T15">21</text:span></text:a></text:p>
          </table:table-cell>
          <table:table-cell table:style-name="Table1.A1" office:value-type="string">
            <text:p text:style-name="Table_20_Contents">impetante laŭ la vojo Trojana </text:p>
          </table:table-cell>
        </table:table-row>
        <table:table-row>
          <table:table-cell table:style-name="Table1.A1" office:value-type="string">
            <text:p text:style-name="P3">22</text:p>
          </table:table-cell>
          <table:table-cell table:style-name="Table1.A1" office:value-type="string">
            <text:p text:style-name="v1">чресъ поля на горы.</text:p>
          </table:table-cell>
          <table:table-cell table:style-name="Table1.A1" office:value-type="string">
            <text:p text:style-name="P3">22</text:p>
          </table:table-cell>
          <table:table-cell table:style-name="Table1.A1" office:value-type="string">
            <text:p text:style-name="v1">tra la kampojn sur la montojn! </text:p>
          </table:table-cell>
        </table:table-row>
        <table:table-row>
          <table:table-cell table:style-name="Table1.A1" office:value-type="string">
            <text:p text:style-name="Table_20_Contents"><text:a xlink:type="simple" xlink:href="#N2.23" office:name="2.23R" text:style-name="Internet_20_link" text:visited-style-name="Visited_20_Internet_20_Link"><text:span text:style-name="T15">23</text:span></text:a></text:p>
          </table:table-cell>
          <table:table-cell table:style-name="Table1.A1" office:value-type="string">
            <text:p text:style-name="P3">Пѣти было пѣснь Игореви, того (Олга) внуку:</text:p>
          </table:table-cell>
          <table:table-cell table:style-name="Table1.A1" office:value-type="string">
            <text:p text:style-name="Table_20_Contents"><text:a xlink:type="simple" xlink:href="#N2.23" office:name="2.23" text:style-name="Internet_20_link" text:visited-style-name="Visited_20_Internet_20_Link"><text:span text:style-name="T15">23</text:span></text:a></text:p>
          </table:table-cell>
          <table:table-cell table:style-name="Table1.A1" office:value-type="string">
            <text:p text:style-name="P3">Kantata estus kanto al Igoro, ties nepo: </text:p>
          </table:table-cell>
        </table:table-row>
        <table:table-row>
          <table:table-cell table:style-name="Table1.A1" office:value-type="string">
            <text:p text:style-name="P3">24</text:p>
          </table:table-cell>
          <table:table-cell table:style-name="Table1.A1" office:value-type="string">
            <text:p text:style-name="P3">«Не буря соколы занесе чрезъ поля широкая</text:p>
          </table:table-cell>
          <table:table-cell table:style-name="Table1.A1" office:value-type="string">
            <text:p text:style-name="P3">24</text:p>
          </table:table-cell>
          <table:table-cell table:style-name="Table1.A1" office:value-type="string">
            <text:p text:style-name="P3">«Ne ŝtormo falkojn portis tra la larĝa stepo; </text:p>
          </table:table-cell>
        </table:table-row>
        <table:table-row>
          <table:table-cell table:style-name="Table1.A1" office:value-type="string">
            <text:p text:style-name="P3">25</text:p>
          </table:table-cell>
          <table:table-cell table:style-name="Table1.A1" office:value-type="string">
            <text:p text:style-name="P4">— галици стады бѣжать къ Дону великому».</text:p>
          </table:table-cell>
          <table:table-cell table:style-name="Table1.A1" office:value-type="string">
            <text:p text:style-name="P3">25</text:p>
          </table:table-cell>
          <table:table-cell table:style-name="Table1.A1" office:value-type="string">
            <text:p text:style-name="P3">monedaj rotoj al la granda Don' impetas». </text:p>
          </table:table-cell>
        </table:table-row>
        <table:table-row>
          <table:table-cell table:style-name="Table1.A1" office:value-type="string">
            <text:p text:style-name="P3"> </text:p>
          </table:table-cell>
          <table:table-cell table:style-name="Table1.A1" office:value-type="string">
            <text:p text:style-name="Table_20_Heading">3. Приход Всеволода из Курска</text:p>
          </table:table-cell>
          <table:table-cell table:style-name="Table1.A1" office:value-type="string">
            <text:p text:style-name="P3"> </text:p>
          </table:table-cell>
          <table:table-cell table:style-name="Table1.A1" office:value-type="string">
            <text:p text:style-name="Table_20_Heading">3. Vsevolodo alvenas el Kursko </text:p>
          </table:table-cell>
        </table:table-row>
        <table:table-row>
          <table:table-cell table:style-name="Table1.A1" office:value-type="string">
            <text:p text:style-name="Table_20_Contents"><text:a xlink:type="simple" xlink:href="#N3.1" office:name="3.1R" text:style-name="Internet_20_link" text:visited-style-name="Visited_20_Internet_20_Link"><text:span text:style-name="T15">01</text:span></text:a></text:p>
          </table:table-cell>
          <table:table-cell table:style-name="Table1.A1" office:value-type="string">
            <text:p text:style-name="P8">Чи ли въспѣти было, вѣщей Бояне,</text:p>
            <text:p text:style-name="vvosto"><text:s/>Велесовь внуче:</text:p>
          </table:table-cell>
          <table:table-cell table:style-name="Table1.A1" office:value-type="string">
            <text:p text:style-name="Table_20_Contents"><text:a xlink:type="simple" xlink:href="#N3.1" office:name="3.1" text:style-name="Internet_20_link" text:visited-style-name="Visited_20_Internet_20_Link"><text:span text:style-name="T15">01</text:span></text:a></text:p>
          </table:table-cell>
          <table:table-cell table:style-name="Table1.A1" office:value-type="string">
            <text:p text:style-name="P8">Aŭ tiel kantendus, saĝa Bojano,</text:p>
            <text:p text:style-name="vvosto">Velesa nepo: </text:p>
          </table:table-cell>
        </table:table-row>
        <table:table-row>
          <table:table-cell table:style-name="Table1.A1" office:value-type="string">
            <text:p text:style-name="Table_20_Contents"><text:a xlink:type="simple" xlink:href="#N3.2" office:name="3.2R" text:style-name="Internet_20_link" text:visited-style-name="Visited_20_Internet_20_Link"><text:span text:style-name="T15">02</text:span></text:a></text:p>
          </table:table-cell>
          <table:table-cell table:style-name="Table1.A1" office:value-type="string">
            <text:p text:style-name="Table_20_Contents">«Комони ржуть за Сулою —</text:p>
          </table:table-cell>
          <table:table-cell table:style-name="Table1.A1" office:value-type="string">
            <text:p text:style-name="Table_20_Contents"><text:a xlink:type="simple" xlink:href="#N3.2" office:name="3.2" text:style-name="Internet_20_link" text:visited-style-name="Visited_20_Internet_20_Link"><text:span text:style-name="T15">02</text:span></text:a></text:p>
          </table:table-cell>
          <table:table-cell table:style-name="Table1.A1" office:value-type="string">
            <text:p text:style-name="Table_20_Contents">«Ĉevaloj blekas trans Sula-rivero — </text:p>
          </table:table-cell>
        </table:table-row>
        <table:table-row>
          <table:table-cell table:style-name="Table1.A1" office:value-type="string">
            <text:p text:style-name="Table_20_Contents"><text:a xlink:type="simple" xlink:href="#N3.3" office:name="3.3R" text:style-name="Internet_20_link" text:visited-style-name="Visited_20_Internet_20_Link"><text:span text:style-name="T15">03</text:span></text:a></text:p>
          </table:table-cell>
          <table:table-cell table:style-name="Table1.A1" office:value-type="string">
            <text:p text:style-name="v1">звенить слава в Кыевѣ</text:p>
          </table:table-cell>
          <table:table-cell table:style-name="Table1.A1" office:value-type="string">
            <text:p text:style-name="Table_20_Contents"><text:a xlink:type="simple" xlink:href="#N3.3" office:name="3.3" text:style-name="Internet_20_link" text:visited-style-name="Visited_20_Internet_20_Link"><text:span text:style-name="T15">03</text:span></text:a></text:p>
          </table:table-cell>
          <table:table-cell table:style-name="Table1.A1" office:value-type="string">
            <text:p text:style-name="v1">sonoras la gloro en Kievo; </text:p>
          </table:table-cell>
        </table:table-row>
        <table:table-row>
          <table:table-cell table:style-name="Table1.A1" office:value-type="string">
            <text:p text:style-name="Table_20_Contents"><text:a xlink:type="simple" xlink:href="#N3.4" office:name="3.4R" text:style-name="Internet_20_link" text:visited-style-name="Visited_20_Internet_20_Link"><text:span text:style-name="T15">04</text:span></text:a></text:p>
          </table:table-cell>
          <table:table-cell table:style-name="Table1.A1" office:value-type="string">
            <text:p text:style-name="Table_20_Contents">трубы трубять въ Новѣградѣ —</text:p>
          </table:table-cell>
          <table:table-cell table:style-name="Table1.A1" office:value-type="string">
            <text:p text:style-name="Table_20_Contents"><text:a xlink:type="simple" xlink:href="#N3.4" office:name="3.4" text:style-name="Internet_20_link" text:visited-style-name="Visited_20_Internet_20_Link"><text:span text:style-name="T15">04</text:span></text:a></text:p>
          </table:table-cell>
          <table:table-cell table:style-name="Table1.A1" office:value-type="string">
            <text:p text:style-name="Table_20_Contents">trumpetoj tondras en Novgorodo — </text:p>
          </table:table-cell>
        </table:table-row>
        <table:table-row>
          <table:table-cell table:style-name="Table1.A1" office:value-type="string">
            <text:p text:style-name="Table_20_Contents"><text:a xlink:type="simple" xlink:href="#N3.5" office:name="3.5R" text:style-name="Internet_20_link" text:visited-style-name="Visited_20_Internet_20_Link"><text:span text:style-name="T15">05</text:span></text:a></text:p>
          </table:table-cell>
          <table:table-cell table:style-name="Table1.A1" office:value-type="string">
            <text:p text:style-name="v1">стоять стязи въ Путивлѣ!».</text:p>
          </table:table-cell>
          <table:table-cell table:style-name="Table1.A1" office:value-type="string">
            <text:p text:style-name="Table_20_Contents"><text:a xlink:type="simple" xlink:href="#N3.5" office:name="3.5" text:style-name="Internet_20_link" text:visited-style-name="Visited_20_Internet_20_Link"><text:span text:style-name="T15">05</text:span></text:a></text:p>
          </table:table-cell>
          <table:table-cell table:style-name="Table1.A1" office:value-type="string">
            <text:p text:style-name="v1">staras la standardoj en Putivlo». </text:p>
          </table:table-cell>
        </table:table-row>
        <table:table-row>
          <table:table-cell table:style-name="Table1.A1" office:value-type="string">
            <text:p text:style-name="Table_20_Contents"><text:a xlink:type="simple" xlink:href="#N3.6" office:name="3.6R" text:style-name="Internet_20_link" text:visited-style-name="Visited_20_Internet_20_Link"><text:span text:style-name="T15">06</text:span></text:a></text:p>
          </table:table-cell>
          <table:table-cell table:style-name="Table1.A1" office:value-type="string">
            <text:p text:style-name="Table_20_Contents">Игорь ждетъ мила брата Всеволода.</text:p>
          </table:table-cell>
          <table:table-cell table:style-name="Table1.A1" office:value-type="string">
            <text:p text:style-name="Table_20_Contents"><text:a xlink:type="simple" xlink:href="#N3.6" office:name="3.6" text:style-name="Internet_20_link" text:visited-style-name="Visited_20_Internet_20_Link"><text:span text:style-name="T15">06</text:span></text:a></text:p>
          </table:table-cell>
          <table:table-cell table:style-name="Table1.A1" office:value-type="string">
            <text:p text:style-name="Table_20_Contents"><text:span text:style-name="T15">Igoro atendas la karan fraton Vsevolodon.</text:span> </text:p>
          </table:table-cell>
        </table:table-row>
        <table:table-row>
          <table:table-cell table:style-name="Table1.A1" office:value-type="string">
            <text:p text:style-name="Table_20_Contents"><text:a xlink:type="simple" xlink:href="#N3.7" office:name="3.7R" text:style-name="Internet_20_link" text:visited-style-name="Visited_20_Internet_20_Link"><text:span text:style-name="T15">07</text:span></text:a></text:p>
          </table:table-cell>
          <table:table-cell table:style-name="Table1.A1" office:value-type="string">
            <text:p text:style-name="Table_20_Contents">И рече ему буй туръ Всеволодъ:</text:p>
          </table:table-cell>
          <table:table-cell table:style-name="Table1.A1" office:value-type="string">
            <text:p text:style-name="Table_20_Contents"><text:a xlink:type="simple" xlink:href="#N3.7" office:name="3.7" text:style-name="Internet_20_link" text:visited-style-name="Visited_20_Internet_20_Link"><text:span text:style-name="T15">07</text:span></text:a></text:p>
          </table:table-cell>
          <table:table-cell table:style-name="Table1.A1" office:value-type="string">
            <text:p text:style-name="P3">Kaj diris al li la batalema uro Vsevolodo: </text:p>
          </table:table-cell>
        </table:table-row>
        <table:table-row>
          <table:table-cell table:style-name="Table1.A1" office:value-type="string">
            <text:p text:style-name="P3">08</text:p>
          </table:table-cell>
          <table:table-cell table:style-name="Table1.A1" office:value-type="string">
            <text:p text:style-name="P18">«Один братъ, один свѣтъ свѣтлый — </text:p>
            <text:p text:style-name="vvosto">ты, Игорю!</text:p>
          </table:table-cell>
          <table:table-cell table:style-name="Table1.A1" office:value-type="string">
            <text:p text:style-name="P3">08</text:p>
          </table:table-cell>
          <table:table-cell table:style-name="Table1.A1" office:value-type="string">
            <text:p text:style-name="P18">«Sola frato mia, sola lumo hela —</text:p>
            <text:p text:style-name="vvosto">vi, Igoro! </text:p>
          </table:table-cell>
        </table:table-row>
        <text:soft-page-break/>
        <table:table-row>
          <table:table-cell table:style-name="Table1.A1" office:value-type="string">
            <text:p text:style-name="P3">09</text:p>
          </table:table-cell>
          <table:table-cell table:style-name="Table1.A1" office:value-type="string">
            <text:p text:style-name="Table_20_Contents">оба есвѣ Святъславличя!</text:p>
          </table:table-cell>
          <table:table-cell table:style-name="Table1.A1" office:value-type="string">
            <text:p text:style-name="P3">09</text:p>
          </table:table-cell>
          <table:table-cell table:style-name="Table1.A1" office:value-type="string">
            <text:p text:style-name="Table_20_Contents">Ambaŭ ni estas Svetoslavidoj! </text:p>
          </table:table-cell>
        </table:table-row>
        <table:table-row>
          <table:table-cell table:style-name="Table1.A1" office:value-type="string">
            <text:p text:style-name="P3">10</text:p>
          </table:table-cell>
          <table:table-cell table:style-name="Table1.A1" office:value-type="string">
            <text:p text:style-name="Table_20_Contents">Сѣдлай, брате, свои бръзыи комони,</text:p>
          </table:table-cell>
          <table:table-cell table:style-name="Table1.A1" office:value-type="string">
            <text:p text:style-name="P3">10</text:p>
          </table:table-cell>
          <table:table-cell table:style-name="Table1.A1" office:value-type="string">
            <text:p text:style-name="P3">Seligu, frato, viajn ĉevalojn rapidajn — </text:p>
          </table:table-cell>
        </table:table-row>
        <table:table-row>
          <table:table-cell table:style-name="Table1.A1" office:value-type="string">
            <text:p text:style-name="P3">11</text:p>
          </table:table-cell>
          <table:table-cell table:style-name="Table1.A1" office:value-type="string">
            <text:p text:style-name="P3">а мои ти готови, осѣдлани у Курска напереди.</text:p>
          </table:table-cell>
          <table:table-cell table:style-name="Table1.A1" office:value-type="string">
            <text:p text:style-name="P3">11</text:p>
          </table:table-cell>
          <table:table-cell table:style-name="Table1.A1" office:value-type="string">
            <text:p text:style-name="P3">la miaj jam pretas, selitaj ĉe Kursko anticipe. </text:p>
          </table:table-cell>
        </table:table-row>
        <table:table-row>
          <table:table-cell table:style-name="Table1.A1" office:value-type="string">
            <text:p text:style-name="P3">12</text:p>
          </table:table-cell>
          <table:table-cell table:style-name="Table1.A1" office:value-type="string">
            <text:p text:style-name="Table_20_Contents">А мои ти куряни свѣдоми къмети:</text:p>
          </table:table-cell>
          <table:table-cell table:style-name="Table1.A1" office:value-type="string">
            <text:p text:style-name="P3">12</text:p>
          </table:table-cell>
          <table:table-cell table:style-name="Table1.A1" office:value-type="string">
            <text:p text:style-name="P3">Kaj miaj kurskanoj estas spertaj batalistoj: </text:p>
          </table:table-cell>
        </table:table-row>
        <table:table-row>
          <table:table-cell table:style-name="Table1.A1" office:value-type="string">
            <text:p text:style-name="P3">13</text:p>
          </table:table-cell>
          <table:table-cell table:style-name="Table1.A1" office:value-type="string">
            <text:p text:style-name="v2">подъ трубами повити,</text:p>
          </table:table-cell>
          <table:table-cell table:style-name="Table1.A1" office:value-type="string">
            <text:p text:style-name="P3">13</text:p>
          </table:table-cell>
          <table:table-cell table:style-name="Table1.A1" office:value-type="string">
            <text:p text:style-name="v2">ĉe trumpetsonoj naskitaj, </text:p>
          </table:table-cell>
        </table:table-row>
        <table:table-row>
          <table:table-cell table:style-name="Table1.A1" office:value-type="string">
            <text:p text:style-name="P3">14</text:p>
          </table:table-cell>
          <table:table-cell table:style-name="Table1.A1" office:value-type="string">
            <text:p text:style-name="v2">подъ шеломы взлѣлѣяни,</text:p>
          </table:table-cell>
          <table:table-cell table:style-name="Table1.A1" office:value-type="string">
            <text:p text:style-name="P3">14</text:p>
          </table:table-cell>
          <table:table-cell table:style-name="Table1.A1" office:value-type="string">
            <text:p text:style-name="v2">sub kasko vartitaj </text:p>
          </table:table-cell>
        </table:table-row>
        <table:table-row>
          <table:table-cell table:style-name="Table1.A1" office:value-type="string">
            <text:p text:style-name="P3">15</text:p>
          </table:table-cell>
          <table:table-cell table:style-name="Table1.A1" office:value-type="string">
            <text:p text:style-name="v2">конець копiя въскръмлени,</text:p>
          </table:table-cell>
          <table:table-cell table:style-name="Table1.A1" office:value-type="string">
            <text:p text:style-name="P3">15</text:p>
          </table:table-cell>
          <table:table-cell table:style-name="Table1.A1" office:value-type="string">
            <text:p text:style-name="v2">per la lancpinto nutritaj; </text:p>
          </table:table-cell>
        </table:table-row>
        <table:table-row>
          <table:table-cell table:style-name="Table1.A1" office:value-type="string">
            <text:p text:style-name="P3">16</text:p>
          </table:table-cell>
          <table:table-cell table:style-name="Table1.A1" office:value-type="string">
            <text:p text:style-name="v2">пути имь вѣдоми,</text:p>
          </table:table-cell>
          <table:table-cell table:style-name="Table1.A1" office:value-type="string">
            <text:p text:style-name="P3">16</text:p>
          </table:table-cell>
          <table:table-cell table:style-name="Table1.A1" office:value-type="string">
            <text:p text:style-name="v2">la vojojn ili scias, </text:p>
          </table:table-cell>
        </table:table-row>
        <table:table-row>
          <table:table-cell table:style-name="Table1.A1" office:value-type="string">
            <text:p text:style-name="P3">17</text:p>
          </table:table-cell>
          <table:table-cell table:style-name="Table1.A1" office:value-type="string">
            <text:p text:style-name="v2">яругы имъ знаеми,</text:p>
          </table:table-cell>
          <table:table-cell table:style-name="Table1.A1" office:value-type="string">
            <text:p text:style-name="P3">17</text:p>
          </table:table-cell>
          <table:table-cell table:style-name="Table1.A1" office:value-type="string">
            <text:p text:style-name="v2">la ravinojn ili konas, </text:p>
          </table:table-cell>
        </table:table-row>
        <table:table-row>
          <table:table-cell table:style-name="Table1.A1" office:value-type="string">
            <text:p text:style-name="P3">18</text:p>
          </table:table-cell>
          <table:table-cell table:style-name="Table1.A1" office:value-type="string">
            <text:p text:style-name="v2">луци у нихъ напряжени,</text:p>
          </table:table-cell>
          <table:table-cell table:style-name="Table1.A1" office:value-type="string">
            <text:p text:style-name="P3">18</text:p>
          </table:table-cell>
          <table:table-cell table:style-name="Table1.A1" office:value-type="string">
            <text:p text:style-name="v2">la pafarkon ili tenas streĉita, </text:p>
          </table:table-cell>
        </table:table-row>
        <table:table-row>
          <table:table-cell table:style-name="Table1.A1" office:value-type="string">
            <text:p text:style-name="P3">19</text:p>
          </table:table-cell>
          <table:table-cell table:style-name="Table1.A1" office:value-type="string">
            <text:p text:style-name="v2">тули отворени,</text:p>
          </table:table-cell>
          <table:table-cell table:style-name="Table1.A1" office:value-type="string">
            <text:p text:style-name="P3">19</text:p>
          </table:table-cell>
          <table:table-cell table:style-name="Table1.A1" office:value-type="string">
            <text:p text:style-name="v2">la sagujuo pretas malfermita, </text:p>
          </table:table-cell>
        </table:table-row>
        <table:table-row>
          <table:table-cell table:style-name="Table1.A1" office:value-type="string">
            <text:p text:style-name="P3">20</text:p>
          </table:table-cell>
          <table:table-cell table:style-name="Table1.A1" office:value-type="string">
            <text:p text:style-name="v2">сабли изъострени</text:p>
          </table:table-cell>
          <table:table-cell table:style-name="Table1.A1" office:value-type="string">
            <text:p text:style-name="P3">20</text:p>
          </table:table-cell>
          <table:table-cell table:style-name="Table1.A1" office:value-type="string">
            <text:p text:style-name="v2">la sabro estas akrigita; </text:p>
          </table:table-cell>
        </table:table-row>
        <table:table-row>
          <table:table-cell table:style-name="Table1.A1" office:value-type="string">
            <text:p text:style-name="P3">21</text:p>
          </table:table-cell>
          <table:table-cell table:style-name="Table1.A1" office:value-type="string">
            <text:p text:style-name="Table_20_Contents">сами скачють, акы сѣрыи влъци</text:p>
          </table:table-cell>
          <table:table-cell table:style-name="Table1.A1" office:value-type="string">
            <text:p text:style-name="P3">21</text:p>
          </table:table-cell>
          <table:table-cell table:style-name="Table1.A1" office:value-type="string">
            <text:p text:style-name="Table_20_Contents">ili ĉasas, kiel grizaj lupoj, </text:p>
          </table:table-cell>
        </table:table-row>
        <table:table-row>
          <table:table-cell table:style-name="Table1.A1" office:value-type="string">
            <text:p text:style-name="P3">22</text:p>
          </table:table-cell>
          <table:table-cell table:style-name="Table1.A1" office:value-type="string">
            <text:p text:style-name="v1">въ полѣ ищучи</text:p>
          </table:table-cell>
          <table:table-cell table:style-name="Table1.A1" office:value-type="string">
            <text:p text:style-name="P3">22</text:p>
          </table:table-cell>
          <table:table-cell table:style-name="Table1.A1" office:value-type="string">
            <text:p text:style-name="v1">en la stepo serĉantaj </text:p>
          </table:table-cell>
        </table:table-row>
        <table:table-row>
          <table:table-cell table:style-name="Table1.A1" office:value-type="string">
            <text:p text:style-name="Table_20_Contents"><text:a xlink:type="simple" xlink:href="#N3.23" office:name="3.23R" text:style-name="Internet_20_link" text:visited-style-name="Visited_20_Internet_20_Link"><text:span text:style-name="T15">23</text:span></text:a></text:p>
          </table:table-cell>
          <table:table-cell table:style-name="Table1.A1" office:value-type="string">
            <text:p text:style-name="v2">себе чти,</text:p>
          </table:table-cell>
          <table:table-cell table:style-name="Table1.A1" office:value-type="string">
            <text:p text:style-name="Table_20_Contents"><text:a xlink:type="simple" xlink:href="#N3.23" office:name="3.23" text:style-name="Internet_20_link" text:visited-style-name="Visited_20_Internet_20_Link"><text:span text:style-name="T15">23</text:span></text:a></text:p>
          </table:table-cell>
          <table:table-cell table:style-name="Table1.A1" office:value-type="string">
            <text:p text:style-name="v2">por si, honoron, </text:p>
          </table:table-cell>
        </table:table-row>
        <table:table-row>
          <table:table-cell table:style-name="Table1.A1" office:value-type="string">
            <text:p text:style-name="P3">24</text:p>
          </table:table-cell>
          <table:table-cell table:style-name="Table1.A1" office:value-type="string">
            <text:p text:style-name="v2">а князю славѣ».</text:p>
          </table:table-cell>
          <table:table-cell table:style-name="Table1.A1" office:value-type="string">
            <text:p text:style-name="P3">24</text:p>
          </table:table-cell>
          <table:table-cell table:style-name="Table1.A1" office:value-type="string">
            <text:p text:style-name="v2">por sia princo, gloron». </text:p>
          </table:table-cell>
        </table:table-row>
        <table:table-row>
          <table:table-cell table:style-name="Table1.A1" office:value-type="string">
            <text:p text:style-name="P3"> </text:p>
          </table:table-cell>
          <table:table-cell table:style-name="Table1.A1" office:value-type="string">
            <text:p text:style-name="Table_20_Heading">4. Грозная ночь</text:p>
          </table:table-cell>
          <table:table-cell table:style-name="Table1.A1" office:value-type="string">
            <text:p text:style-name="P3"> </text:p>
          </table:table-cell>
          <table:table-cell table:style-name="Table1.A1" office:value-type="string">
            <text:p text:style-name="Table_20_Heading">4. Minacplena nokto </text:p>
          </table:table-cell>
        </table:table-row>
        <table:table-row>
          <table:table-cell table:style-name="Table1.A1" office:value-type="string">
            <text:p text:style-name="Table_20_Contents"><text:a xlink:type="simple" xlink:href="#N4.1" office:name="4.1R" text:style-name="Internet_20_link" text:visited-style-name="Visited_20_Internet_20_Link"><text:span text:style-name="T15">01</text:span></text:a></text:p>
          </table:table-cell>
          <table:table-cell table:style-name="Table1.A1" office:value-type="string">
            <text:p text:style-name="P9">Тогда въступи Игорь князь </text:p>
            <text:p text:style-name="vvosto">въ златъ стремень</text:p>
          </table:table-cell>
          <table:table-cell table:style-name="Table1.A1" office:value-type="string">
            <text:p text:style-name="Table_20_Contents"><text:a xlink:type="simple" xlink:href="#N4.1" office:name="4.1" text:style-name="Internet_20_link" text:visited-style-name="Visited_20_Internet_20_Link"><text:span text:style-name="T15">01</text:span></text:a></text:p>
          </table:table-cell>
          <table:table-cell table:style-name="Table1.A1" office:value-type="string">
            <text:p text:style-name="P9">Tiam sin levis Igor-princo</text:p>
            <text:p text:style-name="vvosto">en la oran piedingon </text:p>
          </table:table-cell>
        </table:table-row>
        <text:soft-page-break/>
        <table:table-row>
          <table:table-cell table:style-name="Table1.A1" office:value-type="string">
            <text:p text:style-name="Table_20_Contents"><text:a xlink:type="simple" xlink:href="#N4.2" office:name="4.2R" text:style-name="Internet_20_link" text:visited-style-name="Visited_20_Internet_20_Link"><text:span text:style-name="T15">02</text:span></text:a></text:p>
          </table:table-cell>
          <table:table-cell table:style-name="Table1.A1" office:value-type="string">
            <text:p text:style-name="Table_20_Contents">и поѣха по чисту полю.</text:p>
          </table:table-cell>
          <table:table-cell table:style-name="Table1.A1" office:value-type="string">
            <text:p text:style-name="Table_20_Contents"><text:a xlink:type="simple" xlink:href="#N4.2" office:name="4.2" text:style-name="Internet_20_link" text:visited-style-name="Visited_20_Internet_20_Link"><text:span text:style-name="T15">02</text:span></text:a></text:p>
          </table:table-cell>
          <table:table-cell table:style-name="Table1.A1" office:value-type="string">
            <text:p text:style-name="Table_20_Contents">kaj rajdis sur la libera stepo. </text:p>
          </table:table-cell>
        </table:table-row>
        <table:table-row>
          <table:table-cell table:style-name="Table1.A1" office:value-type="string">
            <text:p text:style-name="Table_20_Contents"><text:a xlink:type="simple" xlink:href="#N4.3" office:name="4.3R" text:style-name="Internet_20_link" text:visited-style-name="Visited_20_Internet_20_Link"><text:span text:style-name="T15">03</text:span></text:a></text:p>
          </table:table-cell>
          <table:table-cell table:style-name="Table1.A1" office:value-type="string">
            <text:p text:style-name="Table_20_Contents">Солнце ему тъмою путь заступаше</text:p>
          </table:table-cell>
          <table:table-cell table:style-name="Table1.A1" office:value-type="string">
            <text:p text:style-name="Table_20_Contents"><text:a xlink:type="simple" xlink:href="#N4.3" office:name="4.3" text:style-name="Internet_20_link" text:visited-style-name="Visited_20_Internet_20_Link"><text:span text:style-name="T15">03</text:span></text:a></text:p>
          </table:table-cell>
          <table:table-cell table:style-name="Table1.A1" office:value-type="string">
            <text:p text:style-name="Table_20_Contents">La suno lian vojon per mallumo baras; </text:p>
          </table:table-cell>
        </table:table-row>
        <table:table-row>
          <table:table-cell table:style-name="Table1.A1" office:value-type="string">
            <text:p text:style-name="Table_20_Contents"><text:a xlink:type="simple" xlink:href="#N4.4" office:name="4.4R" text:style-name="Internet_20_link" text:visited-style-name="Visited_20_Internet_20_Link"><text:span text:style-name="T15">04</text:span></text:a></text:p>
          </table:table-cell>
          <table:table-cell table:style-name="Table1.A1" office:value-type="string">
            <text:p text:style-name="P17">нощь стонущи ему грозою</text:p>
            <text:p text:style-name="vvosto">птичь убуди</text:p>
          </table:table-cell>
          <table:table-cell table:style-name="Table1.A1" office:value-type="string">
            <text:p text:style-name="Table_20_Contents"><text:a xlink:type="simple" xlink:href="#N4.4" office:name="4.4" text:style-name="Internet_20_link" text:visited-style-name="Visited_20_Internet_20_Link"><text:span text:style-name="T15">04</text:span></text:a></text:p>
          </table:table-cell>
          <table:table-cell table:style-name="Table1.A1" office:value-type="string">
            <text:p text:style-name="P16">la nokt' al li ĝemante per teruro</text:p>
            <text:p text:style-name="vvosto">la birdaron vekis; </text:p>
          </table:table-cell>
        </table:table-row>
        <table:table-row>
          <table:table-cell table:style-name="Table1.A1" office:value-type="string">
            <text:p text:style-name="P3">05</text:p>
          </table:table-cell>
          <table:table-cell table:style-name="Table1.A1" office:value-type="string">
            <text:p text:style-name="Table_20_Contents">свистъ звѣринъ въста,</text:p>
          </table:table-cell>
          <table:table-cell table:style-name="Table1.A1" office:value-type="string">
            <text:p text:style-name="P3">05</text:p>
          </table:table-cell>
          <table:table-cell table:style-name="Table1.A1" office:value-type="string">
            <text:p text:style-name="Table_20_Contents">siblo besta estiĝis, </text:p>
          </table:table-cell>
        </table:table-row>
        <table:table-row>
          <table:table-cell table:style-name="Table1.A1" office:value-type="string">
            <text:p text:style-name="Table_20_Contents"><text:a xlink:type="simple" xlink:href="#N4.6" office:name="4.6R" text:style-name="Internet_20_link" text:visited-style-name="Visited_20_Internet_20_Link"><text:span text:style-name="T15">06</text:span></text:a></text:p>
          </table:table-cell>
          <table:table-cell table:style-name="Table1.A1" office:value-type="string">
            <text:p text:style-name="Table_20_Contents">зби‹ся› дивъ,</text:p>
          </table:table-cell>
          <table:table-cell table:style-name="Table1.A1" office:value-type="string">
            <text:p text:style-name="Table_20_Contents"><text:a xlink:type="simple" xlink:href="#N4.6" office:name="4.6" text:style-name="Internet_20_link" text:visited-style-name="Visited_20_Internet_20_Link"><text:span text:style-name="T15">06</text:span></text:a></text:p>
          </table:table-cell>
          <table:table-cell table:style-name="Table1.A1" office:value-type="string">
            <text:p text:style-name="Table_20_Contents">Divo ekscitiĝis, </text:p>
          </table:table-cell>
        </table:table-row>
        <table:table-row>
          <table:table-cell table:style-name="Table1.A1" office:value-type="string">
            <text:p text:style-name="P3">07</text:p>
          </table:table-cell>
          <table:table-cell table:style-name="Table1.A1" office:value-type="string">
            <text:p text:style-name="P50">кличетъ връху древа, велитъ послушати —</text:p>
          </table:table-cell>
          <table:table-cell table:style-name="Table1.A1" office:value-type="string">
            <text:p text:style-name="P3">07</text:p>
          </table:table-cell>
          <table:table-cell table:style-name="Table1.A1" office:value-type="string">
            <text:p text:style-name="P50">vokas sur arbopinto, ordonas ke aŭdu — </text:p>
          </table:table-cell>
        </table:table-row>
        <table:table-row>
          <table:table-cell table:style-name="Table1.A1" office:value-type="string">
            <text:p text:style-name="P3">08</text:p>
          </table:table-cell>
          <table:table-cell table:style-name="Table1.A1" office:value-type="string">
            <text:p text:style-name="v2">земли незнаемѣ Влъзѣ,</text:p>
          </table:table-cell>
          <table:table-cell table:style-name="Table1.A1" office:value-type="string">
            <text:p text:style-name="P3">08</text:p>
          </table:table-cell>
          <table:table-cell table:style-name="Table1.A1" office:value-type="string">
            <text:p text:style-name="v2">la lando nekonata Volgo, </text:p>
          </table:table-cell>
        </table:table-row>
        <table:table-row>
          <table:table-cell table:style-name="Table1.A1" office:value-type="string">
            <text:p text:style-name="P3">09</text:p>
          </table:table-cell>
          <table:table-cell table:style-name="Table1.A1" office:value-type="string">
            <text:p text:style-name="v2">Поморiю,</text:p>
          </table:table-cell>
          <table:table-cell table:style-name="Table1.A1" office:value-type="string">
            <text:p text:style-name="P3">09</text:p>
          </table:table-cell>
          <table:table-cell table:style-name="Table1.A1" office:value-type="string">
            <text:p text:style-name="v2">kaj la marlando, </text:p>
          </table:table-cell>
        </table:table-row>
        <table:table-row>
          <table:table-cell table:style-name="Table1.A1" office:value-type="string">
            <text:p text:style-name="P3">10</text:p>
          </table:table-cell>
          <table:table-cell table:style-name="Table1.A1" office:value-type="string">
            <text:p text:style-name="v2">Посулiю,</text:p>
          </table:table-cell>
          <table:table-cell table:style-name="Table1.A1" office:value-type="string">
            <text:p text:style-name="P3">10</text:p>
          </table:table-cell>
          <table:table-cell table:style-name="Table1.A1" office:value-type="string">
            <text:p text:style-name="v2">kaj la Sula-bordo, </text:p>
          </table:table-cell>
        </table:table-row>
        <table:table-row>
          <table:table-cell table:style-name="Table1.A1" office:value-type="string">
            <text:p text:style-name="Table_20_Contents"><text:a xlink:type="simple" xlink:href="#N4.11" office:name="4.11R" text:style-name="Internet_20_link" text:visited-style-name="Visited_20_Internet_20_Link"><text:span text:style-name="T15">11</text:span></text:a></text:p>
          </table:table-cell>
          <table:table-cell table:style-name="Table1.A1" office:value-type="string">
            <text:p text:style-name="v2">Сурожу,</text:p>
          </table:table-cell>
          <table:table-cell table:style-name="Table1.A1" office:value-type="string">
            <text:p text:style-name="Table_20_Contents"><text:a xlink:type="simple" xlink:href="#N4.11" office:name="4.11" text:style-name="Internet_20_link" text:visited-style-name="Visited_20_Internet_20_Link"><text:span text:style-name="T15">11</text:span></text:a></text:p>
          </table:table-cell>
          <table:table-cell table:style-name="Table1.A1" office:value-type="string">
            <text:p text:style-name="v2">kaj Sudako, </text:p>
          </table:table-cell>
        </table:table-row>
        <table:table-row>
          <table:table-cell table:style-name="Table1.A1" office:value-type="string">
            <text:p text:style-name="Table_20_Contents"><text:a xlink:type="simple" xlink:href="#N4.12" office:name="4.12R" text:style-name="Internet_20_link" text:visited-style-name="Visited_20_Internet_20_Link"><text:span text:style-name="T15">12</text:span></text:a></text:p>
          </table:table-cell>
          <table:table-cell table:style-name="Table1.A1" office:value-type="string">
            <text:p text:style-name="v2">и Корсуню,</text:p>
          </table:table-cell>
          <table:table-cell table:style-name="Table1.A1" office:value-type="string">
            <text:p text:style-name="Table_20_Contents"><text:a xlink:type="simple" xlink:href="#N4.12" office:name="4.12" text:style-name="Internet_20_link" text:visited-style-name="Visited_20_Internet_20_Link"><text:span text:style-name="T15">12</text:span></text:a></text:p>
          </table:table-cell>
          <table:table-cell table:style-name="Table1.A1" office:value-type="string">
            <text:p text:style-name="v2">kaj Ĥersono, </text:p>
          </table:table-cell>
        </table:table-row>
        <table:table-row>
          <table:table-cell table:style-name="Table1.A1" office:value-type="string">
            <text:p text:style-name="Table_20_Contents"><text:a xlink:type="simple" xlink:href="#N4.13" office:name="4.13R" text:style-name="Internet_20_link" text:visited-style-name="Visited_20_Internet_20_Link"><text:span text:style-name="T15">13</text:span></text:a></text:p>
          </table:table-cell>
          <table:table-cell table:style-name="Table1.A1" office:value-type="string">
            <text:p text:style-name="P55">и тебѣ, Тьмутороканьскый блъванъ!</text:p>
          </table:table-cell>
          <table:table-cell table:style-name="Table1.A1" office:value-type="string">
            <text:p text:style-name="Table_20_Contents"><text:a xlink:type="simple" xlink:href="#N4.13" office:name="4.13" text:style-name="Internet_20_link" text:visited-style-name="Visited_20_Internet_20_Link"><text:span text:style-name="T15">13</text:span></text:a></text:p>
          </table:table-cell>
          <table:table-cell table:style-name="Table1.A1" office:value-type="string">
            <text:p text:style-name="v2">kaj vi, Tamatarkana idolo! </text:p>
          </table:table-cell>
        </table:table-row>
        <table:table-row>
          <table:table-cell table:style-name="Table1.A1" office:value-type="string">
            <text:p text:style-name="Table_20_Contents"><text:a xlink:type="simple" xlink:href="#N4.14" office:name="4.14R" text:style-name="Internet_20_link" text:visited-style-name="Visited_20_Internet_20_Link"><text:span text:style-name="T15">14</text:span></text:a></text:p>
          </table:table-cell>
          <table:table-cell table:style-name="Table1.A1" office:value-type="string">
            <text:p text:style-name="Table_20_Contents">А половци неготовами дорогами</text:p>
          </table:table-cell>
          <table:table-cell table:style-name="Table1.A1" office:value-type="string">
            <text:p text:style-name="Table_20_Contents"><text:a xlink:type="simple" xlink:href="#N4.14" office:name="4.14" text:style-name="Internet_20_link" text:visited-style-name="Visited_20_Internet_20_Link"><text:span text:style-name="T15">14</text:span></text:a></text:p>
          </table:table-cell>
          <table:table-cell table:style-name="Table1.A1" office:value-type="string">
            <text:p text:style-name="Table_20_Contents">Kaj la kipĉakoj per nepretaj vojoj </text:p>
          </table:table-cell>
        </table:table-row>
        <table:table-row>
          <table:table-cell table:style-name="Table1.A1" office:value-type="string">
            <text:p text:style-name="P3">15</text:p>
          </table:table-cell>
          <table:table-cell table:style-name="Table1.A1" office:value-type="string">
            <text:p text:style-name="v1">побѣгоша къ Дону великому</text:p>
          </table:table-cell>
          <table:table-cell table:style-name="Table1.A1" office:value-type="string">
            <text:p text:style-name="P3">15</text:p>
          </table:table-cell>
          <table:table-cell table:style-name="Table1.A1" office:value-type="string">
            <text:p text:style-name="v1">rapidas al la granda Dono; </text:p>
          </table:table-cell>
        </table:table-row>
        <table:table-row>
          <table:table-cell table:style-name="Table1.A1" office:value-type="string">
            <text:p text:style-name="Table_20_Contents"><text:a xlink:type="simple" xlink:href="#N4.16" office:name="4.16R" text:style-name="Internet_20_link" text:visited-style-name="Visited_20_Internet_20_Link"><text:span text:style-name="T15">16</text:span></text:a></text:p>
          </table:table-cell>
          <table:table-cell table:style-name="Table1.A1" office:value-type="string">
            <text:p text:style-name="Table_20_Contents">крычать тѣлѣгы полунощы,</text:p>
          </table:table-cell>
          <table:table-cell table:style-name="Table1.A1" office:value-type="string">
            <text:p text:style-name="Table_20_Contents"><text:a xlink:type="simple" xlink:href="#N4.16" office:name="4.16" text:style-name="Internet_20_link" text:visited-style-name="Visited_20_Internet_20_Link"><text:span text:style-name="T15">16</text:span></text:a></text:p>
          </table:table-cell>
          <table:table-cell table:style-name="Table1.A1" office:value-type="string">
            <text:p text:style-name="Table_20_Contents">la ĉaroj kriĉas noktomeze </text:p>
          </table:table-cell>
        </table:table-row>
        <table:table-row>
          <table:table-cell table:style-name="Table1.A1" office:value-type="string">
            <text:p text:style-name="P3">17</text:p>
          </table:table-cell>
          <table:table-cell table:style-name="Table1.A1" office:value-type="string">
            <text:p text:style-name="v1">рци, лебеди роспущени:</text:p>
          </table:table-cell>
          <table:table-cell table:style-name="Table1.A1" office:value-type="string">
            <text:p text:style-name="P3">17</text:p>
          </table:table-cell>
          <table:table-cell table:style-name="Table1.A1" office:value-type="string">
            <text:p text:style-name="v1">kvazaŭ la cignoj ekscititaj: </text:p>
          </table:table-cell>
        </table:table-row>
        <table:table-row>
          <table:table-cell table:style-name="Table1.A1" office:value-type="string">
            <text:p text:style-name="P3">18</text:p>
          </table:table-cell>
          <table:table-cell table:style-name="Table1.A1" office:value-type="string">
            <text:p text:style-name="Table_20_Contents">Игорь къ Дону вои ведетъ!</text:p>
          </table:table-cell>
          <table:table-cell table:style-name="Table1.A1" office:value-type="string">
            <text:p text:style-name="P3">18</text:p>
          </table:table-cell>
          <table:table-cell table:style-name="Table1.A1" office:value-type="string">
            <text:p text:style-name="Table_20_Contents">Igoro batalistojn kondukas al Dono! </text:p>
          </table:table-cell>
        </table:table-row>
        <table:table-row>
          <table:table-cell table:style-name="Table1.A1" office:value-type="string">
            <text:p text:style-name="Table_20_Contents"><text:a xlink:type="simple" xlink:href="#N4.19" office:name="4.19R" text:style-name="Internet_20_link" text:visited-style-name="Visited_20_Internet_20_Link"><text:span text:style-name="T15">19</text:span></text:a></text:p>
          </table:table-cell>
          <table:table-cell table:style-name="Table1.A1" office:value-type="string">
            <text:p text:style-name="P10">Уже бо бѣды его пасетъ птиць </text:p>
            <text:p text:style-name="vvosto">по добiю</text:p>
          </table:table-cell>
          <table:table-cell table:style-name="Table1.A1" office:value-type="string">
            <text:p text:style-name="Table_20_Contents"><text:a xlink:type="simple" xlink:href="#N4.19" office:name="4.19" text:style-name="Internet_20_link" text:visited-style-name="Visited_20_Internet_20_Link"><text:span text:style-name="T15">19</text:span></text:a></text:p>
          </table:table-cell>
          <table:table-cell table:style-name="Table1.A1" office:value-type="string">
            <text:p text:style-name="P10">Jam pri malfeliĉo lin avertas la birdar'</text:p>
            <text:p text:style-name="vvosto">sur kverkoj; </text:p>
          </table:table-cell>
        </table:table-row>
        <text:soft-page-break/>
        <table:table-row>
          <table:table-cell table:style-name="Table1.A1" office:value-type="string">
            <text:p text:style-name="Table_20_Contents"><text:a xlink:type="simple" xlink:href="#N4.20" office:name="4.20R" text:style-name="Internet_20_link" text:visited-style-name="Visited_20_Internet_20_Link"><text:span text:style-name="T15">20</text:span></text:a></text:p>
          </table:table-cell>
          <table:table-cell table:style-name="Table1.A1" office:value-type="string">
            <text:p text:style-name="Table_20_Contents">влъци грозу въсрожатъ по яругамъ</text:p>
          </table:table-cell>
          <table:table-cell table:style-name="Table1.A1" office:value-type="string">
            <text:p text:style-name="Table_20_Contents"><text:a xlink:type="simple" xlink:href="#N4.20" office:name="4.20" text:style-name="Internet_20_link" text:visited-style-name="Visited_20_Internet_20_Link"><text:span text:style-name="T15">20</text:span></text:a></text:p>
          </table:table-cell>
          <table:table-cell table:style-name="Table1.A1" office:value-type="string">
            <text:p text:style-name="P3">la lupoj timindaĵon aŭguras en la ravinoj; </text:p>
          </table:table-cell>
        </table:table-row>
        <table:table-row>
          <table:table-cell table:style-name="Table1.A1" office:value-type="string">
            <text:p text:style-name="P3">21</text:p>
          </table:table-cell>
          <table:table-cell table:style-name="Table1.A1" office:value-type="string">
            <text:p text:style-name="Table_20_Contents">орли клектомъ на кости звѣри зовутъ</text:p>
          </table:table-cell>
          <table:table-cell table:style-name="Table1.A1" office:value-type="string">
            <text:p text:style-name="P3">21</text:p>
          </table:table-cell>
          <table:table-cell table:style-name="Table1.A1" office:value-type="string">
            <text:p text:style-name="P3">la agloj bleke bestojn vokas al ostregalo; </text:p>
          </table:table-cell>
        </table:table-row>
        <table:table-row>
          <table:table-cell table:style-name="Table1.A1" office:value-type="string">
            <text:p text:style-name="P3">22</text:p>
          </table:table-cell>
          <table:table-cell table:style-name="Table1.A1" office:value-type="string">
            <text:p text:style-name="Table_20_Contents">лисици брешутъ на чръленыя щиты.</text:p>
          </table:table-cell>
          <table:table-cell table:style-name="Table1.A1" office:value-type="string">
            <text:p text:style-name="P3">22</text:p>
          </table:table-cell>
          <table:table-cell table:style-name="Table1.A1" office:value-type="string">
            <text:p text:style-name="Table_20_Contents">la vulpoj bojas kontraŭ la ruĝaj ŝildoj. </text:p>
          </table:table-cell>
        </table:table-row>
        <table:table-row>
          <table:table-cell table:style-name="Table1.A1" office:value-type="string">
            <text:p text:style-name="Table_20_Contents"><text:a xlink:type="simple" xlink:href="#N4.23" office:name="4.23R" text:style-name="Internet_20_link" text:visited-style-name="Visited_20_Internet_20_Link"><text:span text:style-name="T15">23</text:span></text:a></text:p>
          </table:table-cell>
          <table:table-cell table:style-name="Table1.A1" office:value-type="string">
            <text:p text:style-name="P6">О Руская земле! уже за шеломянемъ еси!</text:p>
          </table:table-cell>
          <table:table-cell table:style-name="Table1.A1" office:value-type="string">
            <text:p text:style-name="Table_20_Contents"><text:a xlink:type="simple" xlink:href="#N4.23" office:name="4.23" text:style-name="Internet_20_link" text:visited-style-name="Visited_20_Internet_20_Link"><text:span text:style-name="T15">23</text:span></text:a></text:p>
          </table:table-cell>
          <table:table-cell table:style-name="Table1.A1" office:value-type="string">
            <text:p text:style-name="P6">Ho Rusa lando! jam foras vi trans la monteto!</text:p>
          </table:table-cell>
        </table:table-row>
        <table:table-row>
          <table:table-cell table:style-name="Table1.A1" office:value-type="string">
            <text:p text:style-name="P3">24</text:p>
          </table:table-cell>
          <table:table-cell table:style-name="Table1.A1" office:value-type="string">
            <text:p text:style-name="Table_20_Contents">Длъго ночь мрькнетъ.</text:p>
          </table:table-cell>
          <table:table-cell table:style-name="Table1.A1" office:value-type="string">
            <text:p text:style-name="P3">24</text:p>
          </table:table-cell>
          <table:table-cell table:style-name="Table1.A1" office:value-type="string">
            <text:p text:style-name="Table_20_Contents">Longe la nokto estingiĝas. </text:p>
          </table:table-cell>
        </table:table-row>
        <table:table-row>
          <table:table-cell table:style-name="Table1.A1" office:value-type="string">
            <text:p text:style-name="P3">25</text:p>
          </table:table-cell>
          <table:table-cell table:style-name="Table1.A1" office:value-type="string">
            <text:p text:style-name="Table_20_Contents">Заря свѣтъ запала,</text:p>
          </table:table-cell>
          <table:table-cell table:style-name="Table1.A1" office:value-type="string">
            <text:p text:style-name="P3">25</text:p>
          </table:table-cell>
          <table:table-cell table:style-name="Table1.A1" office:value-type="string">
            <text:p text:style-name="Table_20_Contents">La krepusko lumon ekbruligis, </text:p>
          </table:table-cell>
        </table:table-row>
        <table:table-row>
          <table:table-cell table:style-name="Table1.A1" office:value-type="string">
            <text:p text:style-name="P3">26</text:p>
          </table:table-cell>
          <table:table-cell table:style-name="Table1.A1" office:value-type="string">
            <text:p text:style-name="Table_20_Contents">мъгла поля покрыла.</text:p>
          </table:table-cell>
          <table:table-cell table:style-name="Table1.A1" office:value-type="string">
            <text:p text:style-name="P3">26</text:p>
          </table:table-cell>
          <table:table-cell table:style-name="Table1.A1" office:value-type="string">
            <text:p text:style-name="Table_20_Contents">la stepon nebulo kovris, </text:p>
          </table:table-cell>
        </table:table-row>
        <table:table-row>
          <table:table-cell table:style-name="Table1.A1" office:value-type="string">
            <text:p text:style-name="P3">27</text:p>
          </table:table-cell>
          <table:table-cell table:style-name="Table1.A1" office:value-type="string">
            <text:p text:style-name="Table_20_Contents">Щекотъ славiй успе</text:p>
          </table:table-cell>
          <table:table-cell table:style-name="Table1.A1" office:value-type="string">
            <text:p text:style-name="P3">27</text:p>
          </table:table-cell>
          <table:table-cell table:style-name="Table1.A1" office:value-type="string">
            <text:p text:style-name="Table_20_Contents">la trilado najtingala endormiĝis, </text:p>
          </table:table-cell>
        </table:table-row>
        <table:table-row>
          <table:table-cell table:style-name="Table1.A1" office:value-type="string">
            <text:p text:style-name="P3">28</text:p>
          </table:table-cell>
          <table:table-cell table:style-name="Table1.A1" office:value-type="string">
            <text:p text:style-name="Table_20_Contents">говоръ галичь убуди‹ся›.</text:p>
          </table:table-cell>
          <table:table-cell table:style-name="Table1.A1" office:value-type="string">
            <text:p text:style-name="P3">28</text:p>
          </table:table-cell>
          <table:table-cell table:style-name="Table1.A1" office:value-type="string">
            <text:p text:style-name="Table_20_Contents">la babilo moneda vekiĝis. </text:p>
          </table:table-cell>
        </table:table-row>
        <table:table-row>
          <table:table-cell table:style-name="Table1.A1" office:value-type="string">
            <text:p text:style-name="P3">29</text:p>
          </table:table-cell>
          <table:table-cell table:style-name="Table1.A1" office:value-type="string">
            <text:p text:style-name="P15">Русичи великая поля </text:p>
            <text:p text:style-name="vvosto">чрьлеными щиты прегородиша</text:p>
          </table:table-cell>
          <table:table-cell table:style-name="Table1.A1" office:value-type="string">
            <text:p text:style-name="P3">29</text:p>
          </table:table-cell>
          <table:table-cell table:style-name="Table1.A1" office:value-type="string">
            <text:p text:style-name="P10">La rusoj per la ruĝaj ŝildoj la grandan</text:p>
            <text:p text:style-name="vvosto">stepon baris, </text:p>
          </table:table-cell>
        </table:table-row>
        <table:table-row>
          <table:table-cell table:style-name="Table1.A1" office:value-type="string">
            <text:p text:style-name="P3">30</text:p>
          </table:table-cell>
          <table:table-cell table:style-name="Table1.A1" office:value-type="string">
            <text:p text:style-name="v1">ищучи себе чти,</text:p>
          </table:table-cell>
          <table:table-cell table:style-name="Table1.A1" office:value-type="string">
            <text:p text:style-name="P3">30</text:p>
          </table:table-cell>
          <table:table-cell table:style-name="Table1.A1" office:value-type="string">
            <text:p text:style-name="v1">serĉante por si, honoron, </text:p>
          </table:table-cell>
        </table:table-row>
        <table:table-row>
          <table:table-cell table:style-name="Table1.A1" office:value-type="string">
            <text:p text:style-name="P3">31</text:p>
          </table:table-cell>
          <table:table-cell table:style-name="Table1.A1" office:value-type="string">
            <text:p text:style-name="v1">а князю славы.</text:p>
          </table:table-cell>
          <table:table-cell table:style-name="Table1.A1" office:value-type="string">
            <text:p text:style-name="P3">31</text:p>
          </table:table-cell>
          <table:table-cell table:style-name="Table1.A1" office:value-type="string">
            <text:p text:style-name="v1">por sia princo, gloron. </text:p>
          </table:table-cell>
        </table:table-row>
        <table:table-row>
          <table:table-cell table:style-name="Table1.A1" office:value-type="string">
            <text:p text:style-name="P3"> </text:p>
          </table:table-cell>
          <table:table-cell table:style-name="Table1.A1" office:value-type="string">
            <text:p text:style-name="Table_20_Heading">5. Победа над половцами</text:p>
          </table:table-cell>
          <table:table-cell table:style-name="Table1.A1" office:value-type="string">
            <text:p text:style-name="P3"> </text:p>
          </table:table-cell>
          <table:table-cell table:style-name="Table1.A1" office:value-type="string">
            <text:p text:style-name="Table_20_Heading">5. Venko super la kipĉakoj </text:p>
          </table:table-cell>
        </table:table-row>
        <table:table-row>
          <table:table-cell table:style-name="Table1.A1" office:value-type="string">
            <text:p text:style-name="P3">01</text:p>
          </table:table-cell>
          <table:table-cell table:style-name="Table1.A1" office:value-type="string">
            <text:p text:style-name="Table_20_Contents">Съ заранiя въ пятъкъ</text:p>
          </table:table-cell>
          <table:table-cell table:style-name="Table1.A1" office:value-type="string">
            <text:p text:style-name="P3">01</text:p>
          </table:table-cell>
          <table:table-cell table:style-name="Table1.A1" office:value-type="string">
            <text:p text:style-name="Table_20_Contents">Frumatene je la vendredo </text:p>
          </table:table-cell>
        </table:table-row>
        <table:table-row>
          <table:table-cell table:style-name="Table1.A1" office:value-type="string">
            <text:p text:style-name="P3">02</text:p>
          </table:table-cell>
          <table:table-cell table:style-name="Table1.A1" office:value-type="string">
            <text:p text:style-name="P3">потопташа поганыя плъкы половецкыя,</text:p>
          </table:table-cell>
          <table:table-cell table:style-name="Table1.A1" office:value-type="string">
            <text:p text:style-name="P3">02</text:p>
          </table:table-cell>
          <table:table-cell table:style-name="Table1.A1" office:value-type="string">
            <text:p text:style-name="P3">surtretis ili trupojn paganajn stepanajn, </text:p>
          </table:table-cell>
        </table:table-row>
        <table:table-row>
          <table:table-cell table:style-name="Table1.A1" office:value-type="string">
            <text:p text:style-name="P3">03</text:p>
          </table:table-cell>
          <table:table-cell table:style-name="Table1.A1" office:value-type="string">
            <text:p text:style-name="Table_20_Contents">и рассушясь стрѣлами по полю,</text:p>
          </table:table-cell>
          <table:table-cell table:style-name="Table1.A1" office:value-type="string">
            <text:p text:style-name="P3">03</text:p>
          </table:table-cell>
          <table:table-cell table:style-name="Table1.A1" office:value-type="string">
            <text:p text:style-name="P3">kaj dispafiĝinte kiel sagoj sur la stepo, </text:p>
          </table:table-cell>
        </table:table-row>
        <table:table-row>
          <table:table-cell table:style-name="Table1.A1" office:value-type="string">
            <text:p text:style-name="P3">04</text:p>
          </table:table-cell>
          <table:table-cell table:style-name="Table1.A1" office:value-type="string">
            <text:p text:style-name="P3">помчаша красныя дѣвкы половецкыя,</text:p>
          </table:table-cell>
          <table:table-cell table:style-name="Table1.A1" office:value-type="string">
            <text:p text:style-name="P3">04</text:p>
          </table:table-cell>
          <table:table-cell table:style-name="Table1.A1" office:value-type="string">
            <text:p text:style-name="P3">forkaptis ili la belajn junulinojn kipĉakajn, </text:p>
          </table:table-cell>
        </table:table-row>
        <table:table-row>
          <table:table-cell table:style-name="Table1.A1" office:value-type="string">
            <text:p text:style-name="P3">05</text:p>
          </table:table-cell>
          <table:table-cell table:style-name="Table1.A1" office:value-type="string">
            <text:p text:style-name="v1">а съ ними злато,</text:p>
          </table:table-cell>
          <table:table-cell table:style-name="Table1.A1" office:value-type="string">
            <text:p text:style-name="P3">05</text:p>
          </table:table-cell>
          <table:table-cell table:style-name="Table1.A1" office:value-type="string">
            <text:p text:style-name="v1">kaj kune oron, </text:p>
          </table:table-cell>
        </table:table-row>
        <text:soft-page-break/>
        <table:table-row>
          <table:table-cell table:style-name="Table1.A1" office:value-type="string">
            <text:p text:style-name="P3">06</text:p>
          </table:table-cell>
          <table:table-cell table:style-name="Table1.A1" office:value-type="string">
            <text:p text:style-name="v1">и паволокы,</text:p>
          </table:table-cell>
          <table:table-cell table:style-name="Table1.A1" office:value-type="string">
            <text:p text:style-name="P3">06</text:p>
          </table:table-cell>
          <table:table-cell table:style-name="Table1.A1" office:value-type="string">
            <text:p text:style-name="v1"><text:span text:style-name="T17">k</text:span>aj brokaĵon, </text:p>
          </table:table-cell>
        </table:table-row>
        <table:table-row>
          <table:table-cell table:style-name="Table1.A1" office:value-type="string">
            <text:p text:style-name="P3">07</text:p>
          </table:table-cell>
          <table:table-cell table:style-name="Table1.A1" office:value-type="string">
            <text:p text:style-name="v1">и драгыя оксамиты.</text:p>
          </table:table-cell>
          <table:table-cell table:style-name="Table1.A1" office:value-type="string">
            <text:p text:style-name="P3">07</text:p>
          </table:table-cell>
          <table:table-cell table:style-name="Table1.A1" office:value-type="string">
            <text:p text:style-name="v1">kaj luksan veluron. </text:p>
          </table:table-cell>
        </table:table-row>
        <table:table-row>
          <table:table-cell table:style-name="Table1.A1" office:value-type="string">
            <text:p text:style-name="P3">08</text:p>
          </table:table-cell>
          <table:table-cell table:style-name="Table1.A1" office:value-type="string">
            <text:p text:style-name="Table_20_Contents">Орьтъмами, и япончицами, и кожухы</text:p>
          </table:table-cell>
          <table:table-cell table:style-name="Table1.A1" office:value-type="string">
            <text:p text:style-name="P3">08</text:p>
          </table:table-cell>
          <table:table-cell table:style-name="Table1.A1" office:value-type="string">
            <text:p text:style-name="Table_20_Contents">El burkoj, kaj kovrotukoj, kaj peltaĵoj </text:p>
          </table:table-cell>
        </table:table-row>
        <table:table-row>
          <table:table-cell table:style-name="Table1.A1" office:value-type="string">
            <text:p text:style-name="P3">09</text:p>
          </table:table-cell>
          <table:table-cell table:style-name="Table1.A1" office:value-type="string">
            <text:p text:style-name="P50">начашя мосты мостити по болотомъ</text:p>
          </table:table-cell>
          <table:table-cell table:style-name="Table1.A1" office:value-type="string">
            <text:p text:style-name="P3">09</text:p>
          </table:table-cell>
          <table:table-cell table:style-name="Table1.A1" office:value-type="string">
            <text:p text:style-name="v1">faris ili irejojn tra marĉoj </text:p>
          </table:table-cell>
        </table:table-row>
        <table:table-row>
          <table:table-cell table:style-name="Table1.A1" office:value-type="string">
            <text:p text:style-name="P3">10</text:p>
          </table:table-cell>
          <table:table-cell table:style-name="Table1.A1" office:value-type="string">
            <text:p text:style-name="v1">и грязивымъ мѣстомъ,</text:p>
          </table:table-cell>
          <table:table-cell table:style-name="Table1.A1" office:value-type="string">
            <text:p text:style-name="P3">10</text:p>
          </table:table-cell>
          <table:table-cell table:style-name="Table1.A1" office:value-type="string">
            <text:p text:style-name="v1">kaj tra kotlokoj, </text:p>
          </table:table-cell>
        </table:table-row>
        <table:table-row>
          <table:table-cell table:style-name="Table1.A1" office:value-type="string">
            <text:p text:style-name="P3">11</text:p>
          </table:table-cell>
          <table:table-cell table:style-name="Table1.A1" office:value-type="string">
            <text:p text:style-name="Table_20_Contents">и всякыми узорочьи половѣцкыми.</text:p>
          </table:table-cell>
          <table:table-cell table:style-name="Table1.A1" office:value-type="string">
            <text:p text:style-name="P3">11</text:p>
          </table:table-cell>
          <table:table-cell table:style-name="Table1.A1" office:value-type="string">
            <text:p text:style-name="Table_20_Contents">kaj ankaŭ el ĉiaj ornamaĵoj kipĉakaj. </text:p>
          </table:table-cell>
        </table:table-row>
        <table:table-row>
          <table:table-cell table:style-name="Table1.A1" office:value-type="string">
            <text:p text:style-name="Table_20_Contents"><text:a xlink:type="simple" xlink:href="#N5.12" office:name="5.12R" text:style-name="Internet_20_link" text:visited-style-name="Visited_20_Internet_20_Link"><text:span text:style-name="T15">12</text:span></text:a></text:p>
          </table:table-cell>
          <table:table-cell table:style-name="Table1.A1" office:value-type="string">
            <text:p text:style-name="v1">Чрьленъ стягъ — бѣла хорюговь,</text:p>
          </table:table-cell>
          <table:table-cell table:style-name="Table1.A1" office:value-type="string">
            <text:p text:style-name="Table_20_Contents"><text:a xlink:type="simple" xlink:href="#N5.12" office:name="5.12" text:style-name="Internet_20_link" text:visited-style-name="Visited_20_Internet_20_Link"><text:span text:style-name="T15">12</text:span></text:a></text:p>
          </table:table-cell>
          <table:table-cell table:style-name="Table1.A1" office:value-type="string">
            <text:p text:style-name="P50">La ruĝan stangon — la blankan standardon, </text:p>
          </table:table-cell>
        </table:table-row>
        <table:table-row>
          <table:table-cell table:style-name="Table1.A1" office:value-type="string">
            <text:p text:style-name="P3">13</text:p>
          </table:table-cell>
          <table:table-cell table:style-name="Table1.A1" office:value-type="string">
            <text:p text:style-name="P50">чрьлена чолка — сребрено стружiе</text:p>
          </table:table-cell>
          <table:table-cell table:style-name="Table1.A1" office:value-type="string">
            <text:p text:style-name="P3">13</text:p>
          </table:table-cell>
          <table:table-cell table:style-name="Table1.A1" office:value-type="string">
            <text:p text:style-name="P50">la ruĝan kvaston — la arĝentan pintingon </text:p>
          </table:table-cell>
        </table:table-row>
        <table:table-row>
          <table:table-cell table:style-name="Table1.A1" office:value-type="string">
            <text:p text:style-name="P3">14</text:p>
          </table:table-cell>
          <table:table-cell table:style-name="Table1.A1" office:value-type="string">
            <text:p text:style-name="Table_20_Contents">— храброму Святъславличю!</text:p>
          </table:table-cell>
          <table:table-cell table:style-name="Table1.A1" office:value-type="string">
            <text:p text:style-name="P3">14</text:p>
          </table:table-cell>
          <table:table-cell table:style-name="Table1.A1" office:value-type="string">
            <text:p text:style-name="Table_20_Contents">— al la brava Svetoslavido! </text:p>
          </table:table-cell>
        </table:table-row>
        <table:table-row>
          <table:table-cell table:style-name="Table1.A1" office:value-type="string">
            <text:p text:style-name="Table_20_Contents"><text:a xlink:type="simple" xlink:href="#N5.15" office:name="5.15R" text:style-name="Internet_20_link" text:visited-style-name="Visited_20_Internet_20_Link"><text:span text:style-name="T15">15</text:span></text:a></text:p>
          </table:table-cell>
          <table:table-cell table:style-name="Table1.A1" office:value-type="string">
            <text:p text:style-name="P10">Дремлетъ въ полѣ Ольгово хороброе</text:p>
            <text:p text:style-name="vvosto">гнѣздо.</text:p>
          </table:table-cell>
          <table:table-cell table:style-name="Table1.A1" office:value-type="string">
            <text:p text:style-name="Table_20_Contents"><text:a xlink:type="simple" xlink:href="#N5.15" office:name="5.15" text:style-name="Internet_20_link" text:visited-style-name="Visited_20_Internet_20_Link"><text:span text:style-name="T15">15</text:span></text:a></text:p>
          </table:table-cell>
          <table:table-cell table:style-name="Table1.A1" office:value-type="string">
            <text:p text:style-name="P10">Dormetas en la stepo la brava idaro</text:p>
            <text:p text:style-name="vvosto">de la Olga nesto. </text:p>
          </table:table-cell>
        </table:table-row>
        <table:table-row>
          <table:table-cell table:style-name="Table1.A1" office:value-type="string">
            <text:p text:style-name="P3">16</text:p>
          </table:table-cell>
          <table:table-cell table:style-name="Table1.A1" office:value-type="string">
            <text:p text:style-name="v1">Далече залетѣло!</text:p>
          </table:table-cell>
          <table:table-cell table:style-name="Table1.A1" office:value-type="string">
            <text:p text:style-name="P3">16</text:p>
          </table:table-cell>
          <table:table-cell table:style-name="Table1.A1" office:value-type="string">
            <text:p text:style-name="v1">Malproksimen ĝi estas fluginta! </text:p>
          </table:table-cell>
        </table:table-row>
        <table:table-row>
          <table:table-cell table:style-name="Table1.A1" office:value-type="string">
            <text:p text:style-name="Table_20_Contents"><text:a xlink:type="simple" xlink:href="#N5.17" office:name="5.17R" text:style-name="Internet_20_link" text:visited-style-name="Visited_20_Internet_20_Link"><text:span text:style-name="T15">17</text:span></text:a></text:p>
          </table:table-cell>
          <table:table-cell table:style-name="Table1.A1" office:value-type="string">
            <text:p text:style-name="Table_20_Contents">Не было нъ обидѣ порождено,</text:p>
          </table:table-cell>
          <table:table-cell table:style-name="Table1.A1" office:value-type="string">
            <text:p text:style-name="Table_20_Contents"><text:a xlink:type="simple" xlink:href="#N5.17" office:name="5.17" text:style-name="Internet_20_link" text:visited-style-name="Visited_20_Internet_20_Link"><text:span text:style-name="T15">17</text:span></text:a></text:p>
          </table:table-cell>
          <table:table-cell table:style-name="Table1.A1" office:value-type="string">
            <text:p text:style-name="Table_20_Contents">Ne naskiĝis ĝi por suferi ofendon </text:p>
          </table:table-cell>
        </table:table-row>
        <table:table-row>
          <table:table-cell table:style-name="Table1.A1" office:value-type="string">
            <text:p text:style-name="P3">18</text:p>
          </table:table-cell>
          <table:table-cell table:style-name="Table1.A1" office:value-type="string">
            <text:p text:style-name="v1">ни соколу,</text:p>
          </table:table-cell>
          <table:table-cell table:style-name="Table1.A1" office:value-type="string">
            <text:p text:style-name="P3">18</text:p>
          </table:table-cell>
          <table:table-cell table:style-name="Table1.A1" office:value-type="string">
            <text:p text:style-name="v1">de la falko, </text:p>
          </table:table-cell>
        </table:table-row>
        <table:table-row>
          <table:table-cell table:style-name="Table1.A1" office:value-type="string">
            <text:p text:style-name="P3">19</text:p>
          </table:table-cell>
          <table:table-cell table:style-name="Table1.A1" office:value-type="string">
            <text:p text:style-name="v1">ни кречету,</text:p>
          </table:table-cell>
          <table:table-cell table:style-name="Table1.A1" office:value-type="string">
            <text:p text:style-name="P3">19</text:p>
          </table:table-cell>
          <table:table-cell table:style-name="Table1.A1" office:value-type="string">
            <text:p text:style-name="v1">nek de la aglo, </text:p>
          </table:table-cell>
        </table:table-row>
        <table:table-row>
          <table:table-cell table:style-name="Table1.A1" office:value-type="string">
            <text:p text:style-name="P3">20</text:p>
          </table:table-cell>
          <table:table-cell table:style-name="Table1.A1" office:value-type="string">
            <text:p text:style-name="P52">ни тебѣ, чръный воронъ,</text:p>
            <text:p text:style-name="vvosto">поганый половчине!</text:p>
          </table:table-cell>
          <table:table-cell table:style-name="Table1.A1" office:value-type="string">
            <text:p text:style-name="P3">20</text:p>
          </table:table-cell>
          <table:table-cell table:style-name="Table1.A1" office:value-type="string">
            <text:p text:style-name="v1">nek de vi, nigra korvo, </text:p>
            <text:p text:style-name="vvosto">kipĉako pagana! </text:p>
          </table:table-cell>
        </table:table-row>
        <table:table-row>
          <table:table-cell table:style-name="Table1.A1" office:value-type="string">
            <text:p text:style-name="Table_20_Contents"><text:a xlink:type="simple" xlink:href="#N5.21" office:name="5.21R" text:style-name="Internet_20_link" text:visited-style-name="Visited_20_Internet_20_Link"><text:span text:style-name="T15">21</text:span></text:a></text:p>
          </table:table-cell>
          <table:table-cell table:style-name="Table1.A1" office:value-type="string">
            <text:p text:style-name="Table_20_Contents">Гзакъ бѣжитъ сѣрымъ влъкомъ,</text:p>
          </table:table-cell>
          <table:table-cell table:style-name="Table1.A1" office:value-type="string">
            <text:p text:style-name="Table_20_Contents"><text:a xlink:type="simple" xlink:href="#N5.21" office:name="5.21" text:style-name="Internet_20_link" text:visited-style-name="Visited_20_Internet_20_Link"><text:span text:style-name="T15">21</text:span></text:a></text:p>
          </table:table-cell>
          <table:table-cell table:style-name="Table1.A1" office:value-type="string">
            <text:p text:style-name="Table_20_Contents">Gza kuras grizalupe, </text:p>
          </table:table-cell>
        </table:table-row>
        <table:table-row>
          <table:table-cell table:style-name="Table1.A1" office:value-type="string">
            <text:p text:style-name="Table_20_Contents"><text:a xlink:type="simple" xlink:href="#N5.22" office:name="5.22R" text:style-name="Internet_20_link" text:visited-style-name="Visited_20_Internet_20_Link"><text:span text:style-name="T15">22</text:span></text:a></text:p>
          </table:table-cell>
          <table:table-cell table:style-name="Table1.A1" office:value-type="string">
            <text:p text:style-name="P10">Кончакъ ему слѣдъ править къ Дону</text:p>
            <text:p text:style-name="vvosto">великому.</text:p>
          </table:table-cell>
          <table:table-cell table:style-name="Table1.A1" office:value-type="string">
            <text:p text:style-name="Table_20_Contents"><text:a xlink:type="simple" xlink:href="#N5.22" office:name="5.22" text:style-name="Internet_20_link" text:visited-style-name="Visited_20_Internet_20_Link"><text:span text:style-name="T15">22</text:span></text:a></text:p>
          </table:table-cell>
          <table:table-cell table:style-name="Table1.A1" office:value-type="string">
            <text:p text:style-name="P10">Konĉako spuron por li faras al la</text:p>
            <text:p text:style-name="vvosto">granda Dono. </text:p>
          </table:table-cell>
        </table:table-row>
        <text:soft-page-break/>
        <table:table-row>
          <table:table-cell table:style-name="Table1.A1" office:value-type="string">
            <text:p text:style-name="P3"> </text:p>
          </table:table-cell>
          <table:table-cell table:style-name="Table1.A1" office:value-type="string">
            <text:p text:style-name="Table_20_Heading">6. Битва субботняя</text:p>
          </table:table-cell>
          <table:table-cell table:style-name="Table1.A1" office:value-type="string">
            <text:p text:style-name="P3"> </text:p>
          </table:table-cell>
          <table:table-cell table:style-name="Table1.A1" office:value-type="string">
            <text:p text:style-name="Table_20_Heading">6. La sabata batalo </text:p>
          </table:table-cell>
        </table:table-row>
        <table:table-row>
          <table:table-cell table:style-name="Table1.A1" office:value-type="string">
            <text:p text:style-name="P3">01</text:p>
          </table:table-cell>
          <table:table-cell table:style-name="Table1.A1" office:value-type="string">
            <text:p text:style-name="Table_20_Contents">Другаго дни велми рано</text:p>
          </table:table-cell>
          <table:table-cell table:style-name="Table1.A1" office:value-type="string">
            <text:p text:style-name="P3">01</text:p>
          </table:table-cell>
          <table:table-cell table:style-name="Table1.A1" office:value-type="string">
            <text:p text:style-name="Table_20_Contents">Je la sekva tago ege frue </text:p>
          </table:table-cell>
        </table:table-row>
        <table:table-row>
          <table:table-cell table:style-name="Table1.A1" office:value-type="string">
            <text:p text:style-name="P3">02</text:p>
          </table:table-cell>
          <table:table-cell table:style-name="Table1.A1" office:value-type="string">
            <text:p text:style-name="Table_20_Contents">кровавыя зори свѣтъ повѣдаютъ</text:p>
          </table:table-cell>
          <table:table-cell table:style-name="Table1.A1" office:value-type="string">
            <text:p text:style-name="P3">02</text:p>
          </table:table-cell>
          <table:table-cell table:style-name="Table1.A1" office:value-type="string">
            <text:p text:style-name="Table_20_Contents">sanga matenruĝo lumon anoncas; </text:p>
          </table:table-cell>
        </table:table-row>
        <table:table-row>
          <table:table-cell table:style-name="Table1.A1" office:value-type="string">
            <text:p text:style-name="P3">03</text:p>
          </table:table-cell>
          <table:table-cell table:style-name="Table1.A1" office:value-type="string">
            <text:p text:style-name="Table_20_Contents">чръныя тучя съ моря идутъ,</text:p>
          </table:table-cell>
          <table:table-cell table:style-name="Table1.A1" office:value-type="string">
            <text:p text:style-name="P3">03</text:p>
          </table:table-cell>
          <table:table-cell table:style-name="Table1.A1" office:value-type="string">
            <text:p text:style-name="Table_20_Contents">nigraj nubegoj venas de la maro, </text:p>
          </table:table-cell>
        </table:table-row>
        <table:table-row>
          <table:table-cell table:style-name="Table1.A1" office:value-type="string">
            <text:p text:style-name="Table_20_Contents"><text:a xlink:type="simple" xlink:href="#N6.4" office:name="6.4R" text:style-name="Internet_20_link" text:visited-style-name="Visited_20_Internet_20_Link"><text:span text:style-name="T15">04</text:span></text:a></text:p>
          </table:table-cell>
          <table:table-cell table:style-name="Table1.A1" office:value-type="string">
            <text:p text:style-name="v1">хотятъ прикрыти д҃ солнца,</text:p>
          </table:table-cell>
          <table:table-cell table:style-name="Table1.A1" office:value-type="string">
            <text:p text:style-name="Table_20_Contents"><text:a xlink:type="simple" xlink:href="#N6.4" office:name="6.4" text:style-name="Internet_20_link" text:visited-style-name="Visited_20_Internet_20_Link"><text:span text:style-name="T15">04</text:span></text:a></text:p>
          </table:table-cell>
          <table:table-cell table:style-name="Table1.A1" office:value-type="string">
            <text:p text:style-name="v1">kvar sunojn kovri ili volas, </text:p>
          </table:table-cell>
        </table:table-row>
        <table:table-row>
          <table:table-cell table:style-name="Table1.A1" office:value-type="string">
            <text:p text:style-name="P3">05</text:p>
          </table:table-cell>
          <table:table-cell table:style-name="Table1.A1" office:value-type="string">
            <text:p text:style-name="Table_20_Contents">а въ нихъ трепещуть синiи млънiи.</text:p>
          </table:table-cell>
          <table:table-cell table:style-name="Table1.A1" office:value-type="string">
            <text:p text:style-name="P3">05</text:p>
          </table:table-cell>
          <table:table-cell table:style-name="Table1.A1" office:value-type="string">
            <text:p text:style-name="Table_20_Contents">kaj en ili tremas bluaj fulmoj. </text:p>
          </table:table-cell>
        </table:table-row>
        <table:table-row>
          <table:table-cell table:style-name="Table1.A1" office:value-type="string">
            <text:p text:style-name="P3">06</text:p>
          </table:table-cell>
          <table:table-cell table:style-name="Table1.A1" office:value-type="string">
            <text:p text:style-name="Table_20_Contents">Быти грому великому,</text:p>
          </table:table-cell>
          <table:table-cell table:style-name="Table1.A1" office:value-type="string">
            <text:p text:style-name="P3">06</text:p>
          </table:table-cell>
          <table:table-cell table:style-name="Table1.A1" office:value-type="string">
            <text:p text:style-name="Table_20_Contents">Granda tondro estas tondronta, </text:p>
          </table:table-cell>
        </table:table-row>
        <table:table-row>
          <table:table-cell table:style-name="Table1.A1" office:value-type="string">
            <text:p text:style-name="P3">07</text:p>
          </table:table-cell>
          <table:table-cell table:style-name="Table1.A1" office:value-type="string">
            <text:p text:style-name="P3">итти дождю стрѣлами съ Дону великаго!</text:p>
          </table:table-cell>
          <table:table-cell table:style-name="Table1.A1" office:value-type="string">
            <text:p text:style-name="P3">07</text:p>
          </table:table-cell>
          <table:table-cell table:style-name="Table1.A1" office:value-type="string">
            <text:p text:style-name="P3">saga pluvo estas pluvonta de la granda Dono! </text:p>
          </table:table-cell>
        </table:table-row>
        <table:table-row>
          <table:table-cell table:style-name="Table1.A1" office:value-type="string">
            <text:p text:style-name="P3">08</text:p>
          </table:table-cell>
          <table:table-cell table:style-name="Table1.A1" office:value-type="string">
            <text:p text:style-name="Table_20_Contents">Ту ся копiемъ приламати,</text:p>
          </table:table-cell>
          <table:table-cell table:style-name="Table1.A1" office:value-type="string">
            <text:p text:style-name="P3">08</text:p>
          </table:table-cell>
          <table:table-cell table:style-name="Table1.A1" office:value-type="string">
            <text:p text:style-name="Table_20_Contents">ĉi tie lancoj rompiĝos, </text:p>
          </table:table-cell>
        </table:table-row>
        <table:table-row>
          <table:table-cell table:style-name="Table1.A1" office:value-type="string">
            <text:p text:style-name="P3">09</text:p>
          </table:table-cell>
          <table:table-cell table:style-name="Table1.A1" office:value-type="string">
            <text:p text:style-name="Table_20_Contents">ту ся саблямъ потручяти</text:p>
          </table:table-cell>
          <table:table-cell table:style-name="Table1.A1" office:value-type="string">
            <text:p text:style-name="P3">09</text:p>
          </table:table-cell>
          <table:table-cell table:style-name="Table1.A1" office:value-type="string">
            <text:p text:style-name="Table_20_Contents">ĉi tie sabroj frapfrapos </text:p>
          </table:table-cell>
        </table:table-row>
        <table:table-row>
          <table:table-cell table:style-name="Table1.A1" office:value-type="string">
            <text:p text:style-name="P3">10</text:p>
          </table:table-cell>
          <table:table-cell table:style-name="Table1.A1" office:value-type="string">
            <text:p text:style-name="Table_20_Contents">о шеломы половецкыя</text:p>
          </table:table-cell>
          <table:table-cell table:style-name="Table1.A1" office:value-type="string">
            <text:p text:style-name="P3">10</text:p>
          </table:table-cell>
          <table:table-cell table:style-name="Table1.A1" office:value-type="string">
            <text:p text:style-name="Table_20_Contents">kontraŭ la kaskoj kipĉakaj </text:p>
          </table:table-cell>
        </table:table-row>
        <table:table-row>
          <table:table-cell table:style-name="Table1.A1" office:value-type="string">
            <text:p text:style-name="Table_20_Contents"><text:a xlink:type="simple" xlink:href="#N6.11" office:name="6.11R" text:style-name="Internet_20_link" text:visited-style-name="Visited_20_Internet_20_Link"><text:span text:style-name="T15">11</text:span></text:a></text:p>
          </table:table-cell>
          <table:table-cell table:style-name="Table1.A1" office:value-type="string">
            <text:p text:style-name="v1">на рѣцѣ на Каялѣ,</text:p>
          </table:table-cell>
          <table:table-cell table:style-name="Table1.A1" office:value-type="string">
            <text:p text:style-name="Table_20_Contents"><text:a xlink:type="simple" xlink:href="#N6.11" office:name="6.11" text:style-name="Internet_20_link" text:visited-style-name="Visited_20_Internet_20_Link"><text:span text:style-name="T15">11</text:span></text:a></text:p>
          </table:table-cell>
          <table:table-cell table:style-name="Table1.A1" office:value-type="string">
            <text:p text:style-name="v1">ĉe la rivero Kajalo, </text:p>
          </table:table-cell>
        </table:table-row>
        <table:table-row>
          <table:table-cell table:style-name="Table1.A1" office:value-type="string">
            <text:p text:style-name="P3">12</text:p>
          </table:table-cell>
          <table:table-cell table:style-name="Table1.A1" office:value-type="string">
            <text:p text:style-name="v1">у Дону великаго!</text:p>
          </table:table-cell>
          <table:table-cell table:style-name="Table1.A1" office:value-type="string">
            <text:p text:style-name="P3">12</text:p>
          </table:table-cell>
          <table:table-cell table:style-name="Table1.A1" office:value-type="string">
            <text:p text:style-name="v1">ĉe la granda Dono. </text:p>
          </table:table-cell>
        </table:table-row>
        <table:table-row>
          <table:table-cell table:style-name="Table1.A1" office:value-type="string">
            <text:p text:style-name="P3">13</text:p>
          </table:table-cell>
          <table:table-cell table:style-name="Table1.A1" office:value-type="string">
            <text:p text:style-name="P5">О Руская землѣ! уже не шеломянемъ еси!</text:p>
          </table:table-cell>
          <table:table-cell table:style-name="Table1.A1" office:value-type="string">
            <text:p text:style-name="P3">13</text:p>
          </table:table-cell>
          <table:table-cell table:style-name="Table1.A1" office:value-type="string">
            <text:p text:style-name="P5">Ho Rusa lando! jam foras vi <text:span text:style-name="T19">tran </text:span>la monteto! </text:p>
          </table:table-cell>
        </table:table-row>
        <table:table-row>
          <table:table-cell table:style-name="Table1.A1" office:value-type="string">
            <text:p text:style-name="Table_20_Contents"><text:a xlink:type="simple" xlink:href="#N6.14" office:name="6.14R" text:style-name="Internet_20_link" text:visited-style-name="Visited_20_Internet_20_Link"><text:span text:style-name="T15">14</text:span></text:a></text:p>
          </table:table-cell>
          <table:table-cell table:style-name="Table1.A1" office:value-type="string">
            <text:p text:style-name="Table_20_Contents">Се вѣтри, Стрибожи внуци,</text:p>
          </table:table-cell>
          <table:table-cell table:style-name="Table1.A1" office:value-type="string">
            <text:p text:style-name="Table_20_Contents"><text:a xlink:type="simple" xlink:href="#N6.14" office:name="6.14" text:style-name="Internet_20_link" text:visited-style-name="Visited_20_Internet_20_Link"><text:span text:style-name="T15">14</text:span></text:a></text:p>
          </table:table-cell>
          <table:table-cell table:style-name="Table1.A1" office:value-type="string">
            <text:p text:style-name="Table_20_Contents">Kaj jen ventoj, la Stribogidoj, </text:p>
          </table:table-cell>
        </table:table-row>
        <table:table-row>
          <table:table-cell table:style-name="Table1.A1" office:value-type="string">
            <text:p text:style-name="P3">15</text:p>
          </table:table-cell>
          <table:table-cell table:style-name="Table1.A1" office:value-type="string">
            <text:p text:style-name="Table_20_Contents">вѣютъ съ моря стрѣлами</text:p>
          </table:table-cell>
          <table:table-cell table:style-name="Table1.A1" office:value-type="string">
            <text:p text:style-name="P3">15</text:p>
          </table:table-cell>
          <table:table-cell table:style-name="Table1.A1" office:value-type="string">
            <text:p text:style-name="Table_20_Contents">sagojn blovas de la maro </text:p>
          </table:table-cell>
        </table:table-row>
        <table:table-row>
          <table:table-cell table:style-name="Table1.A1" office:value-type="string">
            <text:p text:style-name="P3">16</text:p>
          </table:table-cell>
          <table:table-cell table:style-name="Table1.A1" office:value-type="string">
            <text:p text:style-name="v1">на храбрыя плъкы Игоревы.</text:p>
          </table:table-cell>
          <table:table-cell table:style-name="Table1.A1" office:value-type="string">
            <text:p text:style-name="P3">16</text:p>
          </table:table-cell>
          <table:table-cell table:style-name="Table1.A1" office:value-type="string">
            <text:p text:style-name="v1">sur la bravajn rotojn Igorajn. </text:p>
          </table:table-cell>
        </table:table-row>
        <table:table-row>
          <table:table-cell table:style-name="Table1.A1" office:value-type="string">
            <text:p text:style-name="P3">17</text:p>
          </table:table-cell>
          <table:table-cell table:style-name="Table1.A1" office:value-type="string">
            <text:p text:style-name="Table_20_Contents">Земля тутнетъ,</text:p>
          </table:table-cell>
          <table:table-cell table:style-name="Table1.A1" office:value-type="string">
            <text:p text:style-name="P3">17</text:p>
          </table:table-cell>
          <table:table-cell table:style-name="Table1.A1" office:value-type="string">
            <text:p text:style-name="Table_20_Contents">La tero tremetas, </text:p>
          </table:table-cell>
        </table:table-row>
        <table:table-row>
          <table:table-cell table:style-name="Table1.A1" office:value-type="string">
            <text:p text:style-name="P3">18</text:p>
          </table:table-cell>
          <table:table-cell table:style-name="Table1.A1" office:value-type="string">
            <text:p text:style-name="Table_20_Contents">рѣкы мутно текуть,</text:p>
          </table:table-cell>
          <table:table-cell table:style-name="Table1.A1" office:value-type="string">
            <text:p text:style-name="P3">18</text:p>
          </table:table-cell>
          <table:table-cell table:style-name="Table1.A1" office:value-type="string">
            <text:p text:style-name="Table_20_Contents">la riveroj malklariĝis, </text:p>
          </table:table-cell>
        </table:table-row>
        <text:soft-page-break/>
        <table:table-row>
          <table:table-cell table:style-name="Table1.A1" office:value-type="string">
            <text:p text:style-name="P3">19</text:p>
          </table:table-cell>
          <table:table-cell table:style-name="Table1.A1" office:value-type="string">
            <text:p text:style-name="Table_20_Contents">пороси поля прикрываютъ</text:p>
          </table:table-cell>
          <table:table-cell table:style-name="Table1.A1" office:value-type="string">
            <text:p text:style-name="P3">19</text:p>
          </table:table-cell>
          <table:table-cell table:style-name="Table1.A1" office:value-type="string">
            <text:p text:style-name="Table_20_Contents">la stepon polvo kovras, </text:p>
          </table:table-cell>
        </table:table-row>
        <table:table-row>
          <table:table-cell table:style-name="Table1.A1" office:value-type="string">
            <text:p text:style-name="Table_20_Contents"><text:a xlink:type="simple" xlink:href="#N6.20" office:name="6.20R" text:style-name="Internet_20_link" text:visited-style-name="Visited_20_Internet_20_Link"><text:span text:style-name="T15">20</text:span></text:a></text:p>
          </table:table-cell>
          <table:table-cell table:style-name="Table1.A1" office:value-type="string">
            <text:p text:style-name="Table_20_Contents">стязи глаголютъ: половци идуть</text:p>
          </table:table-cell>
          <table:table-cell table:style-name="Table1.A1" office:value-type="string">
            <text:p text:style-name="Table_20_Contents"><text:a xlink:type="simple" xlink:href="#N6.20" office:name="6.20" text:style-name="Internet_20_link" text:visited-style-name="Visited_20_Internet_20_Link"><text:span text:style-name="T15">20</text:span></text:a></text:p>
          </table:table-cell>
          <table:table-cell table:style-name="Table1.A1" office:value-type="string">
            <text:p text:style-name="P3">la standardoj heroldas: la kipĉakoj venas </text:p>
          </table:table-cell>
        </table:table-row>
        <table:table-row>
          <table:table-cell table:style-name="Table1.A1" office:value-type="string">
            <text:p text:style-name="P3">21</text:p>
          </table:table-cell>
          <table:table-cell table:style-name="Table1.A1" office:value-type="string">
            <text:p text:style-name="P50">отъ Дона и отъ моря, и отъ всѣхъ странъ</text:p>
          </table:table-cell>
          <table:table-cell table:style-name="Table1.A1" office:value-type="string">
            <text:p text:style-name="P3">21</text:p>
          </table:table-cell>
          <table:table-cell table:style-name="Table1.A1" office:value-type="string">
            <text:p text:style-name="P54">de Dono kaj de la maro, kaj de ĉiuj flankoj. </text:p>
          </table:table-cell>
        </table:table-row>
        <table:table-row>
          <table:table-cell table:style-name="Table1.A1" office:value-type="string">
            <text:p text:style-name="Table_20_Contents"><text:a xlink:type="simple" xlink:href="#N6.22" office:name="6.22R" text:style-name="Internet_20_link" text:visited-style-name="Visited_20_Internet_20_Link"><text:span text:style-name="T15">22</text:span></text:a></text:p>
          </table:table-cell>
          <table:table-cell table:style-name="Table1.A1" office:value-type="string">
            <text:p text:style-name="Table_20_Contents">Рускыя плъкы отступиша.</text:p>
          </table:table-cell>
          <table:table-cell table:style-name="Table1.A1" office:value-type="string">
            <text:p text:style-name="Table_20_Contents"><text:a xlink:type="simple" xlink:href="#N6.22" office:name="6.22" text:style-name="Internet_20_link" text:visited-style-name="Visited_20_Internet_20_Link"><text:span text:style-name="T15">22</text:span></text:a></text:p>
          </table:table-cell>
          <table:table-cell table:style-name="Table1.A1" office:value-type="string">
            <text:p text:style-name="Table_20_Contents">Rusaj rotoj retiriĝis. </text:p>
          </table:table-cell>
        </table:table-row>
        <table:table-row>
          <table:table-cell table:style-name="Table1.A1" office:value-type="string">
            <text:p text:style-name="P3">23</text:p>
          </table:table-cell>
          <table:table-cell table:style-name="Table1.A1" office:value-type="string">
            <text:p text:style-name="P3">Дѣти бѣсови кликомъ поля прегородиша,</text:p>
          </table:table-cell>
          <table:table-cell table:style-name="Table1.A1" office:value-type="string">
            <text:p text:style-name="P3">23</text:p>
          </table:table-cell>
          <table:table-cell table:style-name="Table1.A1" office:value-type="string">
            <text:p text:style-name="P3">Per batalkrio la diablaj filoj la stepon baris, </text:p>
          </table:table-cell>
        </table:table-row>
        <table:table-row>
          <table:table-cell table:style-name="Table1.A1" office:value-type="string">
            <text:p text:style-name="P3">24</text:p>
          </table:table-cell>
          <table:table-cell table:style-name="Table1.A1" office:value-type="string">
            <text:p text:style-name="P11">а храбрiи русици преградиша</text:p>
            <text:p text:style-name="vvosto">чрълеными щиты.</text:p>
          </table:table-cell>
          <table:table-cell table:style-name="Table1.A1" office:value-type="string">
            <text:p text:style-name="P3">24</text:p>
          </table:table-cell>
          <table:table-cell table:style-name="Table1.A1" office:value-type="string">
            <text:p text:style-name="Table_20_Contents">kaj la bravaj rusoj, per la ruĝaj ŝildoj. </text:p>
          </table:table-cell>
        </table:table-row>
        <table:table-row>
          <table:table-cell table:style-name="Table1.A1" office:value-type="string">
            <text:p text:style-name="P3">25</text:p>
          </table:table-cell>
          <table:table-cell table:style-name="Table1.A1" office:value-type="string">
            <text:p text:style-name="Table_20_Contents">Яръ туре Всеволодѣ!</text:p>
          </table:table-cell>
          <table:table-cell table:style-name="Table1.A1" office:value-type="string">
            <text:p text:style-name="P3">25</text:p>
          </table:table-cell>
          <table:table-cell table:style-name="Table1.A1" office:value-type="string">
            <text:p text:style-name="Table_20_Contents">Ho Arda Uro Vsevolodo! </text:p>
          </table:table-cell>
        </table:table-row>
        <table:table-row>
          <table:table-cell table:style-name="Table1.A1" office:value-type="string">
            <text:p text:style-name="P3">26</text:p>
          </table:table-cell>
          <table:table-cell table:style-name="Table1.A1" office:value-type="string">
            <text:p text:style-name="Table_20_Contents">Стоиши на борони,</text:p>
          </table:table-cell>
          <table:table-cell table:style-name="Table1.A1" office:value-type="string">
            <text:p text:style-name="P3">26</text:p>
          </table:table-cell>
          <table:table-cell table:style-name="Table1.A1" office:value-type="string">
            <text:p text:style-name="Table_20_Contents">Persistas vi en la batalo, </text:p>
          </table:table-cell>
        </table:table-row>
        <table:table-row>
          <table:table-cell table:style-name="Table1.A1" office:value-type="string">
            <text:p text:style-name="P3">27</text:p>
          </table:table-cell>
          <table:table-cell table:style-name="Table1.A1" office:value-type="string">
            <text:p text:style-name="Table_20_Contents">прыщещи на вои стрѣлами,</text:p>
          </table:table-cell>
          <table:table-cell table:style-name="Table1.A1" office:value-type="string">
            <text:p text:style-name="P3">27</text:p>
          </table:table-cell>
          <table:table-cell table:style-name="Table1.A1" office:value-type="string">
            <text:p text:style-name="Table_20_Contents">disŝprucigas sagojn sur la militistojn, </text:p>
          </table:table-cell>
        </table:table-row>
        <table:table-row>
          <table:table-cell table:style-name="Table1.A1" office:value-type="string">
            <text:p text:style-name="Table_20_Contents"><text:a xlink:type="simple" xlink:href="#N6.28" office:name="6.28R" text:style-name="Internet_20_link" text:visited-style-name="Visited_20_Internet_20_Link"><text:span text:style-name="T15">28</text:span></text:a></text:p>
          </table:table-cell>
          <table:table-cell table:style-name="Table1.A1" office:value-type="string">
            <text:p text:style-name="P12">гремлеши о шеломы мечи</text:p>
            <text:p text:style-name="vvosto">харалужными!</text:p>
          </table:table-cell>
          <table:table-cell table:style-name="Table1.A1" office:value-type="string">
            <text:p text:style-name="Table_20_Contents"><text:a xlink:type="simple" xlink:href="#N6.28" office:name="6.28" text:style-name="Internet_20_link" text:visited-style-name="Visited_20_Internet_20_Link"><text:span text:style-name="T15">28</text:span></text:a></text:p>
          </table:table-cell>
          <table:table-cell table:style-name="Table1.A1" office:value-type="string">
            <text:p text:style-name="P12">frapegas sur la kaskojn per la glavoj</text:p>
            <text:p text:style-name="vvosto">Karolidaj! </text:p>
          </table:table-cell>
        </table:table-row>
        <table:table-row>
          <table:table-cell table:style-name="Table1.A1" office:value-type="string">
            <text:p text:style-name="P3">29</text:p>
          </table:table-cell>
          <table:table-cell table:style-name="Table1.A1" office:value-type="string">
            <text:p text:style-name="Table_20_Contents">Камо туръ поскочяше,</text:p>
          </table:table-cell>
          <table:table-cell table:style-name="Table1.A1" office:value-type="string">
            <text:p text:style-name="P3">29</text:p>
          </table:table-cell>
          <table:table-cell table:style-name="Table1.A1" office:value-type="string">
            <text:p text:style-name="Table_20_Contents">Kien ajn la Uro ekrajdus, </text:p>
          </table:table-cell>
        </table:table-row>
        <table:table-row>
          <table:table-cell table:style-name="Table1.A1" office:value-type="string">
            <text:p text:style-name="P3">30</text:p>
          </table:table-cell>
          <table:table-cell table:style-name="Table1.A1" office:value-type="string">
            <text:p text:style-name="P50">своимъ златымъ шеломомъ посвѣчивая,</text:p>
          </table:table-cell>
          <table:table-cell table:style-name="Table1.A1" office:value-type="string">
            <text:p text:style-name="P3">30</text:p>
          </table:table-cell>
          <table:table-cell table:style-name="Table1.A1" office:value-type="string">
            <text:p text:style-name="v1">per sia ora kasko lumante, </text:p>
          </table:table-cell>
        </table:table-row>
        <table:table-row>
          <table:table-cell table:style-name="Table1.A1" office:value-type="string">
            <text:p text:style-name="P3">31</text:p>
          </table:table-cell>
          <table:table-cell table:style-name="Table1.A1" office:value-type="string">
            <text:p text:style-name="P3">тамо лежатъ поганыя головы половецкыя</text:p>
          </table:table-cell>
          <table:table-cell table:style-name="Table1.A1" office:value-type="string">
            <text:p text:style-name="P3">31</text:p>
          </table:table-cell>
          <table:table-cell table:style-name="Table1.A1" office:value-type="string">
            <text:p text:style-name="Table_20_Contents">tie kuŝas paganaj kapoj kipĉakaj, </text:p>
          </table:table-cell>
        </table:table-row>
        <table:table-row>
          <table:table-cell table:style-name="Table1.A1" office:value-type="string">
            <text:p text:style-name="P3">32</text:p>
          </table:table-cell>
          <table:table-cell table:style-name="Table1.A1" office:value-type="string">
            <text:p text:style-name="Table_20_Contents">поскепаны саблями калеными</text:p>
          </table:table-cell>
          <table:table-cell table:style-name="Table1.A1" office:value-type="string">
            <text:p text:style-name="P3">32</text:p>
          </table:table-cell>
          <table:table-cell table:style-name="Table1.A1" office:value-type="string">
            <text:p text:style-name="P3">per harditaj sabroj en splitojn dishakitaj </text:p>
          </table:table-cell>
        </table:table-row>
        <table:table-row>
          <table:table-cell table:style-name="Table1.A1" office:value-type="string">
            <text:p text:style-name="Table_20_Contents"><text:a xlink:type="simple" xlink:href="#N6.33" office:name="6.33R" text:style-name="Internet_20_link" text:visited-style-name="Visited_20_Internet_20_Link"><text:span text:style-name="T15">33</text:span></text:a></text:p>
          </table:table-cell>
          <table:table-cell table:style-name="Table1.A1" office:value-type="string">
            <text:p text:style-name="v1">шеломы оварьскыя —</text:p>
          </table:table-cell>
          <table:table-cell table:style-name="Table1.A1" office:value-type="string">
            <text:p text:style-name="Table_20_Contents"><text:a xlink:type="simple" xlink:href="#N6.33" office:name="6.33" text:style-name="Internet_20_link" text:visited-style-name="Visited_20_Internet_20_Link"><text:span text:style-name="T15">33</text:span></text:a></text:p>
          </table:table-cell>
          <table:table-cell table:style-name="Table1.A1" office:value-type="string">
            <text:p text:style-name="v1">kaskoj Kaŭkaz<text:span text:style-name="T16">i</text:span>aj — </text:p>
          </table:table-cell>
        </table:table-row>
        <table:table-row>
          <table:table-cell table:style-name="Table1.A1" office:value-type="string">
            <text:p text:style-name="P3">34</text:p>
          </table:table-cell>
          <table:table-cell table:style-name="Table1.A1" office:value-type="string">
            <text:p text:style-name="Table_20_Contents">отъ тебе, Яръ туре Всеволоде,</text:p>
          </table:table-cell>
          <table:table-cell table:style-name="Table1.A1" office:value-type="string">
            <text:p text:style-name="P3">34</text:p>
          </table:table-cell>
          <table:table-cell table:style-name="Table1.A1" office:value-type="string">
            <text:p text:style-name="Table_20_Contents">de vi, Arda Uro Vsevolodo, </text:p>
          </table:table-cell>
        </table:table-row>
        <table:table-row>
          <table:table-cell table:style-name="Table1.A1" office:value-type="string">
            <text:p text:style-name="Table_20_Contents"><text:a xlink:type="simple" xlink:href="#N6.35" office:name="6.35R" text:style-name="Internet_20_link" text:visited-style-name="Visited_20_Internet_20_Link"><text:span text:style-name="T15">35</text:span></text:a></text:p>
          </table:table-cell>
          <table:table-cell table:style-name="Table1.A1" office:value-type="string">
            <text:p text:style-name="Table_20_Contents">кая раны, дорога братiе,</text:p>
          </table:table-cell>
          <table:table-cell table:style-name="Table1.A1" office:value-type="string">
            <text:p text:style-name="Table_20_Contents"><text:a xlink:type="simple" xlink:href="#N6.35" office:name="6.35" text:style-name="Internet_20_link" text:visited-style-name="Visited_20_Internet_20_Link"><text:span text:style-name="T15">35</text:span></text:a></text:p>
          </table:table-cell>
          <table:table-cell table:style-name="Table1.A1" office:value-type="string">
            <text:p text:style-name="Table_20_Contents">de kiu bato, ho karaj fratoj, </text:p>
          </table:table-cell>
        </table:table-row>
        <table:table-row>
          <table:table-cell table:style-name="Table1.A1" office:value-type="string">
            <text:p text:style-name="P3">36</text:p>
          </table:table-cell>
          <table:table-cell table:style-name="Table1.A1" office:value-type="string">
            <text:p text:style-name="v1">забывъ чти и живота,</text:p>
          </table:table-cell>
          <table:table-cell table:style-name="Table1.A1" office:value-type="string">
            <text:p text:style-name="P3">36</text:p>
          </table:table-cell>
          <table:table-cell table:style-name="Table1.A1" office:value-type="string">
            <text:p text:style-name="v1">forgesinta la honoron kaj la vivon </text:p>
          </table:table-cell>
        </table:table-row>
        <text:soft-page-break/>
        <table:table-row>
          <table:table-cell table:style-name="Table1.A1" office:value-type="string">
            <text:p text:style-name="P3">37</text:p>
          </table:table-cell>
          <table:table-cell table:style-name="Table1.A1" office:value-type="string">
            <text:p text:style-name="P52">и града Чрънигова</text:p>
            <text:p text:style-name="vvosto">отня злата стола,</text:p>
          </table:table-cell>
          <table:table-cell table:style-name="Table1.A1" office:value-type="string">
            <text:p text:style-name="P3">37</text:p>
          </table:table-cell>
          <table:table-cell table:style-name="Table1.A1" office:value-type="string">
            <text:p text:style-name="v1">kaj de la urbo Ĉernigovo</text:p>
            <text:p text:style-name="vvosto">la patran oran tronon </text:p>
          </table:table-cell>
        </table:table-row>
        <table:table-row>
          <table:table-cell table:style-name="Table1.A1" office:value-type="string">
            <text:p text:style-name="Table_20_Contents"><text:a xlink:type="simple" xlink:href="#N6.38" office:name="6.38R" text:style-name="Internet_20_link" text:visited-style-name="Visited_20_Internet_20_Link"><text:span text:style-name="T15">38</text:span></text:a></text:p>
          </table:table-cell>
          <table:table-cell table:style-name="Table1.A1" office:value-type="string">
            <text:p text:style-name="P51">и свои милыя хоти,</text:p>
            <text:p text:style-name="vvosto">красныя Глѣбовны</text:p>
          </table:table-cell>
          <table:table-cell table:style-name="Table1.A1" office:value-type="string">
            <text:p text:style-name="Table_20_Contents"><text:a xlink:type="simple" xlink:href="#N6.38" office:name="6.38" text:style-name="Internet_20_link" text:visited-style-name="Visited_20_Internet_20_Link"><text:span text:style-name="T15">38</text:span></text:a></text:p>
          </table:table-cell>
          <table:table-cell table:style-name="Table1.A1" office:value-type="string">
            <text:p text:style-name="P51">kaj de via aminda princino, </text:p>
            <text:p text:style-name="vvosto">de la bela Glebidino </text:p>
          </table:table-cell>
        </table:table-row>
        <table:table-row>
          <table:table-cell table:style-name="Table1.A1" office:value-type="string">
            <text:p text:style-name="P3">39</text:p>
          </table:table-cell>
          <table:table-cell table:style-name="Table1.A1" office:value-type="string">
            <text:p text:style-name="v2">свычая и обычая?</text:p>
          </table:table-cell>
          <table:table-cell table:style-name="Table1.A1" office:value-type="string">
            <text:p text:style-name="P3">39</text:p>
          </table:table-cell>
          <table:table-cell table:style-name="Table1.A1" office:value-type="string">
            <text:p text:style-name="v2">la manieron kaj moron? </text:p>
          </table:table-cell>
        </table:table-row>
        <table:table-row>
          <table:table-cell table:style-name="Table1.A1" office:value-type="string">
            <text:p text:style-name="P3"> </text:p>
          </table:table-cell>
          <table:table-cell table:style-name="Table1.A1" office:value-type="string">
            <text:p text:style-name="Table_20_Heading">7. Дума о войнах Олеговых</text:p>
          </table:table-cell>
          <table:table-cell table:style-name="Table1.A1" office:value-type="string">
            <text:p text:style-name="P3"> </text:p>
          </table:table-cell>
          <table:table-cell table:style-name="Table1.A1" office:value-type="string">
            <text:p text:style-name="Table_20_Heading">7. Ekskurso pri la militoj de Olgo </text:p>
          </table:table-cell>
        </table:table-row>
        <table:table-row>
          <table:table-cell table:style-name="Table1.A1" office:value-type="string">
            <text:p text:style-name="Table_20_Contents"><text:a xlink:type="simple" xlink:href="#N7.1" office:name="7.1R" text:style-name="Internet_20_link" text:visited-style-name="Visited_20_Internet_20_Link"><text:span text:style-name="T15">01</text:span></text:a></text:p>
          </table:table-cell>
          <table:table-cell table:style-name="Table1.A1" office:value-type="string">
            <text:p text:style-name="P3">Были вѣчи Трояни, минула лѣта Ярославля</text:p>
          </table:table-cell>
          <table:table-cell table:style-name="Table1.A1" office:value-type="string">
            <text:p text:style-name="Table_20_Contents"><text:a xlink:type="simple" xlink:href="#N7.1" office:name="7.1" text:style-name="Internet_20_link" text:visited-style-name="Visited_20_Internet_20_Link"><text:span text:style-name="T15">01</text:span></text:a></text:p>
          </table:table-cell>
          <table:table-cell table:style-name="Table1.A1" office:value-type="string">
            <text:p text:style-name="P3">Estis epokoj Trojanaj, pasis la jaroj Jaroslavaj: </text:p>
          </table:table-cell>
        </table:table-row>
        <table:table-row>
          <table:table-cell table:style-name="Table1.A1" office:value-type="string">
            <text:p text:style-name="Table_20_Contents"><text:a xlink:type="simple" xlink:href="#N7.2" office:name="7.2R" text:style-name="Internet_20_link" text:visited-style-name="Visited_20_Internet_20_Link"><text:span text:style-name="T15">02</text:span></text:a></text:p>
          </table:table-cell>
          <table:table-cell table:style-name="Table1.A1" office:value-type="string">
            <text:p text:style-name="P3">были плъци Олговы, Ольга Святъславличя.</text:p>
          </table:table-cell>
          <table:table-cell table:style-name="Table1.A1" office:value-type="string">
            <text:p text:style-name="Table_20_Contents"><text:a xlink:type="simple" xlink:href="#N7.2" office:name="7.2" text:style-name="Internet_20_link" text:visited-style-name="Visited_20_Internet_20_Link"><text:span text:style-name="T15">02</text:span></text:a></text:p>
          </table:table-cell>
          <table:table-cell table:style-name="Table1.A1" office:value-type="string">
            <text:p text:style-name="P3">estis militoj Olgaj, de Olgo Svetoslavido. </text:p>
          </table:table-cell>
        </table:table-row>
        <table:table-row>
          <table:table-cell table:style-name="Table1.A1" office:value-type="string">
            <text:p text:style-name="P3">03</text:p>
          </table:table-cell>
          <table:table-cell table:style-name="Table1.A1" office:value-type="string">
            <text:p text:style-name="P3">Тъй бо Олегъ мечемъ крамолу коваше</text:p>
          </table:table-cell>
          <table:table-cell table:style-name="Table1.A1" office:value-type="string">
            <text:p text:style-name="P3">03</text:p>
          </table:table-cell>
          <table:table-cell table:style-name="Table1.A1" office:value-type="string">
            <text:p text:style-name="Table_20_Contents">Ja tiu Olgo perglave kverelojn forĝis </text:p>
          </table:table-cell>
        </table:table-row>
        <table:table-row>
          <table:table-cell table:style-name="Table1.A1" office:value-type="string">
            <text:p text:style-name="P3">04</text:p>
          </table:table-cell>
          <table:table-cell table:style-name="Table1.A1" office:value-type="string">
            <text:p text:style-name="Table_20_Contents">и стрѣлы по земли сѣяше.</text:p>
          </table:table-cell>
          <table:table-cell table:style-name="Table1.A1" office:value-type="string">
            <text:p text:style-name="P3">04</text:p>
          </table:table-cell>
          <table:table-cell table:style-name="Table1.A1" office:value-type="string">
            <text:p text:style-name="Table_20_Contents">kaj sur la landon sagojn semis. </text:p>
          </table:table-cell>
        </table:table-row>
        <table:table-row>
          <table:table-cell table:style-name="Table1.A1" office:value-type="string">
            <text:p text:style-name="P3">05</text:p>
          </table:table-cell>
          <table:table-cell table:style-name="Table1.A1" office:value-type="string">
            <text:p text:style-name="Table_20_Contents">Ступаетъ въ златъ стременъ</text:p>
          </table:table-cell>
          <table:table-cell table:style-name="Table1.A1" office:value-type="string">
            <text:p text:style-name="P3">05</text:p>
          </table:table-cell>
          <table:table-cell table:style-name="Table1.A1" office:value-type="string">
            <text:p text:style-name="P3">Apenaŭ li piedon en la oran piedingon ŝovis </text:p>
          </table:table-cell>
        </table:table-row>
        <table:table-row>
          <table:table-cell table:style-name="Table1.A1" office:value-type="string">
            <text:p text:style-name="P3">06</text:p>
          </table:table-cell>
          <table:table-cell table:style-name="Table1.A1" office:value-type="string">
            <text:p text:style-name="v1">въ градѣ Тьмутороканѣ,</text:p>
          </table:table-cell>
          <table:table-cell table:style-name="Table1.A1" office:value-type="string">
            <text:p text:style-name="P3">06</text:p>
          </table:table-cell>
          <table:table-cell table:style-name="Table1.A1" office:value-type="string">
            <text:p text:style-name="v1">en la urbo Tamatarkano — </text:p>
          </table:table-cell>
        </table:table-row>
        <table:table-row>
          <table:table-cell table:style-name="Table1.A1" office:value-type="string">
            <text:p text:style-name="P3">07</text:p>
          </table:table-cell>
          <table:table-cell table:style-name="Table1.A1" office:value-type="string">
            <text:p text:style-name="Table_20_Contents">тoже звонъ слыша давный великый</text:p>
          </table:table-cell>
          <table:table-cell table:style-name="Table1.A1" office:value-type="string">
            <text:p text:style-name="P3">07</text:p>
          </table:table-cell>
          <table:table-cell table:style-name="Table1.A1" office:value-type="string">
            <text:p text:style-name="P3">ties sonoron tuj aŭdis la malnova ĉefprinco, </text:p>
          </table:table-cell>
        </table:table-row>
        <table:table-row>
          <table:table-cell table:style-name="Table1.A1" office:value-type="string">
            <text:p text:style-name="Table_20_Contents"><text:a xlink:type="simple" xlink:href="#N7.8" office:name="7.8R" text:style-name="Internet_20_link" text:visited-style-name="Visited_20_Internet_20_Link"><text:span text:style-name="T15">08</text:span></text:a></text:p>
          </table:table-cell>
          <table:table-cell table:style-name="Table1.A1" office:value-type="string">
            <text:p text:style-name="v1">Ярославь сынъ Всеволожь,</text:p>
          </table:table-cell>
          <table:table-cell table:style-name="Table1.A1" office:value-type="string">
            <text:p text:style-name="Table_20_Contents"><text:a xlink:type="simple" xlink:href="#N7.8" office:name="7.8" text:style-name="Internet_20_link" text:visited-style-name="Visited_20_Internet_20_Link"><text:span text:style-name="T15">08</text:span></text:a></text:p>
          </table:table-cell>
          <table:table-cell table:style-name="Table1.A1" office:value-type="string">
            <text:p text:style-name="v1">Jaroslava filo Vsevolodo, </text:p>
          </table:table-cell>
        </table:table-row>
        <table:table-row>
          <table:table-cell table:style-name="Table1.A1" office:value-type="string">
            <text:p text:style-name="Table_20_Contents"><text:a xlink:type="simple" xlink:href="#N7.9" office:name="7.9R" text:style-name="Internet_20_link" text:visited-style-name="Visited_20_Internet_20_Link"><text:span text:style-name="T15">09</text:span></text:a></text:p>
          </table:table-cell>
          <table:table-cell table:style-name="Table1.A1" office:value-type="string">
            <text:p text:style-name="Table_20_Contents">a Владимиръ</text:p>
          </table:table-cell>
          <table:table-cell table:style-name="Table1.A1" office:value-type="string">
            <text:p text:style-name="Table_20_Contents"><text:a xlink:type="simple" xlink:href="#N7.9" office:name="7.9" text:style-name="Internet_20_link" text:visited-style-name="Visited_20_Internet_20_Link"><text:span text:style-name="T15">09</text:span></text:a></text:p>
          </table:table-cell>
          <table:table-cell table:style-name="Table1.A1" office:value-type="string">
            <text:p text:style-name="Table_20_Contents">kaj Vladimiro </text:p>
          </table:table-cell>
        </table:table-row>
        <table:table-row>
          <table:table-cell table:style-name="Table1.A1" office:value-type="string">
            <text:p text:style-name="Table_20_Contents"><text:a xlink:type="simple" xlink:href="#N7.10" office:name="7.10R" text:style-name="Internet_20_link" text:visited-style-name="Visited_20_Internet_20_Link"><text:span text:style-name="T15">10</text:span></text:a></text:p>
          </table:table-cell>
          <table:table-cell table:style-name="Table1.A1" office:value-type="string">
            <text:p text:style-name="P50">по вся утра уши закладаше въ Черниговѣ.</text:p>
          </table:table-cell>
          <table:table-cell table:style-name="Table1.A1" office:value-type="string">
            <text:p text:style-name="Table_20_Contents"><text:a xlink:type="simple" xlink:href="#N7.10" office:name="7.10" text:style-name="Internet_20_link" text:visited-style-name="Visited_20_Internet_20_Link"><text:span text:style-name="T15">10</text:span></text:a></text:p>
          </table:table-cell>
          <table:table-cell table:style-name="Table1.A1" office:value-type="string">
            <text:p text:style-name="P50">ĉiumatene la orelojn ŝlosis en Ĉernigovo. </text:p>
          </table:table-cell>
        </table:table-row>
        <table:table-row>
          <table:table-cell table:style-name="Table1.A1" office:value-type="string">
            <text:p text:style-name="Table_20_Contents"><text:a xlink:type="simple" xlink:href="#N7.11" office:name="7.11R" text:style-name="Internet_20_link" text:visited-style-name="Visited_20_Internet_20_Link"><text:span text:style-name="T15">11</text:span></text:a></text:p>
          </table:table-cell>
          <table:table-cell table:style-name="Table1.A1" office:value-type="string">
            <text:p text:style-name="P13">Бориса же Вячеславлича слава на</text:p>
            <text:p text:style-name="vvosto">судъ приведе</text:p>
          </table:table-cell>
          <table:table-cell table:style-name="Table1.A1" office:value-type="string">
            <text:p text:style-name="Table_20_Contents"><text:a xlink:type="simple" xlink:href="#N7.11" office:name="7.11" text:style-name="Internet_20_link" text:visited-style-name="Visited_20_Internet_20_Link"><text:span text:style-name="T15">11</text:span></text:a></text:p>
          </table:table-cell>
          <table:table-cell table:style-name="Table1.A1" office:value-type="string">
            <text:p text:style-name="P13">Ankaŭ Borison Veĉeslavidon la gloro al </text:p>
            <text:p text:style-name="vvosto">juĝo kondukis </text:p>
          </table:table-cell>
        </table:table-row>
        <table:table-row>
          <table:table-cell table:style-name="Table1.A1" office:value-type="string">
            <text:p text:style-name="Table_20_Contents"><text:a xlink:type="simple" xlink:href="#N7.12" office:name="7.12R" text:style-name="Internet_20_link" text:visited-style-name="Visited_20_Internet_20_Link"><text:span text:style-name="T15">12</text:span></text:a></text:p>
          </table:table-cell>
          <table:table-cell table:style-name="Table1.A1" office:value-type="string">
            <text:p text:style-name="Table_20_Contents">и на Канину зелену паполому постла</text:p>
          </table:table-cell>
          <table:table-cell table:style-name="Table1.A1" office:value-type="string">
            <text:p text:style-name="Table_20_Contents"><text:a xlink:type="simple" xlink:href="#N7.12" office:name="7.12" text:style-name="Internet_20_link" text:visited-style-name="Visited_20_Internet_20_Link"><text:span text:style-name="T15">12</text:span></text:a></text:p>
          </table:table-cell>
          <table:table-cell table:style-name="Table1.A1" office:value-type="string">
            <text:p text:style-name="P3">kaj sur Kanino verdan mantelon ‹por li› sternis </text:p>
          </table:table-cell>
        </table:table-row>
        <table:table-row>
          <table:table-cell table:style-name="Table1.A1" office:value-type="string">
            <text:p text:style-name="Table_20_Contents"><text:a xlink:type="simple" xlink:href="#N7.13" office:name="7.13R" text:style-name="Internet_20_link" text:visited-style-name="Visited_20_Internet_20_Link"><text:span text:style-name="T15">13</text:span></text:a></text:p>
          </table:table-cell>
          <table:table-cell table:style-name="Table1.A1" office:value-type="string">
            <text:p text:style-name="v1">за обиду Олгову,</text:p>
          </table:table-cell>
          <table:table-cell table:style-name="Table1.A1" office:value-type="string">
            <text:p text:style-name="Table_20_Contents"><text:a xlink:type="simple" xlink:href="#N7.13" office:name="7.13" text:style-name="Internet_20_link" text:visited-style-name="Visited_20_Internet_20_Link"><text:span text:style-name="T15">13</text:span></text:a></text:p>
          </table:table-cell>
          <table:table-cell table:style-name="Table1.A1" office:value-type="string">
            <text:p text:style-name="v1">pro ofendo de Olgo — </text:p>
          </table:table-cell>
        </table:table-row>
        <text:soft-page-break/>
        <table:table-row>
          <table:table-cell table:style-name="Table1.A1" office:value-type="string">
            <text:p text:style-name="Table_20_Contents"><text:a xlink:type="simple" xlink:href="#N7.14" office:name="7.14R" text:style-name="Internet_20_link" text:visited-style-name="Visited_20_Internet_20_Link"><text:span text:style-name="T15">14</text:span></text:a></text:p>
          </table:table-cell>
          <table:table-cell table:style-name="Table1.A1" office:value-type="string">
            <text:p text:style-name="v1">храбра и млада князя.</text:p>
          </table:table-cell>
          <table:table-cell table:style-name="Table1.A1" office:value-type="string">
            <text:p text:style-name="Table_20_Contents"><text:a xlink:type="simple" xlink:href="#N7.14" office:name="7.14" text:style-name="Internet_20_link" text:visited-style-name="Visited_20_Internet_20_Link"><text:span text:style-name="T15">14</text:span></text:a></text:p>
          </table:table-cell>
          <table:table-cell table:style-name="Table1.A1" office:value-type="string">
            <text:p text:style-name="v1">la bravan kaj junan princon. </text:p>
          </table:table-cell>
        </table:table-row>
        <table:table-row>
          <table:table-cell table:style-name="Table1.A1" office:value-type="string">
            <text:p text:style-name="Table_20_Contents"><text:a xlink:type="simple" xlink:href="#N7.15" office:name="7.15R" text:style-name="Internet_20_link" text:visited-style-name="Visited_20_Internet_20_Link"><text:span text:style-name="T15">15</text:span></text:a></text:p>
          </table:table-cell>
          <table:table-cell table:style-name="Table1.A1" office:value-type="string">
            <text:p text:style-name="P14">Съ тоя же Каялы Святоплъкъ</text:p>
            <text:p text:style-name="vvosto">повелѣя отца своего</text:p>
          </table:table-cell>
          <table:table-cell table:style-name="Table1.A1" office:value-type="string">
            <text:p text:style-name="Table_20_Contents"><text:a xlink:type="simple" xlink:href="#N7.15" office:name="7.15" text:style-name="Internet_20_link" text:visited-style-name="Visited_20_Internet_20_Link"><text:span text:style-name="T15">15</text:span></text:a></text:p>
          </table:table-cell>
          <table:table-cell table:style-name="Table1.A1" office:value-type="string">
            <text:p text:style-name="P14">De tiu sama Kajalo Svetopolko forlulis</text:p>
            <text:p text:style-name="vvosto">sian patron </text:p>
          </table:table-cell>
        </table:table-row>
        <table:table-row>
          <table:table-cell table:style-name="Table1.A1" office:value-type="string">
            <text:p text:style-name="P3">16</text:p>
          </table:table-cell>
          <table:table-cell table:style-name="Table1.A1" office:value-type="string">
            <text:p text:style-name="v1">междю угорьскими иноходьцы</text:p>
          </table:table-cell>
          <table:table-cell table:style-name="Table1.A1" office:value-type="string">
            <text:p text:style-name="P3">16</text:p>
          </table:table-cell>
          <table:table-cell table:style-name="Table1.A1" office:value-type="string">
            <text:p text:style-name="v1">per hungaraj ambloĉevaloj </text:p>
          </table:table-cell>
        </table:table-row>
        <table:table-row>
          <table:table-cell table:style-name="Table1.A1" office:value-type="string">
            <text:p text:style-name="P3">17</text:p>
          </table:table-cell>
          <table:table-cell table:style-name="Table1.A1" office:value-type="string">
            <text:p text:style-name="v1">ко святѣй Софiи къ Кiеву.</text:p>
          </table:table-cell>
          <table:table-cell table:style-name="Table1.A1" office:value-type="string">
            <text:p text:style-name="P3">17</text:p>
          </table:table-cell>
          <table:table-cell table:style-name="Table1.A1" office:value-type="string">
            <text:p text:style-name="v1">al la sankta Sofio, al Kievo. </text:p>
          </table:table-cell>
        </table:table-row>
        <table:table-row>
          <table:table-cell table:style-name="Table1.A1" office:value-type="string">
            <text:p text:style-name="Table_20_Contents"><text:a xlink:type="simple" xlink:href="#N7.18" office:name="7.18R" text:style-name="Internet_20_link" text:visited-style-name="Visited_20_Internet_20_Link"><text:span text:style-name="T15">18</text:span></text:a></text:p>
          </table:table-cell>
          <table:table-cell table:style-name="Table1.A1" office:value-type="string">
            <text:p text:style-name="Table_20_Contents">Тогда, при Олзѣ Гориславличи,</text:p>
          </table:table-cell>
          <table:table-cell table:style-name="Table1.A1" office:value-type="string">
            <text:p text:style-name="Table_20_Contents"><text:a xlink:type="simple" xlink:href="#N7.18" office:name="7.18" text:style-name="Internet_20_link" text:visited-style-name="Visited_20_Internet_20_Link"><text:span text:style-name="T15">18</text:span></text:a></text:p>
          </table:table-cell>
          <table:table-cell table:style-name="Table1.A1" office:value-type="string">
            <text:p text:style-name="P3">Tiam, en la tempo de Olgo Suferslavido, </text:p>
          </table:table-cell>
        </table:table-row>
        <table:table-row>
          <table:table-cell table:style-name="Table1.A1" office:value-type="string">
            <text:p text:style-name="P3">19</text:p>
          </table:table-cell>
          <table:table-cell table:style-name="Table1.A1" office:value-type="string">
            <text:p text:style-name="Table_20_Contents">сѣяшется и растяшеть усобицами,</text:p>
          </table:table-cell>
          <table:table-cell table:style-name="Table1.A1" office:value-type="string">
            <text:p text:style-name="P3">19</text:p>
          </table:table-cell>
          <table:table-cell table:style-name="Table1.A1" office:value-type="string">
            <text:p text:style-name="Table_20_Contents">prisemate kaj prikreskate je militoj, </text:p>
          </table:table-cell>
        </table:table-row>
        <table:table-row>
          <table:table-cell table:style-name="Table1.A1" office:value-type="string">
            <text:p text:style-name="Table_20_Contents"><text:a xlink:type="simple" xlink:href="#N7.20" office:name="7.20R" text:style-name="Internet_20_link" text:visited-style-name="Visited_20_Internet_20_Link"><text:span text:style-name="T15">20</text:span></text:a></text:p>
          </table:table-cell>
          <table:table-cell table:style-name="Table1.A1" office:value-type="string">
            <text:p text:style-name="Table_20_Contents">погибашеть жизнь Даждьбожа внука</text:p>
          </table:table-cell>
          <table:table-cell table:style-name="Table1.A1" office:value-type="string">
            <text:p text:style-name="Table_20_Contents"><text:a xlink:type="simple" xlink:href="#N7.20" office:name="7.20" text:style-name="Internet_20_link" text:visited-style-name="Visited_20_Internet_20_Link"><text:span text:style-name="T15">20</text:span></text:a></text:p>
          </table:table-cell>
          <table:table-cell table:style-name="Table1.A1" office:value-type="string">
            <text:p text:style-name="Table_20_Contents">pereadis la vivo de l' Daĵboga nepo, </text:p>
          </table:table-cell>
        </table:table-row>
        <table:table-row>
          <table:table-cell table:style-name="Table1.A1" office:value-type="string">
            <text:p text:style-name="P3">21</text:p>
          </table:table-cell>
          <table:table-cell table:style-name="Table1.A1" office:value-type="string">
            <text:p text:style-name="Table_20_Contents">въ княжихъ крамолахъ</text:p>
          </table:table-cell>
          <table:table-cell table:style-name="Table1.A1" office:value-type="string">
            <text:p text:style-name="P3">21</text:p>
          </table:table-cell>
          <table:table-cell table:style-name="Table1.A1" office:value-type="string">
            <text:p text:style-name="Table_20_Contents">en la princaj kvereloj </text:p>
          </table:table-cell>
        </table:table-row>
        <table:table-row>
          <table:table-cell table:style-name="Table1.A1" office:value-type="string">
            <text:p text:style-name="P3">22</text:p>
          </table:table-cell>
          <table:table-cell table:style-name="Table1.A1" office:value-type="string">
            <text:p text:style-name="v2">вѣци человѣкомь скратишась.</text:p>
          </table:table-cell>
          <table:table-cell table:style-name="Table1.A1" office:value-type="string">
            <text:p text:style-name="P3">22</text:p>
          </table:table-cell>
          <table:table-cell table:style-name="Table1.A1" office:value-type="string">
            <text:p text:style-name="v2">la homa vivo mallongiĝis. </text:p>
          </table:table-cell>
        </table:table-row>
        <table:table-row>
          <table:table-cell table:style-name="Table1.A1" office:value-type="string">
            <text:p text:style-name="Table_20_Contents"><text:a xlink:type="simple" xlink:href="#N7.23" office:name="7.23R" text:style-name="Internet_20_link" text:visited-style-name="Visited_20_Internet_20_Link"><text:span text:style-name="T15">23</text:span></text:a></text:p>
          </table:table-cell>
          <table:table-cell table:style-name="Table1.A1" office:value-type="string">
            <text:p text:style-name="P13">Тогда по Руской земли рѣтко ратаевѣ</text:p>
            <text:p text:style-name="vvosto">кикахуть,</text:p>
          </table:table-cell>
          <table:table-cell table:style-name="Table1.A1" office:value-type="string">
            <text:p text:style-name="Table_20_Contents"><text:a xlink:type="simple" xlink:href="#N7.23" office:name="7.23" text:style-name="Internet_20_link" text:visited-style-name="Visited_20_Internet_20_Link"><text:span text:style-name="T15">23</text:span></text:a></text:p>
          </table:table-cell>
          <table:table-cell table:style-name="Table1.A1" office:value-type="string">
            <text:p text:style-name="P13">Tiam en la Rusa lando maloftis la</text:p>
            <text:p text:style-name="vvosto">plugista pelkrio, </text:p>
          </table:table-cell>
        </table:table-row>
        <table:table-row>
          <table:table-cell table:style-name="Table1.A1" office:value-type="string">
            <text:p text:style-name="P3">24</text:p>
          </table:table-cell>
          <table:table-cell table:style-name="Table1.A1" office:value-type="string">
            <text:p text:style-name="Table_20_Contents">нъ часто врани граяхуть,</text:p>
          </table:table-cell>
          <table:table-cell table:style-name="Table1.A1" office:value-type="string">
            <text:p text:style-name="P3">24</text:p>
          </table:table-cell>
          <table:table-cell table:style-name="Table1.A1" office:value-type="string">
            <text:p text:style-name="Table_20_Contents">sed oftis la grakado de korvoj </text:p>
          </table:table-cell>
        </table:table-row>
        <table:table-row>
          <table:table-cell table:style-name="Table1.A1" office:value-type="string">
            <text:p text:style-name="P3">25</text:p>
          </table:table-cell>
          <table:table-cell table:style-name="Table1.A1" office:value-type="string">
            <text:p text:style-name="v1">трупiа себѣ дѣляче,</text:p>
          </table:table-cell>
          <table:table-cell table:style-name="Table1.A1" office:value-type="string">
            <text:p text:style-name="P3">25</text:p>
          </table:table-cell>
          <table:table-cell table:style-name="Table1.A1" office:value-type="string">
            <text:p text:style-name="v1">kadavrojn inter si dividantaj, </text:p>
          </table:table-cell>
        </table:table-row>
        <table:table-row>
          <table:table-cell table:style-name="Table1.A1" office:value-type="string">
            <text:p text:style-name="P3">26</text:p>
          </table:table-cell>
          <table:table-cell table:style-name="Table1.A1" office:value-type="string">
            <text:p text:style-name="Table_20_Contents">а галици свою рѣчь говоряхуть,</text:p>
          </table:table-cell>
          <table:table-cell table:style-name="Table1.A1" office:value-type="string">
            <text:p text:style-name="P3">26</text:p>
          </table:table-cell>
          <table:table-cell table:style-name="Table1.A1" office:value-type="string">
            <text:p text:style-name="Table_20_Contents">kaj la interparolo de monedoj, </text:p>
          </table:table-cell>
        </table:table-row>
        <table:table-row>
          <table:table-cell table:style-name="Table1.A1" office:value-type="string">
            <text:p text:style-name="P3">27</text:p>
          </table:table-cell>
          <table:table-cell table:style-name="Table1.A1" office:value-type="string">
            <text:p text:style-name="v1">хотять полетѣти на уедiе.</text:p>
          </table:table-cell>
          <table:table-cell table:style-name="Table1.A1" office:value-type="string">
            <text:p text:style-name="P3">27</text:p>
          </table:table-cell>
          <table:table-cell table:style-name="Table1.A1" office:value-type="string">
            <text:p text:style-name="v1">flugontaj al regalo abunda. </text:p>
          </table:table-cell>
        </table:table-row>
        <table:table-row>
          <table:table-cell table:style-name="Table1.A1" office:value-type="string">
            <text:p text:style-name="P3">28</text:p>
          </table:table-cell>
          <table:table-cell table:style-name="Table1.A1" office:value-type="string">
            <text:p text:style-name="Table_20_Contents">То было въ ты рати и въ ты плъкы,</text:p>
          </table:table-cell>
          <table:table-cell table:style-name="Table1.A1" office:value-type="string">
            <text:p text:style-name="P3">28</text:p>
          </table:table-cell>
          <table:table-cell table:style-name="Table1.A1" office:value-type="string">
            <text:p text:style-name="P3">Tio estis en tiuj bataloj kaj en tiuj militoj, </text:p>
          </table:table-cell>
        </table:table-row>
        <table:table-row>
          <table:table-cell table:style-name="Table1.A1" office:value-type="string">
            <text:p text:style-name="Table_20_Contents"><text:a xlink:type="simple" xlink:href="#N7.29" office:name="7.29R" text:style-name="Internet_20_link" text:visited-style-name="Visited_20_Internet_20_Link"><text:span text:style-name="T15">29</text:span></text:a></text:p>
          </table:table-cell>
          <table:table-cell table:style-name="Table1.A1" office:value-type="string">
            <text:p text:style-name="Table_20_Contents">а сицей рати не слышано!</text:p>
          </table:table-cell>
          <table:table-cell table:style-name="Table1.A1" office:value-type="string">
            <text:p text:style-name="Table_20_Contents"><text:a xlink:type="simple" xlink:href="#N7.29" office:name="7.29" text:style-name="Internet_20_link" text:visited-style-name="Visited_20_Internet_20_Link"><text:span text:style-name="T15">29</text:span></text:a></text:p>
          </table:table-cell>
          <table:table-cell table:style-name="Table1.A1" office:value-type="string">
            <text:p text:style-name="Table_20_Contents">sed pri tiela batalo oni ne aŭdis. </text:p>
          </table:table-cell>
        </table:table-row>
        <table:table-row>
          <table:table-cell table:style-name="Table1.A1" office:value-type="string">
            <text:p text:style-name="P3"> </text:p>
          </table:table-cell>
          <table:table-cell table:style-name="Table1.A1" office:value-type="string">
            <text:p text:style-name="Table_20_Heading">8. Кровавое вино</text:p>
          </table:table-cell>
          <table:table-cell table:style-name="Table1.A1" office:value-type="string">
            <text:p text:style-name="P3"> </text:p>
          </table:table-cell>
          <table:table-cell table:style-name="Table1.A1" office:value-type="string">
            <text:p text:style-name="Table_20_Heading">8. La sanga vino </text:p>
          </table:table-cell>
        </table:table-row>
        <table:table-row>
          <table:table-cell table:style-name="Table1.A1" office:value-type="string">
            <text:p text:style-name="P3">01</text:p>
          </table:table-cell>
          <table:table-cell table:style-name="Table1.A1" office:value-type="string">
            <text:p text:style-name="Table_20_Contents">Съ заранiа до вечера,</text:p>
          </table:table-cell>
          <table:table-cell table:style-name="Table1.A1" office:value-type="string">
            <text:p text:style-name="P3">01</text:p>
          </table:table-cell>
          <table:table-cell table:style-name="Table1.A1" office:value-type="string">
            <text:p text:style-name="Table_20_Contents">De la frua mateno ĝis la vespero, </text:p>
          </table:table-cell>
        </table:table-row>
        <text:soft-page-break/>
        <table:table-row>
          <table:table-cell table:style-name="Table1.A1" office:value-type="string">
            <text:p text:style-name="P3">02</text:p>
          </table:table-cell>
          <table:table-cell table:style-name="Table1.A1" office:value-type="string">
            <text:p text:style-name="Table_20_Contents">съ вечера до свѣта</text:p>
          </table:table-cell>
          <table:table-cell table:style-name="Table1.A1" office:value-type="string">
            <text:p text:style-name="P3">02</text:p>
          </table:table-cell>
          <table:table-cell table:style-name="Table1.A1" office:value-type="string">
            <text:p text:style-name="Table_20_Contents">de la vespero ĝis la tagiĝo, </text:p>
          </table:table-cell>
        </table:table-row>
        <table:table-row>
          <table:table-cell table:style-name="Table1.A1" office:value-type="string">
            <text:p text:style-name="Table_20_Contents"><text:a xlink:type="simple" xlink:href="#N8.3" office:name="8.3R" text:style-name="Internet_20_link" text:visited-style-name="Visited_20_Internet_20_Link"><text:span text:style-name="T15">03</text:span></text:a></text:p>
          </table:table-cell>
          <table:table-cell table:style-name="Table1.A1" office:value-type="string">
            <text:p text:style-name="Table_20_Contents">летятъ стрѣлы каленыя,</text:p>
          </table:table-cell>
          <table:table-cell table:style-name="Table1.A1" office:value-type="string">
            <text:p text:style-name="Table_20_Contents"><text:a xlink:type="simple" xlink:href="#N8.3" office:name="8.3" text:style-name="Internet_20_link" text:visited-style-name="Visited_20_Internet_20_Link"><text:span text:style-name="T15">03</text:span></text:a></text:p>
          </table:table-cell>
          <table:table-cell table:style-name="Table1.A1" office:value-type="string">
            <text:p text:style-name="Table_20_Contents">flugas la sagoj harditaj, </text:p>
          </table:table-cell>
        </table:table-row>
        <table:table-row>
          <table:table-cell table:style-name="Table1.A1" office:value-type="string">
            <text:p text:style-name="P3">04</text:p>
          </table:table-cell>
          <table:table-cell table:style-name="Table1.A1" office:value-type="string">
            <text:p text:style-name="Table_20_Contents">гримлютъ сабли о шеломы,</text:p>
          </table:table-cell>
          <table:table-cell table:style-name="Table1.A1" office:value-type="string">
            <text:p text:style-name="P3">04</text:p>
          </table:table-cell>
          <table:table-cell table:style-name="Table1.A1" office:value-type="string">
            <text:p text:style-name="Table_20_Contents">frapegas la sabroj sur la kaskojn, </text:p>
          </table:table-cell>
        </table:table-row>
        <table:table-row>
          <table:table-cell table:style-name="Table1.A1" office:value-type="string">
            <text:p text:style-name="P3">05</text:p>
          </table:table-cell>
          <table:table-cell table:style-name="Table1.A1" office:value-type="string">
            <text:p text:style-name="Table_20_Contents">трещатъ копiа харалужныя</text:p>
          </table:table-cell>
          <table:table-cell table:style-name="Table1.A1" office:value-type="string">
            <text:p text:style-name="P3">05</text:p>
          </table:table-cell>
          <table:table-cell table:style-name="Table1.A1" office:value-type="string">
            <text:p text:style-name="Table_20_Contents">krakas la lancoj Karolidaj </text:p>
          </table:table-cell>
        </table:table-row>
        <table:table-row>
          <table:table-cell table:style-name="Table1.A1" office:value-type="string">
            <text:p text:style-name="P3">06</text:p>
          </table:table-cell>
          <table:table-cell table:style-name="Table1.A1" office:value-type="string">
            <text:p text:style-name="v1">въ полѣ незнаемѣ,</text:p>
          </table:table-cell>
          <table:table-cell table:style-name="Table1.A1" office:value-type="string">
            <text:p text:style-name="P3">06</text:p>
          </table:table-cell>
          <table:table-cell table:style-name="Table1.A1" office:value-type="string">
            <text:p text:style-name="v1">en la stepo nekonata, </text:p>
          </table:table-cell>
        </table:table-row>
        <table:table-row>
          <table:table-cell table:style-name="Table1.A1" office:value-type="string">
            <text:p text:style-name="P3">07</text:p>
          </table:table-cell>
          <table:table-cell table:style-name="Table1.A1" office:value-type="string">
            <text:p text:style-name="v1">среди земли Половецкыи.</text:p>
          </table:table-cell>
          <table:table-cell table:style-name="Table1.A1" office:value-type="string">
            <text:p text:style-name="P3">07</text:p>
          </table:table-cell>
          <table:table-cell table:style-name="Table1.A1" office:value-type="string">
            <text:p text:style-name="v1">meze de la lando Kipĉaka. </text:p>
          </table:table-cell>
        </table:table-row>
        <table:table-row>
          <table:table-cell table:style-name="Table1.A1" office:value-type="string">
            <text:p text:style-name="P3">08</text:p>
          </table:table-cell>
          <table:table-cell table:style-name="Table1.A1" office:value-type="string">
            <text:p text:style-name="Table_20_Contents">Чръна земля подъ копыты</text:p>
          </table:table-cell>
          <table:table-cell table:style-name="Table1.A1" office:value-type="string">
            <text:p text:style-name="P3">08</text:p>
          </table:table-cell>
          <table:table-cell table:style-name="Table1.A1" office:value-type="string">
            <text:p text:style-name="Table_20_Contents">La nigra tero sub la hufoj </text:p>
          </table:table-cell>
        </table:table-row>
        <table:table-row>
          <table:table-cell table:style-name="Table1.A1" office:value-type="string">
            <text:p text:style-name="P3">09</text:p>
          </table:table-cell>
          <table:table-cell table:style-name="Table1.A1" office:value-type="string">
            <text:p text:style-name="v1">костьми была посѣяна,</text:p>
          </table:table-cell>
          <table:table-cell table:style-name="Table1.A1" office:value-type="string">
            <text:p text:style-name="P3">09</text:p>
          </table:table-cell>
          <table:table-cell table:style-name="Table1.A1" office:value-type="string">
            <text:p text:style-name="v1">je ostoj estis prisemita </text:p>
          </table:table-cell>
        </table:table-row>
        <table:table-row>
          <table:table-cell table:style-name="Table1.A1" office:value-type="string">
            <text:p text:style-name="P3">10</text:p>
          </table:table-cell>
          <table:table-cell table:style-name="Table1.A1" office:value-type="string">
            <text:p text:style-name="v1">а кровiю польяна</text:p>
          </table:table-cell>
          <table:table-cell table:style-name="Table1.A1" office:value-type="string">
            <text:p text:style-name="P3">10</text:p>
          </table:table-cell>
          <table:table-cell table:style-name="Table1.A1" office:value-type="string">
            <text:p text:style-name="v1">kaj je sango sorbigita; </text:p>
          </table:table-cell>
        </table:table-row>
        <table:table-row>
          <table:table-cell table:style-name="Table1.A1" office:value-type="string">
            <text:p text:style-name="P3">11</text:p>
          </table:table-cell>
          <table:table-cell table:style-name="Table1.A1" office:value-type="string">
            <text:p text:style-name="Table_20_Contents">тугою взыдоша по Руской земли.</text:p>
          </table:table-cell>
          <table:table-cell table:style-name="Table1.A1" office:value-type="string">
            <text:p text:style-name="P3">11</text:p>
          </table:table-cell>
          <table:table-cell table:style-name="Table1.A1" office:value-type="string">
            <text:p text:style-name="Table_20_Contents">elĝermis afliktego en la Rusa lando. </text:p>
          </table:table-cell>
        </table:table-row>
        <table:table-row>
          <table:table-cell table:style-name="Table1.A1" office:value-type="string">
            <text:p text:style-name="P3">12</text:p>
          </table:table-cell>
          <table:table-cell table:style-name="Table1.A1" office:value-type="string">
            <text:p text:style-name="Table_20_Contents">Что ми шумить, что ми звенить —</text:p>
          </table:table-cell>
          <table:table-cell table:style-name="Table1.A1" office:value-type="string">
            <text:p text:style-name="P3">12</text:p>
          </table:table-cell>
          <table:table-cell table:style-name="Table1.A1" office:value-type="string">
            <text:p text:style-name="P3">Kion aŭdas mi brui, kion aŭdas mi tinti — </text:p>
          </table:table-cell>
        </table:table-row>
        <table:table-row>
          <table:table-cell table:style-name="Table1.A1" office:value-type="string">
            <text:p text:style-name="Table_20_Contents"><text:a xlink:type="simple" xlink:href="#N8.13" office:name="8.13R" text:style-name="Internet_20_link" text:visited-style-name="Visited_20_Internet_20_Link"><text:span text:style-name="T15">13</text:span></text:a></text:p>
          </table:table-cell>
          <table:table-cell table:style-name="Table1.A1" office:value-type="string">
            <text:p text:style-name="v1">давечя рано предъ зорями?</text:p>
          </table:table-cell>
          <table:table-cell table:style-name="Table1.A1" office:value-type="string">
            <text:p text:style-name="Table_20_Contents"><text:a xlink:type="simple" xlink:href="#N8.13" office:name="8.13" text:style-name="Internet_20_link" text:visited-style-name="Visited_20_Internet_20_Link"><text:span text:style-name="T15">13</text:span></text:a></text:p>
          </table:table-cell>
          <table:table-cell table:style-name="Table1.A1" office:value-type="string">
            <text:p text:style-name="v1">en la foro frue antaŭaŭrore? </text:p>
          </table:table-cell>
        </table:table-row>
        <table:table-row>
          <table:table-cell table:style-name="Table1.A1" office:value-type="string">
            <text:p text:style-name="P3">14</text:p>
          </table:table-cell>
          <table:table-cell table:style-name="Table1.A1" office:value-type="string">
            <text:p text:style-name="Table_20_Contents">Игорь плъкы заворочаетъ:</text:p>
          </table:table-cell>
          <table:table-cell table:style-name="Table1.A1" office:value-type="string">
            <text:p text:style-name="P3">14</text:p>
          </table:table-cell>
          <table:table-cell table:style-name="Table1.A1" office:value-type="string">
            <text:p text:style-name="Table_20_Contents">Igoro siajn rotojn reen turnas, </text:p>
          </table:table-cell>
        </table:table-row>
        <table:table-row>
          <table:table-cell table:style-name="Table1.A1" office:value-type="string">
            <text:p text:style-name="P3">15</text:p>
          </table:table-cell>
          <table:table-cell table:style-name="Table1.A1" office:value-type="string">
            <text:p text:style-name="Table_20_Contents">жаль бо ему мила брата Всеволода.</text:p>
          </table:table-cell>
          <table:table-cell table:style-name="Table1.A1" office:value-type="string">
            <text:p text:style-name="P3">15</text:p>
          </table:table-cell>
          <table:table-cell table:style-name="Table1.A1" office:value-type="string">
            <text:p text:style-name="P3">ĉar la karan fraton Vsevolodon li domaĝas. </text:p>
          </table:table-cell>
        </table:table-row>
        <table:table-row>
          <table:table-cell table:style-name="Table1.A1" office:value-type="string">
            <text:p text:style-name="P3">16</text:p>
          </table:table-cell>
          <table:table-cell table:style-name="Table1.A1" office:value-type="string">
            <text:p text:style-name="Table_20_Contents">Бишася день, бишася другый</text:p>
          </table:table-cell>
          <table:table-cell table:style-name="Table1.A1" office:value-type="string">
            <text:p text:style-name="P3">16</text:p>
          </table:table-cell>
          <table:table-cell table:style-name="Table1.A1" office:value-type="string">
            <text:p text:style-name="Table_20_Contents">Ili batalis tagon, kaj ankoraŭ tagon, </text:p>
          </table:table-cell>
        </table:table-row>
        <table:table-row>
          <table:table-cell table:style-name="Table1.A1" office:value-type="string">
            <text:p text:style-name="P3">17</text:p>
          </table:table-cell>
          <table:table-cell table:style-name="Table1.A1" office:value-type="string">
            <text:p text:style-name="Table_20_Contents">третьяго дни къ полуднiю</text:p>
          </table:table-cell>
          <table:table-cell table:style-name="Table1.A1" office:value-type="string">
            <text:p text:style-name="P3">17</text:p>
          </table:table-cell>
          <table:table-cell table:style-name="Table1.A1" office:value-type="string">
            <text:p text:style-name="Table_20_Contents">je la tria tago ĉe l' tagmezo </text:p>
          </table:table-cell>
        </table:table-row>
        <table:table-row>
          <table:table-cell table:style-name="Table1.A1" office:value-type="string">
            <text:p text:style-name="P3">18</text:p>
          </table:table-cell>
          <table:table-cell table:style-name="Table1.A1" office:value-type="string">
            <text:p text:style-name="v1">падоша стязи Игоревы.</text:p>
          </table:table-cell>
          <table:table-cell table:style-name="Table1.A1" office:value-type="string">
            <text:p text:style-name="P3">18</text:p>
          </table:table-cell>
          <table:table-cell table:style-name="Table1.A1" office:value-type="string">
            <text:p text:style-name="v1">sinkis la standardoj de Igoro. </text:p>
          </table:table-cell>
        </table:table-row>
        <table:table-row>
          <table:table-cell table:style-name="Table1.A1" office:value-type="string">
            <text:p text:style-name="P3">19</text:p>
          </table:table-cell>
          <table:table-cell table:style-name="Table1.A1" office:value-type="string">
            <text:p text:style-name="Table_20_Contents">Ту ся брата разлучиста</text:p>
          </table:table-cell>
          <table:table-cell table:style-name="Table1.A1" office:value-type="string">
            <text:p text:style-name="P3">19</text:p>
          </table:table-cell>
          <table:table-cell table:style-name="Table1.A1" office:value-type="string">
            <text:p text:style-name="Table_20_Contents">Tie la du fratoj disiĝis </text:p>
          </table:table-cell>
        </table:table-row>
        <table:table-row>
          <table:table-cell table:style-name="Table1.A1" office:value-type="string">
            <text:p text:style-name="P3">20</text:p>
          </table:table-cell>
          <table:table-cell table:style-name="Table1.A1" office:value-type="string">
            <text:p text:style-name="v1">на брезѣ быстрой Каялы</text:p>
          </table:table-cell>
          <table:table-cell table:style-name="Table1.A1" office:value-type="string">
            <text:p text:style-name="P3">20</text:p>
          </table:table-cell>
          <table:table-cell table:style-name="Table1.A1" office:value-type="string">
            <text:p text:style-name="v1">ĉe la bordo de la rapidflua Kajalo; </text:p>
          </table:table-cell>
        </table:table-row>
        <table:table-row>
          <table:table-cell table:style-name="Table1.A1" office:value-type="string">
            <text:p text:style-name="P3">21</text:p>
          </table:table-cell>
          <table:table-cell table:style-name="Table1.A1" office:value-type="string">
            <text:p text:style-name="Table_20_Contents">ту кроваваго вина не доста</text:p>
          </table:table-cell>
          <table:table-cell table:style-name="Table1.A1" office:value-type="string">
            <text:p text:style-name="P3">21</text:p>
          </table:table-cell>
          <table:table-cell table:style-name="Table1.A1" office:value-type="string">
            <text:p text:style-name="Table_20_Contents">tie ne sufiĉis la sanga vino; </text:p>
          </table:table-cell>
        </table:table-row>
        <text:soft-page-break/>
        <table:table-row>
          <table:table-cell table:style-name="Table1.A1" office:value-type="string">
            <text:p text:style-name="P3">22</text:p>
          </table:table-cell>
          <table:table-cell table:style-name="Table1.A1" office:value-type="string">
            <text:p text:style-name="Table_20_Contents">ту пиръ докончаша храбрiи русичи:</text:p>
          </table:table-cell>
          <table:table-cell table:style-name="Table1.A1" office:value-type="string">
            <text:p text:style-name="P3">22</text:p>
          </table:table-cell>
          <table:table-cell table:style-name="Table1.A1" office:value-type="string">
            <text:p text:style-name="Table_20_Contents">tie finis la festenon la kuraĝaj rusoj: </text:p>
          </table:table-cell>
        </table:table-row>
        <table:table-row>
          <table:table-cell table:style-name="Table1.A1" office:value-type="string">
            <text:p text:style-name="Table_20_Contents"><text:a xlink:type="simple" xlink:href="#N8.23" office:name="8.23R" text:style-name="Internet_20_link" text:visited-style-name="Visited_20_Internet_20_Link"><text:span text:style-name="T15">23</text:span></text:a></text:p>
          </table:table-cell>
          <table:table-cell table:style-name="Table1.A1" office:value-type="string">
            <text:p text:style-name="v1">сваты попоиша,</text:p>
          </table:table-cell>
          <table:table-cell table:style-name="Table1.A1" office:value-type="string">
            <text:p text:style-name="Table_20_Contents"><text:a xlink:type="simple" xlink:href="#N8.23" office:name="8.23" text:style-name="Internet_20_link" text:visited-style-name="Visited_20_Internet_20_Link"><text:span text:style-name="T15">23</text:span></text:a></text:p>
          </table:table-cell>
          <table:table-cell table:style-name="Table1.A1" office:value-type="string">
            <text:p text:style-name="v1">al la boparencoj drinkiginte, </text:p>
          </table:table-cell>
        </table:table-row>
        <table:table-row>
          <table:table-cell table:style-name="Table1.A1" office:value-type="string">
            <text:p text:style-name="P3">24</text:p>
          </table:table-cell>
          <table:table-cell table:style-name="Table1.A1" office:value-type="string">
            <text:p text:style-name="v1">а сами полегоша за землю Рускую.</text:p>
          </table:table-cell>
          <table:table-cell table:style-name="Table1.A1" office:value-type="string">
            <text:p text:style-name="P3">24</text:p>
          </table:table-cell>
          <table:table-cell table:style-name="Table1.A1" office:value-type="string">
            <text:p text:style-name="v1">ili mem falis pro la lando Rusa. </text:p>
          </table:table-cell>
        </table:table-row>
        <table:table-row>
          <table:table-cell table:style-name="Table1.A1" office:value-type="string">
            <text:p text:style-name="P3">25</text:p>
          </table:table-cell>
          <table:table-cell table:style-name="Table1.A1" office:value-type="string">
            <text:p text:style-name="Table_20_Contents">Ничить трава жалощами,</text:p>
          </table:table-cell>
          <table:table-cell table:style-name="Table1.A1" office:value-type="string">
            <text:p text:style-name="P3">25</text:p>
          </table:table-cell>
          <table:table-cell table:style-name="Table1.A1" office:value-type="string">
            <text:p text:style-name="Table_20_Contents">La herbo pro kompato velkas, </text:p>
          </table:table-cell>
        </table:table-row>
        <table:table-row>
          <table:table-cell table:style-name="Table1.A1" office:value-type="string">
            <text:p text:style-name="P3">26</text:p>
          </table:table-cell>
          <table:table-cell table:style-name="Table1.A1" office:value-type="string">
            <text:p text:style-name="P3">а древо съ тугою къ земли преклонилось.</text:p>
          </table:table-cell>
          <table:table-cell table:style-name="Table1.A1" office:value-type="string">
            <text:p text:style-name="P3">26</text:p>
          </table:table-cell>
          <table:table-cell table:style-name="Table1.A1" office:value-type="string">
            <text:p text:style-name="Table_20_Contents">kaj la arbo afliktite al la tero kliniĝas. </text:p>
          </table:table-cell>
        </table:table-row>
      </table:table>
      <text:p text:style-name="Horizontal_20_Line"/>
      <table:table table:name="Table2" table:style-name="Table2">
        <table:table-column table:style-name="Table2.A"/>
        <table:table-column table:style-name="Table2.B"/>
        <table:table-column table:style-name="Table2.C"/>
        <table:table-column table:style-name="Table2.D"/>
        <table:table-row>
          <table:table-cell table:style-name="Table2.A1" office:value-type="string">
            <text:p text:style-name="P3"> </text:p>
          </table:table-cell>
          <table:table-cell table:style-name="Table2.A1" office:value-type="string">
            <text:p text:style-name="Table_20_Heading">Часть вторая. Игорь в плену половецком</text:p>
          </table:table-cell>
          <table:table-cell table:style-name="Table2.A1" office:value-type="string">
            <text:p text:style-name="P3"> </text:p>
          </table:table-cell>
          <table:table-cell table:style-name="Table2.A1" office:value-type="string">
            <text:p text:style-name="Table_20_Heading">Parto dua. La mallibero de Igoro </text:p>
          </table:table-cell>
        </table:table-row>
        <table:table-row>
          <table:table-cell table:style-name="Table2.A1" office:value-type="string">
            <text:p text:style-name="P3"> </text:p>
          </table:table-cell>
          <table:table-cell table:style-name="Table2.A1" office:value-type="string">
            <text:p text:style-name="Table_20_Heading">9. Плач певца о Руси</text:p>
          </table:table-cell>
          <table:table-cell table:style-name="Table2.A1" office:value-type="string">
            <text:p text:style-name="P3"> </text:p>
          </table:table-cell>
          <table:table-cell table:style-name="Table2.A1" office:value-type="string">
            <text:p text:style-name="Table_20_Heading">9. Lamento pri la Rusa lando </text:p>
          </table:table-cell>
        </table:table-row>
        <table:table-row>
          <table:table-cell table:style-name="Table2.A1" office:value-type="string">
            <text:p text:style-name="P3">01</text:p>
          </table:table-cell>
          <table:table-cell table:style-name="Table2.A1" office:value-type="string">
            <text:p text:style-name="P3">Уже бо, братiе, не веселая година въстала,</text:p>
          </table:table-cell>
          <table:table-cell table:style-name="Table2.A1" office:value-type="string">
            <text:p text:style-name="P3">01</text:p>
          </table:table-cell>
          <table:table-cell table:style-name="Table2.A1" office:value-type="string">
            <text:p text:style-name="Table_20_Contents">Ĉar tiam, fratoj, negaja tempo leviĝis, </text:p>
          </table:table-cell>
        </table:table-row>
        <table:table-row>
          <table:table-cell table:style-name="Table2.A1" office:value-type="string">
            <text:p text:style-name="P3">02</text:p>
          </table:table-cell>
          <table:table-cell table:style-name="Table2.A1" office:value-type="string">
            <text:p text:style-name="Table_20_Contents">уже пустыни силу прикрыла.</text:p>
          </table:table-cell>
          <table:table-cell table:style-name="Table2.A1" office:value-type="string">
            <text:p text:style-name="P3">02</text:p>
          </table:table-cell>
          <table:table-cell table:style-name="Table2.A1" office:value-type="string">
            <text:p text:style-name="Table_20_Contents">la dezerto jam la militistaron englutis. </text:p>
          </table:table-cell>
        </table:table-row>
        <table:table-row>
          <table:table-cell table:style-name="Table2.A1" office:value-type="string">
            <text:p text:style-name="Table_20_Contents"><text:a xlink:type="simple" xlink:href="#N9.3" office:name="9.3R" text:style-name="Internet_20_link" text:visited-style-name="Visited_20_Internet_20_Link"><text:span text:style-name="T15">03</text:span></text:a></text:p>
          </table:table-cell>
          <table:table-cell table:style-name="Table2.A1" office:value-type="string">
            <text:p text:style-name="P19">Въстала обида</text:p>
            <text:p text:style-name="vvosto">въ силахъ Дажьбожа внука,</text:p>
          </table:table-cell>
          <table:table-cell table:style-name="Table2.A1" office:value-type="string">
            <text:p text:style-name="Table_20_Contents"><text:a xlink:type="simple" xlink:href="#N9.3" office:name="9.3" text:style-name="Internet_20_link" text:visited-style-name="Visited_20_Internet_20_Link"><text:span text:style-name="T15">03</text:span></text:a></text:p>
          </table:table-cell>
          <table:table-cell table:style-name="Table2.A1" office:value-type="string">
            <text:p text:style-name="P19">Ofendo leviĝis</text:p>
            <text:p text:style-name="vvosto">en la militistaro de l' Daĵboga nepo, </text:p>
          </table:table-cell>
        </table:table-row>
        <table:table-row>
          <table:table-cell table:style-name="Table2.A1" office:value-type="string">
            <text:p text:style-name="P3">04</text:p>
          </table:table-cell>
          <table:table-cell table:style-name="Table2.A1" office:value-type="string">
            <text:p text:style-name="Table_20_Contents">вступила дѣвою на землю Трояню,</text:p>
          </table:table-cell>
          <table:table-cell table:style-name="Table2.A1" office:value-type="string">
            <text:p text:style-name="P3">04</text:p>
          </table:table-cell>
          <table:table-cell table:style-name="Table2.A1" office:value-type="string">
            <text:p text:style-name="Table_20_Contents">junuline paŝis sur la landon Trojanan, </text:p>
          </table:table-cell>
        </table:table-row>
        <table:table-row>
          <table:table-cell table:style-name="Table2.A1" office:value-type="string">
            <text:p text:style-name="Table_20_Contents"><text:a xlink:type="simple" xlink:href="#N9.5" office:name="9.5R" text:style-name="Internet_20_link" text:visited-style-name="Visited_20_Internet_20_Link"><text:span text:style-name="T15">05</text:span></text:a></text:p>
          </table:table-cell>
          <table:table-cell table:style-name="Table2.A1" office:value-type="string">
            <text:p text:style-name="Table_20_Contents">въсплескала лебедиными крылы</text:p>
          </table:table-cell>
          <table:table-cell table:style-name="Table2.A1" office:value-type="string">
            <text:p text:style-name="Table_20_Contents"><text:a xlink:type="simple" xlink:href="#N9.5" office:name="9.5" text:style-name="Internet_20_link" text:visited-style-name="Visited_20_Internet_20_Link"><text:span text:style-name="T15">05</text:span></text:a></text:p>
          </table:table-cell>
          <table:table-cell table:style-name="Table2.A1" office:value-type="string">
            <text:p text:style-name="Table_20_Contents">ekplaŭdis per la cigna flugilaro </text:p>
          </table:table-cell>
        </table:table-row>
        <table:table-row>
          <table:table-cell table:style-name="Table2.A1" office:value-type="string">
            <text:p text:style-name="P3">06</text:p>
          </table:table-cell>
          <table:table-cell table:style-name="Table2.A1" office:value-type="string">
            <text:p text:style-name="v1">на синѣмъ море у Дону</text:p>
          </table:table-cell>
          <table:table-cell table:style-name="Table2.A1" office:value-type="string">
            <text:p text:style-name="P3">06</text:p>
          </table:table-cell>
          <table:table-cell table:style-name="Table2.A1" office:value-type="string">
            <text:p text:style-name="v1">sur la blua maro apud Don-rivero, </text:p>
          </table:table-cell>
        </table:table-row>
        <table:table-row>
          <table:table-cell table:style-name="Table2.A1" office:value-type="string">
            <text:p text:style-name="Table_20_Contents"><text:a xlink:type="simple" xlink:href="#N9.7" office:name="9.7R" text:style-name="Internet_20_link" text:visited-style-name="Visited_20_Internet_20_Link"><text:span text:style-name="T15">07</text:span></text:a></text:p>
          </table:table-cell>
          <table:table-cell table:style-name="Table2.A1" office:value-type="string">
            <text:p text:style-name="Table_20_Contents">плещучи, убуди жирня времена.</text:p>
          </table:table-cell>
          <table:table-cell table:style-name="Table2.A1" office:value-type="string">
            <text:p text:style-name="Table_20_Contents"><text:a xlink:type="simple" xlink:href="#N9.7" office:name="9.7" text:style-name="Internet_20_link" text:visited-style-name="Visited_20_Internet_20_Link"><text:span text:style-name="T15">07</text:span></text:a></text:p>
          </table:table-cell>
          <table:table-cell table:style-name="Table2.A1" office:value-type="string">
            <text:p text:style-name="Table_20_Contents">plaŭdante, forpelis la grasajn tempojn. </text:p>
          </table:table-cell>
        </table:table-row>
        <table:table-row>
          <table:table-cell table:style-name="Table2.A1" office:value-type="string">
            <text:p text:style-name="Table_20_Contents"><text:a xlink:type="simple" xlink:href="#N9.8" office:name="9.8R" text:style-name="Internet_20_link" text:visited-style-name="Visited_20_Internet_20_Link"><text:span text:style-name="T15">08</text:span></text:a></text:p>
          </table:table-cell>
          <table:table-cell table:style-name="Table2.A1" office:value-type="string">
            <text:p text:style-name="Table_20_Contents">Усобица княземъ на поганыя погыбе,</text:p>
          </table:table-cell>
          <table:table-cell table:style-name="Table2.A1" office:value-type="string">
            <text:p text:style-name="Table_20_Contents"><text:a xlink:type="simple" xlink:href="#N9.8" office:name="9.8" text:style-name="Internet_20_link" text:visited-style-name="Visited_20_Internet_20_Link"><text:span text:style-name="T15">08</text:span></text:a></text:p>
          </table:table-cell>
          <table:table-cell table:style-name="Table2.A1" office:value-type="string">
            <text:p text:style-name="P3">La princa milito kontraŭ la paganoj pereis, </text:p>
          </table:table-cell>
        </table:table-row>
        <table:table-row>
          <table:table-cell table:style-name="Table2.A1" office:value-type="string">
            <text:p text:style-name="Table_20_Contents"><text:a xlink:type="simple" xlink:href="#N9.9" office:name="9.9R" text:style-name="Internet_20_link" text:visited-style-name="Visited_20_Internet_20_Link"><text:span text:style-name="T15">09</text:span></text:a></text:p>
          </table:table-cell>
          <table:table-cell table:style-name="Table2.A1" office:value-type="string">
            <text:p text:style-name="Table_20_Contents">рекоста бо братъ брату:</text:p>
          </table:table-cell>
          <table:table-cell table:style-name="Table2.A1" office:value-type="string">
            <text:p text:style-name="Table_20_Contents"><text:a xlink:type="simple" xlink:href="#N9.9" office:name="9.9" text:style-name="Internet_20_link" text:visited-style-name="Visited_20_Internet_20_Link"><text:span text:style-name="T15">09</text:span></text:a></text:p>
          </table:table-cell>
          <table:table-cell table:style-name="Table2.A1" office:value-type="string">
            <text:p text:style-name="Table_20_Contents">ĉar diris unu frato al la alia: </text:p>
          </table:table-cell>
        </table:table-row>
        <text:soft-page-break/>
        <table:table-row>
          <table:table-cell table:style-name="Table2.A1" office:value-type="string">
            <text:p text:style-name="Table_20_Contents"><text:a xlink:type="simple" xlink:href="#N9.10" office:name="9.10R" text:style-name="Internet_20_link" text:visited-style-name="Visited_20_Internet_20_Link"><text:span text:style-name="T15">10</text:span></text:a></text:p>
          </table:table-cell>
          <table:table-cell table:style-name="Table2.A1" office:value-type="string">
            <text:p text:style-name="v1">«Се мое, а то мое же».</text:p>
          </table:table-cell>
          <table:table-cell table:style-name="Table2.A1" office:value-type="string">
            <text:p text:style-name="Table_20_Contents"><text:a xlink:type="simple" xlink:href="#N9.10" office:name="9.10" text:style-name="Internet_20_link" text:visited-style-name="Visited_20_Internet_20_Link"><text:span text:style-name="T15">10</text:span></text:a></text:p>
          </table:table-cell>
          <table:table-cell table:style-name="Table2.A1" office:value-type="string">
            <text:p text:style-name="v1">«Ĉi tio estas mia, kaj tio estas mia». </text:p>
          </table:table-cell>
        </table:table-row>
        <table:table-row table:style-name="Table2.13">
          <table:table-cell table:style-name="Table2.A1" office:value-type="string">
            <text:p text:style-name="P3"><text:bookmark text:name="9.11"/>11</text:p>
          </table:table-cell>
          <table:table-cell table:style-name="Table2.A1" office:value-type="string">
            <text:p text:style-name="P19">И начяша князи</text:p>
            <text:p text:style-name="v1">про малое «се великое» млъвити,</text:p>
          </table:table-cell>
          <table:table-cell table:style-name="Table2.A1" office:value-type="string">
            <text:p text:style-name="P3"><text:bookmark text:name="9.111"/>11</text:p>
          </table:table-cell>
          <table:table-cell table:style-name="Table2.A1" office:value-type="string">
            <text:p text:style-name="P19">Kaj komencis princoj</text:p>
            <text:p text:style-name="vvosto">malgrandaĵon nomi granda </text:p>
          </table:table-cell>
        </table:table-row>
        <table:table-row>
          <table:table-cell table:style-name="Table2.A1" office:value-type="string">
            <text:p text:style-name="P3">12</text:p>
          </table:table-cell>
          <table:table-cell table:style-name="Table2.A1" office:value-type="string">
            <text:p text:style-name="Table_20_Contents">а сами на себѣ крамолу ковати.</text:p>
          </table:table-cell>
          <table:table-cell table:style-name="Table2.A1" office:value-type="string">
            <text:p text:style-name="P3">12</text:p>
          </table:table-cell>
          <table:table-cell table:style-name="Table2.A1" office:value-type="string">
            <text:p text:style-name="Table_20_Contents">kaj unuj kontraŭ aliaj kverelojn forĝi; </text:p>
          </table:table-cell>
        </table:table-row>
        <table:table-row>
          <table:table-cell table:style-name="Table2.A1" office:value-type="string">
            <text:p text:style-name="P3">13</text:p>
          </table:table-cell>
          <table:table-cell table:style-name="Table2.A1" office:value-type="string">
            <text:p text:style-name="P19">А поганiи съ всѣхъ странъ</text:p>
            <text:p text:style-name="vvosto">прихождаху с побѣдами</text:p>
          </table:table-cell>
          <table:table-cell table:style-name="Table2.A1" office:value-type="string">
            <text:p text:style-name="P3">13</text:p>
          </table:table-cell>
          <table:table-cell table:style-name="Table2.A1" office:value-type="string">
            <text:p text:style-name="P19">kaj la paganoj de ĉiuj flankoj</text:p>
            <text:p text:style-name="vvosto">venadis venke </text:p>
          </table:table-cell>
        </table:table-row>
        <table:table-row>
          <table:table-cell table:style-name="Table2.A1" office:value-type="string">
            <text:p text:style-name="P3">14</text:p>
          </table:table-cell>
          <table:table-cell table:style-name="Table2.A1" office:value-type="string">
            <text:p text:style-name="v1">на землю Рускую.</text:p>
          </table:table-cell>
          <table:table-cell table:style-name="Table2.A1" office:value-type="string">
            <text:p text:style-name="P3">14</text:p>
          </table:table-cell>
          <table:table-cell table:style-name="Table2.A1" office:value-type="string">
            <text:p text:style-name="v1">kontraŭ la lando Rusa. </text:p>
          </table:table-cell>
        </table:table-row>
        <table:table-row>
          <table:table-cell table:style-name="Table2.A1" office:value-type="string">
            <text:p text:style-name="P3">15</text:p>
          </table:table-cell>
          <table:table-cell table:style-name="Table2.A1" office:value-type="string">
            <text:p text:style-name="Table_20_Contents">О, далече зайде соколъ, птиць бья,</text:p>
          </table:table-cell>
          <table:table-cell table:style-name="Table2.A1" office:value-type="string">
            <text:p text:style-name="P3">15</text:p>
          </table:table-cell>
          <table:table-cell table:style-name="Table2.A1" office:value-type="string">
            <text:p text:style-name="P20">Ho, malproksimen la falko flugis</text:p>
            <text:p text:style-name="vvosto">debatante birdojn </text:p>
          </table:table-cell>
        </table:table-row>
        <table:table-row>
          <table:table-cell table:style-name="Table2.A1" office:value-type="string">
            <text:p text:style-name="Table_20_Contents"><text:a xlink:type="simple" xlink:href="#N9.16" office:name="9.16R" text:style-name="Internet_20_link" text:visited-style-name="Visited_20_Internet_20_Link"><text:span text:style-name="T15">16</text:span></text:a></text:p>
          </table:table-cell>
          <table:table-cell table:style-name="Table2.A1" office:value-type="string">
            <text:p text:style-name="v1">— къ морю!</text:p>
          </table:table-cell>
          <table:table-cell table:style-name="Table2.A1" office:value-type="string">
            <text:p text:style-name="Table_20_Contents"><text:a xlink:type="simple" xlink:href="#N9.16" office:name="9.16" text:style-name="Internet_20_link" text:visited-style-name="Visited_20_Internet_20_Link"><text:span text:style-name="T15">16</text:span></text:a></text:p>
          </table:table-cell>
          <table:table-cell table:style-name="Table2.A1" office:value-type="string">
            <text:p text:style-name="v1">— al la maro! </text:p>
          </table:table-cell>
        </table:table-row>
        <table:table-row>
          <table:table-cell table:style-name="Table2.A1" office:value-type="string">
            <text:p text:style-name="Table_20_Contents"><text:a xlink:type="simple" xlink:href="#N9.17" office:name="9.17R" text:style-name="Internet_20_link" text:visited-style-name="Visited_20_Internet_20_Link"><text:span text:style-name="T15">17</text:span></text:a></text:p>
          </table:table-cell>
          <table:table-cell table:style-name="Table2.A1" office:value-type="string">
            <text:p text:style-name="P3">А Игорева храбраго плъку не крѣсити!</text:p>
          </table:table-cell>
          <table:table-cell table:style-name="Table2.A1" office:value-type="string">
            <text:p text:style-name="Table_20_Contents"><text:a xlink:type="simple" xlink:href="#N9.17" office:name="9.17" text:style-name="Internet_20_link" text:visited-style-name="Visited_20_Internet_20_Link"><text:span text:style-name="T15">17</text:span></text:a></text:p>
          </table:table-cell>
          <table:table-cell table:style-name="Table2.A1" office:value-type="string">
            <text:p text:style-name="P3">Sed la bravan trupon de Igoro ne revivigi! </text:p>
          </table:table-cell>
        </table:table-row>
        <table:table-row>
          <table:table-cell table:style-name="Table2.A1" office:value-type="string">
            <text:p text:style-name="Table_20_Contents"><text:a xlink:type="simple" xlink:href="#N9.18" office:name="9.18R" text:style-name="Internet_20_link" text:visited-style-name="Visited_20_Internet_20_Link"><text:span text:style-name="T15">18</text:span></text:a></text:p>
          </table:table-cell>
          <table:table-cell table:style-name="Table2.A1" office:value-type="string">
            <text:p text:style-name="Table_20_Contents">За нимъ кликну Карна, и Жьля</text:p>
          </table:table-cell>
          <table:table-cell table:style-name="Table2.A1" office:value-type="string">
            <text:p text:style-name="Table_20_Contents"><text:a xlink:type="simple" xlink:href="#N9.18" office:name="9.18" text:style-name="Internet_20_link" text:visited-style-name="Visited_20_Internet_20_Link"><text:span text:style-name="T15">18</text:span></text:a></text:p>
          </table:table-cell>
          <table:table-cell table:style-name="Table2.A1" office:value-type="string">
            <text:p text:style-name="Table_20_Contents">Post ĝin <text:span text:style-name="T18">kri</text:span>is Karna, kaj Ĵela </text:p>
          </table:table-cell>
        </table:table-row>
        <table:table-row>
          <table:table-cell table:style-name="Table2.A1" office:value-type="string">
            <text:p text:style-name="P3">19</text:p>
          </table:table-cell>
          <table:table-cell table:style-name="Table2.A1" office:value-type="string">
            <text:p text:style-name="Table_20_Contents">поскочи по Руской земли,</text:p>
          </table:table-cell>
          <table:table-cell table:style-name="Table2.A1" office:value-type="string">
            <text:p text:style-name="P3">19</text:p>
          </table:table-cell>
          <table:table-cell table:style-name="Table2.A1" office:value-type="string">
            <text:p text:style-name="Table_20_Contents">ekrajdis tra la Rusa lando </text:p>
          </table:table-cell>
        </table:table-row>
        <table:table-row>
          <table:table-cell table:style-name="Table2.A1" office:value-type="string">
            <text:p text:style-name="Table_20_Contents"><text:a xlink:type="simple" xlink:href="#N9.20" office:name="9.20R" text:style-name="Internet_20_link" text:visited-style-name="Visited_20_Internet_20_Link"><text:span text:style-name="T15">20</text:span></text:a></text:p>
          </table:table-cell>
          <table:table-cell table:style-name="Table2.A1" office:value-type="string">
            <text:p text:style-name="P3">смагу людемъ мычючи въ пламянѣ розѣ.</text:p>
          </table:table-cell>
          <table:table-cell table:style-name="Table2.A1" office:value-type="string">
            <text:p text:style-name="Table_20_Contents"><text:a xlink:type="simple" xlink:href="#N9.20" office:name="9.20" text:style-name="Internet_20_link" text:visited-style-name="Visited_20_Internet_20_Link"><text:span text:style-name="T15">20</text:span></text:a></text:p>
          </table:table-cell>
          <table:table-cell table:style-name="Table2.A1" office:value-type="string">
            <text:p text:style-name="P3">fajron al la homoj ĵetante en la flama korno. </text:p>
          </table:table-cell>
        </table:table-row>
        <table:table-row>
          <table:table-cell table:style-name="Table2.A1" office:value-type="string">
            <text:p text:style-name="P3">21</text:p>
          </table:table-cell>
          <table:table-cell table:style-name="Table2.A1" office:value-type="string">
            <text:p text:style-name="Table_20_Contents">Жены рускiя въсплакашась, а ркучи:</text:p>
          </table:table-cell>
          <table:table-cell table:style-name="Table2.A1" office:value-type="string">
            <text:p text:style-name="P3">21</text:p>
          </table:table-cell>
          <table:table-cell table:style-name="Table2.A1" office:value-type="string">
            <text:p text:style-name="Table_20_Contents">La virinoj rusaj ekploris dirante: </text:p>
          </table:table-cell>
        </table:table-row>
        <table:table-row>
          <table:table-cell table:style-name="Table2.A1" office:value-type="string">
            <text:p text:style-name="P3">22</text:p>
          </table:table-cell>
          <table:table-cell table:style-name="Table2.A1" office:value-type="string">
            <text:p text:style-name="Table_20_Contents">«Уже намъ своихъ милыхъ ладъ</text:p>
          </table:table-cell>
          <table:table-cell table:style-name="Table2.A1" office:value-type="string">
            <text:p text:style-name="P3">22</text:p>
          </table:table-cell>
          <table:table-cell table:style-name="Table2.A1" office:value-type="string">
            <text:p text:style-name="Table_20_Contents">«Nun jam ni niajn karajn eĉjojn </text:p>
          </table:table-cell>
        </table:table-row>
        <table:table-row>
          <table:table-cell table:style-name="Table2.A1" office:value-type="string">
            <text:p text:style-name="Table_20_Contents"><text:a xlink:type="simple" xlink:href="#N9.23" office:name="9.23R" text:style-name="Internet_20_link" text:visited-style-name="Visited_20_Internet_20_Link"><text:span text:style-name="T15">23</text:span></text:a></text:p>
          </table:table-cell>
          <table:table-cell table:style-name="Table2.A1" office:value-type="string">
            <text:p text:style-name="v2">ни мыслiю смыслити,</text:p>
          </table:table-cell>
          <table:table-cell table:style-name="Table2.A1" office:value-type="string">
            <text:p text:style-name="Table_20_Contents"><text:a xlink:type="simple" xlink:href="#N9.23" office:name="9.23" text:style-name="Internet_20_link" text:visited-style-name="Visited_20_Internet_20_Link"><text:span text:style-name="T15">23</text:span></text:a></text:p>
          </table:table-cell>
          <table:table-cell table:style-name="Table2.A1" office:value-type="string">
            <text:p text:style-name="v2">nek per la penso elpensos, </text:p>
          </table:table-cell>
        </table:table-row>
        <table:table-row>
          <table:table-cell table:style-name="Table2.A1" office:value-type="string">
            <text:p text:style-name="P3">24</text:p>
          </table:table-cell>
          <table:table-cell table:style-name="Table2.A1" office:value-type="string">
            <text:p text:style-name="v2">ни думою сдумати,</text:p>
          </table:table-cell>
          <table:table-cell table:style-name="Table2.A1" office:value-type="string">
            <text:p text:style-name="P3">24</text:p>
          </table:table-cell>
          <table:table-cell table:style-name="Table2.A1" office:value-type="string">
            <text:p text:style-name="v2">nek per la rememoro revenigos, </text:p>
          </table:table-cell>
        </table:table-row>
        <table:table-row>
          <table:table-cell table:style-name="Table2.A1" office:value-type="string">
            <text:p text:style-name="P3">25</text:p>
          </table:table-cell>
          <table:table-cell table:style-name="Table2.A1" office:value-type="string">
            <text:p text:style-name="v2">ни очима съглядати,</text:p>
          </table:table-cell>
          <table:table-cell table:style-name="Table2.A1" office:value-type="string">
            <text:p text:style-name="P3">25</text:p>
          </table:table-cell>
          <table:table-cell table:style-name="Table2.A1" office:value-type="string">
            <text:p text:style-name="v2">nek per la okuloj elvokos, </text:p>
          </table:table-cell>
        </table:table-row>
        <table:table-row>
          <table:table-cell table:style-name="Table2.A1" office:value-type="string">
            <text:p text:style-name="P3">26</text:p>
          </table:table-cell>
          <table:table-cell table:style-name="Table2.A1" office:value-type="string">
            <text:p text:style-name="P3">а злата и сребра ни мало того потрепати».</text:p>
          </table:table-cell>
          <table:table-cell table:style-name="Table2.A1" office:value-type="string">
            <text:p text:style-name="P3">26</text:p>
          </table:table-cell>
          <table:table-cell table:style-name="Table2.A1" office:value-type="string">
            <text:p text:style-name="P3">kaj nek oron nek arĝenton iam ni tuŝos!» </text:p>
          </table:table-cell>
        </table:table-row>
        <text:soft-page-break/>
        <table:table-row>
          <table:table-cell table:style-name="Table2.A1" office:value-type="string">
            <text:p text:style-name="P3">27</text:p>
          </table:table-cell>
          <table:table-cell table:style-name="Table2.A1" office:value-type="string">
            <text:p text:style-name="Table_20_Contents">А въстона бо, братiе, Кiевъ тугою,</text:p>
          </table:table-cell>
          <table:table-cell table:style-name="Table2.A1" office:value-type="string">
            <text:p text:style-name="P3">27</text:p>
          </table:table-cell>
          <table:table-cell table:style-name="Table2.A1" office:value-type="string">
            <text:p text:style-name="P3">Kaj ekĝemis do, fratoj, Kievo pro la malĝojo, </text:p>
          </table:table-cell>
        </table:table-row>
        <table:table-row>
          <table:table-cell table:style-name="Table2.A1" office:value-type="string">
            <text:p text:style-name="P3">28</text:p>
          </table:table-cell>
          <table:table-cell table:style-name="Table2.A1" office:value-type="string">
            <text:p text:style-name="v1">а Черниговъ напастьми.</text:p>
          </table:table-cell>
          <table:table-cell table:style-name="Table2.A1" office:value-type="string">
            <text:p text:style-name="P3">28</text:p>
          </table:table-cell>
          <table:table-cell table:style-name="Table2.A1" office:value-type="string">
            <text:p text:style-name="v1">kaj Ĉernigovo, pro la aflikto. </text:p>
          </table:table-cell>
        </table:table-row>
        <table:table-row>
          <table:table-cell table:style-name="Table2.A1" office:value-type="string">
            <text:p text:style-name="P3">29</text:p>
          </table:table-cell>
          <table:table-cell table:style-name="Table2.A1" office:value-type="string">
            <text:p text:style-name="Table_20_Contents">Тоска разлiяся по Руской земли</text:p>
          </table:table-cell>
          <table:table-cell table:style-name="Table2.A1" office:value-type="string">
            <text:p text:style-name="P3">29</text:p>
          </table:table-cell>
          <table:table-cell table:style-name="Table2.A1" office:value-type="string">
            <text:p text:style-name="Table_20_Contents">Angoro disverŝiĝis tra la Rusa lando; </text:p>
          </table:table-cell>
        </table:table-row>
        <table:table-row>
          <table:table-cell table:style-name="Table2.A1" office:value-type="string">
            <text:p text:style-name="Table_20_Contents"><text:a xlink:type="simple" xlink:href="#N9.30" office:name="9.30R" text:style-name="Internet_20_link" text:visited-style-name="Visited_20_Internet_20_Link"><text:span text:style-name="T15">30</text:span></text:a></text:p>
          </table:table-cell>
          <table:table-cell table:style-name="Table2.A1" office:value-type="string">
            <text:p text:style-name="P3">печаль жирна тече средь земли Рускыи.</text:p>
          </table:table-cell>
          <table:table-cell table:style-name="Table2.A1" office:value-type="string">
            <text:p text:style-name="Table_20_Contents"><text:a xlink:type="simple" xlink:href="#N9.30" office:name="9.30" text:style-name="Internet_20_link" text:visited-style-name="Visited_20_Internet_20_Link"><text:span text:style-name="T15">30</text:span></text:a></text:p>
          </table:table-cell>
          <table:table-cell table:style-name="Table2.A1" office:value-type="string">
            <text:p text:style-name="Table_20_Contents">malgajo grasa fluis en la lando Rusa. </text:p>
          </table:table-cell>
        </table:table-row>
        <table:table-row>
          <table:table-cell table:style-name="Table2.A1" office:value-type="string">
            <text:p text:style-name="P3">31</text:p>
          </table:table-cell>
          <table:table-cell table:style-name="Table2.A1" office:value-type="string">
            <text:p text:style-name="P3">А князи сами на себѣ крамолу коваху,</text:p>
          </table:table-cell>
          <table:table-cell table:style-name="Table2.A1" office:value-type="string">
            <text:p text:style-name="P3">31</text:p>
          </table:table-cell>
          <table:table-cell table:style-name="Table2.A1" office:value-type="string">
            <text:p text:style-name="Table_20_Contents">K<text:span text:style-name="T15">aj la princoj mem inter si kverelojn forĝis, </text:span></text:p>
          </table:table-cell>
        </table:table-row>
        <table:table-row>
          <table:table-cell table:style-name="Table2.A1" office:value-type="string">
            <text:p text:style-name="P3">32</text:p>
          </table:table-cell>
          <table:table-cell table:style-name="Table2.A1" office:value-type="string">
            <text:p text:style-name="Table_20_Contents">а поганiи сами,</text:p>
          </table:table-cell>
          <table:table-cell table:style-name="Table2.A1" office:value-type="string">
            <text:p text:style-name="P3">32</text:p>
          </table:table-cell>
          <table:table-cell table:style-name="Table2.A1" office:value-type="string">
            <text:p text:style-name="Table_20_Contents">kaj la paganoj mem, </text:p>
          </table:table-cell>
        </table:table-row>
        <table:table-row>
          <table:table-cell table:style-name="Table2.A1" office:value-type="string">
            <text:p text:style-name="P3">33</text:p>
          </table:table-cell>
          <table:table-cell table:style-name="Table2.A1" office:value-type="string">
            <text:p text:style-name="P50">побѣдами нарищуще на Рускую землю,</text:p>
          </table:table-cell>
          <table:table-cell table:style-name="Table2.A1" office:value-type="string">
            <text:p text:style-name="P3">33</text:p>
          </table:table-cell>
          <table:table-cell table:style-name="Table2.A1" office:value-type="string">
            <text:p text:style-name="v1">venke invadinte la Rusan landon, </text:p>
          </table:table-cell>
        </table:table-row>
        <table:table-row>
          <table:table-cell table:style-name="Table2.A1" office:value-type="string">
            <text:p text:style-name="P3">34</text:p>
          </table:table-cell>
          <table:table-cell table:style-name="Table2.A1" office:value-type="string">
            <text:p text:style-name="Table_20_Contents">емляху дань по бѣлѣ отъ двора.</text:p>
          </table:table-cell>
          <table:table-cell table:style-name="Table2.A1" office:value-type="string">
            <text:p text:style-name="P3">34</text:p>
          </table:table-cell>
          <table:table-cell table:style-name="Table2.A1" office:value-type="string">
            <text:p text:style-name="P3">tributigis po arĝentmoneron de ĉiu korto. </text:p>
          </table:table-cell>
        </table:table-row>
        <table:table-row>
          <table:table-cell table:style-name="Table2.A1" office:value-type="string">
            <text:p text:style-name="P3"> </text:p>
          </table:table-cell>
          <table:table-cell table:style-name="Table2.A1" office:value-type="string">
            <text:p text:style-name="Table_20_Heading">10. Песнь Святославу Киевскому</text:p>
          </table:table-cell>
          <table:table-cell table:style-name="Table2.A1" office:value-type="string">
            <text:p text:style-name="P3"> </text:p>
          </table:table-cell>
          <table:table-cell table:style-name="Table2.A1" office:value-type="string">
            <text:p text:style-name="Table_20_Heading">10. La kanto pri Svetoslavo de Kievo </text:p>
          </table:table-cell>
        </table:table-row>
        <table:table-row>
          <table:table-cell table:style-name="Table2.A1" office:value-type="string">
            <text:p text:style-name="Table_20_Contents"><text:a xlink:type="simple" xlink:href="#N10.1" office:name="10.1R" text:style-name="Internet_20_link" text:visited-style-name="Visited_20_Internet_20_Link"><text:span text:style-name="T15">01</text:span></text:a></text:p>
          </table:table-cell>
          <table:table-cell table:style-name="Table2.A1" office:value-type="string">
            <text:p text:style-name="Table_20_Contents">Тiи бо два храбрая Святъславлича,</text:p>
          </table:table-cell>
          <table:table-cell table:style-name="Table2.A1" office:value-type="string">
            <text:p text:style-name="P3">01</text:p>
          </table:table-cell>
          <table:table-cell table:style-name="Table2.A1" office:value-type="string">
            <text:p text:style-name="Table_20_Contents">Ja tiuj du aŭdacaj Svetoslavidoj, </text:p>
          </table:table-cell>
        </table:table-row>
        <table:table-row>
          <table:table-cell table:style-name="Table2.A1" office:value-type="string">
            <text:p text:style-name="P3">02</text:p>
          </table:table-cell>
          <table:table-cell table:style-name="Table2.A1" office:value-type="string">
            <text:p text:style-name="v1">Игорь и Всеволодъ,</text:p>
          </table:table-cell>
          <table:table-cell table:style-name="Table2.A1" office:value-type="string">
            <text:p text:style-name="P3">02</text:p>
          </table:table-cell>
          <table:table-cell table:style-name="Table2.A1" office:value-type="string">
            <text:p text:style-name="v1">Igoro kaj Vsevolodo, </text:p>
          </table:table-cell>
        </table:table-row>
        <table:table-row>
          <table:table-cell table:style-name="Table2.A1" office:value-type="string">
            <text:p text:style-name="P3">03</text:p>
          </table:table-cell>
          <table:table-cell table:style-name="Table2.A1" office:value-type="string">
            <text:p text:style-name="Table_20_Contents">уже лжу убуди‹ста› которую то</text:p>
          </table:table-cell>
          <table:table-cell table:style-name="Table2.A1" office:value-type="string">
            <text:p text:style-name="P3">03</text:p>
          </table:table-cell>
          <table:table-cell table:style-name="Table2.A1" office:value-type="string">
            <text:p text:style-name="Table_20_Contents">nun mison vekis, kiun ĵuse </text:p>
          </table:table-cell>
        </table:table-row>
        <table:table-row>
          <table:table-cell table:style-name="Table2.A1" office:value-type="string">
            <text:p text:style-name="Table_20_Contents"><text:a xlink:type="simple" xlink:href="#N10.4" office:name="10.4R" text:style-name="Internet_20_link" text:visited-style-name="Visited_20_Internet_20_Link"><text:span text:style-name="T15">04</text:span></text:a></text:p>
          </table:table-cell>
          <table:table-cell table:style-name="Table2.A1" office:value-type="string">
            <text:p text:style-name="Table_20_Contents">бяше успилъ отецъ ихъ Святъславь,</text:p>
          </table:table-cell>
          <table:table-cell table:style-name="Table2.A1" office:value-type="string">
            <text:p text:style-name="Table_20_Contents"><text:a xlink:type="simple" xlink:href="#N10.4" office:name="10.4" text:style-name="Internet_20_link" text:visited-style-name="Visited_20_Internet_20_Link"><text:span text:style-name="T15">04</text:span></text:a></text:p>
          </table:table-cell>
          <table:table-cell table:style-name="Table2.A1" office:value-type="string">
            <text:p text:style-name="Table_20_Contents">dormigis ilia patro Svetoslavo, </text:p>
          </table:table-cell>
        </table:table-row>
        <table:table-row>
          <table:table-cell table:style-name="Table2.A1" office:value-type="string">
            <text:p text:style-name="P3">05</text:p>
          </table:table-cell>
          <table:table-cell table:style-name="Table2.A1" office:value-type="string">
            <text:p text:style-name="v1">грозный Великый Кiевскый.</text:p>
          </table:table-cell>
          <table:table-cell table:style-name="Table2.A1" office:value-type="string">
            <text:p text:style-name="P3">05</text:p>
          </table:table-cell>
          <table:table-cell table:style-name="Table2.A1" office:value-type="string">
            <text:p text:style-name="v1">la timinda ĉefprinco Kieva. </text:p>
          </table:table-cell>
        </table:table-row>
        <table:table-row>
          <table:table-cell table:style-name="Table2.A1" office:value-type="string">
            <text:p text:style-name="P3">06</text:p>
          </table:table-cell>
          <table:table-cell table:style-name="Table2.A1" office:value-type="string">
            <text:p text:style-name="Table_20_Contents">Грозою бяшеть притрепеталъ,</text:p>
          </table:table-cell>
          <table:table-cell table:style-name="Table2.A1" office:value-type="string">
            <text:p text:style-name="P3">06</text:p>
          </table:table-cell>
          <table:table-cell table:style-name="Table2.A1" office:value-type="string">
            <text:p text:style-name="Table_20_Contents">Per timindo li tremigis, </text:p>
          </table:table-cell>
        </table:table-row>
        <table:table-row>
          <table:table-cell table:style-name="Table2.A1" office:value-type="string">
            <text:p text:style-name="P3">07</text:p>
          </table:table-cell>
          <table:table-cell table:style-name="Table2.A1" office:value-type="string">
            <text:p text:style-name="v1">своими сильными плъкы</text:p>
          </table:table-cell>
          <table:table-cell table:style-name="Table2.A1" office:value-type="string">
            <text:p text:style-name="P3">07</text:p>
          </table:table-cell>
          <table:table-cell table:style-name="Table2.A1" office:value-type="string">
            <text:p text:style-name="v1">per siaj bravaj trupoj </text:p>
          </table:table-cell>
        </table:table-row>
        <table:table-row>
          <table:table-cell table:style-name="Table2.A1" office:value-type="string">
            <text:p text:style-name="P3">08</text:p>
          </table:table-cell>
          <table:table-cell table:style-name="Table2.A1" office:value-type="string">
            <text:p text:style-name="v1">и харалужными мечи</text:p>
          </table:table-cell>
          <table:table-cell table:style-name="Table2.A1" office:value-type="string">
            <text:p text:style-name="P3">08</text:p>
          </table:table-cell>
          <table:table-cell table:style-name="Table2.A1" office:value-type="string">
            <text:p text:style-name="v1">kaj glavoj Karolidaj; </text:p>
          </table:table-cell>
        </table:table-row>
        <table:table-row>
          <table:table-cell table:style-name="Table2.A1" office:value-type="string">
            <text:p text:style-name="P3">09</text:p>
          </table:table-cell>
          <table:table-cell table:style-name="Table2.A1" office:value-type="string">
            <text:p text:style-name="Table_20_Contents">наступи на землю Половецкую,</text:p>
          </table:table-cell>
          <table:table-cell table:style-name="Table2.A1" office:value-type="string">
            <text:p text:style-name="P3">09</text:p>
          </table:table-cell>
          <table:table-cell table:style-name="Table2.A1" office:value-type="string">
            <text:p text:style-name="Table_20_Contents">surpaŝis la landon Kipĉakan, </text:p>
          </table:table-cell>
        </table:table-row>
        <text:soft-page-break/>
        <table:table-row>
          <table:table-cell table:style-name="Table2.A1" office:value-type="string">
            <text:p text:style-name="P3">10</text:p>
          </table:table-cell>
          <table:table-cell table:style-name="Table2.A1" office:value-type="string">
            <text:p text:style-name="Table_20_Contents">притопта хлъми и яругы,</text:p>
          </table:table-cell>
          <table:table-cell table:style-name="Table2.A1" office:value-type="string">
            <text:p text:style-name="P3">10</text:p>
          </table:table-cell>
          <table:table-cell table:style-name="Table2.A1" office:value-type="string">
            <text:p text:style-name="Table_20_Contents">surtretis ravinojn kaj montetojn, </text:p>
          </table:table-cell>
        </table:table-row>
        <table:table-row>
          <table:table-cell table:style-name="Table2.A1" office:value-type="string">
            <text:p text:style-name="P3">11</text:p>
          </table:table-cell>
          <table:table-cell table:style-name="Table2.A1" office:value-type="string">
            <text:p text:style-name="Table_20_Contents">в'змути рѣки и озеры,</text:p>
          </table:table-cell>
          <table:table-cell table:style-name="Table2.A1" office:value-type="string">
            <text:p text:style-name="P3">11</text:p>
          </table:table-cell>
          <table:table-cell table:style-name="Table2.A1" office:value-type="string">
            <text:p text:style-name="Table_20_Contents">malklarigis riverojn kaj lagojn, </text:p>
          </table:table-cell>
        </table:table-row>
        <table:table-row>
          <table:table-cell table:style-name="Table2.A1" office:value-type="string">
            <text:p text:style-name="P3">12</text:p>
          </table:table-cell>
          <table:table-cell table:style-name="Table2.A1" office:value-type="string">
            <text:p text:style-name="Table_20_Contents">иссуши потоки и болота.</text:p>
          </table:table-cell>
          <table:table-cell table:style-name="Table2.A1" office:value-type="string">
            <text:p text:style-name="P3">12</text:p>
          </table:table-cell>
          <table:table-cell table:style-name="Table2.A1" office:value-type="string">
            <text:p text:style-name="Table_20_Contents">sekigis torentojn kaj marĉojn. </text:p>
          </table:table-cell>
        </table:table-row>
        <table:table-row>
          <table:table-cell table:style-name="Table2.A1" office:value-type="string">
            <text:p text:style-name="Table_20_Contents"><text:a xlink:type="simple" xlink:href="#N10.13" office:name="10.13R" text:style-name="Internet_20_link" text:visited-style-name="Visited_20_Internet_20_Link"><text:span text:style-name="T15">13</text:span></text:a></text:p>
          </table:table-cell>
          <table:table-cell table:style-name="Table2.A1" office:value-type="string">
            <text:p text:style-name="Table_20_Contents">А поганаго Кобяка изъ луку моря,</text:p>
          </table:table-cell>
          <table:table-cell table:style-name="Table2.A1" office:value-type="string">
            <text:p text:style-name="Table_20_Contents"><text:a xlink:type="simple" xlink:href="#N10.13" office:name="10.13" text:style-name="Internet_20_link" text:visited-style-name="Visited_20_Internet_20_Link"><text:span text:style-name="T15">13</text:span></text:a></text:p>
          </table:table-cell>
          <table:table-cell table:style-name="Table2.A1" office:value-type="string">
            <text:p text:style-name="Table_20_Contents">Kaj la paganan Kobakon de la Margolfo </text:p>
          </table:table-cell>
        </table:table-row>
        <table:table-row>
          <table:table-cell table:style-name="Table2.A1" office:value-type="string">
            <text:p text:style-name="P3">14</text:p>
          </table:table-cell>
          <table:table-cell table:style-name="Table2.A1" office:value-type="string">
            <text:p text:style-name="Table_20_Contents">отъ желѣзныхъ великихъ плъковъ половецкихъ,</text:p>
          </table:table-cell>
          <table:table-cell table:style-name="Table2.A1" office:value-type="string">
            <text:p text:style-name="P3">14</text:p>
          </table:table-cell>
          <table:table-cell table:style-name="Table2.A1" office:value-type="string">
            <text:p text:style-name="Table_20_Contents">el la grandaj feraj trupoj kipĉakaj </text:p>
          </table:table-cell>
        </table:table-row>
        <table:table-row>
          <table:table-cell table:style-name="Table2.A1" office:value-type="string">
            <text:p text:style-name="P3">15</text:p>
          </table:table-cell>
          <table:table-cell table:style-name="Table2.A1" office:value-type="string">
            <text:p text:style-name="v1">яко вихръ, выторже</text:p>
          </table:table-cell>
          <table:table-cell table:style-name="Table2.A1" office:value-type="string">
            <text:p text:style-name="P3">15</text:p>
          </table:table-cell>
          <table:table-cell table:style-name="Table2.A1" office:value-type="string">
            <text:p text:style-name="v1">li kirle elŝiris; </text:p>
          </table:table-cell>
        </table:table-row>
        <table:table-row>
          <table:table-cell table:style-name="Table2.A1" office:value-type="string">
            <text:p text:style-name="P3">16</text:p>
          </table:table-cell>
          <table:table-cell table:style-name="Table2.A1" office:value-type="string">
            <text:p text:style-name="Table_20_Contents">и падеся Кобякъ въ градѣ Кiевѣ,</text:p>
          </table:table-cell>
          <table:table-cell table:style-name="Table2.A1" office:value-type="string">
            <text:p text:style-name="P3">16</text:p>
          </table:table-cell>
          <table:table-cell table:style-name="Table2.A1" office:value-type="string">
            <text:p text:style-name="Table_20_Contents">kaj falis Kobako en la urbo Kievo, </text:p>
          </table:table-cell>
        </table:table-row>
        <table:table-row>
          <table:table-cell table:style-name="Table2.A1" office:value-type="string">
            <text:p text:style-name="Table_20_Contents"><text:a xlink:type="simple" xlink:href="#N10.17" office:name="10.17R" text:style-name="Internet_20_link" text:visited-style-name="Visited_20_Internet_20_Link"><text:span text:style-name="T15">17</text:span></text:a></text:p>
          </table:table-cell>
          <table:table-cell table:style-name="Table2.A1" office:value-type="string">
            <text:p text:style-name="v1">въ гридницѣ Святъславли.</text:p>
          </table:table-cell>
          <table:table-cell table:style-name="Table2.A1" office:value-type="string">
            <text:p text:style-name="Table_20_Contents"><text:a xlink:type="simple" xlink:href="#N10.17" office:name="10.17" text:style-name="Internet_20_link" text:visited-style-name="Visited_20_Internet_20_Link"><text:span text:style-name="T15">17</text:span></text:a></text:p>
          </table:table-cell>
          <table:table-cell table:style-name="Table2.A1" office:value-type="string">
            <text:p text:style-name="v1">en la festena salonego de Svetoslavo. </text:p>
          </table:table-cell>
        </table:table-row>
        <table:table-row>
          <table:table-cell table:style-name="Table2.A1" office:value-type="string">
            <text:p text:style-name="P3">18</text:p>
          </table:table-cell>
          <table:table-cell table:style-name="Table2.A1" office:value-type="string">
            <text:p text:style-name="Table_20_Contents">Ту нѣмци и венедици,</text:p>
          </table:table-cell>
          <table:table-cell table:style-name="Table2.A1" office:value-type="string">
            <text:p text:style-name="P3">18</text:p>
          </table:table-cell>
          <table:table-cell table:style-name="Table2.A1" office:value-type="string">
            <text:p text:style-name="Table_20_Contents">Ĉi tiam germanoj kaj venecianoj, </text:p>
          </table:table-cell>
        </table:table-row>
        <table:table-row>
          <table:table-cell table:style-name="Table2.A1" office:value-type="string">
            <text:p text:style-name="P3">19</text:p>
          </table:table-cell>
          <table:table-cell table:style-name="Table2.A1" office:value-type="string">
            <text:p text:style-name="Table_20_Contents">ту греци и морава</text:p>
          </table:table-cell>
          <table:table-cell table:style-name="Table2.A1" office:value-type="string">
            <text:p text:style-name="P3">19</text:p>
          </table:table-cell>
          <table:table-cell table:style-name="Table2.A1" office:value-type="string">
            <text:p text:style-name="Table_20_Contents">ĉi tiam grekoj kaj moravoj </text:p>
          </table:table-cell>
        </table:table-row>
        <table:table-row>
          <table:table-cell table:style-name="Table2.A1" office:value-type="string">
            <text:p text:style-name="P3">20</text:p>
          </table:table-cell>
          <table:table-cell table:style-name="Table2.A1" office:value-type="string">
            <text:p text:style-name="v1">поютъ славу Святъславлю,</text:p>
          </table:table-cell>
          <table:table-cell table:style-name="Table2.A1" office:value-type="string">
            <text:p text:style-name="P3">20</text:p>
          </table:table-cell>
          <table:table-cell table:style-name="Table2.A1" office:value-type="string">
            <text:p text:style-name="v1">kantas gloron al Svetoslavo, </text:p>
          </table:table-cell>
        </table:table-row>
        <table:table-row>
          <table:table-cell table:style-name="Table2.A1" office:value-type="string">
            <text:p text:style-name="P3">21</text:p>
          </table:table-cell>
          <table:table-cell table:style-name="Table2.A1" office:value-type="string">
            <text:p text:style-name="v1">кають князя Игоря,</text:p>
          </table:table-cell>
          <table:table-cell table:style-name="Table2.A1" office:value-type="string">
            <text:p text:style-name="P3">21</text:p>
          </table:table-cell>
          <table:table-cell table:style-name="Table2.A1" office:value-type="string">
            <text:p text:style-name="v1">riproĉas princon Igoron, </text:p>
          </table:table-cell>
        </table:table-row>
        <table:table-row>
          <table:table-cell table:style-name="Table2.A1" office:value-type="string">
            <text:p text:style-name="Table_20_Contents"><text:a xlink:type="simple" xlink:href="#N10.22" office:name="10.22R" text:style-name="Internet_20_link" text:visited-style-name="Visited_20_Internet_20_Link"><text:span text:style-name="T15">22</text:span></text:a></text:p>
          </table:table-cell>
          <table:table-cell table:style-name="Table2.A1" office:value-type="string">
            <text:p text:style-name="Table_20_Contents">иже погрузи жиръ во днѣ Каялы,</text:p>
          </table:table-cell>
          <table:table-cell table:style-name="Table2.A1" office:value-type="string">
            <text:p text:style-name="Table_20_Contents"><text:a xlink:type="simple" xlink:href="#N10.22" office:name="10.22" text:style-name="Internet_20_link" text:visited-style-name="Visited_20_Internet_20_Link"><text:span text:style-name="T15">22</text:span></text:a></text:p>
          </table:table-cell>
          <table:table-cell table:style-name="Table2.A1" office:value-type="string">
            <text:p text:style-name="Table_20_Contents">kiu mergis la grason en la fundo de Kajalo, </text:p>
          </table:table-cell>
        </table:table-row>
        <table:table-row>
          <table:table-cell table:style-name="Table2.A1" office:value-type="string">
            <text:p text:style-name="P3">23</text:p>
          </table:table-cell>
          <table:table-cell table:style-name="Table2.A1" office:value-type="string">
            <text:p text:style-name="v1">рѣкы половецкiя</text:p>
          </table:table-cell>
          <table:table-cell table:style-name="Table2.A1" office:value-type="string">
            <text:p text:style-name="P3">23</text:p>
          </table:table-cell>
          <table:table-cell table:style-name="Table2.A1" office:value-type="string">
            <text:p text:style-name="v1">rivero kipĉaka </text:p>
          </table:table-cell>
        </table:table-row>
        <table:table-row>
          <table:table-cell table:style-name="Table2.A1" office:value-type="string">
            <text:p text:style-name="Table_20_Contents"><text:a xlink:type="simple" xlink:href="#N10.24" office:name="10.24R" text:style-name="Internet_20_link" text:visited-style-name="Visited_20_Internet_20_Link"><text:span text:style-name="T15">24</text:span></text:a></text:p>
          </table:table-cell>
          <table:table-cell table:style-name="Table2.A1" office:value-type="string">
            <text:p text:style-name="Table_20_Contents">Рускаго злата насыпаша ту</text:p>
          </table:table-cell>
          <table:table-cell table:style-name="Table2.A1" office:value-type="string">
            <text:p text:style-name="Table_20_Contents"><text:a xlink:type="simple" xlink:href="#N10.24" office:name="10.24" text:style-name="Internet_20_link" text:visited-style-name="Visited_20_Internet_20_Link"><text:span text:style-name="T15">24</text:span></text:a></text:p>
          </table:table-cell>
          <table:table-cell table:style-name="Table2.A1" office:value-type="string">
            <text:p text:style-name="Table_20_Contents">Rusa oro estis tie verŝata </text:p>
          </table:table-cell>
        </table:table-row>
        <table:table-row>
          <table:table-cell table:style-name="Table2.A1" office:value-type="string">
            <text:p text:style-name="P3">25</text:p>
          </table:table-cell>
          <table:table-cell table:style-name="Table2.A1" office:value-type="string">
            <text:p text:style-name="Table_20_Contents">Игорь князь высѣде изъ сѣдла злата</text:p>
          </table:table-cell>
          <table:table-cell table:style-name="Table2.A1" office:value-type="string">
            <text:p text:style-name="P3">25</text:p>
          </table:table-cell>
          <table:table-cell table:style-name="Table2.A1" office:value-type="string">
            <text:p text:style-name="Table_20_Contents">Igor-princo elseliĝis el la ora selo </text:p>
          </table:table-cell>
        </table:table-row>
        <table:table-row>
          <table:table-cell table:style-name="Table2.A1" office:value-type="string">
            <text:p text:style-name="P3">26</text:p>
          </table:table-cell>
          <table:table-cell table:style-name="Table2.A1" office:value-type="string">
            <text:p text:style-name="v1">а въ сѣдло кощiево.</text:p>
          </table:table-cell>
          <table:table-cell table:style-name="Table2.A1" office:value-type="string">
            <text:p text:style-name="P3">26</text:p>
          </table:table-cell>
          <table:table-cell table:style-name="Table2.A1" office:value-type="string">
            <text:p text:style-name="v1">en la selon de stepano. </text:p>
          </table:table-cell>
        </table:table-row>
        <text:soft-page-break/>
        <table:table-row>
          <table:table-cell table:style-name="Table2.A1" office:value-type="string">
            <text:p text:style-name="Table_20_Contents"><text:a xlink:type="simple" xlink:href="#N10.27" office:name="10.27R" text:style-name="Internet_20_link" text:visited-style-name="Visited_20_Internet_20_Link"><text:span text:style-name="T15">27</text:span></text:a></text:p>
          </table:table-cell>
          <table:table-cell table:style-name="Table2.A1" office:value-type="string">
            <text:p text:style-name="Table_20_Contents">Уныша бо градомъ забралы, а веселiе пониче.</text:p>
          </table:table-cell>
          <table:table-cell table:style-name="Table2.A1" office:value-type="string">
            <text:p text:style-name="Table_20_Contents"><text:a xlink:type="simple" xlink:href="#N10.27" office:name="10.27" text:style-name="Internet_20_link" text:visited-style-name="Visited_20_Internet_20_Link"><text:span text:style-name="T15">27</text:span></text:a></text:p>
          </table:table-cell>
          <table:table-cell table:style-name="Table2.A1" office:value-type="string">
            <text:p text:style-name="Table_20_Contents">Malgajiĝis la urbmuraj rundvojoj, kaj la ĝojo estingiĝis. </text:p>
          </table:table-cell>
        </table:table-row>
        <table:table-row>
          <table:table-cell table:style-name="Table2.A1" office:value-type="string">
            <text:p text:style-name="P3"> </text:p>
          </table:table-cell>
          <table:table-cell table:style-name="Table2.A1" office:value-type="string">
            <text:p text:style-name="Table_20_Heading">11. Сон Святослава</text:p>
          </table:table-cell>
          <table:table-cell table:style-name="Table2.A1" office:value-type="string">
            <text:p text:style-name="P3"> </text:p>
          </table:table-cell>
          <table:table-cell table:style-name="Table2.A1" office:value-type="string">
            <text:p text:style-name="Table_20_Heading">11. La sonĝo de Svetoslavo </text:p>
          </table:table-cell>
        </table:table-row>
        <table:table-row>
          <table:table-cell table:style-name="Table2.A1" office:value-type="string">
            <text:p text:style-name="P3">01</text:p>
          </table:table-cell>
          <table:table-cell table:style-name="Table2.A1" office:value-type="string">
            <text:p text:style-name="Table_20_Contents">А Святъславь мутенъ сонъ видѣ:</text:p>
          </table:table-cell>
          <table:table-cell table:style-name="Table2.A1" office:value-type="string">
            <text:p text:style-name="P3">01</text:p>
          </table:table-cell>
          <table:table-cell table:style-name="Table2.A1" office:value-type="string">
            <text:p text:style-name="Table_20_Contents">Kaj Svetoslavo malklaran sonĝon havis: </text:p>
          </table:table-cell>
        </table:table-row>
        <table:table-row>
          <table:table-cell table:style-name="Table2.A1" office:value-type="string">
            <text:p text:style-name="Table_20_Contents"><text:a xlink:type="simple" xlink:href="#N11.2" office:name="11.2R" text:style-name="Internet_20_link" text:visited-style-name="Visited_20_Internet_20_Link"><text:span text:style-name="T15">02</text:span></text:a></text:p>
          </table:table-cell>
          <table:table-cell table:style-name="Table2.A1" office:value-type="string">
            <text:p text:style-name="Table_20_Contents">«Въ Кiевѣ на горахъ</text:p>
          </table:table-cell>
          <table:table-cell table:style-name="Table2.A1" office:value-type="string">
            <text:p text:style-name="Table_20_Contents"><text:a xlink:type="simple" xlink:href="#N11.2" office:name="11.2" text:style-name="Internet_20_link" text:visited-style-name="Visited_20_Internet_20_Link"><text:span text:style-name="T15">02</text:span></text:a></text:p>
          </table:table-cell>
          <table:table-cell table:style-name="Table2.A1" office:value-type="string">
            <text:p text:style-name="Table_20_Contents">«En Kievo sur la montetoj </text:p>
          </table:table-cell>
        </table:table-row>
        <table:table-row>
          <table:table-cell table:style-name="Table2.A1" office:value-type="string">
            <text:p text:style-name="P3">03</text:p>
          </table:table-cell>
          <table:table-cell table:style-name="Table2.A1" office:value-type="string">
            <text:p text:style-name="Table_20_Contents">си ночь съ вечера</text:p>
          </table:table-cell>
          <table:table-cell table:style-name="Table2.A1" office:value-type="string">
            <text:p text:style-name="P3">03</text:p>
          </table:table-cell>
          <table:table-cell table:style-name="Table2.A1" office:value-type="string">
            <text:p text:style-name="Table_20_Contents">ĉi nokte ekde la vespero </text:p>
          </table:table-cell>
        </table:table-row>
        <table:table-row>
          <table:table-cell table:style-name="Table2.A1" office:value-type="string">
            <text:p text:style-name="P3">04</text:p>
          </table:table-cell>
          <table:table-cell table:style-name="Table2.A1" office:value-type="string">
            <text:p text:style-name="P3">одѣвахъте мя, — рече, — чръною паполомою</text:p>
          </table:table-cell>
          <table:table-cell table:style-name="Table2.A1" office:value-type="string">
            <text:p text:style-name="P3">04</text:p>
          </table:table-cell>
          <table:table-cell table:style-name="Table2.A1" office:value-type="string">
            <text:p text:style-name="P3">vi kovris min, — li diris, — per mantelo nigra </text:p>
          </table:table-cell>
        </table:table-row>
        <table:table-row>
          <table:table-cell table:style-name="Table2.A1" office:value-type="string">
            <text:p text:style-name="Table_20_Contents"><text:a xlink:type="simple" xlink:href="#N11.5" office:name="11.5R" text:style-name="Internet_20_link" text:visited-style-name="Visited_20_Internet_20_Link"><text:span text:style-name="T15">05</text:span></text:a></text:p>
          </table:table-cell>
          <table:table-cell table:style-name="Table2.A1" office:value-type="string">
            <text:p text:style-name="v1">на кроваты тисовѣ</text:p>
          </table:table-cell>
          <table:table-cell table:style-name="Table2.A1" office:value-type="string">
            <text:p text:style-name="Table_20_Contents"><text:a xlink:type="simple" xlink:href="#N11.5" office:name="11.5" text:style-name="Internet_20_link" text:visited-style-name="Visited_20_Internet_20_Link"><text:span text:style-name="T15">05</text:span></text:a></text:p>
          </table:table-cell>
          <table:table-cell table:style-name="Table2.A1" office:value-type="string">
            <text:p text:style-name="v1">sur lito taksusligna; </text:p>
          </table:table-cell>
        </table:table-row>
        <table:table-row>
          <table:table-cell table:style-name="Table2.A1" office:value-type="string">
            <text:p text:style-name="Table_20_Contents"><text:a xlink:type="simple" xlink:href="#N11.6" office:name="11.6R" text:style-name="Internet_20_link" text:visited-style-name="Visited_20_Internet_20_Link"><text:span text:style-name="T15">06</text:span></text:a></text:p>
          </table:table-cell>
          <table:table-cell table:style-name="Table2.A1" office:value-type="string">
            <text:p text:style-name="Table_20_Contents">чръпахуть ми синее вино,</text:p>
          </table:table-cell>
          <table:table-cell table:style-name="Table2.A1" office:value-type="string">
            <text:p text:style-name="Table_20_Contents"><text:a xlink:type="simple" xlink:href="#N11.6" office:name="11.6" text:style-name="Internet_20_link" text:visited-style-name="Visited_20_Internet_20_Link"><text:span text:style-name="T15">06</text:span></text:a></text:p>
          </table:table-cell>
          <table:table-cell table:style-name="Table2.A1" office:value-type="string">
            <text:p text:style-name="Table_20_Contents">oni ĉerpis al mi bluan vinon </text:p>
          </table:table-cell>
        </table:table-row>
        <table:table-row>
          <table:table-cell table:style-name="Table2.A1" office:value-type="string">
            <text:p text:style-name="P3">07</text:p>
          </table:table-cell>
          <table:table-cell table:style-name="Table2.A1" office:value-type="string">
            <text:p text:style-name="v1">съ трудомъ смѣшено,</text:p>
          </table:table-cell>
          <table:table-cell table:style-name="Table2.A1" office:value-type="string">
            <text:p text:style-name="P3">07</text:p>
          </table:table-cell>
          <table:table-cell table:style-name="Table2.A1" office:value-type="string">
            <text:p text:style-name="v1">kun ĉagreno miksitan, </text:p>
          </table:table-cell>
        </table:table-row>
        <table:table-row>
          <table:table-cell table:style-name="Table2.A1" office:value-type="string">
            <text:p text:style-name="Table_20_Contents"><text:a xlink:type="simple" xlink:href="#N11.8" office:name="11.8R" text:style-name="Internet_20_link" text:visited-style-name="Visited_20_Internet_20_Link"><text:span text:style-name="T15">08</text:span></text:a></text:p>
          </table:table-cell>
          <table:table-cell table:style-name="Table2.A1" office:value-type="string">
            <text:p text:style-name="P31">сыпахуть ми тъщими тулы</text:p>
            <text:p text:style-name="vvosto">поганыхъ тльковинъ</text:p>
          </table:table-cell>
          <table:table-cell table:style-name="Table2.A1" office:value-type="string">
            <text:p text:style-name="Table_20_Contents"><text:a xlink:type="simple" xlink:href="#N11.8" office:name="11.8" text:style-name="Internet_20_link" text:visited-style-name="Visited_20_Internet_20_Link"><text:span text:style-name="T15">08</text:span></text:a></text:p>
          </table:table-cell>
          <table:table-cell table:style-name="Table2.A1" office:value-type="string">
            <text:p text:style-name="P31">ŝutis al mi per malplenaj sagujoj</text:p>
            <text:p text:style-name="vvosto">de paganaj helpantoj </text:p>
          </table:table-cell>
        </table:table-row>
        <table:table-row>
          <table:table-cell table:style-name="Table2.A1" office:value-type="string">
            <text:p text:style-name="P3">09</text:p>
          </table:table-cell>
          <table:table-cell table:style-name="Table2.A1" office:value-type="string">
            <text:p text:style-name="v1">великый женчюгь на лоно</text:p>
          </table:table-cell>
          <table:table-cell table:style-name="Table2.A1" office:value-type="string">
            <text:p text:style-name="P3">09</text:p>
          </table:table-cell>
          <table:table-cell table:style-name="Table2.A1" office:value-type="string">
            <text:p text:style-name="v1">grandajn perlojn sur la bruston </text:p>
          </table:table-cell>
        </table:table-row>
        <table:table-row>
          <table:table-cell table:style-name="Table2.A1" office:value-type="string">
            <text:p text:style-name="P3">10</text:p>
          </table:table-cell>
          <table:table-cell table:style-name="Table2.A1" office:value-type="string">
            <text:p text:style-name="Table_20_Contents">и нѣгуютъ мя.</text:p>
          </table:table-cell>
          <table:table-cell table:style-name="Table2.A1" office:value-type="string">
            <text:p text:style-name="P3">10</text:p>
          </table:table-cell>
          <table:table-cell table:style-name="Table2.A1" office:value-type="string">
            <text:p text:style-name="Table_20_Contents">kaj min karesas. </text:p>
          </table:table-cell>
        </table:table-row>
        <table:table-row>
          <table:table-cell table:style-name="Table2.A1" office:value-type="string">
            <text:p text:style-name="Table_20_Contents"><text:a xlink:type="simple" xlink:href="#N11.11" office:name="11.11R" text:style-name="Internet_20_link" text:visited-style-name="Visited_20_Internet_20_Link"><text:span text:style-name="T15">11</text:span></text:a></text:p>
          </table:table-cell>
          <table:table-cell table:style-name="Table2.A1" office:value-type="string">
            <text:p text:style-name="Table_20_Contents">Уже дьскы безъ кнѣса</text:p>
          </table:table-cell>
          <table:table-cell table:style-name="Table2.A1" office:value-type="string">
            <text:p text:style-name="Table_20_Contents"><text:a xlink:type="simple" xlink:href="#N11.11" office:name="11.11" text:style-name="Internet_20_link" text:visited-style-name="Visited_20_Internet_20_Link"><text:span text:style-name="T15">11</text:span></text:a></text:p>
          </table:table-cell>
          <table:table-cell table:style-name="Table2.A1" office:value-type="string">
            <text:p text:style-name="Table_20_Contents">La tabuloj estas jam sen firsto </text:p>
          </table:table-cell>
        </table:table-row>
        <table:table-row>
          <table:table-cell table:style-name="Table2.A1" office:value-type="string">
            <text:p text:style-name="P3">12</text:p>
          </table:table-cell>
          <table:table-cell table:style-name="Table2.A1" office:value-type="string">
            <text:p text:style-name="v1">в моемъ теремѣ златовръсѣмъ.</text:p>
          </table:table-cell>
          <table:table-cell table:style-name="Table2.A1" office:value-type="string">
            <text:p text:style-name="P3">12</text:p>
          </table:table-cell>
          <table:table-cell table:style-name="Table2.A1" office:value-type="string">
            <text:p text:style-name="v1">en palaco mia ortegmenta. </text:p>
          </table:table-cell>
        </table:table-row>
        <table:table-row>
          <table:table-cell table:style-name="Table2.A1" office:value-type="string">
            <text:p text:style-name="P3">13</text:p>
          </table:table-cell>
          <table:table-cell table:style-name="Table2.A1" office:value-type="string">
            <text:p text:style-name="Table_20_Contents">Всю нощь съ вечера</text:p>
          </table:table-cell>
          <table:table-cell table:style-name="Table2.A1" office:value-type="string">
            <text:p text:style-name="P3">13</text:p>
          </table:table-cell>
          <table:table-cell table:style-name="Table2.A1" office:value-type="string">
            <text:p text:style-name="Table_20_Contents">La tutan nokton ekde la vespero </text:p>
          </table:table-cell>
        </table:table-row>
        <table:table-row>
          <table:table-cell table:style-name="Table2.A1" office:value-type="string">
            <text:p text:style-name="Table_20_Contents"><text:a xlink:type="simple" xlink:href="#N11.14" office:name="11.14R" text:style-name="Internet_20_link" text:visited-style-name="Visited_20_Internet_20_Link"><text:span text:style-name="T15">14</text:span></text:a></text:p>
          </table:table-cell>
          <table:table-cell table:style-name="Table2.A1" office:value-type="string">
            <text:p text:style-name="Table_20_Contents">босуви врани възграяху у Плѣсньска</text:p>
          </table:table-cell>
          <table:table-cell table:style-name="Table2.A1" office:value-type="string">
            <text:p text:style-name="Table_20_Contents"><text:a xlink:type="simple" xlink:href="#N11.14" office:name="11.14" text:style-name="Internet_20_link" text:visited-style-name="Visited_20_Internet_20_Link"><text:span text:style-name="T15">14</text:span></text:a></text:p>
          </table:table-cell>
          <table:table-cell table:style-name="Table2.A1" office:value-type="string">
            <text:p text:style-name="Table_20_Contents">boatkorvoj ekgrakadis ĉe Plesensko, </text:p>
          </table:table-cell>
        </table:table-row>
        <table:table-row>
          <table:table-cell table:style-name="Table2.A1" office:value-type="string">
            <text:p text:style-name="Table_20_Contents"><text:a xlink:type="simple" xlink:href="#N11.15" office:name="11.15R" text:style-name="Internet_20_link" text:visited-style-name="Visited_20_Internet_20_Link"><text:span text:style-name="T15">15</text:span></text:a></text:p>
          </table:table-cell>
          <table:table-cell table:style-name="Table2.A1" office:value-type="string">
            <text:p text:style-name="Table_20_Contents">на болони бѣша дебрь Кисаню</text:p>
          </table:table-cell>
          <table:table-cell table:style-name="Table2.A1" office:value-type="string">
            <text:p text:style-name="Table_20_Contents"><text:a xlink:type="simple" xlink:href="#N11.15" office:name="11.15" text:style-name="Internet_20_link" text:visited-style-name="Visited_20_Internet_20_Link"><text:span text:style-name="T15">15</text:span></text:a></text:p>
          </table:table-cell>
          <table:table-cell table:style-name="Table2.A1" office:value-type="string">
            <text:p text:style-name="P3">sur la maldensejo estis serpentoj densejaj </text:p>
          </table:table-cell>
        </table:table-row>
        <table:table-row>
          <table:table-cell table:style-name="Table2.A1" office:value-type="string">
            <text:p text:style-name="Table_20_Contents"><text:a xlink:type="simple" xlink:href="#N11.16" office:name="11.16R" text:style-name="Internet_20_link" text:visited-style-name="Visited_20_Internet_20_Link"><text:span text:style-name="T15">16</text:span></text:a></text:p>
          </table:table-cell>
          <table:table-cell table:style-name="Table2.A1" office:value-type="string">
            <text:p text:style-name="Table_20_Contents">и не сошлю къ синему морю».</text:p>
          </table:table-cell>
          <table:table-cell table:style-name="Table2.A1" office:value-type="string">
            <text:p text:style-name="Table_20_Contents"><text:a xlink:type="simple" xlink:href="#N11.16" office:name="11.16" text:style-name="Internet_20_link" text:visited-style-name="Visited_20_Internet_20_Link"><text:span text:style-name="T15">16</text:span></text:a></text:p>
          </table:table-cell>
          <table:table-cell table:style-name="Table2.A1" office:value-type="string">
            <text:p text:style-name="Table_20_Contents">kaj impetis ili al la blua maro». </text:p>
          </table:table-cell>
        </table:table-row>
        <text:soft-page-break/>
        <table:table-row>
          <table:table-cell table:style-name="Table2.A1" office:value-type="string">
            <text:p text:style-name="P3">17</text:p>
          </table:table-cell>
          <table:table-cell table:style-name="Table2.A1" office:value-type="string">
            <text:p text:style-name="Table_20_Contents">И ркоша бояре князю:</text:p>
          </table:table-cell>
          <table:table-cell table:style-name="Table2.A1" office:value-type="string">
            <text:p text:style-name="P3">17</text:p>
          </table:table-cell>
          <table:table-cell table:style-name="Table2.A1" office:value-type="string">
            <text:p text:style-name="Table_20_Contents">Kaj diris la bojaroj al la princo: </text:p>
          </table:table-cell>
        </table:table-row>
        <table:table-row>
          <table:table-cell table:style-name="Table2.A1" office:value-type="string">
            <text:p text:style-name="P3">18</text:p>
          </table:table-cell>
          <table:table-cell table:style-name="Table2.A1" office:value-type="string">
            <text:p text:style-name="Table_20_Contents">«Уже, княже, туга умь полонила</text:p>
          </table:table-cell>
          <table:table-cell table:style-name="Table2.A1" office:value-type="string">
            <text:p text:style-name="P3">18</text:p>
          </table:table-cell>
          <table:table-cell table:style-name="Table2.A1" office:value-type="string">
            <text:p text:style-name="Table_20_Contents">«Princo, la aflikto vian menson kaptis, </text:p>
          </table:table-cell>
        </table:table-row>
        <table:table-row>
          <table:table-cell table:style-name="Table2.A1" office:value-type="string">
            <text:p text:style-name="P3">19</text:p>
          </table:table-cell>
          <table:table-cell table:style-name="Table2.A1" office:value-type="string">
            <text:p text:style-name="Table_20_Contents">се бо два сокола слѣтѣста</text:p>
          </table:table-cell>
          <table:table-cell table:style-name="Table2.A1" office:value-type="string">
            <text:p text:style-name="P3">19</text:p>
          </table:table-cell>
          <table:table-cell table:style-name="Table2.A1" office:value-type="string">
            <text:p text:style-name="Table_20_Contents">tio estis ja du falkoj forflugintaj </text:p>
          </table:table-cell>
        </table:table-row>
        <table:table-row>
          <table:table-cell table:style-name="Table2.A1" office:value-type="string">
            <text:p text:style-name="P3">20</text:p>
          </table:table-cell>
          <table:table-cell table:style-name="Table2.A1" office:value-type="string">
            <text:p text:style-name="v1">съ отня стола злата</text:p>
          </table:table-cell>
          <table:table-cell table:style-name="Table2.A1" office:value-type="string">
            <text:p text:style-name="P3">20</text:p>
          </table:table-cell>
          <table:table-cell table:style-name="Table2.A1" office:value-type="string">
            <text:p text:style-name="v1">de la patra trono ora </text:p>
          </table:table-cell>
        </table:table-row>
        <table:table-row>
          <table:table-cell table:style-name="Table2.A1" office:value-type="string">
            <text:p text:style-name="Table_20_Contents"><text:a xlink:type="simple" xlink:href="#N11.21" office:name="11.21R" text:style-name="Internet_20_link" text:visited-style-name="Visited_20_Internet_20_Link"><text:span text:style-name="T15">21</text:span></text:a></text:p>
          </table:table-cell>
          <table:table-cell table:style-name="Table2.A1" office:value-type="string">
            <text:p text:style-name="Table_20_Contents">поискати града Тьмутороканя,</text:p>
          </table:table-cell>
          <table:table-cell table:style-name="Table2.A1" office:value-type="string">
            <text:p text:style-name="Table_20_Contents"><text:a xlink:type="simple" xlink:href="#N11.21" office:name="11.21" text:style-name="Internet_20_link" text:visited-style-name="Visited_20_Internet_20_Link"><text:span text:style-name="T15">21</text:span></text:a></text:p>
          </table:table-cell>
          <table:table-cell table:style-name="Table2.A1" office:value-type="string">
            <text:p text:style-name="Table_20_Contents">por konkeri la urbon Tamatarkano </text:p>
          </table:table-cell>
        </table:table-row>
        <table:table-row>
          <table:table-cell table:style-name="Table2.A1" office:value-type="string">
            <text:p text:style-name="P3">22</text:p>
          </table:table-cell>
          <table:table-cell table:style-name="Table2.A1" office:value-type="string">
            <text:p text:style-name="Table_20_Contents">а любо испити шеломомь Дону.</text:p>
          </table:table-cell>
          <table:table-cell table:style-name="Table2.A1" office:value-type="string">
            <text:p text:style-name="P3">22</text:p>
          </table:table-cell>
          <table:table-cell table:style-name="Table2.A1" office:value-type="string">
            <text:p text:style-name="Table_20_Contents">aŭ per la kasko trinki el Dono. </text:p>
          </table:table-cell>
        </table:table-row>
        <table:table-row>
          <table:table-cell table:style-name="Table2.A1" office:value-type="string">
            <text:p text:style-name="Table_20_Contents"><text:a xlink:type="simple" xlink:href="#N11.23" office:name="11.23R" text:style-name="Internet_20_link" text:visited-style-name="Visited_20_Internet_20_Link"><text:span text:style-name="T15">23</text:span></text:a></text:p>
          </table:table-cell>
          <table:table-cell table:style-name="Table2.A1" office:value-type="string">
            <text:p text:style-name="Table_20_Contents">Уже соколома крильца припѣшали</text:p>
          </table:table-cell>
          <table:table-cell table:style-name="Table2.A1" office:value-type="string">
            <text:p text:style-name="Table_20_Contents"><text:a xlink:type="simple" xlink:href="#N11.23" office:name="11.23" text:style-name="Internet_20_link" text:visited-style-name="Visited_20_Internet_20_Link"><text:span text:style-name="T15">23</text:span></text:a></text:p>
          </table:table-cell>
          <table:table-cell table:style-name="Table2.A1" office:value-type="string">
            <text:p text:style-name="P3">Jam al la falkoj la flugilojn oni senflugigis </text:p>
          </table:table-cell>
        </table:table-row>
        <table:table-row>
          <table:table-cell table:style-name="Table2.A1" office:value-type="string">
            <text:p text:style-name="P3">24</text:p>
          </table:table-cell>
          <table:table-cell table:style-name="Table2.A1" office:value-type="string">
            <text:p text:style-name="v1">поганыхъ саблями,</text:p>
          </table:table-cell>
          <table:table-cell table:style-name="Table2.A1" office:value-type="string">
            <text:p text:style-name="P3">24</text:p>
          </table:table-cell>
          <table:table-cell table:style-name="Table2.A1" office:value-type="string">
            <text:p text:style-name="v1">per la sabroj de paganoj </text:p>
          </table:table-cell>
        </table:table-row>
        <table:table-row>
          <table:table-cell table:style-name="Table2.A1" office:value-type="string">
            <text:p text:style-name="Table_20_Contents"><text:a xlink:type="simple" xlink:href="#N11.25" office:name="11.25R" text:style-name="Internet_20_link" text:visited-style-name="Visited_20_Internet_20_Link"><text:span text:style-name="T15">25</text:span></text:a></text:p>
          </table:table-cell>
          <table:table-cell table:style-name="Table2.A1" office:value-type="string">
            <text:p text:style-name="Table_20_Contents">а самаю опустоша</text:p>
          </table:table-cell>
          <table:table-cell table:style-name="Table2.A1" office:value-type="string">
            <text:p text:style-name="Table_20_Contents"><text:a xlink:type="simple" xlink:href="#N11.25" office:name="11.25" text:style-name="Internet_20_link" text:visited-style-name="Visited_20_Internet_20_Link"><text:span text:style-name="T15">25</text:span></text:a></text:p>
          </table:table-cell>
          <table:table-cell table:style-name="Table2.A1" office:value-type="string">
            <text:p text:style-name="Table_20_Contents">jam la falkojn oni ligis </text:p>
          </table:table-cell>
        </table:table-row>
        <table:table-row>
          <table:table-cell table:style-name="Table2.A1" office:value-type="string">
            <text:p text:style-name="P3">26</text:p>
          </table:table-cell>
          <table:table-cell table:style-name="Table2.A1" office:value-type="string">
            <text:p text:style-name="v1">въ путины желѣзны.</text:p>
          </table:table-cell>
          <table:table-cell table:style-name="Table2.A1" office:value-type="string">
            <text:p text:style-name="P3">26</text:p>
          </table:table-cell>
          <table:table-cell table:style-name="Table2.A1" office:value-type="string">
            <text:p text:style-name="v1">per ligiloj feraj. </text:p>
          </table:table-cell>
        </table:table-row>
        <table:table-row>
          <table:table-cell table:style-name="Table2.A1" office:value-type="string">
            <text:p text:style-name="Table_20_Contents"><text:a xlink:type="simple" xlink:href="#N11.27" office:name="11.27R" text:style-name="Internet_20_link" text:visited-style-name="Visited_20_Internet_20_Link"><text:span text:style-name="T15">27</text:span></text:a></text:p>
          </table:table-cell>
          <table:table-cell table:style-name="Table2.A1" office:value-type="string">
            <text:p text:style-name="Table_20_Contents">Темно бо бѣ въ ѓ день:</text:p>
          </table:table-cell>
          <table:table-cell table:style-name="Table2.A1" office:value-type="string">
            <text:p text:style-name="Table_20_Contents"><text:a xlink:type="simple" xlink:href="#N11.27" office:name="11.27" text:style-name="Internet_20_link" text:visited-style-name="Visited_20_Internet_20_Link"><text:span text:style-name="T15">27</text:span></text:a></text:p>
          </table:table-cell>
          <table:table-cell table:style-name="Table2.A1" office:value-type="string">
            <text:p text:style-name="Table_20_Contents">Ja mallumo estis en la 3-a tago: </text:p>
          </table:table-cell>
        </table:table-row>
        <table:table-row>
          <table:table-cell table:style-name="Table2.A1" office:value-type="string">
            <text:p text:style-name="P3">28</text:p>
          </table:table-cell>
          <table:table-cell table:style-name="Table2.A1" office:value-type="string">
            <text:p text:style-name="Table_20_Contents">два солнца помѣркоста,</text:p>
          </table:table-cell>
          <table:table-cell table:style-name="Table2.A1" office:value-type="string">
            <text:p text:style-name="P3">28</text:p>
          </table:table-cell>
          <table:table-cell table:style-name="Table2.A1" office:value-type="string">
            <text:p text:style-name="Table_20_Contents">du sunoj malheliĝis, </text:p>
          </table:table-cell>
        </table:table-row>
        <table:table-row>
          <table:table-cell table:style-name="Table2.A1" office:value-type="string">
            <text:p text:style-name="P3">29</text:p>
          </table:table-cell>
          <table:table-cell table:style-name="Table2.A1" office:value-type="string">
            <text:p text:style-name="Table_20_Contents">оба багряная стлъпа погасоста</text:p>
          </table:table-cell>
          <table:table-cell table:style-name="Table2.A1" office:value-type="string">
            <text:p text:style-name="P3">29</text:p>
          </table:table-cell>
          <table:table-cell table:style-name="Table2.A1" office:value-type="string">
            <text:p text:style-name="Table_20_Contents">ambaŭ purpuraj kolonoj estingiĝis </text:p>
          </table:table-cell>
        </table:table-row>
        <table:table-row>
          <table:table-cell table:style-name="Table2.A1" office:value-type="string">
            <text:p text:style-name="P3">30</text:p>
          </table:table-cell>
          <table:table-cell table:style-name="Table2.A1" office:value-type="string">
            <text:p text:style-name="Table_20_Contents">и съ нимъ молодая мѣсяца,</text:p>
          </table:table-cell>
          <table:table-cell table:style-name="Table2.A1" office:value-type="string">
            <text:p text:style-name="P3">30</text:p>
          </table:table-cell>
          <table:table-cell table:style-name="Table2.A1" office:value-type="string">
            <text:p text:style-name="Table_20_Contents">kaj kun ili la du junaj lunoj, </text:p>
          </table:table-cell>
        </table:table-row>
        <table:table-row>
          <table:table-cell table:style-name="Table2.A1" office:value-type="string">
            <text:p text:style-name="Table_20_Contents"><text:a xlink:type="simple" xlink:href="#N11.31" office:name="11.31R" text:style-name="Internet_20_link" text:visited-style-name="Visited_20_Internet_20_Link"><text:span text:style-name="T15">31</text:span></text:a></text:p>
          </table:table-cell>
          <table:table-cell table:style-name="Table2.A1" office:value-type="string">
            <text:p text:style-name="v1">Олегъ и Святъславъ,</text:p>
          </table:table-cell>
          <table:table-cell table:style-name="Table2.A1" office:value-type="string">
            <text:p text:style-name="Table_20_Contents"><text:a xlink:type="simple" xlink:href="#N11.31" office:name="11.31" text:style-name="Internet_20_link" text:visited-style-name="Visited_20_Internet_20_Link"><text:span text:style-name="T15">31</text:span></text:a></text:p>
          </table:table-cell>
          <table:table-cell table:style-name="Table2.A1" office:value-type="string">
            <text:p text:style-name="v1">Olgo kaj Svetoslavo, </text:p>
          </table:table-cell>
        </table:table-row>
        <table:table-row>
          <table:table-cell table:style-name="Table2.A1" office:value-type="string">
            <text:p text:style-name="P3">32</text:p>
          </table:table-cell>
          <table:table-cell table:style-name="Table2.A1" office:value-type="string">
            <text:p text:style-name="Table_20_Contents">тъмою ся поволокоста.</text:p>
          </table:table-cell>
          <table:table-cell table:style-name="Table2.A1" office:value-type="string">
            <text:p text:style-name="P3">32</text:p>
          </table:table-cell>
          <table:table-cell table:style-name="Table2.A1" office:value-type="string">
            <text:p text:style-name="Table_20_Contents">per mallumo vualiĝis. </text:p>
          </table:table-cell>
        </table:table-row>
        <table:table-row>
          <table:table-cell table:style-name="Table2.A1" office:value-type="string">
            <text:p text:style-name="P3">33</text:p>
          </table:table-cell>
          <table:table-cell table:style-name="Table2.A1" office:value-type="string">
            <text:p text:style-name="P3">На рѣцѣ на Каялѣ тьма свѣть покрыла,</text:p>
          </table:table-cell>
          <table:table-cell table:style-name="Table2.A1" office:value-type="string">
            <text:p text:style-name="P3">33</text:p>
          </table:table-cell>
          <table:table-cell table:style-name="Table2.A1" office:value-type="string">
            <text:p text:style-name="P3">ĉe Kajalo-rivero la mallumo kovris la lumon, </text:p>
          </table:table-cell>
        </table:table-row>
        <table:table-row>
          <table:table-cell table:style-name="Table2.A1" office:value-type="string">
            <text:p text:style-name="P3">34</text:p>
          </table:table-cell>
          <table:table-cell table:style-name="Table2.A1" office:value-type="string">
            <text:p text:style-name="P3">по Руской земли построшася половци,</text:p>
          </table:table-cell>
          <table:table-cell table:style-name="Table2.A1" office:value-type="string">
            <text:p text:style-name="P3">34</text:p>
          </table:table-cell>
          <table:table-cell table:style-name="Table2.A1" office:value-type="string">
            <text:p text:style-name="Table_20_Contents">tra la Rusa lando sterniĝis la kipĉakoj, </text:p>
          </table:table-cell>
        </table:table-row>
        <table:table-row>
          <table:table-cell table:style-name="Table2.A1" office:value-type="string">
            <text:p text:style-name="Table_20_Contents"><text:a xlink:type="simple" xlink:href="#N11.35" office:name="11.35R" text:style-name="Internet_20_link" text:visited-style-name="Visited_20_Internet_20_Link"><text:span text:style-name="T15">35</text:span></text:a></text:p>
          </table:table-cell>
          <table:table-cell table:style-name="Table2.A1" office:value-type="string">
            <text:p text:style-name="v1">аки пардуже гнѣздо</text:p>
          </table:table-cell>
          <table:table-cell table:style-name="Table2.A1" office:value-type="string">
            <text:p text:style-name="Table_20_Contents"><text:a xlink:type="simple" xlink:href="#N11.35" office:name="11.35" text:style-name="Internet_20_link" text:visited-style-name="Visited_20_Internet_20_Link"><text:span text:style-name="T15">35</text:span></text:a></text:p>
          </table:table-cell>
          <table:table-cell table:style-name="Table2.A1" office:value-type="string">
            <text:p text:style-name="v1">kiel geparda aro, </text:p>
          </table:table-cell>
        </table:table-row>
        <table:table-row>
          <table:table-cell table:style-name="Table2.A1" office:value-type="string">
            <text:p text:style-name="P3">36</text:p>
          </table:table-cell>
          <table:table-cell table:style-name="Table2.A1" office:value-type="string">
            <text:p text:style-name="Table_20_Contents">и въ морѣ погрузиста</text:p>
          </table:table-cell>
          <table:table-cell table:style-name="Table2.A1" office:value-type="string">
            <text:p text:style-name="P3">36</text:p>
          </table:table-cell>
          <table:table-cell table:style-name="Table2.A1" office:value-type="string">
            <text:p text:style-name="Table_20_Contents">kaj en la maron sinkis </text:p>
          </table:table-cell>
        </table:table-row>
        <text:soft-page-break/>
        <table:table-row>
          <table:table-cell table:style-name="Table2.A1" office:value-type="string">
            <text:p text:style-name="P3">37</text:p>
          </table:table-cell>
          <table:table-cell table:style-name="Table2.A1" office:value-type="string">
            <text:p text:style-name="Table_20_Contents">и великое буйство подасть хинови.</text:p>
          </table:table-cell>
          <table:table-cell table:style-name="Table2.A1" office:value-type="string">
            <text:p text:style-name="P3">37</text:p>
          </table:table-cell>
          <table:table-cell table:style-name="Table2.A1" office:value-type="string">
            <text:p text:style-name="Table_20_Contents">kaj grandan furiozon estigis en la ĥinoj. </text:p>
          </table:table-cell>
        </table:table-row>
        <table:table-row>
          <table:table-cell table:style-name="Table2.A1" office:value-type="string">
            <text:p text:style-name="P3">38</text:p>
          </table:table-cell>
          <table:table-cell table:style-name="Table2.A1" office:value-type="string">
            <text:p text:style-name="Table_20_Contents">Уже снесеся хула на хвалу,</text:p>
          </table:table-cell>
          <table:table-cell table:style-name="Table2.A1" office:value-type="string">
            <text:p text:style-name="P3">38</text:p>
          </table:table-cell>
          <table:table-cell table:style-name="Table2.A1" office:value-type="string">
            <text:p text:style-name="Table_20_Contents">Jam la mallaŭdo leviĝis sur la gloron, </text:p>
          </table:table-cell>
        </table:table-row>
        <table:table-row>
          <table:table-cell table:style-name="Table2.A1" office:value-type="string">
            <text:p text:style-name="P3">39</text:p>
          </table:table-cell>
          <table:table-cell table:style-name="Table2.A1" office:value-type="string">
            <text:p text:style-name="Table_20_Contents">уже тресну нужда на волю,</text:p>
          </table:table-cell>
          <table:table-cell table:style-name="Table2.A1" office:value-type="string">
            <text:p text:style-name="P3">39</text:p>
          </table:table-cell>
          <table:table-cell table:style-name="Table2.A1" office:value-type="string">
            <text:p text:style-name="Table_20_Contents">jam la perforto frapis la liberon, </text:p>
          </table:table-cell>
        </table:table-row>
        <table:table-row>
          <table:table-cell table:style-name="Table2.A1" office:value-type="string">
            <text:p text:style-name="Table_20_Contents"><text:a xlink:type="simple" xlink:href="#N11.40" office:name="11.40R" text:style-name="Internet_20_link" text:visited-style-name="Visited_20_Internet_20_Link"><text:span text:style-name="T15">40</text:span></text:a></text:p>
          </table:table-cell>
          <table:table-cell table:style-name="Table2.A1" office:value-type="string">
            <text:p text:style-name="Table_20_Contents">уже връжеся дивъ на землю.</text:p>
          </table:table-cell>
          <table:table-cell table:style-name="Table2.A1" office:value-type="string">
            <text:p text:style-name="Table_20_Contents"><text:a xlink:type="simple" xlink:href="#N11.40" office:name="11.40" text:style-name="Internet_20_link" text:visited-style-name="Visited_20_Internet_20_Link"><text:span text:style-name="T15">40</text:span></text:a></text:p>
          </table:table-cell>
          <table:table-cell table:style-name="Table2.A1" office:value-type="string">
            <text:p text:style-name="Table_20_Contents">jam Divo falis sur la teron. </text:p>
          </table:table-cell>
        </table:table-row>
        <table:table-row>
          <table:table-cell table:style-name="Table2.A1" office:value-type="string">
            <text:p text:style-name="Table_20_Contents"><text:a xlink:type="simple" xlink:href="#N11.41" office:name="11.41R" text:style-name="Internet_20_link" text:visited-style-name="Visited_20_Internet_20_Link"><text:span text:style-name="T15">41</text:span></text:a></text:p>
          </table:table-cell>
          <table:table-cell table:style-name="Table2.A1" office:value-type="string">
            <text:p text:style-name="Table_20_Contents">Се бо готскiя красныя дѣвы</text:p>
          </table:table-cell>
          <table:table-cell table:style-name="Table2.A1" office:value-type="string">
            <text:p text:style-name="Table_20_Contents"><text:a xlink:type="simple" xlink:href="#N11.41" office:name="11.41" text:style-name="Internet_20_link" text:visited-style-name="Visited_20_Internet_20_Link"><text:span text:style-name="T15">41</text:span></text:a></text:p>
          </table:table-cell>
          <table:table-cell table:style-name="Table2.A1" office:value-type="string">
            <text:p text:style-name="Table_20_Contents">Jen la belaj junulinoj gotaj </text:p>
          </table:table-cell>
        </table:table-row>
        <table:table-row>
          <table:table-cell table:style-name="Table2.A1" office:value-type="string">
            <text:p text:style-name="P3">42</text:p>
          </table:table-cell>
          <table:table-cell table:style-name="Table2.A1" office:value-type="string">
            <text:p text:style-name="Table_20_Contents">въспѣша на брезѣ синему морю</text:p>
          </table:table-cell>
          <table:table-cell table:style-name="Table2.A1" office:value-type="string">
            <text:p text:style-name="P3">42</text:p>
          </table:table-cell>
          <table:table-cell table:style-name="Table2.A1" office:value-type="string">
            <text:p text:style-name="Table_20_Contents">ekkantis sur la bordo de la blua maro </text:p>
          </table:table-cell>
        </table:table-row>
        <table:table-row>
          <table:table-cell table:style-name="Table2.A1" office:value-type="string">
            <text:p text:style-name="P3">43</text:p>
          </table:table-cell>
          <table:table-cell table:style-name="Table2.A1" office:value-type="string">
            <text:p text:style-name="Table_20_Contents">звоня рускымъ златомь</text:p>
          </table:table-cell>
          <table:table-cell table:style-name="Table2.A1" office:value-type="string">
            <text:p text:style-name="P3">43</text:p>
          </table:table-cell>
          <table:table-cell table:style-name="Table2.A1" office:value-type="string">
            <text:p text:style-name="Table_20_Contents">tintante per la rusa oro </text:p>
          </table:table-cell>
        </table:table-row>
        <table:table-row>
          <table:table-cell table:style-name="Table2.A1" office:value-type="string">
            <text:p text:style-name="P3">44</text:p>
          </table:table-cell>
          <table:table-cell table:style-name="Table2.A1" office:value-type="string">
            <text:p text:style-name="Table_20_Contents">поютъ время бусово</text:p>
          </table:table-cell>
          <table:table-cell table:style-name="Table2.A1" office:value-type="string">
            <text:p text:style-name="P3">44</text:p>
          </table:table-cell>
          <table:table-cell table:style-name="Table2.A1" office:value-type="string">
            <text:p text:style-name="Table_20_Contents">ili prikantas la boat-epokon </text:p>
          </table:table-cell>
        </table:table-row>
        <table:table-row>
          <table:table-cell table:style-name="Table2.A1" office:value-type="string">
            <text:p text:style-name="Table_20_Contents"><text:a xlink:type="simple" xlink:href="#N11.45" office:name="11.45R" text:style-name="Internet_20_link" text:visited-style-name="Visited_20_Internet_20_Link"><text:span text:style-name="T15">45</text:span></text:a></text:p>
          </table:table-cell>
          <table:table-cell table:style-name="Table2.A1" office:value-type="string">
            <text:p text:style-name="Table_20_Contents">лелѣютъ месть Шароканю.</text:p>
          </table:table-cell>
          <table:table-cell table:style-name="Table2.A1" office:value-type="string">
            <text:p text:style-name="Table_20_Contents"><text:a xlink:type="simple" xlink:href="#N11.45" office:name="11.45" text:style-name="Internet_20_link" text:visited-style-name="Visited_20_Internet_20_Link"><text:span text:style-name="T15">45</text:span></text:a></text:p>
          </table:table-cell>
          <table:table-cell table:style-name="Table2.A1" office:value-type="string">
            <text:p text:style-name="Table_20_Contents">ili vartas venĝon Ŝarokanan. </text:p>
          </table:table-cell>
        </table:table-row>
        <table:table-row>
          <table:table-cell table:style-name="Table2.A1" office:value-type="string">
            <text:p text:style-name="P3">46</text:p>
          </table:table-cell>
          <table:table-cell table:style-name="Table2.A1" office:value-type="string">
            <text:p text:style-name="Table_20_Contents">А мы уже, дружина, жадни веселия».</text:p>
          </table:table-cell>
          <table:table-cell table:style-name="Table2.A1" office:value-type="string">
            <text:p text:style-name="P3">46</text:p>
          </table:table-cell>
          <table:table-cell table:style-name="Table2.A1" office:value-type="string">
            <text:p text:style-name="P3">Kaj ni, la kompanio, malhavas jam gajon». </text:p>
          </table:table-cell>
        </table:table-row>
        <table:table-row>
          <table:table-cell table:style-name="Table2.A1" office:value-type="string">
            <text:p text:style-name="P3"> </text:p>
          </table:table-cell>
          <table:table-cell table:style-name="Table2.A1" office:value-type="string">
            <text:p text:style-name="Table_20_Heading">12. Золотое слово Святослава</text:p>
          </table:table-cell>
          <table:table-cell table:style-name="Table2.A1" office:value-type="string">
            <text:p text:style-name="P3"> </text:p>
          </table:table-cell>
          <table:table-cell table:style-name="Table2.A1" office:value-type="string">
            <text:p text:style-name="Table_20_Heading">12. La ora parolo de Svetoslavo </text:p>
          </table:table-cell>
        </table:table-row>
        <table:table-row>
          <table:table-cell table:style-name="Table2.A1" office:value-type="string">
            <text:p text:style-name="P3">01</text:p>
          </table:table-cell>
          <table:table-cell table:style-name="Table2.A1" office:value-type="string">
            <text:p text:style-name="Table_20_Contents">Тогда великiй Святъславъ</text:p>
          </table:table-cell>
          <table:table-cell table:style-name="Table2.A1" office:value-type="string">
            <text:p text:style-name="P3">01</text:p>
          </table:table-cell>
          <table:table-cell table:style-name="Table2.A1" office:value-type="string">
            <text:p text:style-name="Table_20_Contents">Tiam la ĉefprinco Svetoslavo </text:p>
          </table:table-cell>
        </table:table-row>
        <table:table-row>
          <table:table-cell table:style-name="Table2.A1" office:value-type="string">
            <text:p text:style-name="P3">02</text:p>
          </table:table-cell>
          <table:table-cell table:style-name="Table2.A1" office:value-type="string">
            <text:p text:style-name="P3">изрони злато слово сльзами смѣшено</text:p>
          </table:table-cell>
          <table:table-cell table:style-name="Table2.A1" office:value-type="string">
            <text:p text:style-name="P3">02</text:p>
          </table:table-cell>
          <table:table-cell table:style-name="Table2.A1" office:value-type="string">
            <text:p text:style-name="Table_20_Contents">eligis oran parolon kun larmoj miksitan </text:p>
          </table:table-cell>
        </table:table-row>
        <table:table-row>
          <table:table-cell table:style-name="Table2.A1" office:value-type="string">
            <text:p text:style-name="P3">03</text:p>
          </table:table-cell>
          <table:table-cell table:style-name="Table2.A1" office:value-type="string">
            <text:p text:style-name="v1">и рече:</text:p>
          </table:table-cell>
          <table:table-cell table:style-name="Table2.A1" office:value-type="string">
            <text:p text:style-name="P3">03</text:p>
          </table:table-cell>
          <table:table-cell table:style-name="Table2.A1" office:value-type="string">
            <text:p text:style-name="v1">kaj li diris: </text:p>
          </table:table-cell>
        </table:table-row>
        <table:table-row>
          <table:table-cell table:style-name="Table2.A1" office:value-type="string">
            <text:p text:style-name="P3">04</text:p>
          </table:table-cell>
          <table:table-cell table:style-name="Table2.A1" office:value-type="string">
            <text:p text:style-name="Table_20_Contents">«О моя сыновчя, Игорю и Всеволоде!</text:p>
          </table:table-cell>
          <table:table-cell table:style-name="Table2.A1" office:value-type="string">
            <text:p text:style-name="P3">04</text:p>
          </table:table-cell>
          <table:table-cell table:style-name="Table2.A1" office:value-type="string">
            <text:p text:style-name="Table_20_Contents">«Ho miaj nevoj, Igoro kaj Vsevolodo! </text:p>
          </table:table-cell>
        </table:table-row>
        <table:table-row>
          <table:table-cell table:style-name="Table2.A1" office:value-type="string">
            <text:p text:style-name="Table_20_Contents"><text:a xlink:type="simple" xlink:href="#N12.5" office:name="12.5R" text:style-name="Internet_20_link" text:visited-style-name="Visited_20_Internet_20_Link"><text:span text:style-name="T15">05</text:span></text:a></text:p>
          </table:table-cell>
          <table:table-cell table:style-name="Table2.A1" office:value-type="string">
            <text:p text:style-name="Table_20_Contents">Рано еста начала</text:p>
          </table:table-cell>
          <table:table-cell table:style-name="Table2.A1" office:value-type="string">
            <text:p text:style-name="Table_20_Contents"><text:a xlink:type="simple" xlink:href="#N12.5" office:name="12.5" text:style-name="Internet_20_link" text:visited-style-name="Visited_20_Internet_20_Link"><text:span text:style-name="T15">05</text:span></text:a></text:p>
          </table:table-cell>
          <table:table-cell table:style-name="Table2.A1" office:value-type="string">
            <text:p text:style-name="Table_20_Contents">Frue vi komencis </text:p>
          </table:table-cell>
        </table:table-row>
        <table:table-row>
          <table:table-cell table:style-name="Table2.A1" office:value-type="string">
            <text:p text:style-name="P3">06</text:p>
          </table:table-cell>
          <table:table-cell table:style-name="Table2.A1" office:value-type="string">
            <text:p text:style-name="v1">Половецкую землю мечи цвѣлити</text:p>
          </table:table-cell>
          <table:table-cell table:style-name="Table2.A1" office:value-type="string">
            <text:p text:style-name="P3">06</text:p>
          </table:table-cell>
          <table:table-cell table:style-name="Table2.A1" office:value-type="string">
            <text:p text:style-name="v1">la Kipĉakan landon per la glavo inciti </text:p>
          </table:table-cell>
        </table:table-row>
        <table:table-row>
          <table:table-cell table:style-name="Table2.A1" office:value-type="string">
            <text:p text:style-name="P3">07</text:p>
          </table:table-cell>
          <table:table-cell table:style-name="Table2.A1" office:value-type="string">
            <text:p text:style-name="v1">а себѣ славы искати.</text:p>
          </table:table-cell>
          <table:table-cell table:style-name="Table2.A1" office:value-type="string">
            <text:p text:style-name="P3">07</text:p>
          </table:table-cell>
          <table:table-cell table:style-name="Table2.A1" office:value-type="string">
            <text:p text:style-name="v1">kaj por vi gloron serĉi. </text:p>
          </table:table-cell>
        </table:table-row>
        <table:table-row>
          <table:table-cell table:style-name="Table2.A1" office:value-type="string">
            <text:p text:style-name="P3">08</text:p>
          </table:table-cell>
          <table:table-cell table:style-name="Table2.A1" office:value-type="string">
            <text:p text:style-name="Table_20_Contents">Нъ не честно одолѣсте</text:p>
          </table:table-cell>
          <table:table-cell table:style-name="Table2.A1" office:value-type="string">
            <text:p text:style-name="P3">08</text:p>
          </table:table-cell>
          <table:table-cell table:style-name="Table2.A1" office:value-type="string">
            <text:p text:style-name="Table_20_Contents">Sed ne venkis vi laŭhonore </text:p>
          </table:table-cell>
        </table:table-row>
        <text:soft-page-break/>
        <table:table-row>
          <table:table-cell table:style-name="Table2.A1" office:value-type="string">
            <text:p text:style-name="P3">09</text:p>
          </table:table-cell>
          <table:table-cell table:style-name="Table2.A1" office:value-type="string">
            <text:p text:style-name="P3">не честно бо кровь поганую пролiясте.</text:p>
          </table:table-cell>
          <table:table-cell table:style-name="Table2.A1" office:value-type="string">
            <text:p text:style-name="P3">09</text:p>
          </table:table-cell>
          <table:table-cell table:style-name="Table2.A1" office:value-type="string">
            <text:p text:style-name="P3">ĉar ne honore la sangon paganan vi verŝis. </text:p>
          </table:table-cell>
        </table:table-row>
        <table:table-row>
          <table:table-cell table:style-name="Table2.A1" office:value-type="string">
            <text:p text:style-name="P3">10</text:p>
          </table:table-cell>
          <table:table-cell table:style-name="Table2.A1" office:value-type="string">
            <text:p text:style-name="Table_20_Contents">Ваю храбрая сердца</text:p>
          </table:table-cell>
          <table:table-cell table:style-name="Table2.A1" office:value-type="string">
            <text:p text:style-name="P3">10</text:p>
          </table:table-cell>
          <table:table-cell table:style-name="Table2.A1" office:value-type="string">
            <text:p text:style-name="Table_20_Contents">Viaj kuraĝaj koroj </text:p>
          </table:table-cell>
        </table:table-row>
        <table:table-row>
          <table:table-cell table:style-name="Table2.A1" office:value-type="string">
            <text:p text:style-name="Table_20_Contents"><text:a xlink:type="simple" xlink:href="#N12.11" office:name="12.11R" text:style-name="Internet_20_link" text:visited-style-name="Visited_20_Internet_20_Link"><text:span text:style-name="T15">11</text:span></text:a></text:p>
          </table:table-cell>
          <table:table-cell table:style-name="Table2.A1" office:value-type="string">
            <text:p text:style-name="v1">въ жестоцемъ харалузѣ скована</text:p>
          </table:table-cell>
          <table:table-cell table:style-name="Table2.A1" office:value-type="string">
            <text:p text:style-name="Table_20_Contents"><text:a xlink:type="simple" xlink:href="#N12.11" office:name="12.11" text:style-name="Internet_20_link" text:visited-style-name="Visited_20_Internet_20_Link"><text:span text:style-name="T15">11</text:span></text:a></text:p>
          </table:table-cell>
          <table:table-cell table:style-name="Table2.A1" office:value-type="string">
            <text:p text:style-name="v1">en firma karolidaĵo forĝitaj </text:p>
          </table:table-cell>
        </table:table-row>
        <table:table-row>
          <table:table-cell table:style-name="Table2.A1" office:value-type="string">
            <text:p text:style-name="P3">12</text:p>
          </table:table-cell>
          <table:table-cell table:style-name="Table2.A1" office:value-type="string">
            <text:p text:style-name="v1">а въ буести закалена,</text:p>
          </table:table-cell>
          <table:table-cell table:style-name="Table2.A1" office:value-type="string">
            <text:p text:style-name="P3">12</text:p>
          </table:table-cell>
          <table:table-cell table:style-name="Table2.A1" office:value-type="string">
            <text:p text:style-name="v1">kaj en furiozo harditaj, </text:p>
          </table:table-cell>
        </table:table-row>
        <table:table-row>
          <table:table-cell table:style-name="Table2.A1" office:value-type="string">
            <text:p text:style-name="P3">13</text:p>
          </table:table-cell>
          <table:table-cell table:style-name="Table2.A1" office:value-type="string">
            <text:p text:style-name="P3">се ли створисте моей сребреней сѣдинѣ?</text:p>
          </table:table-cell>
          <table:table-cell table:style-name="Table2.A1" office:value-type="string">
            <text:p text:style-name="P3">13</text:p>
          </table:table-cell>
          <table:table-cell table:style-name="Table2.A1" office:value-type="string">
            <text:p text:style-name="Table_20_Contents">kion faris vi al mia kapo arĝentogriza? </text:p>
          </table:table-cell>
        </table:table-row>
        <table:table-row>
          <table:table-cell table:style-name="Table2.A1" office:value-type="string">
            <text:p text:style-name="P3">14</text:p>
          </table:table-cell>
          <table:table-cell table:style-name="Table2.A1" office:value-type="string">
            <text:p text:style-name="Table_20_Contents">А уже не вижду власти</text:p>
          </table:table-cell>
          <table:table-cell table:style-name="Table2.A1" office:value-type="string">
            <text:p text:style-name="P3">14</text:p>
          </table:table-cell>
          <table:table-cell table:style-name="Table2.A1" office:value-type="string">
            <text:p text:style-name="Table_20_Contents">Kaj ne plu mi vidas la potencon </text:p>
          </table:table-cell>
        </table:table-row>
        <table:table-row>
          <table:table-cell table:style-name="Table2.A1" office:value-type="string">
            <text:p text:style-name="P3">15</text:p>
          </table:table-cell>
          <table:table-cell table:style-name="Table2.A1" office:value-type="string">
            <text:p text:style-name="v1">сильнаго, и богатаго, и многовоя</text:p>
          </table:table-cell>
          <table:table-cell table:style-name="Table2.A1" office:value-type="string">
            <text:p text:style-name="P3">15</text:p>
          </table:table-cell>
          <table:table-cell table:style-name="Table2.A1" office:value-type="string">
            <text:p text:style-name="v1">de l' forta kaj riĉa kaj multetrupa </text:p>
          </table:table-cell>
        </table:table-row>
        <table:table-row>
          <table:table-cell table:style-name="Table2.A1" office:value-type="string">
            <text:p text:style-name="Table_20_Contents"><text:a xlink:type="simple" xlink:href="#N12.16" office:name="12.16R" text:style-name="Internet_20_link" text:visited-style-name="Visited_20_Internet_20_Link"><text:span text:style-name="T15">16</text:span></text:a></text:p>
          </table:table-cell>
          <table:table-cell table:style-name="Table2.A1" office:value-type="string">
            <text:p text:style-name="Table_20_Contents">брата моего Ярослава,</text:p>
          </table:table-cell>
          <table:table-cell table:style-name="Table2.A1" office:value-type="string">
            <text:p text:style-name="Table_20_Contents"><text:a xlink:type="simple" xlink:href="#N12.16" office:name="12.16" text:style-name="Internet_20_link" text:visited-style-name="Visited_20_Internet_20_Link"><text:span text:style-name="T15">16</text:span></text:a></text:p>
          </table:table-cell>
          <table:table-cell table:style-name="Table2.A1" office:value-type="string">
            <text:p text:style-name="Table_20_Contents">frato mia Jaroslavo, </text:p>
          </table:table-cell>
        </table:table-row>
        <table:table-row>
          <table:table-cell table:style-name="Table2.A1" office:value-type="string">
            <text:p text:style-name="P3">17</text:p>
          </table:table-cell>
          <table:table-cell table:style-name="Table2.A1" office:value-type="string">
            <text:p text:style-name="v1">съ черниговьскими былями,</text:p>
          </table:table-cell>
          <table:table-cell table:style-name="Table2.A1" office:value-type="string">
            <text:p text:style-name="P3">17</text:p>
          </table:table-cell>
          <table:table-cell table:style-name="Table2.A1" office:value-type="string">
            <text:p text:style-name="v1">kun la ĉernigovaj bojaroj </text:p>
          </table:table-cell>
        </table:table-row>
        <table:table-row>
          <table:table-cell table:style-name="Table2.A1" office:value-type="string">
            <text:p text:style-name="P3">18</text:p>
          </table:table-cell>
          <table:table-cell table:style-name="Table2.A1" office:value-type="string">
            <text:p text:style-name="v1">съ могуты,</text:p>
          </table:table-cell>
          <table:table-cell table:style-name="Table2.A1" office:value-type="string">
            <text:p text:style-name="P3">18</text:p>
          </table:table-cell>
          <table:table-cell table:style-name="Table2.A1" office:value-type="string">
            <text:p text:style-name="v1">kun la moŝtuloj </text:p>
          </table:table-cell>
        </table:table-row>
        <table:table-row>
          <table:table-cell table:style-name="Table2.A1" office:value-type="string">
            <text:p text:style-name="Table_20_Contents"><text:a xlink:type="simple" xlink:href="#N12.19" office:name="12.19R" text:style-name="Internet_20_link" text:visited-style-name="Visited_20_Internet_20_Link"><text:span text:style-name="T15">19</text:span></text:a></text:p>
          </table:table-cell>
          <table:table-cell table:style-name="Table2.A1" office:value-type="string">
            <text:p text:style-name="v1">и съ татраны,</text:p>
          </table:table-cell>
          <table:table-cell table:style-name="Table2.A1" office:value-type="string">
            <text:p text:style-name="Table_20_Contents"><text:a xlink:type="simple" xlink:href="#N12.19" office:name="12.19" text:style-name="Internet_20_link" text:visited-style-name="Visited_20_Internet_20_Link"><text:span text:style-name="T15">19</text:span></text:a></text:p>
          </table:table-cell>
          <table:table-cell table:style-name="Table2.A1" office:value-type="string">
            <text:p text:style-name="v1">kaj kun <text:span text:style-name="T1">tatranoj</text:span> </text:p>
          </table:table-cell>
        </table:table-row>
        <table:table-row>
          <table:table-cell table:style-name="Table2.A1" office:value-type="string">
            <text:p text:style-name="P3">20</text:p>
          </table:table-cell>
          <table:table-cell table:style-name="Table2.A1" office:value-type="string">
            <text:p text:style-name="v1">и съ шельбиры,</text:p>
          </table:table-cell>
          <table:table-cell table:style-name="Table2.A1" office:value-type="string">
            <text:p text:style-name="P3">20</text:p>
          </table:table-cell>
          <table:table-cell table:style-name="Table2.A1" office:value-type="string">
            <text:p text:style-name="v1">kaj kun <text:span text:style-name="T1">ŝelbiroj</text:span> </text:p>
          </table:table-cell>
        </table:table-row>
        <table:table-row>
          <table:table-cell table:style-name="Table2.A1" office:value-type="string">
            <text:p text:style-name="P3">21</text:p>
          </table:table-cell>
          <table:table-cell table:style-name="Table2.A1" office:value-type="string">
            <text:p text:style-name="v1">и съ топчакы,</text:p>
          </table:table-cell>
          <table:table-cell table:style-name="Table2.A1" office:value-type="string">
            <text:p text:style-name="P3">21</text:p>
          </table:table-cell>
          <table:table-cell table:style-name="Table2.A1" office:value-type="string">
            <text:p text:style-name="v1">kaj kun <text:span text:style-name="T1">topĉakoj</text:span> </text:p>
          </table:table-cell>
        </table:table-row>
        <table:table-row>
          <table:table-cell table:style-name="Table2.A1" office:value-type="string">
            <text:p text:style-name="P3">22</text:p>
          </table:table-cell>
          <table:table-cell table:style-name="Table2.A1" office:value-type="string">
            <text:p text:style-name="v1">и съ ревугы,</text:p>
          </table:table-cell>
          <table:table-cell table:style-name="Table2.A1" office:value-type="string">
            <text:p text:style-name="P3">22</text:p>
          </table:table-cell>
          <table:table-cell table:style-name="Table2.A1" office:value-type="string">
            <text:p text:style-name="v1">kaj kun <text:span text:style-name="T1">revugoj</text:span> </text:p>
          </table:table-cell>
        </table:table-row>
        <table:table-row>
          <table:table-cell table:style-name="Table2.A1" office:value-type="string">
            <text:p text:style-name="P3">23</text:p>
          </table:table-cell>
          <table:table-cell table:style-name="Table2.A1" office:value-type="string">
            <text:p text:style-name="v1">и съ ольберы.</text:p>
          </table:table-cell>
          <table:table-cell table:style-name="Table2.A1" office:value-type="string">
            <text:p text:style-name="P3">23</text:p>
          </table:table-cell>
          <table:table-cell table:style-name="Table2.A1" office:value-type="string">
            <text:p text:style-name="v1">kaj kun <text:span text:style-name="T1">olberoj.</text:span> </text:p>
          </table:table-cell>
        </table:table-row>
        <table:table-row>
          <table:table-cell table:style-name="Table2.A1" office:value-type="string">
            <text:p text:style-name="Table_20_Contents"><text:a xlink:type="simple" xlink:href="#N12.24" office:name="12.24R" text:style-name="Internet_20_link" text:visited-style-name="Visited_20_Internet_20_Link"><text:span text:style-name="T15">24</text:span></text:a></text:p>
          </table:table-cell>
          <table:table-cell table:style-name="Table2.A1" office:value-type="string">
            <text:p text:style-name="Table_20_Contents">Тiи бо бес щитовь съ засапожникы</text:p>
          </table:table-cell>
          <table:table-cell table:style-name="Table2.A1" office:value-type="string">
            <text:p text:style-name="Table_20_Contents"><text:a xlink:type="simple" xlink:href="#N12.24" office:name="12.24" text:style-name="Internet_20_link" text:visited-style-name="Visited_20_Internet_20_Link"><text:span text:style-name="T15">24</text:span></text:a></text:p>
          </table:table-cell>
          <table:table-cell table:style-name="Table2.A1" office:value-type="string">
            <text:p text:style-name="Table_20_Contents">Ja tiuj sen ŝildoj, kun botponardoj </text:p>
          </table:table-cell>
        </table:table-row>
        <table:table-row>
          <table:table-cell table:style-name="Table2.A1" office:value-type="string">
            <text:p text:style-name="P3">25</text:p>
          </table:table-cell>
          <table:table-cell table:style-name="Table2.A1" office:value-type="string">
            <text:p text:style-name="Table_20_Contents">кликомъ плъкы побѣждаютъ,</text:p>
          </table:table-cell>
          <table:table-cell table:style-name="Table2.A1" office:value-type="string">
            <text:p text:style-name="P3">25</text:p>
          </table:table-cell>
          <table:table-cell table:style-name="Table2.A1" office:value-type="string">
            <text:p text:style-name="Table_20_Contents">per batalkrio trupojn venkas </text:p>
          </table:table-cell>
        </table:table-row>
        <table:table-row>
          <table:table-cell table:style-name="Table2.A1" office:value-type="string">
            <text:p text:style-name="P3">26</text:p>
          </table:table-cell>
          <table:table-cell table:style-name="Table2.A1" office:value-type="string">
            <text:p text:style-name="Table_20_Contents">звонячи въ прадѣднюю славу.</text:p>
          </table:table-cell>
          <table:table-cell table:style-name="Table2.A1" office:value-type="string">
            <text:p text:style-name="P3">26</text:p>
          </table:table-cell>
          <table:table-cell table:style-name="Table2.A1" office:value-type="string">
            <text:p text:style-name="Table_20_Contents">sonorigante la praavan gloron. </text:p>
          </table:table-cell>
        </table:table-row>
        <table:table-row>
          <table:table-cell table:style-name="Table2.A1" office:value-type="string">
            <text:p text:style-name="P3">27</text:p>
          </table:table-cell>
          <table:table-cell table:style-name="Table2.A1" office:value-type="string">
            <text:p text:style-name="Table_20_Contents">Нъ рекосте: „Мужаимѣся сами</text:p>
          </table:table-cell>
          <table:table-cell table:style-name="Table2.A1" office:value-type="string">
            <text:p text:style-name="P3">27</text:p>
          </table:table-cell>
          <table:table-cell table:style-name="Table2.A1" office:value-type="string">
            <text:p text:style-name="Table_20_Contents">Sed vi du diris: „Ni meme produ; </text:p>
          </table:table-cell>
        </table:table-row>
        <table:table-row>
          <table:table-cell table:style-name="Table2.A1" office:value-type="string">
            <text:p text:style-name="Table_20_Contents"><text:a xlink:type="simple" xlink:href="#N12.28" office:name="12.28R" text:style-name="Internet_20_link" text:visited-style-name="Visited_20_Internet_20_Link"><text:span text:style-name="T15">28</text:span></text:a></text:p>
          </table:table-cell>
          <table:table-cell table:style-name="Table2.A1" office:value-type="string">
            <text:p text:style-name="v1">преднюю славу сами похытимъ,</text:p>
          </table:table-cell>
          <table:table-cell table:style-name="Table2.A1" office:value-type="string">
            <text:p text:style-name="Table_20_Contents"><text:a xlink:type="simple" xlink:href="#N12.28" office:name="12.28" text:style-name="Internet_20_link" text:visited-style-name="Visited_20_Internet_20_Link"><text:span text:style-name="T15">28</text:span></text:a></text:p>
          </table:table-cell>
          <table:table-cell table:style-name="Table2.A1" office:value-type="string">
            <text:p text:style-name="v1">la antaŭan gloron meme ni subtenu, </text:p>
          </table:table-cell>
        </table:table-row>
        <text:soft-page-break/>
        <table:table-row>
          <table:table-cell table:style-name="Table2.A1" office:value-type="string">
            <text:p text:style-name="P3">29</text:p>
          </table:table-cell>
          <table:table-cell table:style-name="Table2.A1" office:value-type="string">
            <text:p text:style-name="v1">а заднюю си сами подѣлимъ!“</text:p>
          </table:table-cell>
          <table:table-cell table:style-name="Table2.A1" office:value-type="string">
            <text:p text:style-name="P3">29</text:p>
          </table:table-cell>
          <table:table-cell table:style-name="Table2.A1" office:value-type="string">
            <text:p text:style-name="v1">kaj la postan ni mem dividu!“ </text:p>
          </table:table-cell>
        </table:table-row>
        <table:table-row>
          <table:table-cell table:style-name="Table2.A1" office:value-type="string">
            <text:p text:style-name="P3">30</text:p>
          </table:table-cell>
          <table:table-cell table:style-name="Table2.A1" office:value-type="string">
            <text:p text:style-name="Table_20_Contents">А чи диво ся, братiе, стару помолодити?</text:p>
          </table:table-cell>
          <table:table-cell table:style-name="Table2.A1" office:value-type="string">
            <text:p text:style-name="P3">30</text:p>
          </table:table-cell>
          <table:table-cell table:style-name="Table2.A1" office:value-type="string">
            <text:p text:style-name="Table_20_Contents">Kaj ĉu mirinda estus, fratoj, ke maljunulo rejuniĝu? </text:p>
          </table:table-cell>
        </table:table-row>
        <table:table-row>
          <table:table-cell table:style-name="Table2.A1" office:value-type="string">
            <text:p text:style-name="P3">31</text:p>
          </table:table-cell>
          <table:table-cell table:style-name="Table2.A1" office:value-type="string">
            <text:p text:style-name="Table_20_Contents">Коли соколъ въ мытехъ бываетъ,</text:p>
          </table:table-cell>
          <table:table-cell table:style-name="Table2.A1" office:value-type="string">
            <text:p text:style-name="P3">31</text:p>
          </table:table-cell>
          <table:table-cell table:style-name="Table2.A1" office:value-type="string">
            <text:p text:style-name="Table_20_Contents">Ja eĉ la plumaron ŝanĝanta, </text:p>
          </table:table-cell>
        </table:table-row>
        <table:table-row>
          <table:table-cell table:style-name="Table2.A1" office:value-type="string">
            <text:p text:style-name="P3">32</text:p>
          </table:table-cell>
          <table:table-cell table:style-name="Table2.A1" office:value-type="string">
            <text:p text:style-name="Table_20_Contents">высоко птицъ възбиваетъ:</text:p>
          </table:table-cell>
          <table:table-cell table:style-name="Table2.A1" office:value-type="string">
            <text:p text:style-name="P3">32</text:p>
          </table:table-cell>
          <table:table-cell table:style-name="Table2.A1" office:value-type="string">
            <text:p text:style-name="Table_20_Contents">alten la falko forbatas la birdojn </text:p>
          </table:table-cell>
        </table:table-row>
        <table:table-row>
          <table:table-cell table:style-name="Table2.A1" office:value-type="string">
            <text:p text:style-name="P3">33</text:p>
          </table:table-cell>
          <table:table-cell table:style-name="Table2.A1" office:value-type="string">
            <text:p text:style-name="Table_20_Contents">не дастъ гнѣзда своего въ обиду.</text:p>
          </table:table-cell>
          <table:table-cell table:style-name="Table2.A1" office:value-type="string">
            <text:p text:style-name="P3">33</text:p>
          </table:table-cell>
          <table:table-cell table:style-name="Table2.A1" office:value-type="string">
            <text:p text:style-name="Table_20_Contents">kaj sian neston ĝi ne lasas malrespekti. </text:p>
          </table:table-cell>
        </table:table-row>
        <table:table-row>
          <table:table-cell table:style-name="Table2.A1" office:value-type="string">
            <text:p text:style-name="P3">34</text:p>
          </table:table-cell>
          <table:table-cell table:style-name="Table2.A1" office:value-type="string">
            <text:p text:style-name="Table_20_Contents">Нъ се зло — княже ми непособiе:</text:p>
          </table:table-cell>
          <table:table-cell table:style-name="Table2.A1" office:value-type="string">
            <text:p text:style-name="P3">34</text:p>
          </table:table-cell>
          <table:table-cell table:style-name="Table2.A1" office:value-type="string">
            <text:p text:style-name="P3">Sed jen malbeno: de l' princoj al mi nehelpemo; </text:p>
          </table:table-cell>
        </table:table-row>
        <table:table-row>
          <table:table-cell table:style-name="Table2.A1" office:value-type="string">
            <text:p text:style-name="P3">35</text:p>
          </table:table-cell>
          <table:table-cell table:style-name="Table2.A1" office:value-type="string">
            <text:p text:style-name="Table_20_Contents">наниче ся годины обратиша».</text:p>
          </table:table-cell>
          <table:table-cell table:style-name="Table2.A1" office:value-type="string">
            <text:p text:style-name="P3">35</text:p>
          </table:table-cell>
          <table:table-cell table:style-name="Table2.A1" office:value-type="string">
            <text:p text:style-name="Table_20_Contents">la jaroj sin reversen turnis». </text:p>
          </table:table-cell>
        </table:table-row>
        <table:table-row>
          <table:table-cell table:style-name="Table2.A1" office:value-type="string">
            <text:p text:style-name="P3"> </text:p>
          </table:table-cell>
          <table:table-cell table:style-name="Table2.A1" office:value-type="string">
            <text:p text:style-name="Table_20_Heading">13. Призыв к князьям</text:p>
          </table:table-cell>
          <table:table-cell table:style-name="Table2.A1" office:value-type="string">
            <text:p text:style-name="P3"> </text:p>
          </table:table-cell>
          <table:table-cell table:style-name="Table2.A1" office:value-type="string">
            <text:p text:style-name="Table_20_Heading">13. Voko al la princoj </text:p>
          </table:table-cell>
        </table:table-row>
        <table:table-row>
          <table:table-cell table:style-name="Table2.A1" office:value-type="string">
            <text:p text:style-name="Table_20_Contents"><text:a xlink:type="simple" xlink:href="#N13.1" office:name="13.1R" text:style-name="Internet_20_link" text:visited-style-name="Visited_20_Internet_20_Link"><text:span text:style-name="T15">01</text:span></text:a></text:p>
          </table:table-cell>
          <table:table-cell table:style-name="Table2.A1" office:value-type="string">
            <text:p text:style-name="P21">Се у Римъ кричатъ</text:p>
            <text:p text:style-name="vvosto">подъ саблями половецкыми,</text:p>
          </table:table-cell>
          <table:table-cell table:style-name="Table2.A1" office:value-type="string">
            <text:p text:style-name="Table_20_Contents"><text:a xlink:type="simple" xlink:href="#N13.1" office:name="13.1" text:style-name="Internet_20_link" text:visited-style-name="Visited_20_Internet_20_Link"><text:span text:style-name="T15">01</text:span></text:a></text:p>
          </table:table-cell>
          <table:table-cell table:style-name="Table2.A1" office:value-type="string">
            <text:p text:style-name="P21">Jen rimovanoj ĝemegas</text:p>
            <text:p text:style-name="vvosto">sub la sabroj kipĉakaj </text:p>
          </table:table-cell>
        </table:table-row>
        <table:table-row>
          <table:table-cell table:style-name="Table2.A1" office:value-type="string">
            <text:p text:style-name="Table_20_Contents"><text:a xlink:type="simple" xlink:href="#N13.2" office:name="13.2R" text:style-name="Internet_20_link" text:visited-style-name="Visited_20_Internet_20_Link"><text:span text:style-name="T15">02</text:span></text:a></text:p>
          </table:table-cell>
          <table:table-cell table:style-name="Table2.A1" office:value-type="string">
            <text:p text:style-name="v1">а Володимиръ подъ ранами</text:p>
          </table:table-cell>
          <table:table-cell table:style-name="Table2.A1" office:value-type="string">
            <text:p text:style-name="Table_20_Contents"><text:a xlink:type="simple" xlink:href="#N13.2" office:name="13.2" text:style-name="Internet_20_link" text:visited-style-name="Visited_20_Internet_20_Link"><text:span text:style-name="T15">02</text:span></text:a></text:p>
          </table:table-cell>
          <table:table-cell table:style-name="Table2.A1" office:value-type="string">
            <text:p text:style-name="v1">kaj Vladimiro vunditas; </text:p>
          </table:table-cell>
        </table:table-row>
        <table:table-row>
          <table:table-cell table:style-name="Table2.A1" office:value-type="string">
            <text:p text:style-name="P3">03</text:p>
          </table:table-cell>
          <table:table-cell table:style-name="Table2.A1" office:value-type="string">
            <text:p text:style-name="Table_20_Contents">Туга и тоска сыну Глебову!</text:p>
          </table:table-cell>
          <table:table-cell table:style-name="Table2.A1" office:value-type="string">
            <text:p text:style-name="P3">03</text:p>
          </table:table-cell>
          <table:table-cell table:style-name="Table2.A1" office:value-type="string">
            <text:p text:style-name="Table_20_Contents">dolore kaj vee al la Glebido! </text:p>
          </table:table-cell>
        </table:table-row>
        <table:table-row>
          <table:table-cell table:style-name="Table2.A1" office:value-type="string">
            <text:p text:style-name="Table_20_Contents"><text:a xlink:type="simple" xlink:href="#N13.4" office:name="13.4R" text:style-name="Internet_20_link" text:visited-style-name="Visited_20_Internet_20_Link"><text:span text:style-name="T15">04</text:span></text:a></text:p>
          </table:table-cell>
          <table:table-cell table:style-name="Table2.A1" office:value-type="string">
            <text:p text:style-name="Table_20_Contents">Великый княже Всеволоде!</text:p>
          </table:table-cell>
          <table:table-cell table:style-name="Table2.A1" office:value-type="string">
            <text:p text:style-name="Table_20_Contents"><text:a xlink:type="simple" xlink:href="#N13.4" office:name="13.4" text:style-name="Internet_20_link" text:visited-style-name="Visited_20_Internet_20_Link"><text:span text:style-name="T15">04</text:span></text:a></text:p>
          </table:table-cell>
          <table:table-cell table:style-name="Table2.A1" office:value-type="string">
            <text:p text:style-name="Table_20_Contents">Ho ĉefprinco Vsevolodo! </text:p>
          </table:table-cell>
        </table:table-row>
        <table:table-row>
          <table:table-cell table:style-name="Table2.A1" office:value-type="string">
            <text:p text:style-name="Table_20_Contents"><text:a xlink:type="simple" xlink:href="#N13.5" office:name="13.5R" text:style-name="Internet_20_link" text:visited-style-name="Visited_20_Internet_20_Link"><text:span text:style-name="T15">05</text:span></text:a></text:p>
          </table:table-cell>
          <table:table-cell table:style-name="Table2.A1" office:value-type="string">
            <text:p text:style-name="Table_20_Contents">Не мыслiю ти прелетѣти издалеча</text:p>
          </table:table-cell>
          <table:table-cell table:style-name="Table2.A1" office:value-type="string">
            <text:p text:style-name="Table_20_Contents"><text:a xlink:type="simple" xlink:href="#N13.5" office:name="13.5" text:style-name="Internet_20_link" text:visited-style-name="Visited_20_Internet_20_Link"><text:span text:style-name="T15">05</text:span></text:a></text:p>
          </table:table-cell>
          <table:table-cell table:style-name="Table2.A1" office:value-type="string">
            <text:p text:style-name="P3">Ne pense vi devus alflugos el via malproksimo </text:p>
          </table:table-cell>
        </table:table-row>
        <table:table-row>
          <table:table-cell table:style-name="Table2.A1" office:value-type="string">
            <text:p text:style-name="Table_20_Contents"><text:a xlink:type="simple" xlink:href="#N13.6" office:name="13.6R" text:style-name="Internet_20_link" text:visited-style-name="Visited_20_Internet_20_Link"><text:span text:style-name="T15">06</text:span></text:a></text:p>
          </table:table-cell>
          <table:table-cell table:style-name="Table2.A1" office:value-type="string">
            <text:p text:style-name="v1">отня злата стола поблюсти!</text:p>
          </table:table-cell>
          <table:table-cell table:style-name="Table2.A1" office:value-type="string">
            <text:p text:style-name="Table_20_Contents"><text:a xlink:type="simple" xlink:href="#N13.6" office:name="13.6" text:style-name="Internet_20_link" text:visited-style-name="Visited_20_Internet_20_Link"><text:span text:style-name="T15">06</text:span></text:a></text:p>
          </table:table-cell>
          <table:table-cell table:style-name="Table2.A1" office:value-type="string">
            <text:p text:style-name="v1">la patran oran tronon defendi! </text:p>
          </table:table-cell>
        </table:table-row>
        <table:table-row>
          <table:table-cell table:style-name="Table2.A1" office:value-type="string">
            <text:p text:style-name="P3">07</text:p>
          </table:table-cell>
          <table:table-cell table:style-name="Table2.A1" office:value-type="string">
            <text:p text:style-name="P3">Ты бо можеши Волгу веслы раскропити,</text:p>
          </table:table-cell>
          <table:table-cell table:style-name="Table2.A1" office:value-type="string">
            <text:p text:style-name="P3">07</text:p>
          </table:table-cell>
          <table:table-cell table:style-name="Table2.A1" office:value-type="string">
            <text:p text:style-name="P3">Ja Volgon vi povas per viaj remiloj displaŭdi, </text:p>
          </table:table-cell>
        </table:table-row>
        <table:table-row>
          <table:table-cell table:style-name="Table2.A1" office:value-type="string">
            <text:p text:style-name="P3">08</text:p>
          </table:table-cell>
          <table:table-cell table:style-name="Table2.A1" office:value-type="string">
            <text:p text:style-name="Table_20_Contents">а Донъ шеломы выльяти!</text:p>
          </table:table-cell>
          <table:table-cell table:style-name="Table2.A1" office:value-type="string">
            <text:p text:style-name="P3">08</text:p>
          </table:table-cell>
          <table:table-cell table:style-name="Table2.A1" office:value-type="string">
            <text:p text:style-name="Table_20_Contents">kaj la tutan Donon per la kaskoj elĉerpi! </text:p>
          </table:table-cell>
        </table:table-row>
        <table:table-row>
          <table:table-cell table:style-name="Table2.A1" office:value-type="string">
            <text:p text:style-name="P3">09</text:p>
          </table:table-cell>
          <table:table-cell table:style-name="Table2.A1" office:value-type="string">
            <text:p text:style-name="Table_20_Contents">Аже бы ты былъ,</text:p>
          </table:table-cell>
          <table:table-cell table:style-name="Table2.A1" office:value-type="string">
            <text:p text:style-name="P3">09</text:p>
          </table:table-cell>
          <table:table-cell table:style-name="Table2.A1" office:value-type="string">
            <text:p text:style-name="Table_20_Contents">Se estus vi ‹ĉi tie› </text:p>
          </table:table-cell>
        </table:table-row>
        <table:table-row>
          <table:table-cell table:style-name="Table2.A1" office:value-type="string">
            <text:p text:style-name="Table_20_Contents"><text:a xlink:type="simple" xlink:href="#N13.10" office:name="13.10R" text:style-name="Internet_20_link" text:visited-style-name="Visited_20_Internet_20_Link"><text:span text:style-name="T15">10</text:span></text:a></text:p>
          </table:table-cell>
          <table:table-cell table:style-name="Table2.A1" office:value-type="string">
            <text:p text:style-name="v1">то была бы чага по ногатѣ,</text:p>
          </table:table-cell>
          <table:table-cell table:style-name="Table2.A1" office:value-type="string">
            <text:p text:style-name="Table_20_Contents"><text:a xlink:type="simple" xlink:href="#N13.10" office:name="13.10" text:style-name="Internet_20_link" text:visited-style-name="Visited_20_Internet_20_Link"><text:span text:style-name="T15">10</text:span></text:a></text:p>
          </table:table-cell>
          <table:table-cell table:style-name="Table2.A1" office:value-type="string">
            <text:p text:style-name="v1">sklavinojn oni vendus po groŝo </text:p>
          </table:table-cell>
        </table:table-row>
        <text:soft-page-break/>
        <table:table-row>
          <table:table-cell table:style-name="Table2.A1" office:value-type="string">
            <text:p text:style-name="Table_20_Contents"><text:a xlink:type="simple" xlink:href="#N13.11" office:name="13.11R" text:style-name="Internet_20_link" text:visited-style-name="Visited_20_Internet_20_Link"><text:span text:style-name="T15">11</text:span></text:a></text:p>
          </table:table-cell>
          <table:table-cell table:style-name="Table2.A1" office:value-type="string">
            <text:p text:style-name="v1">а кощей по резанѣ.</text:p>
          </table:table-cell>
          <table:table-cell table:style-name="Table2.A1" office:value-type="string">
            <text:p text:style-name="Table_20_Contents"><text:a xlink:type="simple" xlink:href="#N13.11" office:name="13.11" text:style-name="Internet_20_link" text:visited-style-name="Visited_20_Internet_20_Link"><text:span text:style-name="T15">11</text:span></text:a></text:p>
          </table:table-cell>
          <table:table-cell table:style-name="Table2.A1" office:value-type="string">
            <text:p text:style-name="v1">kaj sklavojn, po duongroŝo. </text:p>
          </table:table-cell>
        </table:table-row>
        <table:table-row>
          <table:table-cell table:style-name="Table2.A1" office:value-type="string">
            <text:p text:style-name="P3">12</text:p>
          </table:table-cell>
          <table:table-cell table:style-name="Table2.A1" office:value-type="string">
            <text:p text:style-name="Table_20_Contents">Ты бо можеши посуху</text:p>
          </table:table-cell>
          <table:table-cell table:style-name="Table2.A1" office:value-type="string">
            <text:p text:style-name="P3">12</text:p>
          </table:table-cell>
          <table:table-cell table:style-name="Table2.A1" office:value-type="string">
            <text:p text:style-name="Table_20_Contents">ĉar sur la seka grundo vi povas </text:p>
          </table:table-cell>
        </table:table-row>
        <table:table-row>
          <table:table-cell table:style-name="Table2.A1" office:value-type="string">
            <text:p text:style-name="Table_20_Contents"><text:a xlink:type="simple" xlink:href="#N13.13" office:name="13.13R" text:style-name="Internet_20_link" text:visited-style-name="Visited_20_Internet_20_Link"><text:span text:style-name="T15">13</text:span></text:a></text:p>
          </table:table-cell>
          <table:table-cell table:style-name="Table2.A1" office:value-type="string">
            <text:p text:style-name="v1">живыми шереширы стрѣляти</text:p>
          </table:table-cell>
          <table:table-cell table:style-name="Table2.A1" office:value-type="string">
            <text:p text:style-name="Table_20_Contents"><text:a xlink:type="simple" xlink:href="#N13.13" office:name="13.13" text:style-name="Internet_20_link" text:visited-style-name="Visited_20_Internet_20_Link"><text:span text:style-name="T15">13</text:span></text:a></text:p>
          </table:table-cell>
          <table:table-cell table:style-name="Table2.A1" office:value-type="string">
            <text:p text:style-name="v1">per vivaj <text:span text:style-name="T1">ŝereŝiroj</text:span> pafi </text:p>
          </table:table-cell>
        </table:table-row>
        <table:table-row>
          <table:table-cell table:style-name="Table2.A1" office:value-type="string">
            <text:p text:style-name="Table_20_Contents"><text:a xlink:type="simple" xlink:href="#N13.14" office:name="13.14R" text:style-name="Internet_20_link" text:visited-style-name="Visited_20_Internet_20_Link"><text:span text:style-name="T15">14</text:span></text:a></text:p>
          </table:table-cell>
          <table:table-cell table:style-name="Table2.A1" office:value-type="string">
            <text:p text:style-name="v1">удалыми сыны Глѣбовы.</text:p>
          </table:table-cell>
          <table:table-cell table:style-name="Table2.A1" office:value-type="string">
            <text:p text:style-name="Table_20_Contents"><text:a xlink:type="simple" xlink:href="#N13.14" office:name="13.14" text:style-name="Internet_20_link" text:visited-style-name="Visited_20_Internet_20_Link"><text:span text:style-name="T15">14</text:span></text:a></text:p>
          </table:table-cell>
          <table:table-cell table:style-name="Table2.A1" office:value-type="string">
            <text:p text:style-name="v1">fare de la bravaj Glebidoj. </text:p>
          </table:table-cell>
        </table:table-row>
        <table:table-row>
          <table:table-cell table:style-name="Table2.A1" office:value-type="string">
            <text:p text:style-name="Table_20_Contents"><text:a xlink:type="simple" xlink:href="#N13.15" office:name="13.15R" text:style-name="Internet_20_link" text:visited-style-name="Visited_20_Internet_20_Link"><text:span text:style-name="T15">15</text:span></text:a></text:p>
          </table:table-cell>
          <table:table-cell table:style-name="Table2.A1" office:value-type="string">
            <text:p text:style-name="Table_20_Contents">Ты, буй Рюриче, и Давыде!</text:p>
          </table:table-cell>
          <table:table-cell table:style-name="Table2.A1" office:value-type="string">
            <text:p text:style-name="Table_20_Contents"><text:a xlink:type="simple" xlink:href="#N13.15" office:name="13.15" text:style-name="Internet_20_link" text:visited-style-name="Visited_20_Internet_20_Link"><text:span text:style-name="T15">15</text:span></text:a></text:p>
          </table:table-cell>
          <table:table-cell table:style-name="Table2.A1" office:value-type="string">
            <text:p text:style-name="Table_20_Contents">Vi, ho batalema Ruriko, kaj Davido! </text:p>
          </table:table-cell>
        </table:table-row>
        <table:table-row>
          <table:table-cell table:style-name="Table2.A1" office:value-type="string">
            <text:p text:style-name="P3">16</text:p>
          </table:table-cell>
          <table:table-cell table:style-name="Table2.A1" office:value-type="string">
            <text:p text:style-name="Table_20_Contents">Не ваю ли ‹вои›</text:p>
          </table:table-cell>
          <table:table-cell table:style-name="Table2.A1" office:value-type="string">
            <text:p text:style-name="P3">16</text:p>
          </table:table-cell>
          <table:table-cell table:style-name="Table2.A1" office:value-type="string">
            <text:p text:style-name="Table_20_Contents">Ĉu ne la viaj </text:p>
          </table:table-cell>
        </table:table-row>
        <table:table-row>
          <table:table-cell table:style-name="Table2.A1" office:value-type="string">
            <text:p text:style-name="P3">17</text:p>
          </table:table-cell>
          <table:table-cell table:style-name="Table2.A1" office:value-type="string">
            <text:p text:style-name="P50">злачеными шеломы по крови плаваша?</text:p>
          </table:table-cell>
          <table:table-cell table:style-name="Table2.A1" office:value-type="string">
            <text:p text:style-name="P3">17</text:p>
          </table:table-cell>
          <table:table-cell table:style-name="Table2.A1" office:value-type="string">
            <text:p text:style-name="P50">per la orumitaj kaskoj en la sango sin banis? </text:p>
          </table:table-cell>
        </table:table-row>
        <table:table-row>
          <table:table-cell table:style-name="Table2.A1" office:value-type="string">
            <text:p text:style-name="P3">18</text:p>
          </table:table-cell>
          <table:table-cell table:style-name="Table2.A1" office:value-type="string">
            <text:p text:style-name="Table_20_Contents">Не ваю ли храбрая дружина</text:p>
          </table:table-cell>
          <table:table-cell table:style-name="Table2.A1" office:value-type="string">
            <text:p text:style-name="P3">18</text:p>
          </table:table-cell>
          <table:table-cell table:style-name="Table2.A1" office:value-type="string">
            <text:p text:style-name="Table_20_Contents">Ĉu ne viaj du bravaj kompanioj </text:p>
          </table:table-cell>
        </table:table-row>
        <table:table-row>
          <table:table-cell table:style-name="Table2.A1" office:value-type="string">
            <text:p text:style-name="P3">19</text:p>
          </table:table-cell>
          <table:table-cell table:style-name="Table2.A1" office:value-type="string">
            <text:p text:style-name="v1">рыкаютъ акы тури,</text:p>
          </table:table-cell>
          <table:table-cell table:style-name="Table2.A1" office:value-type="string">
            <text:p text:style-name="P3">19</text:p>
          </table:table-cell>
          <table:table-cell table:style-name="Table2.A1" office:value-type="string">
            <text:p text:style-name="v1">blekegas kiel uroj </text:p>
          </table:table-cell>
        </table:table-row>
        <table:table-row>
          <table:table-cell table:style-name="Table2.A1" office:value-type="string">
            <text:p text:style-name="P3">20</text:p>
          </table:table-cell>
          <table:table-cell table:style-name="Table2.A1" office:value-type="string">
            <text:p text:style-name="v1">ранены саблями калеными</text:p>
          </table:table-cell>
          <table:table-cell table:style-name="Table2.A1" office:value-type="string">
            <text:p text:style-name="P3">20</text:p>
          </table:table-cell>
          <table:table-cell table:style-name="Table2.A1" office:value-type="string">
            <text:p text:style-name="v1">vunditaj per sabroj harditaj </text:p>
          </table:table-cell>
        </table:table-row>
        <table:table-row>
          <table:table-cell table:style-name="Table2.A1" office:value-type="string">
            <text:p text:style-name="P3">21</text:p>
          </table:table-cell>
          <table:table-cell table:style-name="Table2.A1" office:value-type="string">
            <text:p text:style-name="v1">на полѣ незнаемѣ?</text:p>
          </table:table-cell>
          <table:table-cell table:style-name="Table2.A1" office:value-type="string">
            <text:p text:style-name="P3">21</text:p>
          </table:table-cell>
          <table:table-cell table:style-name="Table2.A1" office:value-type="string">
            <text:p text:style-name="v1">en kampo nekonata? </text:p>
          </table:table-cell>
        </table:table-row>
        <table:table-row>
          <table:table-cell table:style-name="Table2.A1" office:value-type="string">
            <text:p text:style-name="P3">22</text:p>
          </table:table-cell>
          <table:table-cell table:style-name="Table2.A1" office:value-type="string">
            <text:p text:style-name="P3">Вступита, господина, въ злата стремень</text:p>
          </table:table-cell>
          <table:table-cell table:style-name="Table2.A1" office:value-type="string">
            <text:p text:style-name="P3">22</text:p>
          </table:table-cell>
          <table:table-cell table:style-name="Table2.A1" office:value-type="string">
            <text:p text:style-name="Table_20_Contents">Vin levu, sinjoroj, en la oran piedingon, </text:p>
          </table:table-cell>
        </table:table-row>
        <table:table-row>
          <table:table-cell table:style-name="Table2.A1" office:value-type="string">
            <text:p text:style-name="P3">23</text:p>
          </table:table-cell>
          <table:table-cell table:style-name="Table2.A1" office:value-type="string">
            <text:p text:style-name="v1">за обиду сего времени,</text:p>
          </table:table-cell>
          <table:table-cell table:style-name="Table2.A1" office:value-type="string">
            <text:p text:style-name="P3">23</text:p>
          </table:table-cell>
          <table:table-cell table:style-name="Table2.A1" office:value-type="string">
            <text:p text:style-name="v1">pro la ofendo ĉi tempa </text:p>
          </table:table-cell>
        </table:table-row>
        <table:table-row>
          <table:table-cell table:style-name="Table2.A1" office:value-type="string">
            <text:p text:style-name="P3">24</text:p>
          </table:table-cell>
          <table:table-cell table:style-name="Table2.A1" office:value-type="string">
            <text:p text:style-name="v1">за землю Рускую,</text:p>
          </table:table-cell>
          <table:table-cell table:style-name="Table2.A1" office:value-type="string">
            <text:p text:style-name="P3">24</text:p>
          </table:table-cell>
          <table:table-cell table:style-name="Table2.A1" office:value-type="string">
            <text:p text:style-name="v1">pro la lando Rusa, </text:p>
          </table:table-cell>
        </table:table-row>
        <table:table-row>
          <table:table-cell table:style-name="Table2.A1" office:value-type="string">
            <text:p text:style-name="P3">25</text:p>
          </table:table-cell>
          <table:table-cell table:style-name="Table2.A1" office:value-type="string">
            <text:p text:style-name="v1">за раны Игоревы,</text:p>
          </table:table-cell>
          <table:table-cell table:style-name="Table2.A1" office:value-type="string">
            <text:p text:style-name="P3">25</text:p>
          </table:table-cell>
          <table:table-cell table:style-name="Table2.A1" office:value-type="string">
            <text:p text:style-name="v1">pro la vundoj de Igoro, </text:p>
          </table:table-cell>
        </table:table-row>
        <table:table-row>
          <table:table-cell table:style-name="Table2.A1" office:value-type="string">
            <text:p text:style-name="P3">26</text:p>
          </table:table-cell>
          <table:table-cell table:style-name="Table2.A1" office:value-type="string">
            <text:p text:style-name="v2">буего Святъславича!</text:p>
          </table:table-cell>
          <table:table-cell table:style-name="Table2.A1" office:value-type="string">
            <text:p text:style-name="P3">26</text:p>
          </table:table-cell>
          <table:table-cell table:style-name="Table2.A1" office:value-type="string">
            <text:p text:style-name="v2">de la batalema Svetoslavido! </text:p>
          </table:table-cell>
        </table:table-row>
        <table:table-row>
          <table:table-cell table:style-name="Table2.A1" office:value-type="string">
            <text:p text:style-name="Table_20_Contents"><text:a xlink:type="simple" xlink:href="#N13.27" office:name="13.27R" text:style-name="Internet_20_link" text:visited-style-name="Visited_20_Internet_20_Link"><text:span text:style-name="T15">27</text:span></text:a></text:p>
          </table:table-cell>
          <table:table-cell table:style-name="Table2.A1" office:value-type="string">
            <text:p text:style-name="Table_20_Contents">Галичкы Осмомыслѣ Ярославе!</text:p>
          </table:table-cell>
          <table:table-cell table:style-name="Table2.A1" office:value-type="string">
            <text:p text:style-name="Table_20_Contents"><text:a xlink:type="simple" xlink:href="#N13.27" office:name="13.27" text:style-name="Internet_20_link" text:visited-style-name="Visited_20_Internet_20_Link"><text:span text:style-name="T15">27</text:span></text:a></text:p>
          </table:table-cell>
          <table:table-cell table:style-name="Table2.A1" office:value-type="string">
            <text:p text:style-name="Table_20_Contents">Jaroslavo la Okpensa de Galiĉo! </text:p>
          </table:table-cell>
        </table:table-row>
        <table:table-row>
          <table:table-cell table:style-name="Table2.A1" office:value-type="string">
            <text:p text:style-name="Table_20_Contents"><text:a xlink:type="simple" xlink:href="#N13.28" office:name="13.28R" text:style-name="Internet_20_link" text:visited-style-name="Visited_20_Internet_20_Link"><text:span text:style-name="T15">28</text:span></text:a></text:p>
          </table:table-cell>
          <table:table-cell table:style-name="Table2.A1" office:value-type="string">
            <text:p text:style-name="Table_20_Contents">Высоко сѣдиши</text:p>
          </table:table-cell>
          <table:table-cell table:style-name="Table2.A1" office:value-type="string">
            <text:p text:style-name="Table_20_Contents"><text:a xlink:type="simple" xlink:href="#N13.28" office:name="13.28" text:style-name="Internet_20_link" text:visited-style-name="Visited_20_Internet_20_Link"><text:span text:style-name="T15">28</text:span></text:a></text:p>
          </table:table-cell>
          <table:table-cell table:style-name="Table2.A1" office:value-type="string">
            <text:p text:style-name="Table_20_Contents">Alte vi sidas </text:p>
          </table:table-cell>
        </table:table-row>
        <table:table-row>
          <table:table-cell table:style-name="Table2.A1" office:value-type="string">
            <text:p text:style-name="P3">29</text:p>
          </table:table-cell>
          <table:table-cell table:style-name="Table2.A1" office:value-type="string">
            <text:p text:style-name="v1">на своемъ златокованнѣмъ столѣ,</text:p>
          </table:table-cell>
          <table:table-cell table:style-name="Table2.A1" office:value-type="string">
            <text:p text:style-name="P3">29</text:p>
          </table:table-cell>
          <table:table-cell table:style-name="Table2.A1" office:value-type="string">
            <text:p text:style-name="v1">sur via orforĝita trono </text:p>
          </table:table-cell>
        </table:table-row>
        <table:table-row>
          <table:table-cell table:style-name="Table2.A1" office:value-type="string">
            <text:p text:style-name="Table_20_Contents"><text:a xlink:type="simple" xlink:href="#N13.30" office:name="13.30R" text:style-name="Internet_20_link" text:visited-style-name="Visited_20_Internet_20_Link"><text:span text:style-name="T15">30</text:span></text:a></text:p>
          </table:table-cell>
          <table:table-cell table:style-name="Table2.A1" office:value-type="string">
            <text:p text:style-name="Table_20_Contents">подперъ горы Угорскыи</text:p>
          </table:table-cell>
          <table:table-cell table:style-name="Table2.A1" office:value-type="string">
            <text:p text:style-name="Table_20_Contents"><text:a xlink:type="simple" xlink:href="#N13.30" office:name="13.30" text:style-name="Internet_20_link" text:visited-style-name="Visited_20_Internet_20_Link"><text:span text:style-name="T15">30</text:span></text:a></text:p>
          </table:table-cell>
          <table:table-cell table:style-name="Table2.A1" office:value-type="string">
            <text:p text:style-name="Table_20_Contents">la montaron hungaran vi fermis </text:p>
          </table:table-cell>
        </table:table-row>
        <text:soft-page-break/>
        <table:table-row>
          <table:table-cell table:style-name="Table2.A1" office:value-type="string">
            <text:p text:style-name="P3">31</text:p>
          </table:table-cell>
          <table:table-cell table:style-name="Table2.A1" office:value-type="string">
            <text:p text:style-name="v1">своими желѣзными плъкы,</text:p>
          </table:table-cell>
          <table:table-cell table:style-name="Table2.A1" office:value-type="string">
            <text:p text:style-name="P3">31</text:p>
          </table:table-cell>
          <table:table-cell table:style-name="Table2.A1" office:value-type="string">
            <text:p text:style-name="v1">per viaj feraj rotoj, </text:p>
          </table:table-cell>
        </table:table-row>
        <table:table-row>
          <table:table-cell table:style-name="Table2.A1" office:value-type="string">
            <text:p text:style-name="Table_20_Contents"><text:a xlink:type="simple" xlink:href="#N13.32" office:name="13.32R" text:style-name="Internet_20_link" text:visited-style-name="Visited_20_Internet_20_Link"><text:span text:style-name="T15">32</text:span></text:a></text:p>
          </table:table-cell>
          <table:table-cell table:style-name="Table2.A1" office:value-type="string">
            <text:p text:style-name="v1">заступивъ Королеви путь,</text:p>
          </table:table-cell>
          <table:table-cell table:style-name="Table2.A1" office:value-type="string">
            <text:p text:style-name="Table_20_Contents"><text:a xlink:type="simple" xlink:href="#N13.32" office:name="13.32" text:style-name="Internet_20_link" text:visited-style-name="Visited_20_Internet_20_Link"><text:span text:style-name="T15">32</text:span></text:a></text:p>
          </table:table-cell>
          <table:table-cell table:style-name="Table2.A1" office:value-type="string">
            <text:p text:style-name="v1">barinte la vojon al la reĝo, </text:p>
          </table:table-cell>
        </table:table-row>
        <table:table-row>
          <table:table-cell table:style-name="Table2.A1" office:value-type="string">
            <text:p text:style-name="P3">33</text:p>
          </table:table-cell>
          <table:table-cell table:style-name="Table2.A1" office:value-type="string">
            <text:p text:style-name="v1">затворивъ Дунаю ворота,</text:p>
          </table:table-cell>
          <table:table-cell table:style-name="Table2.A1" office:value-type="string">
            <text:p text:style-name="P3">33</text:p>
          </table:table-cell>
          <table:table-cell table:style-name="Table2.A1" office:value-type="string">
            <text:p text:style-name="v1">ŝlosinte al Danubo la pordegon, </text:p>
          </table:table-cell>
        </table:table-row>
        <table:table-row>
          <table:table-cell table:style-name="Table2.A1" office:value-type="string">
            <text:p text:style-name="P3">34</text:p>
          </table:table-cell>
          <table:table-cell table:style-name="Table2.A1" office:value-type="string">
            <text:p text:style-name="v1">меча времены чрезъ облаки,</text:p>
          </table:table-cell>
          <table:table-cell table:style-name="Table2.A1" office:value-type="string">
            <text:p text:style-name="P3">34</text:p>
          </table:table-cell>
          <table:table-cell table:style-name="Table2.A1" office:value-type="string">
            <text:p text:style-name="v1">ĵetante pezaĵojn tra la nubojn, </text:p>
          </table:table-cell>
        </table:table-row>
        <table:table-row>
          <table:table-cell table:style-name="Table2.A1" office:value-type="string">
            <text:p text:style-name="P3">35</text:p>
          </table:table-cell>
          <table:table-cell table:style-name="Table2.A1" office:value-type="string">
            <text:p text:style-name="v1">суды рядя до Дуная.</text:p>
          </table:table-cell>
          <table:table-cell table:style-name="Table2.A1" office:value-type="string">
            <text:p text:style-name="P3">35</text:p>
          </table:table-cell>
          <table:table-cell table:style-name="Table2.A1" office:value-type="string">
            <text:p text:style-name="v1">administrante juĝon ĝis Danubo. </text:p>
          </table:table-cell>
        </table:table-row>
        <table:table-row>
          <table:table-cell table:style-name="Table2.A1" office:value-type="string">
            <text:p text:style-name="P3">36</text:p>
          </table:table-cell>
          <table:table-cell table:style-name="Table2.A1" office:value-type="string">
            <text:p text:style-name="Table_20_Contents">Грозы твоя по землямъ текутъ,</text:p>
          </table:table-cell>
          <table:table-cell table:style-name="Table2.A1" office:value-type="string">
            <text:p text:style-name="P3">36</text:p>
          </table:table-cell>
          <table:table-cell table:style-name="Table2.A1" office:value-type="string">
            <text:p text:style-name="Table_20_Contents">Viaj timindaĵoj fluas tra la landoj </text:p>
          </table:table-cell>
        </table:table-row>
        <table:table-row>
          <table:table-cell table:style-name="Table2.A1" office:value-type="string">
            <text:p text:style-name="Table_20_Contents"><text:a xlink:type="simple" xlink:href="#N13.37" office:name="13.37R" text:style-name="Internet_20_link" text:visited-style-name="Visited_20_Internet_20_Link"><text:span text:style-name="T15">37</text:span></text:a></text:p>
          </table:table-cell>
          <table:table-cell table:style-name="Table2.A1" office:value-type="string">
            <text:p text:style-name="Table_20_Contents">отворяеши Кiеву врата,</text:p>
          </table:table-cell>
          <table:table-cell table:style-name="Table2.A1" office:value-type="string">
            <text:p text:style-name="Table_20_Contents"><text:a xlink:type="simple" xlink:href="#N13.37" office:name="13.37" text:style-name="Internet_20_link" text:visited-style-name="Visited_20_Internet_20_Link"><text:span text:style-name="T15">37</text:span></text:a></text:p>
          </table:table-cell>
          <table:table-cell table:style-name="Table2.A1" office:value-type="string">
            <text:p text:style-name="Table_20_Contents">vi malfermas la pordegojn de Kievo, </text:p>
          </table:table-cell>
        </table:table-row>
        <table:table-row>
          <table:table-cell table:style-name="Table2.A1" office:value-type="string">
            <text:p text:style-name="P3">38</text:p>
          </table:table-cell>
          <table:table-cell table:style-name="Table2.A1" office:value-type="string">
            <text:p text:style-name="Table_20_Contents">стрѣляеши съ отня злата стола</text:p>
          </table:table-cell>
          <table:table-cell table:style-name="Table2.A1" office:value-type="string">
            <text:p text:style-name="P3">38</text:p>
          </table:table-cell>
          <table:table-cell table:style-name="Table2.A1" office:value-type="string">
            <text:p text:style-name="P3">vi turnas la armilojn de via patra ora trono </text:p>
          </table:table-cell>
        </table:table-row>
        <table:table-row>
          <table:table-cell table:style-name="Table2.A1" office:value-type="string">
            <text:p text:style-name="P3">39</text:p>
          </table:table-cell>
          <table:table-cell table:style-name="Table2.A1" office:value-type="string">
            <text:p text:style-name="v1">салътани за землями</text:p>
          </table:table-cell>
          <table:table-cell table:style-name="Table2.A1" office:value-type="string">
            <text:p text:style-name="P3">39</text:p>
          </table:table-cell>
          <table:table-cell table:style-name="Table2.A1" office:value-type="string">
            <text:p text:style-name="v1">kontraŭ sultanoj translandaj; </text:p>
          </table:table-cell>
        </table:table-row>
        <table:table-row>
          <table:table-cell table:style-name="Table2.A1" office:value-type="string">
            <text:p text:style-name="P3">40</text:p>
          </table:table-cell>
          <table:table-cell table:style-name="Table2.A1" office:value-type="string">
            <text:p text:style-name="Table_20_Contents">стрѣляй, господине, Кончака,</text:p>
          </table:table-cell>
          <table:table-cell table:style-name="Table2.A1" office:value-type="string">
            <text:p text:style-name="P3">40</text:p>
          </table:table-cell>
          <table:table-cell table:style-name="Table2.A1" office:value-type="string">
            <text:p text:style-name="Table_20_Contents"><text:span text:style-name="T15">turnu viajn armilojn, sinjoro, kontraŭ Konĉako,</text:span> </text:p>
          </table:table-cell>
        </table:table-row>
        <table:table-row>
          <table:table-cell table:style-name="Table2.A1" office:value-type="string">
            <text:p text:style-name="P3">41</text:p>
          </table:table-cell>
          <table:table-cell table:style-name="Table2.A1" office:value-type="string">
            <text:p text:style-name="v1">поганого кощея,</text:p>
          </table:table-cell>
          <table:table-cell table:style-name="Table2.A1" office:value-type="string">
            <text:p text:style-name="P3">41</text:p>
          </table:table-cell>
          <table:table-cell table:style-name="Table2.A1" office:value-type="string">
            <text:p text:style-name="v1">la pagana hundo, </text:p>
          </table:table-cell>
        </table:table-row>
        <table:table-row>
          <table:table-cell table:style-name="Table2.A1" office:value-type="string">
            <text:p text:style-name="P3">42</text:p>
          </table:table-cell>
          <table:table-cell table:style-name="Table2.A1" office:value-type="string">
            <text:p text:style-name="v1">за землю Рускую,</text:p>
          </table:table-cell>
          <table:table-cell table:style-name="Table2.A1" office:value-type="string">
            <text:p text:style-name="P3">42</text:p>
          </table:table-cell>
          <table:table-cell table:style-name="Table2.A1" office:value-type="string">
            <text:p text:style-name="v1">pro la lando Rusa, </text:p>
          </table:table-cell>
        </table:table-row>
        <table:table-row>
          <table:table-cell table:style-name="Table2.A1" office:value-type="string">
            <text:p text:style-name="P3">43</text:p>
          </table:table-cell>
          <table:table-cell table:style-name="Table2.A1" office:value-type="string">
            <text:p text:style-name="v1">за раны Игоревы,</text:p>
          </table:table-cell>
          <table:table-cell table:style-name="Table2.A1" office:value-type="string">
            <text:p text:style-name="P3">43</text:p>
          </table:table-cell>
          <table:table-cell table:style-name="Table2.A1" office:value-type="string">
            <text:p text:style-name="v1">pro la vundoj de Igoro, </text:p>
          </table:table-cell>
        </table:table-row>
        <table:table-row>
          <table:table-cell table:style-name="Table2.A1" office:value-type="string">
            <text:p text:style-name="P3">44</text:p>
          </table:table-cell>
          <table:table-cell table:style-name="Table2.A1" office:value-type="string">
            <text:p text:style-name="v2">буего Святъславича!</text:p>
          </table:table-cell>
          <table:table-cell table:style-name="Table2.A1" office:value-type="string">
            <text:p text:style-name="P3">44</text:p>
          </table:table-cell>
          <table:table-cell table:style-name="Table2.A1" office:value-type="string">
            <text:p text:style-name="v2">de la batalema Svetoslavido! </text:p>
          </table:table-cell>
        </table:table-row>
        <table:table-row>
          <table:table-cell table:style-name="Table2.A1" office:value-type="string">
            <text:p text:style-name="Table_20_Contents"><text:a xlink:type="simple" xlink:href="#N13.45" office:name="13.45R" text:style-name="Internet_20_link" text:visited-style-name="Visited_20_Internet_20_Link"><text:span text:style-name="T15">45</text:span></text:a></text:p>
          </table:table-cell>
          <table:table-cell table:style-name="Table2.A1" office:value-type="string">
            <text:p text:style-name="Table_20_Contents">А ты, буй Романе, и Мстиславе!</text:p>
          </table:table-cell>
          <table:table-cell table:style-name="Table2.A1" office:value-type="string">
            <text:p text:style-name="Table_20_Contents"><text:a xlink:type="simple" xlink:href="#N13.45" office:name="13.45" text:style-name="Internet_20_link" text:visited-style-name="Visited_20_Internet_20_Link"><text:span text:style-name="T15">45</text:span></text:a></text:p>
          </table:table-cell>
          <table:table-cell table:style-name="Table2.A1" office:value-type="string">
            <text:p text:style-name="P3">Kaj vi, ho batalema Romano, kaj Mstislavo! </text:p>
          </table:table-cell>
        </table:table-row>
        <table:table-row>
          <table:table-cell table:style-name="Table2.A1" office:value-type="string">
            <text:p text:style-name="Table_20_Contents"><text:a xlink:type="simple" xlink:href="#N13.46" office:name="13.46R" text:style-name="Internet_20_link" text:visited-style-name="Visited_20_Internet_20_Link"><text:span text:style-name="T15">46</text:span></text:a></text:p>
          </table:table-cell>
          <table:table-cell table:style-name="Table2.A1" office:value-type="string">
            <text:p text:style-name="P3">Храбрая мысль носитъ васъ умъ на дѣло.</text:p>
          </table:table-cell>
          <table:table-cell table:style-name="Table2.A1" office:value-type="string">
            <text:p text:style-name="Table_20_Contents"><text:a xlink:type="simple" xlink:href="#N13.46" office:name="13.46" text:style-name="Internet_20_link" text:visited-style-name="Visited_20_Internet_20_Link"><text:span text:style-name="T15">46</text:span></text:a></text:p>
          </table:table-cell>
          <table:table-cell table:style-name="Table2.A1" office:value-type="string">
            <text:p text:style-name="P3">Aŭdaca penso puŝas animon vian al la faro; </text:p>
          </table:table-cell>
        </table:table-row>
        <table:table-row>
          <table:table-cell table:style-name="Table2.A1" office:value-type="string">
            <text:p text:style-name="P3">47</text:p>
          </table:table-cell>
          <table:table-cell table:style-name="Table2.A1" office:value-type="string">
            <text:p text:style-name="Table_20_Contents">Высоко плаваеши на дѣло въ буести,</text:p>
          </table:table-cell>
          <table:table-cell table:style-name="Table2.A1" office:value-type="string">
            <text:p text:style-name="P3">47</text:p>
          </table:table-cell>
          <table:table-cell table:style-name="Table2.A1" office:value-type="string">
            <text:p text:style-name="Table_20_Contents">vi alte flugas al la faro en la furiozo, </text:p>
          </table:table-cell>
        </table:table-row>
        <table:table-row>
          <table:table-cell table:style-name="Table2.A1" office:value-type="string">
            <text:p text:style-name="P3">48</text:p>
          </table:table-cell>
          <table:table-cell table:style-name="Table2.A1" office:value-type="string">
            <text:p text:style-name="Table_20_Contents">яко соколъ на вѣтрехъ ширяяся</text:p>
          </table:table-cell>
          <table:table-cell table:style-name="Table2.A1" office:value-type="string">
            <text:p text:style-name="P3">48</text:p>
          </table:table-cell>
          <table:table-cell table:style-name="Table2.A1" office:value-type="string">
            <text:p text:style-name="Table_20_Contents">kiel falko sur la ventoj sterniĝanta </text:p>
          </table:table-cell>
        </table:table-row>
        <table:table-row>
          <table:table-cell table:style-name="Table2.A1" office:value-type="string">
            <text:p text:style-name="P3">49</text:p>
          </table:table-cell>
          <table:table-cell table:style-name="Table2.A1" office:value-type="string">
            <text:p text:style-name="v1">хотя птицю въ буйствѣ одолѣти.</text:p>
          </table:table-cell>
          <table:table-cell table:style-name="Table2.A1" office:value-type="string">
            <text:p text:style-name="P3">49</text:p>
          </table:table-cell>
          <table:table-cell table:style-name="Table2.A1" office:value-type="string">
            <text:p text:style-name="v1">por birdon en freneza lukto venki. </text:p>
          </table:table-cell>
        </table:table-row>
        <table:table-row>
          <table:table-cell table:style-name="Table2.A1" office:value-type="string">
            <text:p text:style-name="Table_20_Contents"><text:a xlink:type="simple" xlink:href="#N13.50" office:name="13.50R" text:style-name="Internet_20_link" text:visited-style-name="Visited_20_Internet_20_Link"><text:span text:style-name="T15">50</text:span></text:a></text:p>
          </table:table-cell>
          <table:table-cell table:style-name="Table2.A1" office:value-type="string">
            <text:p text:style-name="Table_20_Contents">Суть бо у ваю желѣзныи папорзи</text:p>
          </table:table-cell>
          <table:table-cell table:style-name="Table2.A1" office:value-type="string">
            <text:p text:style-name="Table_20_Contents"><text:a xlink:type="simple" xlink:href="#N13.50" office:name="13.50" text:style-name="Internet_20_link" text:visited-style-name="Visited_20_Internet_20_Link"><text:span text:style-name="T15">50</text:span></text:a></text:p>
          </table:table-cell>
          <table:table-cell table:style-name="Table2.A1" office:value-type="string">
            <text:p text:style-name="Table_20_Contents">ĉar ferajn brustkirasojn vi havas </text:p>
          </table:table-cell>
        </table:table-row>
        <text:soft-page-break/>
        <table:table-row>
          <table:table-cell table:style-name="Table2.A1" office:value-type="string">
            <text:p text:style-name="P3">51</text:p>
          </table:table-cell>
          <table:table-cell table:style-name="Table2.A1" office:value-type="string">
            <text:p text:style-name="v1">подъ шеломы латинскими.</text:p>
          </table:table-cell>
          <table:table-cell table:style-name="Table2.A1" office:value-type="string">
            <text:p text:style-name="P3">51</text:p>
          </table:table-cell>
          <table:table-cell table:style-name="Table2.A1" office:value-type="string">
            <text:p text:style-name="v1">sub la kasko latina. </text:p>
          </table:table-cell>
        </table:table-row>
        <table:table-row>
          <table:table-cell table:style-name="Table2.A1" office:value-type="string">
            <text:p text:style-name="P3">52</text:p>
          </table:table-cell>
          <table:table-cell table:style-name="Table2.A1" office:value-type="string">
            <text:p text:style-name="P3">Тѣми тресну земля, и многы страны —</text:p>
          </table:table-cell>
          <table:table-cell table:style-name="Table2.A1" office:value-type="string">
            <text:p text:style-name="P3">52</text:p>
          </table:table-cell>
          <table:table-cell table:style-name="Table2.A1" office:value-type="string">
            <text:p text:style-name="P3">De ili ektremis la tero, kaj multaj popoloj — </text:p>
          </table:table-cell>
        </table:table-row>
        <table:table-row>
          <table:table-cell table:style-name="Table2.A1" office:value-type="string">
            <text:p text:style-name="Table_20_Contents"><text:a xlink:type="simple" xlink:href="#N13.53" office:name="13.53R" text:style-name="Internet_20_link" text:visited-style-name="Visited_20_Internet_20_Link"><text:span text:style-name="T15">53</text:span></text:a></text:p>
          </table:table-cell>
          <table:table-cell table:style-name="Table2.A1" office:value-type="string">
            <text:p text:style-name="v1">Хинова, Литва, Ятвязи, Деремела</text:p>
          </table:table-cell>
          <table:table-cell table:style-name="Table2.A1" office:value-type="string">
            <text:p text:style-name="Table_20_Contents"><text:a xlink:type="simple" xlink:href="#N13.53" office:name="13.53" text:style-name="Internet_20_link" text:visited-style-name="Visited_20_Internet_20_Link"><text:span text:style-name="T15">53</text:span></text:a></text:p>
          </table:table-cell>
          <table:table-cell table:style-name="Table2.A1" office:value-type="string">
            <text:p text:style-name="P50">la ĥinoj, la litovoj, la jatvingoj, la deremeloj </text:p>
          </table:table-cell>
        </table:table-row>
        <table:table-row>
          <table:table-cell table:style-name="Table2.A1" office:value-type="string">
            <text:p text:style-name="P3">54</text:p>
          </table:table-cell>
          <table:table-cell table:style-name="Table2.A1" office:value-type="string">
            <text:p text:style-name="Table_20_Contents">и половци сулици своя повръгоша,</text:p>
          </table:table-cell>
          <table:table-cell table:style-name="Table2.A1" office:value-type="string">
            <text:p text:style-name="P3">54</text:p>
          </table:table-cell>
          <table:table-cell table:style-name="Table2.A1" office:value-type="string">
            <text:p text:style-name="Table_20_Contents">kaj la kipĉakoj siajn lancojn forlasis </text:p>
          </table:table-cell>
        </table:table-row>
        <table:table-row>
          <table:table-cell table:style-name="Table2.A1" office:value-type="string">
            <text:p text:style-name="P3">55</text:p>
          </table:table-cell>
          <table:table-cell table:style-name="Table2.A1" office:value-type="string">
            <text:p text:style-name="v1">а главы своя подклониша</text:p>
          </table:table-cell>
          <table:table-cell table:style-name="Table2.A1" office:value-type="string">
            <text:p text:style-name="P3">55</text:p>
          </table:table-cell>
          <table:table-cell table:style-name="Table2.A1" office:value-type="string">
            <text:p text:style-name="v1">kaj sian kapon klinis </text:p>
          </table:table-cell>
        </table:table-row>
        <table:table-row>
          <table:table-cell table:style-name="Table2.A1" office:value-type="string">
            <text:p text:style-name="P3">56</text:p>
          </table:table-cell>
          <table:table-cell table:style-name="Table2.A1" office:value-type="string">
            <text:p text:style-name="v1">подъ тыи мечи харалужныи.</text:p>
          </table:table-cell>
          <table:table-cell table:style-name="Table2.A1" office:value-type="string">
            <text:p text:style-name="P3">56</text:p>
          </table:table-cell>
          <table:table-cell table:style-name="Table2.A1" office:value-type="string">
            <text:p text:style-name="v1">sub tiujn glavojn Karolidajn. </text:p>
          </table:table-cell>
        </table:table-row>
        <table:table-row>
          <table:table-cell table:style-name="Table2.A1" office:value-type="string">
            <text:p text:style-name="Table_20_Contents"><text:a xlink:type="simple" xlink:href="#N13.57" office:name="13.57R" text:style-name="Internet_20_link" text:visited-style-name="Visited_20_Internet_20_Link"><text:span text:style-name="T15">57</text:span></text:a></text:p>
          </table:table-cell>
          <table:table-cell table:style-name="Table2.A1" office:value-type="string">
            <text:p text:style-name="P22">Нъ уже княже Игорю</text:p>
            <text:p text:style-name="vvosto">утръпѣ солнцю свѣтъ</text:p>
          </table:table-cell>
          <table:table-cell table:style-name="Table2.A1" office:value-type="string">
            <text:p text:style-name="Table_20_Contents"><text:a xlink:type="simple" xlink:href="#N13.57" office:name="13.57" text:style-name="Internet_20_link" text:visited-style-name="Visited_20_Internet_20_Link"><text:span text:style-name="T15">57</text:span></text:a></text:p>
          </table:table-cell>
          <table:table-cell table:style-name="Table2.A1" office:value-type="string">
            <text:p text:style-name="P22">Sed nun, princo, al Igoro</text:p>
            <text:p text:style-name="vvosto">la suna lumo malheliĝis, </text:p>
          </table:table-cell>
        </table:table-row>
        <table:table-row>
          <table:table-cell table:style-name="Table2.A1" office:value-type="string">
            <text:p text:style-name="P3">58</text:p>
          </table:table-cell>
          <table:table-cell table:style-name="Table2.A1" office:value-type="string">
            <text:p text:style-name="Table_20_Contents">а древо не бологомъ листвiе срони:</text:p>
          </table:table-cell>
          <table:table-cell table:style-name="Table2.A1" office:value-type="string">
            <text:p text:style-name="P3">58</text:p>
          </table:table-cell>
          <table:table-cell table:style-name="Table2.A1" office:value-type="string">
            <text:p text:style-name="Table_20_Contents"><text:span text:style-name="T15">kaj ne pro bono falis de la arbo ĝia foliaro:</text:span> </text:p>
          </table:table-cell>
        </table:table-row>
        <table:table-row>
          <table:table-cell table:style-name="Table2.A1" office:value-type="string">
            <text:p text:style-name="Table_20_Contents"><text:a xlink:type="simple" xlink:href="#N13.59" office:name="13.59R" text:style-name="Internet_20_link" text:visited-style-name="Visited_20_Internet_20_Link"><text:span text:style-name="T15">59</text:span></text:a></text:p>
          </table:table-cell>
          <table:table-cell table:style-name="Table2.A1" office:value-type="string">
            <text:p text:style-name="P50">По Ръси и по Сули гради подѣлиша,</text:p>
          </table:table-cell>
          <table:table-cell table:style-name="Table2.A1" office:value-type="string">
            <text:p text:style-name="Table_20_Contents"><text:a xlink:type="simple" xlink:href="#N13.59" office:name="13.59" text:style-name="Internet_20_link" text:visited-style-name="Visited_20_Internet_20_Link"><text:span text:style-name="T15">59</text:span></text:a></text:p>
          </table:table-cell>
          <table:table-cell table:style-name="Table2.A1" office:value-type="string">
            <text:p text:style-name="P50">ĉe Rosjo kaj Sulao la urboj estas dividitaj, </text:p>
          </table:table-cell>
        </table:table-row>
        <table:table-row>
          <table:table-cell table:style-name="Table2.A1" office:value-type="string">
            <text:p text:style-name="Table_20_Contents"><text:a xlink:type="simple" xlink:href="#N13.60" office:name="13.60R" text:style-name="Internet_20_link" text:visited-style-name="Visited_20_Internet_20_Link"><text:span text:style-name="T15">60</text:span></text:a></text:p>
          </table:table-cell>
          <table:table-cell table:style-name="Table2.A1" office:value-type="string">
            <text:p text:style-name="P50">а Игорева храбраго плъку не крѣсити!</text:p>
          </table:table-cell>
          <table:table-cell table:style-name="Table2.A1" office:value-type="string">
            <text:p text:style-name="Table_20_Contents"><text:a xlink:type="simple" xlink:href="#N13.60" office:name="13.60" text:style-name="Internet_20_link" text:visited-style-name="Visited_20_Internet_20_Link"><text:span text:style-name="T15">60</text:span></text:a></text:p>
          </table:table-cell>
          <table:table-cell table:style-name="Table2.A1" office:value-type="string">
            <text:p text:style-name="P50">sed la bravan trupon de Igoro ne revivigi! </text:p>
          </table:table-cell>
        </table:table-row>
        <table:table-row>
          <table:table-cell table:style-name="Table2.A1" office:value-type="string">
            <text:p text:style-name="P3">61</text:p>
          </table:table-cell>
          <table:table-cell table:style-name="Table2.A1" office:value-type="string">
            <text:p text:style-name="Table_20_Contents">Донъ ти, княже, кличетъ</text:p>
          </table:table-cell>
          <table:table-cell table:style-name="Table2.A1" office:value-type="string">
            <text:p text:style-name="P3">61</text:p>
          </table:table-cell>
          <table:table-cell table:style-name="Table2.A1" office:value-type="string">
            <text:p text:style-name="Table_20_Contents">Dono vin, princo, vokas, </text:p>
          </table:table-cell>
        </table:table-row>
        <table:table-row>
          <table:table-cell table:style-name="Table2.A1" office:value-type="string">
            <text:p text:style-name="P3">62</text:p>
          </table:table-cell>
          <table:table-cell table:style-name="Table2.A1" office:value-type="string">
            <text:p text:style-name="Table_20_Contents">и зоветь князи на побѣду.</text:p>
          </table:table-cell>
          <table:table-cell table:style-name="Table2.A1" office:value-type="string">
            <text:p text:style-name="P3">62</text:p>
          </table:table-cell>
          <table:table-cell table:style-name="Table2.A1" office:value-type="string">
            <text:p text:style-name="Table_20_Contents">kaj la princojn instigas al venko. </text:p>
          </table:table-cell>
        </table:table-row>
        <table:table-row>
          <table:table-cell table:style-name="Table2.A1" office:value-type="string">
            <text:p text:style-name="Table_20_Contents"><text:a xlink:type="simple" xlink:href="#N13.63" office:name="13.63R" text:style-name="Internet_20_link" text:visited-style-name="Visited_20_Internet_20_Link"><text:span text:style-name="T15">63</text:span></text:a></text:p>
          </table:table-cell>
          <table:table-cell table:style-name="Table2.A1" office:value-type="string">
            <text:p text:style-name="P23">Олговичи, храбрыи князи,</text:p>
            <text:p text:style-name="vvosto">доспѣли на брань …</text:p>
          </table:table-cell>
          <table:table-cell table:style-name="Table2.A1" office:value-type="string">
            <text:p text:style-name="Table_20_Contents"><text:a xlink:type="simple" xlink:href="#N13.63" office:name="13.63" text:style-name="Internet_20_link" text:visited-style-name="Visited_20_Internet_20_Link"><text:span text:style-name="T15">63</text:span></text:a></text:p>
          </table:table-cell>
          <table:table-cell table:style-name="Table2.A1" office:value-type="string">
            <text:p text:style-name="P24">La Olgidoj, la bravaj princoj,</text:p>
            <text:p text:style-name="vvosto">al la batalo ne malfruis … </text:p>
          </table:table-cell>
        </table:table-row>
        <table:table-row>
          <table:table-cell table:style-name="Table2.A1" office:value-type="string">
            <text:p text:style-name="Table_20_Contents"><text:a xlink:type="simple" xlink:href="#N13.64" office:name="13.64R" text:style-name="Internet_20_link" text:visited-style-name="Visited_20_Internet_20_Link"><text:span text:style-name="T15">64</text:span></text:a></text:p>
          </table:table-cell>
          <table:table-cell table:style-name="Table2.A1" office:value-type="string">
            <text:p text:style-name="Table_20_Contents">Инъгварь и Всеволодъ,</text:p>
          </table:table-cell>
          <table:table-cell table:style-name="Table2.A1" office:value-type="string">
            <text:p text:style-name="Table_20_Contents"><text:a xlink:type="simple" xlink:href="#N13.64" office:name="13.64" text:style-name="Internet_20_link" text:visited-style-name="Visited_20_Internet_20_Link"><text:span text:style-name="T15">64</text:span></text:a></text:p>
          </table:table-cell>
          <table:table-cell table:style-name="Table2.A1" office:value-type="string">
            <text:p text:style-name="Table_20_Contents">Ho Ingvaro kaj Vsevolodo, </text:p>
          </table:table-cell>
        </table:table-row>
        <table:table-row>
          <table:table-cell table:style-name="Table2.A1" office:value-type="string">
            <text:p text:style-name="P3">65</text:p>
          </table:table-cell>
          <table:table-cell table:style-name="Table2.A1" office:value-type="string">
            <text:p text:style-name="Table_20_Contents">и вси три Мстиславичи,</text:p>
          </table:table-cell>
          <table:table-cell table:style-name="Table2.A1" office:value-type="string">
            <text:p text:style-name="P3">65</text:p>
          </table:table-cell>
          <table:table-cell table:style-name="Table2.A1" office:value-type="string">
            <text:p text:style-name="Table_20_Contents">kaj ĉiuj tri Mstislavidoj, </text:p>
          </table:table-cell>
        </table:table-row>
        <table:table-row>
          <table:table-cell table:style-name="Table2.A1" office:value-type="string">
            <text:p text:style-name="Table_20_Contents"><text:a xlink:type="simple" xlink:href="#N13.66" office:name="13.66R" text:style-name="Internet_20_link" text:visited-style-name="Visited_20_Internet_20_Link"><text:span text:style-name="T15">66</text:span></text:a></text:p>
          </table:table-cell>
          <table:table-cell table:style-name="Table2.A1" office:value-type="string">
            <text:p text:style-name="Table_20_Contents">не худа гнѣзда шестокрилци!</text:p>
          </table:table-cell>
          <table:table-cell table:style-name="Table2.A1" office:value-type="string">
            <text:p text:style-name="Table_20_Contents"><text:a xlink:type="simple" xlink:href="#N13.66" office:name="13.66" text:style-name="Internet_20_link" text:visited-style-name="Visited_20_Internet_20_Link"><text:span text:style-name="T15">66</text:span></text:a></text:p>
          </table:table-cell>
          <table:table-cell table:style-name="Table2.A1" office:value-type="string">
            <text:p text:style-name="Table_20_Contents">el neaĉa nesto falkoj sesflugilaj! </text:p>
          </table:table-cell>
        </table:table-row>
        <table:table-row>
          <table:table-cell table:style-name="Table2.A1" office:value-type="string">
            <text:p text:style-name="P3">67</text:p>
          </table:table-cell>
          <table:table-cell table:style-name="Table2.A1" office:value-type="string">
            <text:p text:style-name="P23">Не побѣдными жребiи</text:p>
            <text:p text:style-name="vvosto">собѣ власти расхытисте!</text:p>
          </table:table-cell>
          <table:table-cell table:style-name="Table2.A1" office:value-type="string">
            <text:p text:style-name="P3">67</text:p>
          </table:table-cell>
          <table:table-cell table:style-name="Table2.A1" office:value-type="string">
            <text:p text:style-name="P23">Ne al militŝanco</text:p>
            <text:p text:style-name="vvosto">vi ŝuldas viajn posedaĵojn! </text:p>
          </table:table-cell>
        </table:table-row>
        <text:soft-page-break/>
        <table:table-row>
          <table:table-cell table:style-name="Table2.A1" office:value-type="string">
            <text:p text:style-name="P3">68</text:p>
          </table:table-cell>
          <table:table-cell table:style-name="Table2.A1" office:value-type="string">
            <text:p text:style-name="Table_20_Contents">Кое ваши златыи шеломы</text:p>
          </table:table-cell>
          <table:table-cell table:style-name="Table2.A1" office:value-type="string">
            <text:p text:style-name="P3">68</text:p>
          </table:table-cell>
          <table:table-cell table:style-name="Table2.A1" office:value-type="string">
            <text:p text:style-name="Table_20_Contents">Kie do estas viaj oraj kaskoj </text:p>
          </table:table-cell>
        </table:table-row>
        <table:table-row>
          <table:table-cell table:style-name="Table2.A1" office:value-type="string">
            <text:p text:style-name="P3">69</text:p>
          </table:table-cell>
          <table:table-cell table:style-name="Table2.A1" office:value-type="string">
            <text:p text:style-name="v1">и сулицы ляцкiи</text:p>
          </table:table-cell>
          <table:table-cell table:style-name="Table2.A1" office:value-type="string">
            <text:p text:style-name="P3">69</text:p>
          </table:table-cell>
          <table:table-cell table:style-name="Table2.A1" office:value-type="string">
            <text:p text:style-name="v1">kaj la ĵetlancoj pollandaj, </text:p>
          </table:table-cell>
        </table:table-row>
        <table:table-row>
          <table:table-cell table:style-name="Table2.A1" office:value-type="string">
            <text:p text:style-name="P3">70</text:p>
          </table:table-cell>
          <table:table-cell table:style-name="Table2.A1" office:value-type="string">
            <text:p text:style-name="v1">и щиты?</text:p>
          </table:table-cell>
          <table:table-cell table:style-name="Table2.A1" office:value-type="string">
            <text:p text:style-name="P3">70</text:p>
          </table:table-cell>
          <table:table-cell table:style-name="Table2.A1" office:value-type="string">
            <text:p text:style-name="v1">kaj la ŝildoj? </text:p>
          </table:table-cell>
        </table:table-row>
        <table:table-row>
          <table:table-cell table:style-name="Table2.A1" office:value-type="string">
            <text:p text:style-name="P3">71</text:p>
          </table:table-cell>
          <table:table-cell table:style-name="Table2.A1" office:value-type="string">
            <text:p text:style-name="P23">Загородите полю ворота</text:p>
            <text:p text:style-name="vvosto">своими острыми стрѣлами</text:p>
          </table:table-cell>
          <table:table-cell table:style-name="Table2.A1" office:value-type="string">
            <text:p text:style-name="P3">71</text:p>
          </table:table-cell>
          <table:table-cell table:style-name="Table2.A1" office:value-type="string">
            <text:p text:style-name="P23">Baru la pordegon antaŭ la stepo</text:p>
            <text:p text:style-name="vvosto">per viaj akraj sagoj </text:p>
          </table:table-cell>
        </table:table-row>
        <table:table-row>
          <table:table-cell table:style-name="Table2.A1" office:value-type="string">
            <text:p text:style-name="P3">72</text:p>
          </table:table-cell>
          <table:table-cell table:style-name="Table2.A1" office:value-type="string">
            <text:p text:style-name="v1">за землю Рускую,</text:p>
          </table:table-cell>
          <table:table-cell table:style-name="Table2.A1" office:value-type="string">
            <text:p text:style-name="P3">72</text:p>
          </table:table-cell>
          <table:table-cell table:style-name="Table2.A1" office:value-type="string">
            <text:p text:style-name="v1">pro la lando Rusa, </text:p>
          </table:table-cell>
        </table:table-row>
        <table:table-row>
          <table:table-cell table:style-name="Table2.A1" office:value-type="string">
            <text:p text:style-name="P3">73</text:p>
          </table:table-cell>
          <table:table-cell table:style-name="Table2.A1" office:value-type="string">
            <text:p text:style-name="v1">за раны Игоревы,</text:p>
          </table:table-cell>
          <table:table-cell table:style-name="Table2.A1" office:value-type="string">
            <text:p text:style-name="P3">73</text:p>
          </table:table-cell>
          <table:table-cell table:style-name="Table2.A1" office:value-type="string">
            <text:p text:style-name="v1">pro la vundoj de Igoro, </text:p>
          </table:table-cell>
        </table:table-row>
        <table:table-row>
          <table:table-cell table:style-name="Table2.A1" office:value-type="string">
            <text:p text:style-name="P3">74</text:p>
          </table:table-cell>
          <table:table-cell table:style-name="Table2.A1" office:value-type="string">
            <text:p text:style-name="v2">буего Святъславича!</text:p>
          </table:table-cell>
          <table:table-cell table:style-name="Table2.A1" office:value-type="string">
            <text:p text:style-name="P3">74</text:p>
          </table:table-cell>
          <table:table-cell table:style-name="Table2.A1" office:value-type="string">
            <text:p text:style-name="v2">de la batalema Svetoslavido! </text:p>
          </table:table-cell>
        </table:table-row>
        <table:table-row>
          <table:table-cell table:style-name="Table2.A1" office:value-type="string">
            <text:p text:style-name="P3"> </text:p>
          </table:table-cell>
          <table:table-cell table:style-name="Table2.A1" office:value-type="string">
            <text:p text:style-name="Table_20_Heading">14. Дума об Изяславе Полоцком</text:p>
          </table:table-cell>
          <table:table-cell table:style-name="Table2.A1" office:value-type="string">
            <text:p text:style-name="P3"> </text:p>
          </table:table-cell>
          <table:table-cell table:style-name="Table2.A1" office:value-type="string">
            <text:p text:style-name="Table_20_Heading">14. Ekskurso pri Izeslavo de Polocko </text:p>
          </table:table-cell>
        </table:table-row>
        <table:table-row>
          <table:table-cell table:style-name="Table2.A1" office:value-type="string">
            <text:p text:style-name="Table_20_Contents"><text:a xlink:type="simple" xlink:href="#N14.1" office:name="14.1R" text:style-name="Internet_20_link" text:visited-style-name="Visited_20_Internet_20_Link"><text:span text:style-name="T15">01</text:span></text:a></text:p>
          </table:table-cell>
          <table:table-cell table:style-name="Table2.A1" office:value-type="string">
            <text:p text:style-name="P3">Уже бо Сула не течетъ сребреными струями</text:p>
          </table:table-cell>
          <table:table-cell table:style-name="Table2.A1" office:value-type="string">
            <text:p text:style-name="Table_20_Contents"><text:a xlink:type="simple" xlink:href="#N14.1" office:name="14.1" text:style-name="Internet_20_link" text:visited-style-name="Visited_20_Internet_20_Link"><text:span text:style-name="T15">01</text:span></text:a></text:p>
          </table:table-cell>
          <table:table-cell table:style-name="Table2.A1" office:value-type="string">
            <text:p text:style-name="P3">Ĉar Sulao siajn silkajn striojn jam ne fluigas </text:p>
          </table:table-cell>
        </table:table-row>
        <table:table-row>
          <table:table-cell table:style-name="Table2.A1" office:value-type="string">
            <text:p text:style-name="P3">02</text:p>
          </table:table-cell>
          <table:table-cell table:style-name="Table2.A1" office:value-type="string">
            <text:p text:style-name="v1">къ граду Переяславлю</text:p>
          </table:table-cell>
          <table:table-cell table:style-name="Table2.A1" office:value-type="string">
            <text:p text:style-name="P3">02</text:p>
          </table:table-cell>
          <table:table-cell table:style-name="Table2.A1" office:value-type="string">
            <text:p text:style-name="v1">al la urbo Perejaslavlo </text:p>
          </table:table-cell>
        </table:table-row>
        <table:table-row>
          <table:table-cell table:style-name="Table2.A1" office:value-type="string">
            <text:p text:style-name="P3">03</text:p>
          </table:table-cell>
          <table:table-cell table:style-name="Table2.A1" office:value-type="string">
            <text:p text:style-name="Table_20_Contents">и Двина болотомъ течетъ</text:p>
          </table:table-cell>
          <table:table-cell table:style-name="Table2.A1" office:value-type="string">
            <text:p text:style-name="P3">03</text:p>
          </table:table-cell>
          <table:table-cell table:style-name="Table2.A1" office:value-type="string">
            <text:p text:style-name="Table_20_Contents">kaj Daŭgavo fluas putre </text:p>
          </table:table-cell>
        </table:table-row>
        <table:table-row>
          <table:table-cell table:style-name="Table2.A1" office:value-type="string">
            <text:p text:style-name="P3">04</text:p>
          </table:table-cell>
          <table:table-cell table:style-name="Table2.A1" office:value-type="string">
            <text:p text:style-name="v1">онымъ грознымъ полочаномъ</text:p>
          </table:table-cell>
          <table:table-cell table:style-name="Table2.A1" office:value-type="string">
            <text:p text:style-name="P3">04</text:p>
          </table:table-cell>
          <table:table-cell table:style-name="Table2.A1" office:value-type="string">
            <text:p text:style-name="v1">al tiuj timindaj polockanoj </text:p>
          </table:table-cell>
        </table:table-row>
        <table:table-row>
          <table:table-cell table:style-name="Table2.A1" office:value-type="string">
            <text:p text:style-name="P3">05</text:p>
          </table:table-cell>
          <table:table-cell table:style-name="Table2.A1" office:value-type="string">
            <text:p text:style-name="v2">подъ кликомъ поганыхъ.</text:p>
          </table:table-cell>
          <table:table-cell table:style-name="Table2.A1" office:value-type="string">
            <text:p text:style-name="P3">05</text:p>
          </table:table-cell>
          <table:table-cell table:style-name="Table2.A1" office:value-type="string">
            <text:p text:style-name="v2">sub la batalkrioj de l' paganoj. </text:p>
          </table:table-cell>
        </table:table-row>
        <table:table-row>
          <table:table-cell table:style-name="Table2.A1" office:value-type="string">
            <text:p text:style-name="Table_20_Contents"><text:a xlink:type="simple" xlink:href="#N14.6" office:name="14.6R" text:style-name="Internet_20_link" text:visited-style-name="Visited_20_Internet_20_Link"><text:span text:style-name="T15">06</text:span></text:a></text:p>
          </table:table-cell>
          <table:table-cell table:style-name="Table2.A1" office:value-type="string">
            <text:p text:style-name="P3">Единъ же Изяславъ, сынъ Васильковъ,</text:p>
          </table:table-cell>
          <table:table-cell table:style-name="Table2.A1" office:value-type="string">
            <text:p text:style-name="Table_20_Contents"><text:a xlink:type="simple" xlink:href="#N14.6" office:name="14.6" text:style-name="Internet_20_link" text:visited-style-name="Visited_20_Internet_20_Link"><text:span text:style-name="T15">06</text:span></text:a></text:p>
          </table:table-cell>
          <table:table-cell table:style-name="Table2.A1" office:value-type="string">
            <text:p text:style-name="Table_20_Contents">Do, sola Izeslavo filo de Bazilo </text:p>
          </table:table-cell>
        </table:table-row>
        <table:table-row>
          <table:table-cell table:style-name="Table2.A1" office:value-type="string">
            <text:p text:style-name="P3">07</text:p>
          </table:table-cell>
          <table:table-cell table:style-name="Table2.A1" office:value-type="string">
            <text:p text:style-name="Table_20_Contents">позвони своими острыми мечи</text:p>
          </table:table-cell>
          <table:table-cell table:style-name="Table2.A1" office:value-type="string">
            <text:p text:style-name="P3">07</text:p>
          </table:table-cell>
          <table:table-cell table:style-name="Table2.A1" office:value-type="string">
            <text:p text:style-name="Table_20_Contents">tintigis siajn akrajn glavojn </text:p>
          </table:table-cell>
        </table:table-row>
        <table:table-row>
          <table:table-cell table:style-name="Table2.A1" office:value-type="string">
            <text:p text:style-name="P3">08</text:p>
          </table:table-cell>
          <table:table-cell table:style-name="Table2.A1" office:value-type="string">
            <text:p text:style-name="v1">о шеломы литовскiя,</text:p>
          </table:table-cell>
          <table:table-cell table:style-name="Table2.A1" office:value-type="string">
            <text:p text:style-name="P3">08</text:p>
          </table:table-cell>
          <table:table-cell table:style-name="Table2.A1" office:value-type="string">
            <text:p text:style-name="v1">kontraŭ la kaskoj litovaj, </text:p>
          </table:table-cell>
        </table:table-row>
        <table:table-row>
          <table:table-cell table:style-name="Table2.A1" office:value-type="string">
            <text:p text:style-name="Table_20_Contents"><text:a xlink:type="simple" xlink:href="#N14.9" office:name="14.9R" text:style-name="Internet_20_link" text:visited-style-name="Visited_20_Internet_20_Link"><text:span text:style-name="T15">09</text:span></text:a></text:p>
          </table:table-cell>
          <table:table-cell table:style-name="Table2.A1" office:value-type="string">
            <text:p text:style-name="P3">притрепа славу дѣду своему Всеславу,</text:p>
          </table:table-cell>
          <table:table-cell table:style-name="Table2.A1" office:value-type="string">
            <text:p text:style-name="Table_20_Contents"><text:a xlink:type="simple" xlink:href="#N14.9" office:name="14.9" text:style-name="Internet_20_link" text:visited-style-name="Visited_20_Internet_20_Link"><text:span text:style-name="T15">09</text:span></text:a></text:p>
          </table:table-cell>
          <table:table-cell table:style-name="Table2.A1" office:value-type="string">
            <text:p text:style-name="P3">forfrapis li la gloron de sia avo Vseslavo, </text:p>
          </table:table-cell>
        </table:table-row>
        <text:soft-page-break/>
        <table:table-row>
          <table:table-cell table:style-name="Table2.A1" office:value-type="string">
            <text:p text:style-name="P3">10</text:p>
          </table:table-cell>
          <table:table-cell table:style-name="Table2.A1" office:value-type="string">
            <text:p text:style-name="v1">а самъ подъ чрълеными щиты</text:p>
          </table:table-cell>
          <table:table-cell table:style-name="Table2.A1" office:value-type="string">
            <text:p text:style-name="P3">10</text:p>
          </table:table-cell>
          <table:table-cell table:style-name="Table2.A1" office:value-type="string">
            <text:p text:style-name="v1">kaj mem, sub la ruĝaj ŝildoj, </text:p>
          </table:table-cell>
        </table:table-row>
        <table:table-row>
          <table:table-cell table:style-name="Table2.A1" office:value-type="string">
            <text:p text:style-name="P3">11</text:p>
          </table:table-cell>
          <table:table-cell table:style-name="Table2.A1" office:value-type="string">
            <text:p text:style-name="v2">на кровавѣ травѣ</text:p>
          </table:table-cell>
          <table:table-cell table:style-name="Table2.A1" office:value-type="string">
            <text:p text:style-name="P3">11</text:p>
          </table:table-cell>
          <table:table-cell table:style-name="Table2.A1" office:value-type="string">
            <text:p text:style-name="v2">sur la sanga herbo, </text:p>
          </table:table-cell>
        </table:table-row>
        <table:table-row>
          <table:table-cell table:style-name="Table2.A1" office:value-type="string">
            <text:p text:style-name="P3">12</text:p>
          </table:table-cell>
          <table:table-cell table:style-name="Table2.A1" office:value-type="string">
            <text:p text:style-name="Table_20_Contents">притрепанъ литовскыми мечи.</text:p>
          </table:table-cell>
          <table:table-cell table:style-name="Table2.A1" office:value-type="string">
            <text:p text:style-name="P3">12</text:p>
          </table:table-cell>
          <table:table-cell table:style-name="Table2.A1" office:value-type="string">
            <text:p text:style-name="Table_20_Contents">frapita‹s› de litovaj glavoj. </text:p>
          </table:table-cell>
        </table:table-row>
        <table:table-row>
          <table:table-cell table:style-name="Table2.A1" office:value-type="string">
            <text:p text:style-name="Table_20_Contents"><text:a xlink:type="simple" xlink:href="#N14.13" office:name="14.13R" text:style-name="Internet_20_link" text:visited-style-name="Visited_20_Internet_20_Link"><text:span text:style-name="T15">13</text:span></text:a></text:p>
          </table:table-cell>
          <table:table-cell table:style-name="Table2.A1" office:value-type="string">
            <text:p text:style-name="Table_20_Contents">И схоти ю на кровать, и рекъ:</text:p>
          </table:table-cell>
          <table:table-cell table:style-name="Table2.A1" office:value-type="string">
            <text:p text:style-name="Table_20_Contents"><text:a xlink:type="simple" xlink:href="#N14.13" office:name="14.13" text:style-name="Internet_20_link" text:visited-style-name="Visited_20_Internet_20_Link"><text:span text:style-name="T15">13</text:span></text:a></text:p>
          </table:table-cell>
          <table:table-cell table:style-name="Table2.A1" office:value-type="string">
            <text:p text:style-name="Table_20_Contents">Eliras lia juna sango kaj li diras: </text:p>
          </table:table-cell>
        </table:table-row>
        <table:table-row>
          <table:table-cell table:style-name="Table2.A1" office:value-type="string">
            <text:p text:style-name="P3">14</text:p>
          </table:table-cell>
          <table:table-cell table:style-name="Table2.A1" office:value-type="string">
            <text:p text:style-name="Table_20_Contents">«Дружину твою, княже,</text:p>
          </table:table-cell>
          <table:table-cell table:style-name="Table2.A1" office:value-type="string">
            <text:p text:style-name="P3">14</text:p>
          </table:table-cell>
          <table:table-cell table:style-name="Table2.A1" office:value-type="string">
            <text:p text:style-name="Table_20_Contents">«Vian kompanion, princo, </text:p>
          </table:table-cell>
        </table:table-row>
        <table:table-row>
          <table:table-cell table:style-name="Table2.A1" office:value-type="string">
            <text:p text:style-name="P3">15</text:p>
          </table:table-cell>
          <table:table-cell table:style-name="Table2.A1" office:value-type="string">
            <text:p text:style-name="v1">птиць крилы прiодѣ,</text:p>
          </table:table-cell>
          <table:table-cell table:style-name="Table2.A1" office:value-type="string">
            <text:p text:style-name="P3">15</text:p>
          </table:table-cell>
          <table:table-cell table:style-name="Table2.A1" office:value-type="string">
            <text:p text:style-name="v1">birdaro je siaj flugiloj vestis </text:p>
          </table:table-cell>
        </table:table-row>
        <table:table-row>
          <table:table-cell table:style-name="Table2.A1" office:value-type="string">
            <text:p text:style-name="P3">16</text:p>
          </table:table-cell>
          <table:table-cell table:style-name="Table2.A1" office:value-type="string">
            <text:p text:style-name="v1">а звѣри кровь полизаша».</text:p>
          </table:table-cell>
          <table:table-cell table:style-name="Table2.A1" office:value-type="string">
            <text:p text:style-name="P3">16</text:p>
          </table:table-cell>
          <table:table-cell table:style-name="Table2.A1" office:value-type="string">
            <text:p text:style-name="v1">kaj bestoj lekis ĝian sangon». </text:p>
          </table:table-cell>
        </table:table-row>
        <table:table-row>
          <table:table-cell table:style-name="Table2.A1" office:value-type="string">
            <text:p text:style-name="Table_20_Contents"><text:a xlink:type="simple" xlink:href="#N14.17" office:name="14.17R" text:style-name="Internet_20_link" text:visited-style-name="Visited_20_Internet_20_Link"><text:span text:style-name="T15">17</text:span></text:a></text:p>
          </table:table-cell>
          <table:table-cell table:style-name="Table2.A1" office:value-type="string">
            <text:p text:style-name="Table_20_Contents">Не бысть ту брата Брячяслава</text:p>
          </table:table-cell>
          <table:table-cell table:style-name="Table2.A1" office:value-type="string">
            <text:p text:style-name="Table_20_Contents"><text:a xlink:type="simple" xlink:href="#N14.17" office:name="14.17" text:style-name="Internet_20_link" text:visited-style-name="Visited_20_Internet_20_Link"><text:span text:style-name="T15">17</text:span></text:a></text:p>
          </table:table-cell>
          <table:table-cell table:style-name="Table2.A1" office:value-type="string">
            <text:p text:style-name="Table_20_Contents">De tie foris la frato Breĉislavo, </text:p>
          </table:table-cell>
        </table:table-row>
        <table:table-row>
          <table:table-cell table:style-name="Table2.A1" office:value-type="string">
            <text:p text:style-name="P3">18</text:p>
          </table:table-cell>
          <table:table-cell table:style-name="Table2.A1" office:value-type="string">
            <text:p text:style-name="v1">ни другаго — Всеволода.</text:p>
          </table:table-cell>
          <table:table-cell table:style-name="Table2.A1" office:value-type="string">
            <text:p text:style-name="P3">18</text:p>
          </table:table-cell>
          <table:table-cell table:style-name="Table2.A1" office:value-type="string">
            <text:p text:style-name="v1">forestis la alia, Vsevolodo; </text:p>
          </table:table-cell>
        </table:table-row>
        <table:table-row>
          <table:table-cell table:style-name="Table2.A1" office:value-type="string">
            <text:p text:style-name="P3">19</text:p>
          </table:table-cell>
          <table:table-cell table:style-name="Table2.A1" office:value-type="string">
            <text:p text:style-name="Table_20_Contents">Единъ же изрони жемчюжну душу</text:p>
          </table:table-cell>
          <table:table-cell table:style-name="Table2.A1" office:value-type="string">
            <text:p text:style-name="P3">19</text:p>
          </table:table-cell>
          <table:table-cell table:style-name="Table2.A1" office:value-type="string">
            <text:p text:style-name="Table_20_Contents">sola li ellasis la perlan animon </text:p>
          </table:table-cell>
        </table:table-row>
        <table:table-row>
          <table:table-cell table:style-name="Table2.A1" office:value-type="string">
            <text:p text:style-name="P3">20</text:p>
          </table:table-cell>
          <table:table-cell table:style-name="Table2.A1" office:value-type="string">
            <text:p text:style-name="v1">изъ храбра тѣла</text:p>
          </table:table-cell>
          <table:table-cell table:style-name="Table2.A1" office:value-type="string">
            <text:p text:style-name="P3">20</text:p>
          </table:table-cell>
          <table:table-cell table:style-name="Table2.A1" office:value-type="string">
            <text:p text:style-name="v1">el la kuraĝa korpo </text:p>
          </table:table-cell>
        </table:table-row>
        <table:table-row>
          <table:table-cell table:style-name="Table2.A1" office:value-type="string">
            <text:p text:style-name="P3">21</text:p>
          </table:table-cell>
          <table:table-cell table:style-name="Table2.A1" office:value-type="string">
            <text:p text:style-name="v1">чресъ злато ожерелiе.</text:p>
          </table:table-cell>
          <table:table-cell table:style-name="Table2.A1" office:value-type="string">
            <text:p text:style-name="P3">21</text:p>
          </table:table-cell>
          <table:table-cell table:style-name="Table2.A1" office:value-type="string">
            <text:p text:style-name="v1">tra la ora kolumo. </text:p>
          </table:table-cell>
        </table:table-row>
        <table:table-row>
          <table:table-cell table:style-name="Table2.A1" office:value-type="string">
            <text:p text:style-name="P3">22</text:p>
          </table:table-cell>
          <table:table-cell table:style-name="Table2.A1" office:value-type="string">
            <text:p text:style-name="Table_20_Contents">Унылы голоси, пониче веселiе,</text:p>
          </table:table-cell>
          <table:table-cell table:style-name="Table2.A1" office:value-type="string">
            <text:p text:style-name="P3">22</text:p>
          </table:table-cell>
          <table:table-cell table:style-name="Table2.A1" office:value-type="string">
            <text:p text:style-name="Table_20_Contents">Malgajiĝis la voĉoj, la ĝojo estingiĝis, </text:p>
          </table:table-cell>
        </table:table-row>
        <table:table-row>
          <table:table-cell table:style-name="Table2.A1" office:value-type="string">
            <text:p text:style-name="Table_20_Contents"><text:a xlink:type="simple" xlink:href="#N14.23" office:name="14.23R" text:style-name="Internet_20_link" text:visited-style-name="Visited_20_Internet_20_Link"><text:span text:style-name="T15">23</text:span></text:a></text:p>
          </table:table-cell>
          <table:table-cell table:style-name="Table2.A1" office:value-type="string">
            <text:p text:style-name="Table_20_Contents">трубы трубятъ Городеньскiи …</text:p>
          </table:table-cell>
          <table:table-cell table:style-name="Table2.A1" office:value-type="string">
            <text:p text:style-name="Table_20_Contents"><text:a xlink:type="simple" xlink:href="#N14.23" office:name="14.23" text:style-name="Internet_20_link" text:visited-style-name="Visited_20_Internet_20_Link"><text:span text:style-name="T15">23</text:span></text:a></text:p>
          </table:table-cell>
          <table:table-cell table:style-name="Table2.A1" office:value-type="string">
            <text:p text:style-name="Table_20_Contents">trumpetas en Gorodno la trumpetoj … </text:p>
          </table:table-cell>
        </table:table-row>
        <table:table-row>
          <table:table-cell table:style-name="Table2.A1" office:value-type="string">
            <text:p text:style-name="Table_20_Contents"><text:a xlink:type="simple" xlink:href="#N14.24" office:name="14.24R" text:style-name="Internet_20_link" text:visited-style-name="Visited_20_Internet_20_Link"><text:span text:style-name="T15">24</text:span></text:a></text:p>
          </table:table-cell>
          <table:table-cell table:style-name="Table2.A1" office:value-type="string">
            <text:p text:style-name="Table_20_Contents">Ярославе и вси внуци Всеславли!</text:p>
          </table:table-cell>
          <table:table-cell table:style-name="Table2.A1" office:value-type="string">
            <text:p text:style-name="Table_20_Contents"><text:a xlink:type="simple" xlink:href="#N14.24" office:name="14.24" text:style-name="Internet_20_link" text:visited-style-name="Visited_20_Internet_20_Link"><text:span text:style-name="T15">24</text:span></text:a></text:p>
          </table:table-cell>
          <table:table-cell table:style-name="Table2.A1" office:value-type="string">
            <text:p text:style-name="P3">Ho vi, praidoj de Jaroslavo kaj de Vseslavo! </text:p>
          </table:table-cell>
        </table:table-row>
        <table:table-row>
          <table:table-cell table:style-name="Table2.A1" office:value-type="string">
            <text:p text:style-name="P3">25</text:p>
          </table:table-cell>
          <table:table-cell table:style-name="Table2.A1" office:value-type="string">
            <text:p text:style-name="Table_20_Contents">Уже понизите стязи свои,</text:p>
          </table:table-cell>
          <table:table-cell table:style-name="Table2.A1" office:value-type="string">
            <text:p text:style-name="P3">25</text:p>
          </table:table-cell>
          <table:table-cell table:style-name="Table2.A1" office:value-type="string">
            <text:p text:style-name="Table_20_Contents">Mallevu do viajn standardojn, </text:p>
          </table:table-cell>
        </table:table-row>
        <table:table-row>
          <table:table-cell table:style-name="Table2.A1" office:value-type="string">
            <text:p text:style-name="Table_20_Contents"><text:a xlink:type="simple" xlink:href="#N14.26" office:name="14.26R" text:style-name="Internet_20_link" text:visited-style-name="Visited_20_Internet_20_Link"><text:span text:style-name="T15">26</text:span></text:a></text:p>
          </table:table-cell>
          <table:table-cell table:style-name="Table2.A1" office:value-type="string">
            <text:p text:style-name="Table_20_Contents">вонзите свои мечи вережени.</text:p>
          </table:table-cell>
          <table:table-cell table:style-name="Table2.A1" office:value-type="string">
            <text:p text:style-name="Table_20_Contents"><text:a xlink:type="simple" xlink:href="#N14.26" office:name="14.26" text:style-name="Internet_20_link" text:visited-style-name="Visited_20_Internet_20_Link"><text:span text:style-name="T15">26</text:span></text:a></text:p>
          </table:table-cell>
          <table:table-cell table:style-name="Table2.A1" office:value-type="string">
            <text:p text:style-name="Table_20_Contents">plantu viajn glavojn agacitajn. </text:p>
          </table:table-cell>
        </table:table-row>
        <table:table-row>
          <table:table-cell table:style-name="Table2.A1" office:value-type="string">
            <text:p text:style-name="P3">27</text:p>
          </table:table-cell>
          <table:table-cell table:style-name="Table2.A1" office:value-type="string">
            <text:p text:style-name="P3">Уже бо выскочисте изъ дѣдней славѣ,</text:p>
          </table:table-cell>
          <table:table-cell table:style-name="Table2.A1" office:value-type="string">
            <text:p text:style-name="P3">27</text:p>
          </table:table-cell>
          <table:table-cell table:style-name="Table2.A1" office:value-type="string">
            <text:p text:style-name="Table_20_Contents">Ĉar la prapatran gloron vi jam perdis, </text:p>
          </table:table-cell>
        </table:table-row>
        <table:table-row>
          <table:table-cell table:style-name="Table2.A1" office:value-type="string">
            <text:p text:style-name="P3">28</text:p>
          </table:table-cell>
          <table:table-cell table:style-name="Table2.A1" office:value-type="string">
            <text:p text:style-name="Table_20_Contents">вы бо своими крамолами</text:p>
          </table:table-cell>
          <table:table-cell table:style-name="Table2.A1" office:value-type="string">
            <text:p text:style-name="P3">28</text:p>
          </table:table-cell>
          <table:table-cell table:style-name="Table2.A1" office:value-type="string">
            <text:p text:style-name="Table_20_Contents">ĉar per viaj malakordoj </text:p>
          </table:table-cell>
        </table:table-row>
        <table:table-row>
          <table:table-cell table:style-name="Table2.A1" office:value-type="string">
            <text:p text:style-name="P3">29</text:p>
          </table:table-cell>
          <table:table-cell table:style-name="Table2.A1" office:value-type="string">
            <text:p text:style-name="Table_20_Contents">начясте наводити поганыя</text:p>
          </table:table-cell>
          <table:table-cell table:style-name="Table2.A1" office:value-type="string">
            <text:p text:style-name="P3">29</text:p>
          </table:table-cell>
          <table:table-cell table:style-name="Table2.A1" office:value-type="string">
            <text:p text:style-name="Table_20_Contents">komencis vi venigi la paganojn </text:p>
          </table:table-cell>
        </table:table-row>
        <text:soft-page-break/>
        <table:table-row>
          <table:table-cell table:style-name="Table2.A1" office:value-type="string">
            <text:p text:style-name="Table_20_Contents"><text:a xlink:type="simple" xlink:href="#N14.30" office:name="14.30R" text:style-name="Internet_20_link" text:visited-style-name="Visited_20_Internet_20_Link"><text:span text:style-name="T15">30</text:span></text:a></text:p>
          </table:table-cell>
          <table:table-cell table:style-name="Table2.A1" office:value-type="string">
            <text:p text:style-name="v1">на землю Рускую,</text:p>
          </table:table-cell>
          <table:table-cell table:style-name="Table2.A1" office:value-type="string">
            <text:p text:style-name="Table_20_Contents"><text:a xlink:type="simple" xlink:href="#N14.30" office:name="14.30" text:style-name="Internet_20_link" text:visited-style-name="Visited_20_Internet_20_Link"><text:span text:style-name="T15">30</text:span></text:a></text:p>
          </table:table-cell>
          <table:table-cell table:style-name="Table2.A1" office:value-type="string">
            <text:p text:style-name="v1">en la landon Rusan, </text:p>
          </table:table-cell>
        </table:table-row>
        <table:table-row>
          <table:table-cell table:style-name="Table2.A1" office:value-type="string">
            <text:p text:style-name="Table_20_Contents"><text:a xlink:type="simple" xlink:href="#N14.31" office:name="14.31R" text:style-name="Internet_20_link" text:visited-style-name="Visited_20_Internet_20_Link"><text:span text:style-name="T15">31</text:span></text:a></text:p>
          </table:table-cell>
          <table:table-cell table:style-name="Table2.A1" office:value-type="string">
            <text:p text:style-name="v1">на жизнь Всеславлю</text:p>
          </table:table-cell>
          <table:table-cell table:style-name="Table2.A1" office:value-type="string">
            <text:p text:style-name="Table_20_Contents"><text:a xlink:type="simple" xlink:href="#N14.31" office:name="14.31" text:style-name="Internet_20_link" text:visited-style-name="Visited_20_Internet_20_Link"><text:span text:style-name="T15">31</text:span></text:a></text:p>
          </table:table-cell>
          <table:table-cell table:style-name="Table2.A1" office:value-type="string">
            <text:p text:style-name="v1">en la posedaĵon Vseslavan; </text:p>
          </table:table-cell>
        </table:table-row>
        <table:table-row>
          <table:table-cell table:style-name="Table2.A1" office:value-type="string">
            <text:p text:style-name="P3">32</text:p>
          </table:table-cell>
          <table:table-cell table:style-name="Table2.A1" office:value-type="string">
            <text:p text:style-name="Table_20_Contents">которое бо бѣше насилiе</text:p>
          </table:table-cell>
          <table:table-cell table:style-name="Table2.A1" office:value-type="string">
            <text:p text:style-name="P3">32</text:p>
          </table:table-cell>
          <table:table-cell table:style-name="Table2.A1" office:value-type="string">
            <text:p text:style-name="Table_20_Contents">ĉar per malakordo estiĝis la perforto </text:p>
          </table:table-cell>
        </table:table-row>
        <table:table-row>
          <table:table-cell table:style-name="Table2.A1" office:value-type="string">
            <text:p text:style-name="P3">33</text:p>
          </table:table-cell>
          <table:table-cell table:style-name="Table2.A1" office:value-type="string">
            <text:p text:style-name="v1">отъ земли Половецкыи!</text:p>
          </table:table-cell>
          <table:table-cell table:style-name="Table2.A1" office:value-type="string">
            <text:p text:style-name="P3">33</text:p>
          </table:table-cell>
          <table:table-cell table:style-name="Table2.A1" office:value-type="string">
            <text:p text:style-name="v1">fare de la lando Kipĉaka! </text:p>
          </table:table-cell>
        </table:table-row>
        <table:table-row>
          <table:table-cell table:style-name="Table2.A1" office:value-type="string">
            <text:p text:style-name="P3"> </text:p>
          </table:table-cell>
          <table:table-cell table:style-name="Table2.A1" office:value-type="string">
            <text:p text:style-name="Table_20_Heading">15. Дума о Всеславе Полоцком</text:p>
          </table:table-cell>
          <table:table-cell table:style-name="Table2.A1" office:value-type="string">
            <text:p text:style-name="P3"> </text:p>
          </table:table-cell>
          <table:table-cell table:style-name="Table2.A1" office:value-type="string">
            <text:p text:style-name="Table_20_Heading">15. Ekskurso pri Vseslavo de Polocko </text:p>
          </table:table-cell>
        </table:table-row>
        <table:table-row>
          <table:table-cell table:style-name="Table2.A1" office:value-type="string">
            <text:p text:style-name="Table_20_Contents"><text:a xlink:type="simple" xlink:href="#N15.1" office:name="15.1R" text:style-name="Internet_20_link" text:visited-style-name="Visited_20_Internet_20_Link"><text:span text:style-name="T15">01</text:span></text:a></text:p>
          </table:table-cell>
          <table:table-cell table:style-name="Table2.A1" office:value-type="string">
            <text:p text:style-name="Table_20_Contents">На седьмомъ вѣцѣ Трояни</text:p>
          </table:table-cell>
          <table:table-cell table:style-name="Table2.A1" office:value-type="string">
            <text:p text:style-name="Table_20_Contents"><text:a xlink:type="simple" xlink:href="#N15.1" office:name="15.1" text:style-name="Internet_20_link" text:visited-style-name="Visited_20_Internet_20_Link"><text:span text:style-name="T15">01</text:span></text:a></text:p>
          </table:table-cell>
          <table:table-cell table:style-name="Table2.A1" office:value-type="string">
            <text:p text:style-name="Table_20_Contents">En la sepa periodo de Trojano </text:p>
          </table:table-cell>
        </table:table-row>
        <table:table-row>
          <table:table-cell table:style-name="Table2.A1" office:value-type="string">
            <text:p text:style-name="P3">02</text:p>
          </table:table-cell>
          <table:table-cell table:style-name="Table2.A1" office:value-type="string">
            <text:p text:style-name="Table_20_Contents">връже Всеславъ жребiй</text:p>
          </table:table-cell>
          <table:table-cell table:style-name="Table2.A1" office:value-type="string">
            <text:p text:style-name="P3">02</text:p>
          </table:table-cell>
          <table:table-cell table:style-name="Table2.A1" office:value-type="string">
            <text:p text:style-name="Table_20_Contents">lotis Vseslavo </text:p>
          </table:table-cell>
        </table:table-row>
        <table:table-row>
          <table:table-cell table:style-name="Table2.A1" office:value-type="string">
            <text:p text:style-name="P3">03</text:p>
          </table:table-cell>
          <table:table-cell table:style-name="Table2.A1" office:value-type="string">
            <text:p text:style-name="v1">о дѣвицю себѣ любу.</text:p>
          </table:table-cell>
          <table:table-cell table:style-name="Table2.A1" office:value-type="string">
            <text:p text:style-name="P3">03</text:p>
          </table:table-cell>
          <table:table-cell table:style-name="Table2.A1" office:value-type="string">
            <text:p text:style-name="v1">pri junulino de li dezirata; </text:p>
          </table:table-cell>
        </table:table-row>
        <table:table-row>
          <table:table-cell table:style-name="Table2.A1" office:value-type="string">
            <text:p text:style-name="Table_20_Contents"><text:a xlink:type="simple" xlink:href="#N15.4" office:name="15.4R" text:style-name="Internet_20_link" text:visited-style-name="Visited_20_Internet_20_Link"><text:span text:style-name="T15">04</text:span></text:a></text:p>
          </table:table-cell>
          <table:table-cell table:style-name="Table2.A1" office:value-type="string">
            <text:p text:style-name="Table_20_Contents">Тъй клюками подпръся о кони</text:p>
          </table:table-cell>
          <table:table-cell table:style-name="Table2.A1" office:value-type="string">
            <text:p text:style-name="Table_20_Contents"><text:a xlink:type="simple" xlink:href="#N15.4" office:name="15.4" text:style-name="Internet_20_link" text:visited-style-name="Visited_20_Internet_20_Link"><text:span text:style-name="T15">04</text:span></text:a></text:p>
          </table:table-cell>
          <table:table-cell table:style-name="Table2.A1" office:value-type="string">
            <text:p text:style-name="Table_20_Contents">per artifikoj li sin apogis je ĉevaloj </text:p>
          </table:table-cell>
        </table:table-row>
        <table:table-row>
          <table:table-cell table:style-name="Table2.A1" office:value-type="string">
            <text:p text:style-name="P3">05</text:p>
          </table:table-cell>
          <table:table-cell table:style-name="Table2.A1" office:value-type="string">
            <text:p text:style-name="Table_20_Contents">и скочи къ граду Кыеву</text:p>
          </table:table-cell>
          <table:table-cell table:style-name="Table2.A1" office:value-type="string">
            <text:p text:style-name="P3">05</text:p>
          </table:table-cell>
          <table:table-cell table:style-name="Table2.A1" office:value-type="string">
            <text:p text:style-name="Table_20_Contents">kaj saltis al la urbo Kievo </text:p>
          </table:table-cell>
        </table:table-row>
        <table:table-row>
          <table:table-cell table:style-name="Table2.A1" office:value-type="string">
            <text:p text:style-name="Table_20_Contents"><text:a xlink:type="simple" xlink:href="#N15.6" office:name="15.6R" text:style-name="Internet_20_link" text:visited-style-name="Visited_20_Internet_20_Link"><text:span text:style-name="T15">06</text:span></text:a></text:p>
          </table:table-cell>
          <table:table-cell table:style-name="Table2.A1" office:value-type="string">
            <text:p text:style-name="Table_20_Contents">и дотчеся стружiемъ</text:p>
          </table:table-cell>
          <table:table-cell table:style-name="Table2.A1" office:value-type="string">
            <text:p text:style-name="Table_20_Contents"><text:a xlink:type="simple" xlink:href="#N15.6" office:name="15.6" text:style-name="Internet_20_link" text:visited-style-name="Visited_20_Internet_20_Link"><text:span text:style-name="T15">06</text:span></text:a></text:p>
          </table:table-cell>
          <table:table-cell table:style-name="Table2.A1" office:value-type="string">
            <text:p text:style-name="Table_20_Contents">kaj tuŝis per la lancpintingo </text:p>
          </table:table-cell>
        </table:table-row>
        <table:table-row>
          <table:table-cell table:style-name="Table2.A1" office:value-type="string">
            <text:p text:style-name="P3">07</text:p>
          </table:table-cell>
          <table:table-cell table:style-name="Table2.A1" office:value-type="string">
            <text:p text:style-name="v1">злата стола Кiевскаго.</text:p>
          </table:table-cell>
          <table:table-cell table:style-name="Table2.A1" office:value-type="string">
            <text:p text:style-name="P3">07</text:p>
          </table:table-cell>
          <table:table-cell table:style-name="Table2.A1" office:value-type="string">
            <text:p text:style-name="v1">la oran tronon Kievan. </text:p>
          </table:table-cell>
        </table:table-row>
        <table:table-row>
          <table:table-cell table:style-name="Table2.A1" office:value-type="string">
            <text:p text:style-name="Table_20_Contents"><text:a xlink:type="simple" xlink:href="#N15.8" office:name="15.8R" text:style-name="Internet_20_link" text:visited-style-name="Visited_20_Internet_20_Link"><text:span text:style-name="T15">08</text:span></text:a></text:p>
          </table:table-cell>
          <table:table-cell table:style-name="Table2.A1" office:value-type="string">
            <text:p text:style-name="Table_20_Contents">Скочи отъ нихъ лютымъ звѣремъ</text:p>
          </table:table-cell>
          <table:table-cell table:style-name="Table2.A1" office:value-type="string">
            <text:p text:style-name="Table_20_Contents"><text:a xlink:type="simple" xlink:href="#N15.8" office:name="15.8" text:style-name="Internet_20_link" text:visited-style-name="Visited_20_Internet_20_Link"><text:span text:style-name="T15">08</text:span></text:a></text:p>
          </table:table-cell>
          <table:table-cell table:style-name="Table2.A1" office:value-type="string">
            <text:p text:style-name="Table_20_Contents">De ili kiel linko saltis li </text:p>
          </table:table-cell>
        </table:table-row>
        <table:table-row>
          <table:table-cell table:style-name="Table2.A1" office:value-type="string">
            <text:p text:style-name="P3">09</text:p>
          </table:table-cell>
          <table:table-cell table:style-name="Table2.A1" office:value-type="string">
            <text:p text:style-name="v1">въ плъночи изъ Бѣла-града,</text:p>
          </table:table-cell>
          <table:table-cell table:style-name="Table2.A1" office:value-type="string">
            <text:p text:style-name="P3">09</text:p>
          </table:table-cell>
          <table:table-cell table:style-name="Table2.A1" office:value-type="string">
            <text:p text:style-name="v1">el Belgorodo en profunda nokto </text:p>
          </table:table-cell>
        </table:table-row>
        <table:table-row>
          <table:table-cell table:style-name="Table2.A1" office:value-type="string">
            <text:p text:style-name="P3">10</text:p>
          </table:table-cell>
          <table:table-cell table:style-name="Table2.A1" office:value-type="string">
            <text:p text:style-name="v1">обѣсися синѣ мьглѣ</text:p>
          </table:table-cell>
          <table:table-cell table:style-name="Table2.A1" office:value-type="string">
            <text:p text:style-name="P3">10</text:p>
          </table:table-cell>
          <table:table-cell table:style-name="Table2.A1" office:value-type="string">
            <text:p text:style-name="v1">sin envolvinte en nebulon bluan; </text:p>
          </table:table-cell>
        </table:table-row>
        <table:table-row>
          <table:table-cell table:style-name="Table2.A1" office:value-type="string">
            <text:p text:style-name="Table_20_Contents"><text:a xlink:type="simple" xlink:href="#N15.11" office:name="15.11R" text:style-name="Internet_20_link" text:visited-style-name="Visited_20_Internet_20_Link"><text:span text:style-name="T15">11</text:span></text:a></text:p>
          </table:table-cell>
          <table:table-cell table:style-name="Table2.A1" office:value-type="string">
            <text:p text:style-name="Table_20_Contents">утръ же воззни стрикусы</text:p>
          </table:table-cell>
          <table:table-cell table:style-name="Table2.A1" office:value-type="string">
            <text:p text:style-name="Table_20_Contents"><text:a xlink:type="simple" xlink:href="#N15.11" office:name="15.11" text:style-name="Internet_20_link" text:visited-style-name="Visited_20_Internet_20_Link"><text:span text:style-name="T15">11</text:span></text:a></text:p>
          </table:table-cell>
          <table:table-cell table:style-name="Table2.A1" office:value-type="string">
            <text:p text:style-name="Table_20_Contents">elŝiris da bonŝanco li tri pecojn: </text:p>
          </table:table-cell>
        </table:table-row>
        <table:table-row>
          <table:table-cell table:style-name="Table2.A1" office:value-type="string">
            <text:p text:style-name="Table_20_Contents"><text:a xlink:type="simple" xlink:href="#N15.12" office:name="15.12R" text:style-name="Internet_20_link" text:visited-style-name="Visited_20_Internet_20_Link"><text:span text:style-name="T15">12</text:span></text:a></text:p>
          </table:table-cell>
          <table:table-cell table:style-name="Table2.A1" office:value-type="string">
            <text:p text:style-name="Table_20_Contents">оттвори врата Нову-граду,</text:p>
          </table:table-cell>
          <table:table-cell table:style-name="Table2.A1" office:value-type="string">
            <text:p text:style-name="Table_20_Contents"><text:a xlink:type="simple" xlink:href="#N15.12" office:name="15.12" text:style-name="Internet_20_link" text:visited-style-name="Visited_20_Internet_20_Link"><text:span text:style-name="T15">12</text:span></text:a></text:p>
          </table:table-cell>
          <table:table-cell table:style-name="Table2.A1" office:value-type="string">
            <text:p text:style-name="Table_20_Contents">malfermis la pordegon de Novgorodo, </text:p>
          </table:table-cell>
        </table:table-row>
        <table:table-row>
          <table:table-cell table:style-name="Table2.A1" office:value-type="string">
            <text:p text:style-name="Table_20_Contents"><text:a xlink:type="simple" xlink:href="#N15.13" office:name="15.13R" text:style-name="Internet_20_link" text:visited-style-name="Visited_20_Internet_20_Link"><text:span text:style-name="T15">13</text:span></text:a></text:p>
          </table:table-cell>
          <table:table-cell table:style-name="Table2.A1" office:value-type="string">
            <text:p text:style-name="Table_20_Contents">разшибе славу Ярославу,</text:p>
          </table:table-cell>
          <table:table-cell table:style-name="Table2.A1" office:value-type="string">
            <text:p text:style-name="Table_20_Contents"><text:a xlink:type="simple" xlink:href="#N15.13" office:name="15.13" text:style-name="Internet_20_link" text:visited-style-name="Visited_20_Internet_20_Link"><text:span text:style-name="T15">13</text:span></text:a></text:p>
          </table:table-cell>
          <table:table-cell table:style-name="Table2.A1" office:value-type="string">
            <text:p text:style-name="Table_20_Contents">disbatis la gloron de Jaroslavo, </text:p>
          </table:table-cell>
        </table:table-row>
        <text:soft-page-break/>
        <table:table-row>
          <table:table-cell table:style-name="Table2.A1" office:value-type="string">
            <text:p text:style-name="Table_20_Contents"><text:a xlink:type="simple" xlink:href="#N15.14" office:name="15.14R" text:style-name="Internet_20_link" text:visited-style-name="Visited_20_Internet_20_Link"><text:span text:style-name="T15">14</text:span></text:a></text:p>
          </table:table-cell>
          <table:table-cell table:style-name="Table2.A1" office:value-type="string">
            <text:p text:style-name="P3">скочи влъкомъ до Немиги съ Дудутокъ.</text:p>
          </table:table-cell>
          <table:table-cell table:style-name="Table2.A1" office:value-type="string">
            <text:p text:style-name="Table_20_Contents"><text:a xlink:type="simple" xlink:href="#N15.14" office:name="15.14" text:style-name="Internet_20_link" text:visited-style-name="Visited_20_Internet_20_Link"><text:span text:style-name="T15">14</text:span></text:a></text:p>
          </table:table-cell>
          <table:table-cell table:style-name="Table2.A1" office:value-type="string">
            <text:p text:style-name="Table_20_Contents">lupe saltis al Nemigo de Dudutkoj. </text:p>
          </table:table-cell>
        </table:table-row>
        <table:table-row>
          <table:table-cell table:style-name="Table2.A1" office:value-type="string">
            <text:p text:style-name="P3">15</text:p>
          </table:table-cell>
          <table:table-cell table:style-name="Table2.A1" office:value-type="string">
            <text:p text:style-name="Table_20_Contents">На Немизѣ снопы стелютъ головами,</text:p>
          </table:table-cell>
          <table:table-cell table:style-name="Table2.A1" office:value-type="string">
            <text:p text:style-name="P3">15</text:p>
          </table:table-cell>
          <table:table-cell table:style-name="Table2.A1" office:value-type="string">
            <text:p text:style-name="P3">Ĉe Nemigo homkapajn garbojn oni sternas, </text:p>
          </table:table-cell>
        </table:table-row>
        <table:table-row>
          <table:table-cell table:style-name="Table2.A1" office:value-type="string">
            <text:p text:style-name="P3">16</text:p>
          </table:table-cell>
          <table:table-cell table:style-name="Table2.A1" office:value-type="string">
            <text:p text:style-name="Table_20_Contents">молотятъ чепи харалужными,</text:p>
          </table:table-cell>
          <table:table-cell table:style-name="Table2.A1" office:value-type="string">
            <text:p text:style-name="P3">16</text:p>
          </table:table-cell>
          <table:table-cell table:style-name="Table2.A1" office:value-type="string">
            <text:p text:style-name="Table_20_Contents">per draŝiloj Karolidaj oni draŝas, </text:p>
          </table:table-cell>
        </table:table-row>
        <table:table-row>
          <table:table-cell table:style-name="Table2.A1" office:value-type="string">
            <text:p text:style-name="P3">17</text:p>
          </table:table-cell>
          <table:table-cell table:style-name="Table2.A1" office:value-type="string">
            <text:p text:style-name="Table_20_Contents">на тоцѣ животъ кладутъ,</text:p>
          </table:table-cell>
          <table:table-cell table:style-name="Table2.A1" office:value-type="string">
            <text:p text:style-name="P3">17</text:p>
          </table:table-cell>
          <table:table-cell table:style-name="Table2.A1" office:value-type="string">
            <text:p text:style-name="Table_20_Contents">sur la draŝejon la vivon oni metas, </text:p>
          </table:table-cell>
        </table:table-row>
        <table:table-row>
          <table:table-cell table:style-name="Table2.A1" office:value-type="string">
            <text:p text:style-name="P3">18</text:p>
          </table:table-cell>
          <table:table-cell table:style-name="Table2.A1" office:value-type="string">
            <text:p text:style-name="Table_20_Contents">вѣютъ душу отъ тѣла.</text:p>
          </table:table-cell>
          <table:table-cell table:style-name="Table2.A1" office:value-type="string">
            <text:p text:style-name="P3">18</text:p>
          </table:table-cell>
          <table:table-cell table:style-name="Table2.A1" office:value-type="string">
            <text:p text:style-name="Table_20_Contents">la animon oni ventumas disde l' korpo. </text:p>
          </table:table-cell>
        </table:table-row>
        <table:table-row>
          <table:table-cell table:style-name="Table2.A1" office:value-type="string">
            <text:p text:style-name="P3">19</text:p>
          </table:table-cell>
          <table:table-cell table:style-name="Table2.A1" office:value-type="string">
            <text:p text:style-name="Table_20_Contents">Немизѣ кровави брезѣ</text:p>
          </table:table-cell>
          <table:table-cell table:style-name="Table2.A1" office:value-type="string">
            <text:p text:style-name="P3">19</text:p>
          </table:table-cell>
          <table:table-cell table:style-name="Table2.A1" office:value-type="string">
            <text:p text:style-name="Table_20_Contents">De Nemigo la sangaj bordoj </text:p>
          </table:table-cell>
        </table:table-row>
        <table:table-row>
          <table:table-cell table:style-name="Table2.A1" office:value-type="string">
            <text:p text:style-name="P3">20</text:p>
          </table:table-cell>
          <table:table-cell table:style-name="Table2.A1" office:value-type="string">
            <text:p text:style-name="v1">не бологомъ бяхуть посѣяни —</text:p>
          </table:table-cell>
          <table:table-cell table:style-name="Table2.A1" office:value-type="string">
            <text:p text:style-name="P3">20</text:p>
          </table:table-cell>
          <table:table-cell table:style-name="Table2.A1" office:value-type="string">
            <text:p text:style-name="v1">ne bonorde estas prisemitaj, </text:p>
          </table:table-cell>
        </table:table-row>
        <table:table-row>
          <table:table-cell table:style-name="Table2.A1" office:value-type="string">
            <text:p text:style-name="P3">21</text:p>
          </table:table-cell>
          <table:table-cell table:style-name="Table2.A1" office:value-type="string">
            <text:p text:style-name="v1">посѣяни костьми рускихъ сыновъ.</text:p>
          </table:table-cell>
          <table:table-cell table:style-name="Table2.A1" office:value-type="string">
            <text:p text:style-name="P3">21</text:p>
          </table:table-cell>
          <table:table-cell table:style-name="Table2.A1" office:value-type="string">
            <text:p text:style-name="v1">prisemitaj je la ostoj de la rusaj filoj. </text:p>
          </table:table-cell>
        </table:table-row>
        <table:table-row>
          <table:table-cell table:style-name="Table2.A1" office:value-type="string">
            <text:p text:style-name="Table_20_Contents"><text:a xlink:type="simple" xlink:href="#N15.22" office:name="15.22R" text:style-name="Internet_20_link" text:visited-style-name="Visited_20_Internet_20_Link"><text:span text:style-name="T15">22</text:span></text:a></text:p>
          </table:table-cell>
          <table:table-cell table:style-name="Table2.A1" office:value-type="string">
            <text:p text:style-name="Table_20_Contents">Всеславъ князь людемъ судяше,</text:p>
          </table:table-cell>
          <table:table-cell table:style-name="Table2.A1" office:value-type="string">
            <text:p text:style-name="Table_20_Contents"><text:a xlink:type="simple" xlink:href="#N15.22" office:name="15.22" text:style-name="Internet_20_link" text:visited-style-name="Visited_20_Internet_20_Link"><text:span text:style-name="T15">22</text:span></text:a></text:p>
          </table:table-cell>
          <table:table-cell table:style-name="Table2.A1" office:value-type="string">
            <text:p text:style-name="Table_20_Contents">Vseslavo-princo la homojn juĝis, </text:p>
          </table:table-cell>
        </table:table-row>
        <table:table-row>
          <table:table-cell table:style-name="Table2.A1" office:value-type="string">
            <text:p text:style-name="P3">23</text:p>
          </table:table-cell>
          <table:table-cell table:style-name="Table2.A1" office:value-type="string">
            <text:p text:style-name="Table_20_Contents">княземъ грады рядяше,</text:p>
          </table:table-cell>
          <table:table-cell table:style-name="Table2.A1" office:value-type="string">
            <text:p text:style-name="P3">23</text:p>
          </table:table-cell>
          <table:table-cell table:style-name="Table2.A1" office:value-type="string">
            <text:p text:style-name="Table_20_Contents">al la princoj urbojn distribuis, </text:p>
          </table:table-cell>
        </table:table-row>
        <table:table-row>
          <table:table-cell table:style-name="Table2.A1" office:value-type="string">
            <text:p text:style-name="Table_20_Contents"><text:a xlink:type="simple" xlink:href="#N15.24" office:name="15.24R" text:style-name="Internet_20_link" text:visited-style-name="Visited_20_Internet_20_Link"><text:span text:style-name="T15">24</text:span></text:a></text:p>
          </table:table-cell>
          <table:table-cell table:style-name="Table2.A1" office:value-type="string">
            <text:p text:style-name="Table_20_Contents">а самъ въ ночь влъкомъ рыскаше:</text:p>
          </table:table-cell>
          <table:table-cell table:style-name="Table2.A1" office:value-type="string">
            <text:p text:style-name="Table_20_Contents"><text:a xlink:type="simple" xlink:href="#N15.24" office:name="15.24" text:style-name="Internet_20_link" text:visited-style-name="Visited_20_Internet_20_Link"><text:span text:style-name="T15">24</text:span></text:a></text:p>
          </table:table-cell>
          <table:table-cell table:style-name="Table2.A1" office:value-type="string">
            <text:p text:style-name="Table_20_Contents">kaj mem dumnokte li vagadis lupe: </text:p>
          </table:table-cell>
        </table:table-row>
        <table:table-row>
          <table:table-cell table:style-name="Table2.A1" office:value-type="string">
            <text:p text:style-name="Table_20_Contents"><text:a xlink:type="simple" xlink:href="#N15.25" office:name="15.25R" text:style-name="Internet_20_link" text:visited-style-name="Visited_20_Internet_20_Link"><text:span text:style-name="T15">25</text:span></text:a></text:p>
          </table:table-cell>
          <table:table-cell table:style-name="Table2.A1" office:value-type="string">
            <text:p text:style-name="P25">изъ Кыева дорискаше</text:p>
            <text:p text:style-name="vvosto">до Куръ Тмутороканя,</text:p>
          </table:table-cell>
          <table:table-cell table:style-name="Table2.A1" office:value-type="string">
            <text:p text:style-name="Table_20_Contents"><text:a xlink:type="simple" xlink:href="#N15.25" office:name="15.25" text:style-name="Internet_20_link" text:visited-style-name="Visited_20_Internet_20_Link"><text:span text:style-name="T15">25</text:span></text:a></text:p>
          </table:table-cell>
          <table:table-cell table:style-name="Table2.A1" office:value-type="string">
            <text:p text:style-name="P25">Tamatarkanon el Kievo li altrotis</text:p>
            <text:p text:style-name="vvosto">antaŭ la kokkrio </text:p>
          </table:table-cell>
        </table:table-row>
        <table:table-row>
          <table:table-cell table:style-name="Table2.A1" office:value-type="string">
            <text:p text:style-name="Table_20_Contents"><text:a xlink:type="simple" xlink:href="#N15.26" office:name="15.26R" text:style-name="Internet_20_link" text:visited-style-name="Visited_20_Internet_20_Link"><text:span text:style-name="T15">26</text:span></text:a></text:p>
          </table:table-cell>
          <table:table-cell table:style-name="Table2.A1" office:value-type="string">
            <text:p text:style-name="P3">великому Хръсови влъкомъ путь прерыскаше.</text:p>
          </table:table-cell>
          <table:table-cell table:style-name="Table2.A1" office:value-type="string">
            <text:p text:style-name="Table_20_Contents"><text:a xlink:type="simple" xlink:href="#N15.26" office:name="15.26" text:style-name="Internet_20_link" text:visited-style-name="Visited_20_Internet_20_Link"><text:span text:style-name="T15">26</text:span></text:a></text:p>
          </table:table-cell>
          <table:table-cell table:style-name="Table2.A1" office:value-type="string">
            <text:p text:style-name="P3">de l' granda Ĥors' la vojon lupe transkurante; </text:p>
          </table:table-cell>
        </table:table-row>
        <table:table-row>
          <table:table-cell table:style-name="Table2.A1" office:value-type="string">
            <text:p text:style-name="Table_20_Contents"><text:a xlink:type="simple" xlink:href="#N15.27" office:name="15.27R" text:style-name="Internet_20_link" text:visited-style-name="Visited_20_Internet_20_Link"><text:span text:style-name="T15">27</text:span></text:a></text:p>
          </table:table-cell>
          <table:table-cell table:style-name="Table2.A1" office:value-type="string">
            <text:p text:style-name="Table_20_Contents">Тому въ Полотскѣ позвониша заутренюю рано</text:p>
          </table:table-cell>
          <table:table-cell table:style-name="Table2.A1" office:value-type="string">
            <text:p text:style-name="Table_20_Contents"><text:a xlink:type="simple" xlink:href="#N15.27" office:name="15.27" text:style-name="Internet_20_link" text:visited-style-name="Visited_20_Internet_20_Link"><text:span text:style-name="T15">27</text:span></text:a></text:p>
          </table:table-cell>
          <table:table-cell table:style-name="Table2.A1" office:value-type="string">
            <text:p text:style-name="Table_20_Contents">en lia Polocko la matenlaŭdon sonoris frumatene </text:p>
          </table:table-cell>
        </table:table-row>
        <table:table-row>
          <table:table-cell table:style-name="Table2.A1" office:value-type="string">
            <text:p text:style-name="P3">28</text:p>
          </table:table-cell>
          <table:table-cell table:style-name="Table2.A1" office:value-type="string">
            <text:p text:style-name="v1">у Святыя Софеи въ колоколы,</text:p>
          </table:table-cell>
          <table:table-cell table:style-name="Table2.A1" office:value-type="string">
            <text:p text:style-name="P3">28</text:p>
          </table:table-cell>
          <table:table-cell table:style-name="Table2.A1" office:value-type="string">
            <text:p text:style-name="v1">la sonoriloj de l' Sankta Sofio, </text:p>
          </table:table-cell>
        </table:table-row>
        <table:table-row>
          <table:table-cell table:style-name="Table2.A1" office:value-type="string">
            <text:p text:style-name="P3">29</text:p>
          </table:table-cell>
          <table:table-cell table:style-name="Table2.A1" office:value-type="string">
            <text:p text:style-name="Table_20_Contents">а онъ въ Кыевѣ звонъ слыша.</text:p>
          </table:table-cell>
          <table:table-cell table:style-name="Table2.A1" office:value-type="string">
            <text:p text:style-name="P3">29</text:p>
          </table:table-cell>
          <table:table-cell table:style-name="Table2.A1" office:value-type="string">
            <text:p text:style-name="Table_20_Contents">kaj en Kievo li la sonoradon aŭdis. </text:p>
          </table:table-cell>
        </table:table-row>
        <table:table-row>
          <table:table-cell table:style-name="Table2.A1" office:value-type="string">
            <text:p text:style-name="Table_20_Contents"><text:a xlink:type="simple" xlink:href="#N15.30" office:name="15.30R" text:style-name="Internet_20_link" text:visited-style-name="Visited_20_Internet_20_Link"><text:span text:style-name="T15">30</text:span></text:a></text:p>
          </table:table-cell>
          <table:table-cell table:style-name="Table2.A1" office:value-type="string">
            <text:p text:style-name="Table_20_Contents">Аще и вѣща душа въ друзѣ тѣлѣ,</text:p>
          </table:table-cell>
          <table:table-cell table:style-name="Table2.A1" office:value-type="string">
            <text:p text:style-name="Table_20_Contents"><text:a xlink:type="simple" xlink:href="#N15.30" office:name="15.30" text:style-name="Internet_20_link" text:visited-style-name="Visited_20_Internet_20_Link"><text:span text:style-name="T15">30</text:span></text:a></text:p>
          </table:table-cell>
          <table:table-cell table:style-name="Table2.A1" office:value-type="string">
            <text:p text:style-name="P26">Kvankam superscian animon</text:p>
            <text:p text:style-name="vvosto">en alia korpo li havis, </text:p>
          </table:table-cell>
        </table:table-row>
        <text:soft-page-break/>
        <table:table-row>
          <table:table-cell table:style-name="Table2.A1" office:value-type="string">
            <text:p text:style-name="P3">31</text:p>
          </table:table-cell>
          <table:table-cell table:style-name="Table2.A1" office:value-type="string">
            <text:p text:style-name="Table_20_Contents">нъ часто бѣды страдаше.</text:p>
          </table:table-cell>
          <table:table-cell table:style-name="Table2.A1" office:value-type="string">
            <text:p text:style-name="P3">31</text:p>
          </table:table-cell>
          <table:table-cell table:style-name="Table2.A1" office:value-type="string">
            <text:p text:style-name="Table_20_Contents">sed ofte li misŝancon spertis. </text:p>
          </table:table-cell>
        </table:table-row>
        <table:table-row>
          <table:table-cell table:style-name="Table2.A1" office:value-type="string">
            <text:p text:style-name="P3">32</text:p>
          </table:table-cell>
          <table:table-cell table:style-name="Table2.A1" office:value-type="string">
            <text:p text:style-name="Table_20_Contents">Тому вѣщiй Боянъ</text:p>
          </table:table-cell>
          <table:table-cell table:style-name="Table2.A1" office:value-type="string">
            <text:p text:style-name="P3">32</text:p>
          </table:table-cell>
          <table:table-cell table:style-name="Table2.A1" office:value-type="string">
            <text:p text:style-name="Table_20_Contents">Tial la superscia Bojano </text:p>
          </table:table-cell>
        </table:table-row>
        <table:table-row>
          <table:table-cell table:style-name="Table2.A1" office:value-type="string">
            <text:p text:style-name="P3">33</text:p>
          </table:table-cell>
          <table:table-cell table:style-name="Table2.A1" office:value-type="string">
            <text:p text:style-name="P50">и пръвое припѣвку, смысленый, рече:</text:p>
          </table:table-cell>
          <table:table-cell table:style-name="Table2.A1" office:value-type="string">
            <text:p text:style-name="P3">33</text:p>
          </table:table-cell>
          <table:table-cell table:style-name="Table2.A1" office:value-type="string">
            <text:p text:style-name="P50">jam dekomence, la sagaca, sentencis: </text:p>
          </table:table-cell>
        </table:table-row>
        <table:table-row>
          <table:table-cell table:style-name="Table2.A1" office:value-type="string">
            <text:p text:style-name="P3">34</text:p>
          </table:table-cell>
          <table:table-cell table:style-name="Table2.A1" office:value-type="string">
            <text:p text:style-name="v2">«Ни хытру, ни горазду,</text:p>
          </table:table-cell>
          <table:table-cell table:style-name="Table2.A1" office:value-type="string">
            <text:p text:style-name="P3">34</text:p>
          </table:table-cell>
          <table:table-cell table:style-name="Table2.A1" office:value-type="string">
            <text:p text:style-name="v2">«Nek ruzan, nek lertan, </text:p>
          </table:table-cell>
        </table:table-row>
        <table:table-row>
          <table:table-cell table:style-name="Table2.A1" office:value-type="string">
            <text:p text:style-name="Table_20_Contents"><text:a xlink:type="simple" xlink:href="#N15.35" office:name="15.35R" text:style-name="Internet_20_link" text:visited-style-name="Visited_20_Internet_20_Link"><text:span text:style-name="T15">35</text:span></text:a></text:p>
          </table:table-cell>
          <table:table-cell table:style-name="Table2.A1" office:value-type="string">
            <text:p text:style-name="v2">ни птицю горазду</text:p>
          </table:table-cell>
          <table:table-cell table:style-name="Table2.A1" office:value-type="string">
            <text:p text:style-name="Table_20_Contents"><text:a xlink:type="simple" xlink:href="#N15.35" office:name="15.35" text:style-name="Internet_20_link" text:visited-style-name="Visited_20_Internet_20_Link"><text:span text:style-name="T15">35</text:span></text:a></text:p>
          </table:table-cell>
          <table:table-cell table:style-name="Table2.A1" office:value-type="string">
            <text:p text:style-name="v2">nek sorĉulon spertan </text:p>
          </table:table-cell>
        </table:table-row>
        <table:table-row>
          <table:table-cell table:style-name="Table2.A1" office:value-type="string">
            <text:p text:style-name="P3">36</text:p>
          </table:table-cell>
          <table:table-cell table:style-name="Table2.A1" office:value-type="string">
            <text:p text:style-name="v2">суда Божiа не минути».</text:p>
          </table:table-cell>
          <table:table-cell table:style-name="Table2.A1" office:value-type="string">
            <text:p text:style-name="P3">36</text:p>
          </table:table-cell>
          <table:table-cell table:style-name="Table2.A1" office:value-type="string">
            <text:p text:style-name="v2">la juĝo Dia preterpasos». </text:p>
          </table:table-cell>
        </table:table-row>
        <table:table-row>
          <table:table-cell table:style-name="Table2.A1" office:value-type="string">
            <text:p text:style-name="P3">37</text:p>
          </table:table-cell>
          <table:table-cell table:style-name="Table2.A1" office:value-type="string">
            <text:p text:style-name="Table_20_Contents">О, стонати Руской земли,</text:p>
          </table:table-cell>
          <table:table-cell table:style-name="Table2.A1" office:value-type="string">
            <text:p text:style-name="P3">37</text:p>
          </table:table-cell>
          <table:table-cell table:style-name="Table2.A1" office:value-type="string">
            <text:p text:style-name="Table_20_Contents">Ho, veiga estas por la Rusa lando </text:p>
          </table:table-cell>
        </table:table-row>
        <table:table-row>
          <table:table-cell table:style-name="Table2.A1" office:value-type="string">
            <text:p text:style-name="P3">38</text:p>
          </table:table-cell>
          <table:table-cell table:style-name="Table2.A1" office:value-type="string">
            <text:p text:style-name="Table_20_Contents">помянувши пръвую годину</text:p>
          </table:table-cell>
          <table:table-cell table:style-name="Table2.A1" office:value-type="string">
            <text:p text:style-name="P3">38</text:p>
          </table:table-cell>
          <table:table-cell table:style-name="Table2.A1" office:value-type="string">
            <text:p text:style-name="Table_20_Contents">la rememoro pri l' unua tempo, </text:p>
          </table:table-cell>
        </table:table-row>
        <table:table-row>
          <table:table-cell table:style-name="Table2.A1" office:value-type="string">
            <text:p text:style-name="P3">39</text:p>
          </table:table-cell>
          <table:table-cell table:style-name="Table2.A1" office:value-type="string">
            <text:p text:style-name="v1">и пръвыхъ князей!</text:p>
          </table:table-cell>
          <table:table-cell table:style-name="Table2.A1" office:value-type="string">
            <text:p text:style-name="P3">39</text:p>
          </table:table-cell>
          <table:table-cell table:style-name="Table2.A1" office:value-type="string">
            <text:p text:style-name="v1">kaj pri la unuaj princoj! </text:p>
          </table:table-cell>
        </table:table-row>
        <table:table-row>
          <table:table-cell table:style-name="Table2.A1" office:value-type="string">
            <text:p text:style-name="Table_20_Contents"><text:a xlink:type="simple" xlink:href="#N15.40" office:name="15.40R" text:style-name="Internet_20_link" text:visited-style-name="Visited_20_Internet_20_Link"><text:span text:style-name="T15">40</text:span></text:a></text:p>
          </table:table-cell>
          <table:table-cell table:style-name="Table2.A1" office:value-type="string">
            <text:p text:style-name="Table_20_Contents">Того старого Владимiра</text:p>
          </table:table-cell>
          <table:table-cell table:style-name="Table2.A1" office:value-type="string">
            <text:p text:style-name="Table_20_Contents"><text:a xlink:type="simple" xlink:href="#N15.40" office:name="15.40" text:style-name="Internet_20_link" text:visited-style-name="Visited_20_Internet_20_Link"><text:span text:style-name="T15">40</text:span></text:a></text:p>
          </table:table-cell>
          <table:table-cell table:style-name="Table2.A1" office:value-type="string">
            <text:p text:style-name="Table_20_Contents">Ja tiun malnovan Vladimiron </text:p>
          </table:table-cell>
        </table:table-row>
        <table:table-row>
          <table:table-cell table:style-name="Table2.A1" office:value-type="string">
            <text:p text:style-name="P3">41</text:p>
          </table:table-cell>
          <table:table-cell table:style-name="Table2.A1" office:value-type="string">
            <text:p text:style-name="P3">не льзѣ бѣ пригвоздити къ горамъ Кiевскимъ</text:p>
          </table:table-cell>
          <table:table-cell table:style-name="Table2.A1" office:value-type="string">
            <text:p text:style-name="P3">41</text:p>
          </table:table-cell>
          <table:table-cell table:style-name="Table2.A1" office:value-type="string">
            <text:p text:style-name="P3">neniu povis al la montetoj Kievaj alforĝi; </text:p>
          </table:table-cell>
        </table:table-row>
        <table:table-row>
          <table:table-cell table:style-name="Table2.A1" office:value-type="string">
            <text:p text:style-name="P3">42</text:p>
          </table:table-cell>
          <table:table-cell table:style-name="Table2.A1" office:value-type="string">
            <text:p text:style-name="Table_20_Contents">сего бо нынѣ сташа стязи Рюриковы,</text:p>
          </table:table-cell>
          <table:table-cell table:style-name="Table2.A1" office:value-type="string">
            <text:p text:style-name="P3">42</text:p>
          </table:table-cell>
          <table:table-cell table:style-name="Table2.A1" office:value-type="string">
            <text:p text:style-name="P3">do, nun la liaj iĝis parte la standardoj de Ruriko, </text:p>
          </table:table-cell>
        </table:table-row>
        <table:table-row>
          <table:table-cell table:style-name="Table2.A1" office:value-type="string">
            <text:p text:style-name="P3">43</text:p>
          </table:table-cell>
          <table:table-cell table:style-name="Table2.A1" office:value-type="string">
            <text:p text:style-name="v1">а друзiи — Давидовы,</text:p>
          </table:table-cell>
          <table:table-cell table:style-name="Table2.A1" office:value-type="string">
            <text:p text:style-name="P3">43</text:p>
          </table:table-cell>
          <table:table-cell table:style-name="Table2.A1" office:value-type="string">
            <text:p text:style-name="v1">kaj parte, de Davido. </text:p>
          </table:table-cell>
        </table:table-row>
        <table:table-row>
          <table:table-cell table:style-name="Table2.A1" office:value-type="string">
            <text:p text:style-name="P3">44</text:p>
          </table:table-cell>
          <table:table-cell table:style-name="Table2.A1" office:value-type="string">
            <text:p text:style-name="Table_20_Contents">нъ розно</text:p>
          </table:table-cell>
          <table:table-cell table:style-name="Table2.A1" office:value-type="string">
            <text:p text:style-name="P3">44</text:p>
          </table:table-cell>
          <table:table-cell table:style-name="Table2.A1" office:value-type="string">
            <text:p text:style-name="Table_20_Contents">Sed malakorde </text:p>
          </table:table-cell>
        </table:table-row>
        <table:table-row>
          <table:table-cell table:style-name="Table2.A1" office:value-type="string">
            <text:p text:style-name="P3">45</text:p>
          </table:table-cell>
          <table:table-cell table:style-name="Table2.A1" office:value-type="string">
            <text:p text:style-name="v1">ся имъ хоботы пашутъ,</text:p>
          </table:table-cell>
          <table:table-cell table:style-name="Table2.A1" office:value-type="string">
            <text:p text:style-name="P3">45</text:p>
          </table:table-cell>
          <table:table-cell table:style-name="Table2.A1" office:value-type="string">
            <text:p text:style-name="v1">iliaj flagovostoj flirtas, </text:p>
          </table:table-cell>
        </table:table-row>
        <table:table-row>
          <table:table-cell table:style-name="Table2.A1" office:value-type="string">
            <text:p text:style-name="P3">46</text:p>
          </table:table-cell>
          <table:table-cell table:style-name="Table2.A1" office:value-type="string">
            <text:p text:style-name="v1">копiа поютъ!</text:p>
          </table:table-cell>
          <table:table-cell table:style-name="Table2.A1" office:value-type="string">
            <text:p text:style-name="P3">46</text:p>
          </table:table-cell>
          <table:table-cell table:style-name="Table2.A1" office:value-type="string">
            <text:p text:style-name="v1">la lancoj kantas! </text:p>
          </table:table-cell>
        </table:table-row>
        <table:table-row>
          <table:table-cell table:style-name="Table2.A1" office:value-type="string">
            <text:p text:style-name="P3"> </text:p>
          </table:table-cell>
          <table:table-cell table:style-name="Table2.A1" office:value-type="string">
            <text:p text:style-name="Table_20_Heading">16. Плач Ярославны</text:p>
          </table:table-cell>
          <table:table-cell table:style-name="Table2.A1" office:value-type="string">
            <text:p text:style-name="P3"> </text:p>
          </table:table-cell>
          <table:table-cell table:style-name="Table2.A1" office:value-type="string">
            <text:p text:style-name="Table_20_Heading">16. Lamento de Jaroslavidino </text:p>
          </table:table-cell>
        </table:table-row>
        <table:table-row>
          <table:table-cell table:style-name="Table2.A1" office:value-type="string">
            <text:p text:style-name="Table_20_Contents"><text:a xlink:type="simple" xlink:href="#N16.1" office:name="16.1R" text:style-name="Internet_20_link" text:visited-style-name="Visited_20_Internet_20_Link"><text:span text:style-name="T15">01</text:span></text:a></text:p>
          </table:table-cell>
          <table:table-cell table:style-name="Table2.A1" office:value-type="string">
            <text:p text:style-name="Table_20_Contents">На Дунаи Ярославнинъ гласъ слышитъ,</text:p>
          </table:table-cell>
          <table:table-cell table:style-name="Table2.A1" office:value-type="string">
            <text:p text:style-name="Table_20_Contents"><text:a xlink:type="simple" xlink:href="#N16.1" office:name="16.1" text:style-name="Internet_20_link" text:visited-style-name="Visited_20_Internet_20_Link"><text:span text:style-name="T15">01</text:span></text:a></text:p>
          </table:table-cell>
          <table:table-cell table:style-name="Table2.A1" office:value-type="string">
            <text:p text:style-name="Table_20_Contents">La voĉo Jaroslavidina ĉe Danubo aŭdiĝas, </text:p>
          </table:table-cell>
        </table:table-row>
        <text:soft-page-break/>
        <table:table-row>
          <table:table-cell table:style-name="Table2.A1" office:value-type="string">
            <text:p text:style-name="P3">02</text:p>
          </table:table-cell>
          <table:table-cell table:style-name="Table2.A1" office:value-type="string">
            <text:p text:style-name="Table_20_Contents">зегзицею, незнаемъ, рано кычеть:</text:p>
          </table:table-cell>
          <table:table-cell table:style-name="Table2.A1" office:value-type="string">
            <text:p text:style-name="P3">02</text:p>
          </table:table-cell>
          <table:table-cell table:style-name="Table2.A1" office:value-type="string">
            <text:p text:style-name="Table_20_Contents">meve, nekonata, ĝi ĝemas frumatene: </text:p>
          </table:table-cell>
        </table:table-row>
        <table:table-row>
          <table:table-cell table:style-name="Table2.A1" office:value-type="string">
            <text:p text:style-name="Table_20_Contents"><text:a xlink:type="simple" xlink:href="#N16.3" office:name="16.3R" text:style-name="Internet_20_link" text:visited-style-name="Visited_20_Internet_20_Link"><text:span text:style-name="T15">03</text:span></text:a></text:p>
          </table:table-cell>
          <table:table-cell table:style-name="Table2.A1" office:value-type="string">
            <text:p text:style-name="P3">«Полечю, — рече, — зегзицею по Дунаеви,</text:p>
          </table:table-cell>
          <table:table-cell table:style-name="Table2.A1" office:value-type="string">
            <text:p text:style-name="Table_20_Contents"><text:a xlink:type="simple" xlink:href="#N16.3" office:name="16.3" text:style-name="Internet_20_link" text:visited-style-name="Visited_20_Internet_20_Link"><text:span text:style-name="T15">03</text:span></text:a></text:p>
          </table:table-cell>
          <table:table-cell table:style-name="Table2.A1" office:value-type="string">
            <text:p text:style-name="P3">«Laŭ Danubo», ĝi diras, «mi flugos kiel mevo, </text:p>
          </table:table-cell>
        </table:table-row>
        <table:table-row>
          <table:table-cell table:style-name="Table2.A1" office:value-type="string">
            <text:p text:style-name="Table_20_Contents"><text:a xlink:type="simple" xlink:href="#N16.4" office:name="16.4R" text:style-name="Internet_20_link" text:visited-style-name="Visited_20_Internet_20_Link"><text:span text:style-name="T15">04</text:span></text:a></text:p>
          </table:table-cell>
          <table:table-cell table:style-name="Table2.A1" office:value-type="string">
            <text:p text:style-name="P3">омочю бебрянъ рукавъ въ Каялѣ рѣцѣ,</text:p>
          </table:table-cell>
          <table:table-cell table:style-name="Table2.A1" office:value-type="string">
            <text:p text:style-name="Table_20_Contents"><text:a xlink:type="simple" xlink:href="#N16.4" office:name="16.4" text:style-name="Internet_20_link" text:visited-style-name="Visited_20_Internet_20_Link"><text:span text:style-name="T15">04</text:span></text:a></text:p>
          </table:table-cell>
          <table:table-cell table:style-name="Table2.A1" office:value-type="string">
            <text:p text:style-name="P3">la batistan trempos mi manikon en Kajal-rivero, </text:p>
          </table:table-cell>
        </table:table-row>
        <table:table-row>
          <table:table-cell table:style-name="Table2.A1" office:value-type="string">
            <text:p text:style-name="P3">05</text:p>
          </table:table-cell>
          <table:table-cell table:style-name="Table2.A1" office:value-type="string">
            <text:p text:style-name="Table_20_Contents">утру князю кровавыя его раны</text:p>
          </table:table-cell>
          <table:table-cell table:style-name="Table2.A1" office:value-type="string">
            <text:p text:style-name="P3">05</text:p>
          </table:table-cell>
          <table:table-cell table:style-name="Table2.A1" office:value-type="string">
            <text:p text:style-name="P3">liajn sangajn vundojn mi viŝos al la princo </text:p>
          </table:table-cell>
        </table:table-row>
        <table:table-row>
          <table:table-cell table:style-name="Table2.A1" office:value-type="string">
            <text:p text:style-name="P3">06</text:p>
          </table:table-cell>
          <table:table-cell table:style-name="Table2.A1" office:value-type="string">
            <text:p text:style-name="v1">на жестоцѣмъ его тѣлѣ».</text:p>
          </table:table-cell>
          <table:table-cell table:style-name="Table2.A1" office:value-type="string">
            <text:p text:style-name="P3">06</text:p>
          </table:table-cell>
          <table:table-cell table:style-name="Table2.A1" office:value-type="string">
            <text:p text:style-name="v1">sur lia korpo fortika». </text:p>
          </table:table-cell>
        </table:table-row>
        <table:table-row>
          <table:table-cell table:style-name="Table2.A1" office:value-type="string">
            <text:p text:style-name="P3">07</text:p>
          </table:table-cell>
          <table:table-cell table:style-name="Table2.A1" office:value-type="string">
            <text:p text:style-name="Table_20_Contents">Ярославна рано плачетъ</text:p>
          </table:table-cell>
          <table:table-cell table:style-name="Table2.A1" office:value-type="string">
            <text:p text:style-name="P3">07</text:p>
          </table:table-cell>
          <table:table-cell table:style-name="Table2.A1" office:value-type="string">
            <text:p text:style-name="Table_20_Contents">Jaroslavidino frumatene ploras </text:p>
          </table:table-cell>
        </table:table-row>
        <table:table-row>
          <table:table-cell table:style-name="Table2.A1" office:value-type="string">
            <text:p text:style-name="P3">08</text:p>
          </table:table-cell>
          <table:table-cell table:style-name="Table2.A1" office:value-type="string">
            <text:p text:style-name="Table_20_Contents">въ Путивлѣ на забралѣ, а ркучи:</text:p>
          </table:table-cell>
          <table:table-cell table:style-name="Table2.A1" office:value-type="string">
            <text:p text:style-name="P3">08</text:p>
          </table:table-cell>
          <table:table-cell table:style-name="Table2.A1" office:value-type="string">
            <text:p text:style-name="Table_20_Contents">en Putivlo sur la urbmurego, kaj ŝi diras: </text:p>
          </table:table-cell>
        </table:table-row>
        <table:table-row>
          <table:table-cell table:style-name="Table2.A1" office:value-type="string">
            <text:p text:style-name="Table_20_Contents"><text:a xlink:type="simple" xlink:href="#N16.9" office:name="16.9R" text:style-name="Internet_20_link" text:visited-style-name="Visited_20_Internet_20_Link"><text:span text:style-name="T15">09</text:span></text:a></text:p>
          </table:table-cell>
          <table:table-cell table:style-name="Table2.A1" office:value-type="string">
            <text:p text:style-name="Table_20_Contents">«О вѣтрѣ, вѣтрило!</text:p>
          </table:table-cell>
          <table:table-cell table:style-name="Table2.A1" office:value-type="string">
            <text:p text:style-name="Table_20_Contents"><text:a xlink:type="simple" xlink:href="#N16.9" office:name="16.9" text:style-name="Internet_20_link" text:visited-style-name="Visited_20_Internet_20_Link"><text:span text:style-name="T15">09</text:span></text:a></text:p>
          </table:table-cell>
          <table:table-cell table:style-name="Table2.A1" office:value-type="string">
            <text:p text:style-name="Table_20_Contents">«Ho vi vent' ventulo! </text:p>
          </table:table-cell>
        </table:table-row>
        <table:table-row>
          <table:table-cell table:style-name="Table2.A1" office:value-type="string">
            <text:p text:style-name="P3">10</text:p>
          </table:table-cell>
          <table:table-cell table:style-name="Table2.A1" office:value-type="string">
            <text:p text:style-name="Table_20_Contents">Чему, господине, насильно вѣеши?</text:p>
          </table:table-cell>
          <table:table-cell table:style-name="Table2.A1" office:value-type="string">
            <text:p text:style-name="P3">10</text:p>
          </table:table-cell>
          <table:table-cell table:style-name="Table2.A1" office:value-type="string">
            <text:p text:style-name="Table_20_Contents">Kial, sinjoro, kontraŭen vi blovas? </text:p>
          </table:table-cell>
        </table:table-row>
        <table:table-row>
          <table:table-cell table:style-name="Table2.A1" office:value-type="string">
            <text:p text:style-name="P3">11</text:p>
          </table:table-cell>
          <table:table-cell table:style-name="Table2.A1" office:value-type="string">
            <text:p text:style-name="Table_20_Contents">Чему мычеши хиновьскыя стрѣлкы</text:p>
          </table:table-cell>
          <table:table-cell table:style-name="Table2.A1" office:value-type="string">
            <text:p text:style-name="P3">11</text:p>
          </table:table-cell>
          <table:table-cell table:style-name="Table2.A1" office:value-type="string">
            <text:p text:style-name="Table_20_Contents">Kial portas vi la ĥinajn sagetojn </text:p>
          </table:table-cell>
        </table:table-row>
        <table:table-row>
          <table:table-cell table:style-name="Table2.A1" office:value-type="string">
            <text:p text:style-name="P3">12</text:p>
          </table:table-cell>
          <table:table-cell table:style-name="Table2.A1" office:value-type="string">
            <text:p text:style-name="v1">на своею нетрудную крилцю</text:p>
          </table:table-cell>
          <table:table-cell table:style-name="Table2.A1" office:value-type="string">
            <text:p text:style-name="P3">12</text:p>
          </table:table-cell>
          <table:table-cell table:style-name="Table2.A1" office:value-type="string">
            <text:p text:style-name="v1">sur viaj facilaj flugiloj </text:p>
          </table:table-cell>
        </table:table-row>
        <table:table-row>
          <table:table-cell table:style-name="Table2.A1" office:value-type="string">
            <text:p text:style-name="P3">13</text:p>
          </table:table-cell>
          <table:table-cell table:style-name="Table2.A1" office:value-type="string">
            <text:p text:style-name="v1">на моея лады вои?</text:p>
          </table:table-cell>
          <table:table-cell table:style-name="Table2.A1" office:value-type="string">
            <text:p text:style-name="P3">13</text:p>
          </table:table-cell>
          <table:table-cell table:style-name="Table2.A1" office:value-type="string">
            <text:p text:style-name="v1">kontraŭ la batalistoj de mia eĉjo? </text:p>
          </table:table-cell>
        </table:table-row>
        <table:table-row>
          <table:table-cell table:style-name="Table2.A1" office:value-type="string">
            <text:p text:style-name="Table_20_Contents"><text:a xlink:type="simple" xlink:href="#N16.14" office:name="16.14R" text:style-name="Internet_20_link" text:visited-style-name="Visited_20_Internet_20_Link"><text:span text:style-name="T15">14</text:span></text:a></text:p>
          </table:table-cell>
          <table:table-cell table:style-name="Table2.A1" office:value-type="string">
            <text:p text:style-name="Table_20_Contents">Мало ли ти бяшетъ горъ подъ облакы вѣяти</text:p>
          </table:table-cell>
          <table:table-cell table:style-name="Table2.A1" office:value-type="string">
            <text:p text:style-name="Table_20_Contents"><text:a xlink:type="simple" xlink:href="#N16.14" office:name="16.14" text:style-name="Internet_20_link" text:visited-style-name="Visited_20_Internet_20_Link"><text:span text:style-name="T15">14</text:span></text:a></text:p>
          </table:table-cell>
          <table:table-cell table:style-name="Table2.A1" office:value-type="string">
            <text:p text:style-name="Table_20_Contents">Ĉu ne sufiĉus al vi supre sub la nuboj blovi, </text:p>
          </table:table-cell>
        </table:table-row>
        <table:table-row>
          <table:table-cell table:style-name="Table2.A1" office:value-type="string">
            <text:p text:style-name="P3">15</text:p>
          </table:table-cell>
          <table:table-cell table:style-name="Table2.A1" office:value-type="string">
            <text:p text:style-name="v1">лелѣючи корабли на синѣ морѣ?</text:p>
          </table:table-cell>
          <table:table-cell table:style-name="Table2.A1" office:value-type="string">
            <text:p text:style-name="P3">15</text:p>
          </table:table-cell>
          <table:table-cell table:style-name="Table2.A1" office:value-type="string">
            <text:p text:style-name="v1">ŝipojn lulante sur la blua maro? </text:p>
          </table:table-cell>
        </table:table-row>
        <table:table-row>
          <table:table-cell table:style-name="Table2.A1" office:value-type="string">
            <text:p text:style-name="P3">16</text:p>
          </table:table-cell>
          <table:table-cell table:style-name="Table2.A1" office:value-type="string">
            <text:p text:style-name="Table_20_Contents">Чему, господине, мое веселiе</text:p>
          </table:table-cell>
          <table:table-cell table:style-name="Table2.A1" office:value-type="string">
            <text:p text:style-name="P3">16</text:p>
          </table:table-cell>
          <table:table-cell table:style-name="Table2.A1" office:value-type="string">
            <text:p text:style-name="Table_20_Contents">Kial, sinjoro, mian ĝojon </text:p>
          </table:table-cell>
        </table:table-row>
        <table:table-row>
          <table:table-cell table:style-name="Table2.A1" office:value-type="string">
            <text:p text:style-name="P3">17</text:p>
          </table:table-cell>
          <table:table-cell table:style-name="Table2.A1" office:value-type="string">
            <text:p text:style-name="v1">по ковылiю развѣя?»</text:p>
          </table:table-cell>
          <table:table-cell table:style-name="Table2.A1" office:value-type="string">
            <text:p text:style-name="P3">17</text:p>
          </table:table-cell>
          <table:table-cell table:style-name="Table2.A1" office:value-type="string">
            <text:p text:style-name="v1">sur la stepa stipo vi dispelis?» </text:p>
          </table:table-cell>
        </table:table-row>
        <table:table-row>
          <table:table-cell table:style-name="Table2.A1" office:value-type="string">
            <text:p text:style-name="P3">18</text:p>
          </table:table-cell>
          <table:table-cell table:style-name="Table2.A1" office:value-type="string">
            <text:p text:style-name="Table_20_Contents">Ярославна рано плачетъ</text:p>
          </table:table-cell>
          <table:table-cell table:style-name="Table2.A1" office:value-type="string">
            <text:p text:style-name="P3">18</text:p>
          </table:table-cell>
          <table:table-cell table:style-name="Table2.A1" office:value-type="string">
            <text:p text:style-name="Table_20_Contents">Jaroslavidino frumatene ploras </text:p>
          </table:table-cell>
        </table:table-row>
        <table:table-row>
          <table:table-cell table:style-name="Table2.A1" office:value-type="string">
            <text:p text:style-name="Table_20_Contents"><text:a xlink:type="simple" xlink:href="#N16.19" office:name="16.19R" text:style-name="Internet_20_link" text:visited-style-name="Visited_20_Internet_20_Link"><text:span text:style-name="T15">19</text:span></text:a></text:p>
          </table:table-cell>
          <table:table-cell table:style-name="Table2.A1" office:value-type="string">
            <text:p text:style-name="P3">Путивлю городу на заборолѣ, а ркучи:</text:p>
          </table:table-cell>
          <table:table-cell table:style-name="Table2.A1" office:value-type="string">
            <text:p text:style-name="Table_20_Contents"><text:a xlink:type="simple" xlink:href="#N16.19" office:name="16.19" text:style-name="Internet_20_link" text:visited-style-name="Visited_20_Internet_20_Link"><text:span text:style-name="T15">19</text:span></text:a></text:p>
          </table:table-cell>
          <table:table-cell table:style-name="Table2.A1" office:value-type="string">
            <text:p text:style-name="P3">en Putivlo sur la mur' de l' urbo, kaj ŝi diras: </text:p>
          </table:table-cell>
        </table:table-row>
        <table:table-row>
          <table:table-cell table:style-name="Table2.A1" office:value-type="string">
            <text:p text:style-name="Table_20_Contents"><text:a xlink:type="simple" xlink:href="#N16.20" office:name="16.20R" text:style-name="Internet_20_link" text:visited-style-name="Visited_20_Internet_20_Link"><text:span text:style-name="T15">20</text:span></text:a></text:p>
          </table:table-cell>
          <table:table-cell table:style-name="Table2.A1" office:value-type="string">
            <text:p text:style-name="Table_20_Contents">«О Днепре Словутицю!</text:p>
          </table:table-cell>
          <table:table-cell table:style-name="Table2.A1" office:value-type="string">
            <text:p text:style-name="Table_20_Contents"><text:a xlink:type="simple" xlink:href="#N16.20" office:name="16.20" text:style-name="Internet_20_link" text:visited-style-name="Visited_20_Internet_20_Link"><text:span text:style-name="T15">20</text:span></text:a></text:p>
          </table:table-cell>
          <table:table-cell table:style-name="Table2.A1" office:value-type="string">
            <text:p text:style-name="Table_20_Contents">«Ho vi Dnepro la Slavido! </text:p>
          </table:table-cell>
        </table:table-row>
        <text:soft-page-break/>
        <table:table-row>
          <table:table-cell table:style-name="Table2.A1" office:value-type="string">
            <text:p text:style-name="Table_20_Contents"><text:a xlink:type="simple" xlink:href="#N16.21" office:name="16.21R" text:style-name="Internet_20_link" text:visited-style-name="Visited_20_Internet_20_Link"><text:span text:style-name="T15">21</text:span></text:a></text:p>
          </table:table-cell>
          <table:table-cell table:style-name="Table2.A1" office:value-type="string">
            <text:p text:style-name="Table_20_Contents">Ты пробилъ еси каменныя горы</text:p>
          </table:table-cell>
          <table:table-cell table:style-name="Table2.A1" office:value-type="string">
            <text:p text:style-name="Table_20_Contents"><text:a xlink:type="simple" xlink:href="#N16.21" office:name="16.21" text:style-name="Internet_20_link" text:visited-style-name="Visited_20_Internet_20_Link"><text:span text:style-name="T15">21</text:span></text:a></text:p>
          </table:table-cell>
          <table:table-cell table:style-name="Table2.A1" office:value-type="string">
            <text:p text:style-name="Table_20_Contents">Vi trabatis la rokojn ŝtonajn </text:p>
          </table:table-cell>
        </table:table-row>
        <table:table-row>
          <table:table-cell table:style-name="Table2.A1" office:value-type="string">
            <text:p text:style-name="P3">22</text:p>
          </table:table-cell>
          <table:table-cell table:style-name="Table2.A1" office:value-type="string">
            <text:p text:style-name="v1">сквозѣ землю Половецкую</text:p>
          </table:table-cell>
          <table:table-cell table:style-name="Table2.A1" office:value-type="string">
            <text:p text:style-name="P3">22</text:p>
          </table:table-cell>
          <table:table-cell table:style-name="Table2.A1" office:value-type="string">
            <text:p text:style-name="v1">tra la lando Kipĉaka; </text:p>
          </table:table-cell>
        </table:table-row>
        <table:table-row>
          <table:table-cell table:style-name="Table2.A1" office:value-type="string">
            <text:p text:style-name="P3">23</text:p>
          </table:table-cell>
          <table:table-cell table:style-name="Table2.A1" office:value-type="string">
            <text:p text:style-name="P3">ты лелѣялъ еси на себѣ Святославли носады</text:p>
          </table:table-cell>
          <table:table-cell table:style-name="Table2.A1" office:value-type="string">
            <text:p text:style-name="P3">23</text:p>
          </table:table-cell>
          <table:table-cell table:style-name="Table2.A1" office:value-type="string">
            <text:p text:style-name="P3">milde vi sur vi forlulis la boatojn Svetoslavajn </text:p>
          </table:table-cell>
        </table:table-row>
        <table:table-row>
          <table:table-cell table:style-name="Table2.A1" office:value-type="string">
            <text:p text:style-name="P3">24</text:p>
          </table:table-cell>
          <table:table-cell table:style-name="Table2.A1" office:value-type="string">
            <text:p text:style-name="v1">до плъку Кобякова</text:p>
          </table:table-cell>
          <table:table-cell table:style-name="Table2.A1" office:value-type="string">
            <text:p text:style-name="P3">24</text:p>
          </table:table-cell>
          <table:table-cell table:style-name="Table2.A1" office:value-type="string">
            <text:p text:style-name="v1">ĝis la trupo de Kobako; </text:p>
          </table:table-cell>
        </table:table-row>
        <table:table-row>
          <table:table-cell table:style-name="Table2.A1" office:value-type="string">
            <text:p text:style-name="P3">25</text:p>
          </table:table-cell>
          <table:table-cell table:style-name="Table2.A1" office:value-type="string">
            <text:p text:style-name="P3">възлелѣй, господине, мою ладу къ мнѣ,</text:p>
          </table:table-cell>
          <table:table-cell table:style-name="Table2.A1" office:value-type="string">
            <text:p text:style-name="P3">25</text:p>
          </table:table-cell>
          <table:table-cell table:style-name="Table2.A1" office:value-type="string">
            <text:p text:style-name="Table_20_Contents">alportu, sinjoro, al mi milde mian eĉjon, </text:p>
          </table:table-cell>
        </table:table-row>
        <table:table-row>
          <table:table-cell table:style-name="Table2.A1" office:value-type="string">
            <text:p text:style-name="P3">26</text:p>
          </table:table-cell>
          <table:table-cell table:style-name="Table2.A1" office:value-type="string">
            <text:p text:style-name="Table_20_Contents">а быхъ не слала къ нему слезъ</text:p>
          </table:table-cell>
          <table:table-cell table:style-name="Table2.A1" office:value-type="string">
            <text:p text:style-name="P3">26</text:p>
          </table:table-cell>
          <table:table-cell table:style-name="Table2.A1" office:value-type="string">
            <text:p text:style-name="Table_20_Contents">por ke mi ne sendu al li larmojn </text:p>
          </table:table-cell>
        </table:table-row>
        <table:table-row>
          <table:table-cell table:style-name="Table2.A1" office:value-type="string">
            <text:p text:style-name="P3">27</text:p>
          </table:table-cell>
          <table:table-cell table:style-name="Table2.A1" office:value-type="string">
            <text:p text:style-name="v1">на море рано».</text:p>
          </table:table-cell>
          <table:table-cell table:style-name="Table2.A1" office:value-type="string">
            <text:p text:style-name="P3">27</text:p>
          </table:table-cell>
          <table:table-cell table:style-name="Table2.A1" office:value-type="string">
            <text:p text:style-name="v1">al la maro frumatene». </text:p>
          </table:table-cell>
        </table:table-row>
        <table:table-row>
          <table:table-cell table:style-name="Table2.A1" office:value-type="string">
            <text:p text:style-name="P3">28</text:p>
          </table:table-cell>
          <table:table-cell table:style-name="Table2.A1" office:value-type="string">
            <text:p text:style-name="Table_20_Contents">Ярославна рано плачетъ</text:p>
          </table:table-cell>
          <table:table-cell table:style-name="Table2.A1" office:value-type="string">
            <text:p text:style-name="P3">28</text:p>
          </table:table-cell>
          <table:table-cell table:style-name="Table2.A1" office:value-type="string">
            <text:p text:style-name="Table_20_Contents">Jaroslavidino frumatene ploras </text:p>
          </table:table-cell>
        </table:table-row>
        <table:table-row>
          <table:table-cell table:style-name="Table2.A1" office:value-type="string">
            <text:p text:style-name="P3">29</text:p>
          </table:table-cell>
          <table:table-cell table:style-name="Table2.A1" office:value-type="string">
            <text:p text:style-name="Table_20_Contents">къ Путивлѣ на забралѣ, а ркучи:</text:p>
          </table:table-cell>
          <table:table-cell table:style-name="Table2.A1" office:value-type="string">
            <text:p text:style-name="P3">29</text:p>
          </table:table-cell>
          <table:table-cell table:style-name="Table2.A1" office:value-type="string">
            <text:p text:style-name="Table_20_Contents">en Putivlo sur la urbmurego, kaj ŝi diras: </text:p>
          </table:table-cell>
        </table:table-row>
        <table:table-row>
          <table:table-cell table:style-name="Table2.A1" office:value-type="string">
            <text:p text:style-name="P3">30</text:p>
          </table:table-cell>
          <table:table-cell table:style-name="Table2.A1" office:value-type="string">
            <text:p text:style-name="Table_20_Contents">«Свѣтлое и тресвѣтлое слънце!</text:p>
          </table:table-cell>
          <table:table-cell table:style-name="Table2.A1" office:value-type="string">
            <text:p text:style-name="P3">30</text:p>
          </table:table-cell>
          <table:table-cell table:style-name="Table2.A1" office:value-type="string">
            <text:p text:style-name="Table_20_Contents">«Ho vi hela kaj trioble hela suno! </text:p>
          </table:table-cell>
        </table:table-row>
        <table:table-row>
          <table:table-cell table:style-name="Table2.A1" office:value-type="string">
            <text:p text:style-name="P3">31</text:p>
          </table:table-cell>
          <table:table-cell table:style-name="Table2.A1" office:value-type="string">
            <text:p text:style-name="Table_20_Contents">Всѣмъ тепло и красно еси.</text:p>
          </table:table-cell>
          <table:table-cell table:style-name="Table2.A1" office:value-type="string">
            <text:p text:style-name="P3">31</text:p>
          </table:table-cell>
          <table:table-cell table:style-name="Table2.A1" office:value-type="string">
            <text:p text:style-name="Table_20_Contents">Bela kaj varma vi estas por ĉiuj. </text:p>
          </table:table-cell>
        </table:table-row>
        <table:table-row>
          <table:table-cell table:style-name="Table2.A1" office:value-type="string">
            <text:p text:style-name="P3">32</text:p>
          </table:table-cell>
          <table:table-cell table:style-name="Table2.A1" office:value-type="string">
            <text:p text:style-name="P3">Чему, господине, простре горячюю свою лучю</text:p>
          </table:table-cell>
          <table:table-cell table:style-name="Table2.A1" office:value-type="string">
            <text:p text:style-name="P3">32</text:p>
          </table:table-cell>
          <table:table-cell table:style-name="Table2.A1" office:value-type="string">
            <text:p text:style-name="P3">Kial, sinjoro, vian brulan radion vi etendis </text:p>
          </table:table-cell>
        </table:table-row>
        <table:table-row>
          <table:table-cell table:style-name="Table2.A1" office:value-type="string">
            <text:p text:style-name="P3">33</text:p>
          </table:table-cell>
          <table:table-cell table:style-name="Table2.A1" office:value-type="string">
            <text:p text:style-name="v1">на ладѣ вои?</text:p>
          </table:table-cell>
          <table:table-cell table:style-name="Table2.A1" office:value-type="string">
            <text:p text:style-name="P3">33</text:p>
          </table:table-cell>
          <table:table-cell table:style-name="Table2.A1" office:value-type="string">
            <text:p text:style-name="v1">sur la batalistojn de mia eĉjo, </text:p>
          </table:table-cell>
        </table:table-row>
        <table:table-row>
          <table:table-cell table:style-name="Table2.A1" office:value-type="string">
            <text:p text:style-name="Table_20_Contents"><text:a xlink:type="simple" xlink:href="#N16.34" office:name="16.34R" text:style-name="Internet_20_link" text:visited-style-name="Visited_20_Internet_20_Link"><text:span text:style-name="T15">34</text:span></text:a></text:p>
          </table:table-cell>
          <table:table-cell table:style-name="Table2.A1" office:value-type="string">
            <text:p text:style-name="P32">Въ полѣ безводнѣ жаждею</text:p>
            <text:p text:style-name="vvosto">имь лучи съпряже,</text:p>
          </table:table-cell>
          <table:table-cell table:style-name="Table2.A1" office:value-type="string">
            <text:p text:style-name="Table_20_Contents"><text:a xlink:type="simple" xlink:href="#N16.34" office:name="16.34" text:style-name="Internet_20_link" text:visited-style-name="Visited_20_Internet_20_Link"><text:span text:style-name="T15">34</text:span></text:a></text:p>
          </table:table-cell>
          <table:table-cell table:style-name="Table2.A1" office:value-type="string">
            <text:p text:style-name="P32">en la step' senakva, per soif'</text:p>
            <text:p text:style-name="vvosto">iliajn arkojn malstreĉis, </text:p>
          </table:table-cell>
        </table:table-row>
        <table:table-row>
          <table:table-cell table:style-name="Table2.A1" office:value-type="string">
            <text:p text:style-name="P3">35</text:p>
          </table:table-cell>
          <table:table-cell table:style-name="Table2.A1" office:value-type="string">
            <text:p text:style-name="v1">тугою имь тули затче?»</text:p>
          </table:table-cell>
          <table:table-cell table:style-name="Table2.A1" office:value-type="string">
            <text:p text:style-name="P3">35</text:p>
          </table:table-cell>
          <table:table-cell table:style-name="Table2.A1" office:value-type="string">
            <text:p text:style-name="v1">per ĉagreno iliajn sagujojn fermis?» </text:p>
          </table:table-cell>
        </table:table-row>
      </table:table>
      <text:p text:style-name="Horizontal_20_Line"/>
      <text:p text:style-name="Text_20_body"/>
      <table:table table:name="Table3" table:style-name="Table3">
        <table:table-column table:style-name="Table3.A"/>
        <table:table-column table:style-name="Table3.B"/>
        <table:table-column table:style-name="Table3.A"/>
        <table:table-column table:style-name="Table3.D"/>
        <table:table-row>
          <table:table-cell table:style-name="Table3.A1" office:value-type="string">
            <text:p text:style-name="P3"> </text:p>
          </table:table-cell>
          <table:table-cell table:style-name="Table3.A1" office:value-type="string">
            <text:p text:style-name="Table_20_Heading">Часть третья. Возвращение Игоря</text:p>
          </table:table-cell>
          <table:table-cell table:style-name="Table3.A1" office:value-type="string">
            <text:p text:style-name="P3"> </text:p>
          </table:table-cell>
          <table:table-cell table:style-name="Table3.A1" office:value-type="string">
            <text:p text:style-name="Table_20_Heading">Parto tria. La reveno de Igoro </text:p>
          </table:table-cell>
        </table:table-row>
        <table:table-row>
          <table:table-cell table:style-name="Table3.A1" office:value-type="string">
            <text:p text:style-name="P3"> </text:p>
          </table:table-cell>
          <table:table-cell table:style-name="Table3.A1" office:value-type="string">
            <text:p text:style-name="Table_20_Heading">17. Побег</text:p>
          </table:table-cell>
          <table:table-cell table:style-name="Table3.A1" office:value-type="string">
            <text:p text:style-name="P3"> </text:p>
          </table:table-cell>
          <table:table-cell table:style-name="Table3.A1" office:value-type="string">
            <text:p text:style-name="Table_20_Heading">17. La fuĝo </text:p>
          </table:table-cell>
        </table:table-row>
        <table:table-row>
          <table:table-cell table:style-name="Table3.A1" office:value-type="string">
            <text:p text:style-name="P3">01</text:p>
          </table:table-cell>
          <table:table-cell table:style-name="Table3.A1" office:value-type="string">
            <text:p text:style-name="Table_20_Contents">Прысну море полунощи,</text:p>
          </table:table-cell>
          <table:table-cell table:style-name="Table3.A1" office:value-type="string">
            <text:p text:style-name="P3">01</text:p>
          </table:table-cell>
          <table:table-cell table:style-name="Table3.A1" office:value-type="string">
            <text:p text:style-name="Table_20_Contents">Ekŝaŭmis la maro noktomeze, </text:p>
          </table:table-cell>
        </table:table-row>
        <table:table-row>
          <table:table-cell table:style-name="Table3.A1" office:value-type="string">
            <text:p text:style-name="P3">02</text:p>
          </table:table-cell>
          <table:table-cell table:style-name="Table3.A1" office:value-type="string">
            <text:p text:style-name="Table_20_Contents">идутъ сморци мьглами.</text:p>
          </table:table-cell>
          <table:table-cell table:style-name="Table3.A1" office:value-type="string">
            <text:p text:style-name="P3">02</text:p>
          </table:table-cell>
          <table:table-cell table:style-name="Table3.A1" office:value-type="string">
            <text:p text:style-name="Table_20_Contents">la kirloj kuras nebule. </text:p>
          </table:table-cell>
        </table:table-row>
        <table:table-row>
          <table:table-cell table:style-name="Table3.A1" office:value-type="string">
            <text:p text:style-name="P3">03</text:p>
          </table:table-cell>
          <table:table-cell table:style-name="Table3.A1" office:value-type="string">
            <text:p text:style-name="Table_20_Contents">Игореви князю Богъ путь кажетъ</text:p>
          </table:table-cell>
          <table:table-cell table:style-name="Table3.A1" office:value-type="string">
            <text:p text:style-name="P3">03</text:p>
          </table:table-cell>
          <table:table-cell table:style-name="Table3.A1" office:value-type="string">
            <text:p text:style-name="Table_20_Contents">Dio al Igoro-princo la vojon montras </text:p>
          </table:table-cell>
        </table:table-row>
        <table:table-row>
          <table:table-cell table:style-name="Table3.A1" office:value-type="string">
            <text:p text:style-name="P3">04</text:p>
          </table:table-cell>
          <table:table-cell table:style-name="Table3.A1" office:value-type="string">
            <text:p text:style-name="v1">изъ земли Половецкой</text:p>
          </table:table-cell>
          <table:table-cell table:style-name="Table3.A1" office:value-type="string">
            <text:p text:style-name="P3">04</text:p>
          </table:table-cell>
          <table:table-cell table:style-name="Table3.A1" office:value-type="string">
            <text:p text:style-name="v1">el la lando Kipĉaka </text:p>
          </table:table-cell>
        </table:table-row>
        <table:table-row>
          <table:table-cell table:style-name="Table3.A1" office:value-type="string">
            <text:p text:style-name="P3">05</text:p>
          </table:table-cell>
          <table:table-cell table:style-name="Table3.A1" office:value-type="string">
            <text:p text:style-name="v1">на землю Рускую,</text:p>
          </table:table-cell>
          <table:table-cell table:style-name="Table3.A1" office:value-type="string">
            <text:p text:style-name="P3">05</text:p>
          </table:table-cell>
          <table:table-cell table:style-name="Table3.A1" office:value-type="string">
            <text:p text:style-name="v1">en la landon Rusan </text:p>
          </table:table-cell>
        </table:table-row>
        <table:table-row>
          <table:table-cell table:style-name="Table3.A1" office:value-type="string">
            <text:p text:style-name="P3">06</text:p>
          </table:table-cell>
          <table:table-cell table:style-name="Table3.A1" office:value-type="string">
            <text:p text:style-name="v1">къ отню злату столу.</text:p>
          </table:table-cell>
          <table:table-cell table:style-name="Table3.A1" office:value-type="string">
            <text:p text:style-name="P3">06</text:p>
          </table:table-cell>
          <table:table-cell table:style-name="Table3.A1" office:value-type="string">
            <text:p text:style-name="v1">al la patra ora trono. </text:p>
          </table:table-cell>
        </table:table-row>
        <table:table-row>
          <table:table-cell table:style-name="Table3.A1" office:value-type="string">
            <text:p text:style-name="P3">07</text:p>
          </table:table-cell>
          <table:table-cell table:style-name="Table3.A1" office:value-type="string">
            <text:p text:style-name="Table_20_Contents">Погасоша вечеру зари.</text:p>
          </table:table-cell>
          <table:table-cell table:style-name="Table3.A1" office:value-type="string">
            <text:p text:style-name="P3">07</text:p>
          </table:table-cell>
          <table:table-cell table:style-name="Table3.A1" office:value-type="string">
            <text:p text:style-name="Table_20_Contents">Estingiĝis la vesperruĝo, </text:p>
          </table:table-cell>
        </table:table-row>
        <table:table-row>
          <table:table-cell table:style-name="Table3.A1" office:value-type="string">
            <text:p text:style-name="P3">08</text:p>
          </table:table-cell>
          <table:table-cell table:style-name="Table3.A1" office:value-type="string">
            <text:p text:style-name="Table_20_Contents">Игорь спитъ,</text:p>
          </table:table-cell>
          <table:table-cell table:style-name="Table3.A1" office:value-type="string">
            <text:p text:style-name="P3">08</text:p>
          </table:table-cell>
          <table:table-cell table:style-name="Table3.A1" office:value-type="string">
            <text:p text:style-name="Table_20_Contents">Igoro dormas, </text:p>
          </table:table-cell>
        </table:table-row>
        <table:table-row>
          <table:table-cell table:style-name="Table3.A1" office:value-type="string">
            <text:p text:style-name="P3">09</text:p>
          </table:table-cell>
          <table:table-cell table:style-name="Table3.A1" office:value-type="string">
            <text:p text:style-name="Table_20_Contents">Игорь бдитъ,</text:p>
          </table:table-cell>
          <table:table-cell table:style-name="Table3.A1" office:value-type="string">
            <text:p text:style-name="P3">09</text:p>
          </table:table-cell>
          <table:table-cell table:style-name="Table3.A1" office:value-type="string">
            <text:p text:style-name="Table_20_Contents">Igoro maldormas, </text:p>
          </table:table-cell>
        </table:table-row>
        <table:table-row>
          <table:table-cell table:style-name="Table3.A1" office:value-type="string">
            <text:p text:style-name="P3">10</text:p>
          </table:table-cell>
          <table:table-cell table:style-name="Table3.A1" office:value-type="string">
            <text:p text:style-name="Table_20_Contents">Игорь мыслiю поля мѣритъ</text:p>
          </table:table-cell>
          <table:table-cell table:style-name="Table3.A1" office:value-type="string">
            <text:p text:style-name="P3">10</text:p>
          </table:table-cell>
          <table:table-cell table:style-name="Table3.A1" office:value-type="string">
            <text:p text:style-name="Table_20_Contents">Igoro per la penso la stepon mezuras </text:p>
          </table:table-cell>
        </table:table-row>
        <table:table-row>
          <table:table-cell table:style-name="Table3.A1" office:value-type="string">
            <text:p text:style-name="Table_20_Contents"><text:a xlink:type="simple" xlink:href="#N17.11" office:name="17.11R" text:style-name="Internet_20_link" text:visited-style-name="Visited_20_Internet_20_Link"><text:span text:style-name="T15">11</text:span></text:a></text:p>
          </table:table-cell>
          <table:table-cell table:style-name="Table3.A1" office:value-type="string">
            <text:p text:style-name="P53">отъ великаго Дона</text:p>
            <text:p text:style-name="vvosto">до малаго Донца.</text:p>
          </table:table-cell>
          <table:table-cell table:style-name="Table3.A1" office:value-type="string">
            <text:p text:style-name="Table_20_Contents"><text:a xlink:type="simple" xlink:href="#N17.11" office:name="17.11" text:style-name="Internet_20_link" text:visited-style-name="Visited_20_Internet_20_Link"><text:span text:style-name="T15">11</text:span></text:a></text:p>
          </table:table-cell>
          <table:table-cell table:style-name="Table3.A1" office:value-type="string">
            <text:p text:style-name="P53">de la granda Dono</text:p>
            <text:p text:style-name="vvosto">ĝis la malgranda Doneto. </text:p>
          </table:table-cell>
        </table:table-row>
        <table:table-row>
          <table:table-cell table:style-name="Table3.A1" office:value-type="string">
            <text:p text:style-name="Table_20_Contents"><text:a xlink:type="simple" xlink:href="#N17.12" office:name="17.12R" text:style-name="Internet_20_link" text:visited-style-name="Visited_20_Internet_20_Link"><text:span text:style-name="T15">12</text:span></text:a></text:p>
          </table:table-cell>
          <table:table-cell table:style-name="Table3.A1" office:value-type="string">
            <text:p text:style-name="P33">Комонь‹нъ› въ полуночи Овлуръ</text:p>
            <text:p text:style-name="vvosto">свисну за рѣкою,</text:p>
          </table:table-cell>
          <table:table-cell table:style-name="Table3.A1" office:value-type="string">
            <text:p text:style-name="Table_20_Contents"><text:a xlink:type="simple" xlink:href="#N17.12" office:name="17.12" text:style-name="Internet_20_link" text:visited-style-name="Visited_20_Internet_20_Link"><text:span text:style-name="T15">12</text:span></text:a></text:p>
          </table:table-cell>
          <table:table-cell table:style-name="Table3.A1" office:value-type="string">
            <text:p text:style-name="P33">Surĉevala, noktomeze Ovluro</text:p>
            <text:p text:style-name="vvosto">fajfis trans la rivero, </text:p>
          </table:table-cell>
        </table:table-row>
        <table:table-row>
          <table:table-cell table:style-name="Table3.A1" office:value-type="string">
            <text:p text:style-name="P3">13</text:p>
          </table:table-cell>
          <table:table-cell table:style-name="Table3.A1" office:value-type="string">
            <text:p text:style-name="Table_20_Contents">велить князю разумѣти:</text:p>
          </table:table-cell>
          <table:table-cell table:style-name="Table3.A1" office:value-type="string">
            <text:p text:style-name="P3">13</text:p>
          </table:table-cell>
          <table:table-cell table:style-name="Table3.A1" office:value-type="string">
            <text:p text:style-name="Table_20_Contents">al la princo li komprenigas: </text:p>
          </table:table-cell>
        </table:table-row>
        <table:table-row>
          <table:table-cell table:style-name="Table3.A1" office:value-type="string">
            <text:p text:style-name="Table_20_Contents"><text:a xlink:type="simple" xlink:href="#N17.14" office:name="17.14R" text:style-name="Internet_20_link" text:visited-style-name="Visited_20_Internet_20_Link"><text:span text:style-name="T15">14</text:span></text:a></text:p>
          </table:table-cell>
          <table:table-cell table:style-name="Table3.A1" office:value-type="string">
            <text:p text:style-name="Table_20_Contents">князю Игорю не быть!</text:p>
          </table:table-cell>
          <table:table-cell table:style-name="Table3.A1" office:value-type="string">
            <text:p text:style-name="Table_20_Contents"><text:a xlink:type="simple" xlink:href="#N17.14" office:name="17.14" text:style-name="Internet_20_link" text:visited-style-name="Visited_20_Internet_20_Link"><text:span text:style-name="T15">14</text:span></text:a></text:p>
          </table:table-cell>
          <table:table-cell table:style-name="Table3.A1" office:value-type="string">
            <text:p text:style-name="Table_20_Contents">princo Igoro ne estu! </text:p>
          </table:table-cell>
        </table:table-row>
        <text:soft-page-break/>
        <table:table-row>
          <table:table-cell table:style-name="Table3.A1" office:value-type="string">
            <text:p text:style-name="Table_20_Contents"><text:a xlink:type="simple" xlink:href="#N17.15" office:name="17.15R" text:style-name="Internet_20_link" text:visited-style-name="Visited_20_Internet_20_Link"><text:span text:style-name="T15">15</text:span></text:a></text:p>
          </table:table-cell>
          <table:table-cell table:style-name="Table3.A1" office:value-type="string">
            <text:p text:style-name="Table_20_Contents">Кликну,</text:p>
          </table:table-cell>
          <table:table-cell table:style-name="Table3.A1" office:value-type="string">
            <text:p text:style-name="Table_20_Contents"><text:a xlink:type="simple" xlink:href="#N17.15" office:name="17.15" text:style-name="Internet_20_link" text:visited-style-name="Visited_20_Internet_20_Link"><text:span text:style-name="T15">15</text:span></text:a></text:p>
          </table:table-cell>
          <table:table-cell table:style-name="Table3.A1" office:value-type="string">
            <text:p text:style-name="Table_20_Contents">Vokis, </text:p>
          </table:table-cell>
        </table:table-row>
        <table:table-row>
          <table:table-cell table:style-name="Table3.A1" office:value-type="string">
            <text:p text:style-name="P3">16</text:p>
          </table:table-cell>
          <table:table-cell table:style-name="Table3.A1" office:value-type="string">
            <text:p text:style-name="Table_20_Contents">стукну земля,</text:p>
          </table:table-cell>
          <table:table-cell table:style-name="Table3.A1" office:value-type="string">
            <text:p text:style-name="P3">16</text:p>
          </table:table-cell>
          <table:table-cell table:style-name="Table3.A1" office:value-type="string">
            <text:p text:style-name="Table_20_Contents">ekpuŝis la tero, </text:p>
          </table:table-cell>
        </table:table-row>
        <table:table-row>
          <table:table-cell table:style-name="Table3.A1" office:value-type="string">
            <text:p text:style-name="P3">17</text:p>
          </table:table-cell>
          <table:table-cell table:style-name="Table3.A1" office:value-type="string">
            <text:p text:style-name="Table_20_Contents">въшумѣ трава,</text:p>
          </table:table-cell>
          <table:table-cell table:style-name="Table3.A1" office:value-type="string">
            <text:p text:style-name="P3">17</text:p>
          </table:table-cell>
          <table:table-cell table:style-name="Table3.A1" office:value-type="string">
            <text:p text:style-name="Table_20_Contents">susuris la herbo, </text:p>
          </table:table-cell>
        </table:table-row>
        <table:table-row>
          <table:table-cell table:style-name="Table3.A1" office:value-type="string">
            <text:p text:style-name="Table_20_Contents"><text:a xlink:type="simple" xlink:href="#N17.18" office:name="17.18R" text:style-name="Internet_20_link" text:visited-style-name="Visited_20_Internet_20_Link"><text:span text:style-name="T15">18</text:span></text:a></text:p>
          </table:table-cell>
          <table:table-cell table:style-name="Table3.A1" office:value-type="string">
            <text:p text:style-name="Table_20_Contents">вежи ся половецкiи подвизашася.</text:p>
          </table:table-cell>
          <table:table-cell table:style-name="Table3.A1" office:value-type="string">
            <text:p text:style-name="Table_20_Contents"><text:a xlink:type="simple" xlink:href="#N17.18" office:name="17.18" text:style-name="Internet_20_link" text:visited-style-name="Visited_20_Internet_20_Link"><text:span text:style-name="T15">18</text:span></text:a></text:p>
          </table:table-cell>
          <table:table-cell table:style-name="Table3.A1" office:value-type="string">
            <text:p text:style-name="Table_20_Contents">la tendoj kipĉakaj ekmoviĝis; </text:p>
          </table:table-cell>
        </table:table-row>
        <table:table-row>
          <table:table-cell table:style-name="Table3.A1" office:value-type="string">
            <text:p text:style-name="P3">19</text:p>
          </table:table-cell>
          <table:table-cell table:style-name="Table3.A1" office:value-type="string">
            <text:p text:style-name="Table_20_Contents">А Игорь князь поскочи</text:p>
          </table:table-cell>
          <table:table-cell table:style-name="Table3.A1" office:value-type="string">
            <text:p text:style-name="P3">19</text:p>
          </table:table-cell>
          <table:table-cell table:style-name="Table3.A1" office:value-type="string">
            <text:p text:style-name="Table_20_Contents">kaj princo Igoro impetis </text:p>
          </table:table-cell>
        </table:table-row>
        <table:table-row>
          <table:table-cell table:style-name="Table3.A1" office:value-type="string">
            <text:p text:style-name="P3">20</text:p>
          </table:table-cell>
          <table:table-cell table:style-name="Table3.A1" office:value-type="string">
            <text:p text:style-name="v1">горностаемъ къ тростiю</text:p>
          </table:table-cell>
          <table:table-cell table:style-name="Table3.A1" office:value-type="string">
            <text:p text:style-name="P3">20</text:p>
          </table:table-cell>
          <table:table-cell table:style-name="Table3.A1" office:value-type="string">
            <text:p text:style-name="v1">kiel ermeno al la kandensejo, </text:p>
          </table:table-cell>
        </table:table-row>
        <table:table-row>
          <table:table-cell table:style-name="Table3.A1" office:value-type="string">
            <text:p text:style-name="Table_20_Contents"><text:a xlink:type="simple" xlink:href="#N17.21" office:name="17.21R" text:style-name="Internet_20_link" text:visited-style-name="Visited_20_Internet_20_Link"><text:span text:style-name="T15">21</text:span></text:a></text:p>
          </table:table-cell>
          <table:table-cell table:style-name="Table3.A1" office:value-type="string">
            <text:p text:style-name="v1">и бѣлымъ гоголемъ на воду.</text:p>
          </table:table-cell>
          <table:table-cell table:style-name="Table3.A1" office:value-type="string">
            <text:p text:style-name="Table_20_Contents"><text:a xlink:type="simple" xlink:href="#N17.21" office:name="17.21" text:style-name="Internet_20_link" text:visited-style-name="Visited_20_Internet_20_Link"><text:span text:style-name="T15">21</text:span></text:a></text:p>
          </table:table-cell>
          <table:table-cell table:style-name="Table3.A1" office:value-type="string">
            <text:p text:style-name="v1">kiel klangulo blanka, sur la akvon. </text:p>
          </table:table-cell>
        </table:table-row>
        <table:table-row>
          <table:table-cell table:style-name="Table3.A1" office:value-type="string">
            <text:p text:style-name="P3">22</text:p>
          </table:table-cell>
          <table:table-cell table:style-name="Table3.A1" office:value-type="string">
            <text:p text:style-name="Table_20_Contents">Въвръжеся на бръзъ комонь</text:p>
          </table:table-cell>
          <table:table-cell table:style-name="Table3.A1" office:value-type="string">
            <text:p text:style-name="P3">22</text:p>
          </table:table-cell>
          <table:table-cell table:style-name="Table3.A1" office:value-type="string">
            <text:p text:style-name="Table_20_Contents">Saltis li sur la rapidan ĉevalon </text:p>
          </table:table-cell>
        </table:table-row>
        <table:table-row>
          <table:table-cell table:style-name="Table3.A1" office:value-type="string">
            <text:p text:style-name="Table_20_Contents"><text:a xlink:type="simple" xlink:href="#N17.23" office:name="17.23R" text:style-name="Internet_20_link" text:visited-style-name="Visited_20_Internet_20_Link"><text:span text:style-name="T15">23</text:span></text:a></text:p>
          </table:table-cell>
          <table:table-cell table:style-name="Table3.A1" office:value-type="string">
            <text:p text:style-name="Table_20_Contents">и скочи съ него бусымъ волкомъ.</text:p>
          </table:table-cell>
          <table:table-cell table:style-name="Table3.A1" office:value-type="string">
            <text:p text:style-name="Table_20_Contents"><text:a xlink:type="simple" xlink:href="#N17.23" office:name="17.23" text:style-name="Internet_20_link" text:visited-style-name="Visited_20_Internet_20_Link"><text:span text:style-name="T15">23</text:span></text:a></text:p>
          </table:table-cell>
          <table:table-cell table:style-name="Table3.A1" office:value-type="string">
            <text:p text:style-name="Table_20_Contents">kaj de ĝi desaltis kiel griza lupo; </text:p>
          </table:table-cell>
        </table:table-row>
        <table:table-row>
          <table:table-cell table:style-name="Table3.A1" office:value-type="string">
            <text:p text:style-name="P3">24</text:p>
          </table:table-cell>
          <table:table-cell table:style-name="Table3.A1" office:value-type="string">
            <text:p text:style-name="Table_20_Contents">И потече къ лугу Донца,</text:p>
          </table:table-cell>
          <table:table-cell table:style-name="Table3.A1" office:value-type="string">
            <text:p text:style-name="P3">24</text:p>
          </table:table-cell>
          <table:table-cell table:style-name="Table3.A1" office:value-type="string">
            <text:p text:style-name="P3">kaj kuris li al la herbeja bordo de Doneto, </text:p>
          </table:table-cell>
        </table:table-row>
        <table:table-row>
          <table:table-cell table:style-name="Table3.A1" office:value-type="string">
            <text:p text:style-name="P3">25</text:p>
          </table:table-cell>
          <table:table-cell table:style-name="Table3.A1" office:value-type="string">
            <text:p text:style-name="Table_20_Contents">и полетѣ соколомъ подъ мьглами,</text:p>
          </table:table-cell>
          <table:table-cell table:style-name="Table3.A1" office:value-type="string">
            <text:p text:style-name="P3">25</text:p>
          </table:table-cell>
          <table:table-cell table:style-name="Table3.A1" office:value-type="string">
            <text:p text:style-name="Table_20_Contents">kaj flugis kiel falko sub la nuboj </text:p>
          </table:table-cell>
        </table:table-row>
        <table:table-row>
          <table:table-cell table:style-name="Table3.A1" office:value-type="string">
            <text:p text:style-name="P3">26</text:p>
          </table:table-cell>
          <table:table-cell table:style-name="Table3.A1" office:value-type="string">
            <text:p text:style-name="Table_20_Contents">избивая гуси и лебеди</text:p>
          </table:table-cell>
          <table:table-cell table:style-name="Table3.A1" office:value-type="string">
            <text:p text:style-name="P3">26</text:p>
          </table:table-cell>
          <table:table-cell table:style-name="Table3.A1" office:value-type="string">
            <text:p text:style-name="Table_20_Contents">debatante anserojn kaj cignojn </text:p>
          </table:table-cell>
        </table:table-row>
        <table:table-row>
          <table:table-cell table:style-name="Table3.A1" office:value-type="string">
            <text:p text:style-name="P3">27</text:p>
          </table:table-cell>
          <table:table-cell table:style-name="Table3.A1" office:value-type="string">
            <text:p text:style-name="v1">завтроку,</text:p>
          </table:table-cell>
          <table:table-cell table:style-name="Table3.A1" office:value-type="string">
            <text:p text:style-name="P3">27</text:p>
          </table:table-cell>
          <table:table-cell table:style-name="Table3.A1" office:value-type="string">
            <text:p text:style-name="v1">por la matena </text:p>
          </table:table-cell>
        </table:table-row>
        <table:table-row>
          <table:table-cell table:style-name="Table3.A1" office:value-type="string">
            <text:p text:style-name="P3">28</text:p>
          </table:table-cell>
          <table:table-cell table:style-name="Table3.A1" office:value-type="string">
            <text:p text:style-name="v1">и обѣду,</text:p>
          </table:table-cell>
          <table:table-cell table:style-name="Table3.A1" office:value-type="string">
            <text:p text:style-name="P3">28</text:p>
          </table:table-cell>
          <table:table-cell table:style-name="Table3.A1" office:value-type="string">
            <text:p text:style-name="v1">kaj por la taga </text:p>
          </table:table-cell>
        </table:table-row>
        <table:table-row>
          <table:table-cell table:style-name="Table3.A1" office:value-type="string">
            <text:p text:style-name="P3">29</text:p>
          </table:table-cell>
          <table:table-cell table:style-name="Table3.A1" office:value-type="string">
            <text:p text:style-name="v1">и ужинѣ.</text:p>
          </table:table-cell>
          <table:table-cell table:style-name="Table3.A1" office:value-type="string">
            <text:p text:style-name="P3">29</text:p>
          </table:table-cell>
          <table:table-cell table:style-name="Table3.A1" office:value-type="string">
            <text:p text:style-name="v1">kaj por la vespera manĝoj. </text:p>
          </table:table-cell>
        </table:table-row>
        <table:table-row>
          <table:table-cell table:style-name="Table3.A1" office:value-type="string">
            <text:p text:style-name="P3">30</text:p>
          </table:table-cell>
          <table:table-cell table:style-name="Table3.A1" office:value-type="string">
            <text:p text:style-name="Table_20_Contents">Коли Игорь соколомъ полетѣ,</text:p>
          </table:table-cell>
          <table:table-cell table:style-name="Table3.A1" office:value-type="string">
            <text:p text:style-name="P3">30</text:p>
          </table:table-cell>
          <table:table-cell table:style-name="Table3.A1" office:value-type="string">
            <text:p text:style-name="Table_20_Contents">Kiam Igoro falke ekflugis, </text:p>
          </table:table-cell>
        </table:table-row>
        <table:table-row>
          <table:table-cell table:style-name="Table3.A1" office:value-type="string">
            <text:p text:style-name="P3">31</text:p>
          </table:table-cell>
          <table:table-cell table:style-name="Table3.A1" office:value-type="string">
            <text:p text:style-name="Table_20_Contents">тогда Влуръ влъкомъ потече,</text:p>
          </table:table-cell>
          <table:table-cell table:style-name="Table3.A1" office:value-type="string">
            <text:p text:style-name="P3">31</text:p>
          </table:table-cell>
          <table:table-cell table:style-name="Table3.A1" office:value-type="string">
            <text:p text:style-name="Table_20_Contents">tiam Ovluro lupe ekkuris, </text:p>
          </table:table-cell>
        </table:table-row>
        <table:table-row>
          <table:table-cell table:style-name="Table3.A1" office:value-type="string">
            <text:p text:style-name="P3">32</text:p>
          </table:table-cell>
          <table:table-cell table:style-name="Table3.A1" office:value-type="string">
            <text:p text:style-name="Table_20_Contents">труся собою студеную росу:</text:p>
          </table:table-cell>
          <table:table-cell table:style-name="Table3.A1" office:value-type="string">
            <text:p text:style-name="P3">32</text:p>
          </table:table-cell>
          <table:table-cell table:style-name="Table3.A1" office:value-type="string">
            <text:p text:style-name="Table_20_Contents">deskuante la malvarman roson; </text:p>
          </table:table-cell>
        </table:table-row>
        <table:table-row>
          <table:table-cell table:style-name="Table3.A1" office:value-type="string">
            <text:p text:style-name="Table_20_Contents"><text:a xlink:type="simple" xlink:href="#N17.33" office:name="17.33R" text:style-name="Internet_20_link" text:visited-style-name="Visited_20_Internet_20_Link"><text:span text:style-name="T15">33</text:span></text:a></text:p>
          </table:table-cell>
          <table:table-cell table:style-name="Table3.A1" office:value-type="string">
            <text:p text:style-name="Table_20_Contents">претръгоста бо своя бръзая комоня.</text:p>
          </table:table-cell>
          <table:table-cell table:style-name="Table3.A1" office:value-type="string">
            <text:p text:style-name="Table_20_Contents"><text:a xlink:type="simple" xlink:href="#N17.33" office:name="17.33" text:style-name="Internet_20_link" text:visited-style-name="Visited_20_Internet_20_Link"><text:span text:style-name="T15">33</text:span></text:a></text:p>
          </table:table-cell>
          <table:table-cell table:style-name="Table3.A1" office:value-type="string">
            <text:p text:style-name="P3">ĉar siajn rapidajn ĉevalojn ili pelkonsumis. </text:p>
          </table:table-cell>
        </table:table-row>
        <text:soft-page-break/>
        <table:table-row>
          <table:table-cell table:style-name="Table3.A1" office:value-type="string">
            <text:p text:style-name="P3"> </text:p>
          </table:table-cell>
          <table:table-cell table:style-name="Table3.A1" office:value-type="string">
            <text:p text:style-name="Table_20_Heading">18. Донец-река</text:p>
          </table:table-cell>
          <table:table-cell table:style-name="Table3.A1" office:value-type="string">
            <text:p text:style-name="P3"> </text:p>
          </table:table-cell>
          <table:table-cell table:style-name="Table3.A1" office:value-type="string">
            <text:p text:style-name="Table_20_Heading">18. La rivero Doneto </text:p>
          </table:table-cell>
        </table:table-row>
        <table:table-row>
          <table:table-cell table:style-name="Table3.A1" office:value-type="string">
            <text:p text:style-name="P3">01</text:p>
          </table:table-cell>
          <table:table-cell table:style-name="Table3.A1" office:value-type="string">
            <text:p text:style-name="Table_20_Contents">Донецъ рече:</text:p>
          </table:table-cell>
          <table:table-cell table:style-name="Table3.A1" office:value-type="string">
            <text:p text:style-name="P3">01</text:p>
          </table:table-cell>
          <table:table-cell table:style-name="Table3.A1" office:value-type="string">
            <text:p text:style-name="Table_20_Contents">Doneto diris: </text:p>
          </table:table-cell>
        </table:table-row>
        <table:table-row>
          <table:table-cell table:style-name="Table3.A1" office:value-type="string">
            <text:p text:style-name="P3">02</text:p>
          </table:table-cell>
          <table:table-cell table:style-name="Table3.A1" office:value-type="string">
            <text:p text:style-name="Table_20_Contents">«Княже Игорю!</text:p>
          </table:table-cell>
          <table:table-cell table:style-name="Table3.A1" office:value-type="string">
            <text:p text:style-name="P3">02</text:p>
          </table:table-cell>
          <table:table-cell table:style-name="Table3.A1" office:value-type="string">
            <text:p text:style-name="Table_20_Contents">«Princo Igoro! </text:p>
          </table:table-cell>
        </table:table-row>
        <table:table-row>
          <table:table-cell table:style-name="Table3.A1" office:value-type="string">
            <text:p text:style-name="P3">03</text:p>
          </table:table-cell>
          <table:table-cell table:style-name="Table3.A1" office:value-type="string">
            <text:p text:style-name="Table_20_Contents">Не мало ти величiя,</text:p>
          </table:table-cell>
          <table:table-cell table:style-name="Table3.A1" office:value-type="string">
            <text:p text:style-name="P3">03</text:p>
          </table:table-cell>
          <table:table-cell table:style-name="Table3.A1" office:value-type="string">
            <text:p text:style-name="Table_20_Contents">Nemalmulte al vi da grandeco, </text:p>
          </table:table-cell>
        </table:table-row>
        <table:table-row>
          <table:table-cell table:style-name="Table3.A1" office:value-type="string">
            <text:p text:style-name="P3">04</text:p>
          </table:table-cell>
          <table:table-cell table:style-name="Table3.A1" office:value-type="string">
            <text:p text:style-name="v1">а Кончаку нелюбiя,</text:p>
          </table:table-cell>
          <table:table-cell table:style-name="Table3.A1" office:value-type="string">
            <text:p text:style-name="P3">04</text:p>
          </table:table-cell>
          <table:table-cell table:style-name="Table3.A1" office:value-type="string">
            <text:p text:style-name="v1">kaj al Konĉako, da malamo, </text:p>
          </table:table-cell>
        </table:table-row>
        <table:table-row>
          <table:table-cell table:style-name="Table3.A1" office:value-type="string">
            <text:p text:style-name="P3">05</text:p>
          </table:table-cell>
          <table:table-cell table:style-name="Table3.A1" office:value-type="string">
            <text:p text:style-name="v1">а Руской земли веселiа!»</text:p>
          </table:table-cell>
          <table:table-cell table:style-name="Table3.A1" office:value-type="string">
            <text:p text:style-name="P3">05</text:p>
          </table:table-cell>
          <table:table-cell table:style-name="Table3.A1" office:value-type="string">
            <text:p text:style-name="v1">kaj al la Rusa lando, da ĝojo!» </text:p>
          </table:table-cell>
        </table:table-row>
        <table:table-row>
          <table:table-cell table:style-name="Table3.A1" office:value-type="string">
            <text:p text:style-name="P3">06</text:p>
          </table:table-cell>
          <table:table-cell table:style-name="Table3.A1" office:value-type="string">
            <text:p text:style-name="Table_20_Contents">Игорь рече:</text:p>
          </table:table-cell>
          <table:table-cell table:style-name="Table3.A1" office:value-type="string">
            <text:p text:style-name="P3">06</text:p>
          </table:table-cell>
          <table:table-cell table:style-name="Table3.A1" office:value-type="string">
            <text:p text:style-name="Table_20_Contents">Igoro diris: </text:p>
          </table:table-cell>
        </table:table-row>
        <table:table-row>
          <table:table-cell table:style-name="Table3.A1" office:value-type="string">
            <text:p text:style-name="P3">07</text:p>
          </table:table-cell>
          <table:table-cell table:style-name="Table3.A1" office:value-type="string">
            <text:p text:style-name="Table_20_Contents">«О Донче!</text:p>
          </table:table-cell>
          <table:table-cell table:style-name="Table3.A1" office:value-type="string">
            <text:p text:style-name="P3">07</text:p>
          </table:table-cell>
          <table:table-cell table:style-name="Table3.A1" office:value-type="string">
            <text:p text:style-name="Table_20_Contents">«Ho Doneto! </text:p>
          </table:table-cell>
        </table:table-row>
        <table:table-row>
          <table:table-cell table:style-name="Table3.A1" office:value-type="string">
            <text:p text:style-name="P3">08</text:p>
          </table:table-cell>
          <table:table-cell table:style-name="Table3.A1" office:value-type="string">
            <text:p text:style-name="Table_20_Contents">не мало ти величiя,</text:p>
          </table:table-cell>
          <table:table-cell table:style-name="Table3.A1" office:value-type="string">
            <text:p text:style-name="P3">08</text:p>
          </table:table-cell>
          <table:table-cell table:style-name="Table3.A1" office:value-type="string">
            <text:p text:style-name="Table_20_Contents">Nemalmulte al vi da grandeco, </text:p>
          </table:table-cell>
        </table:table-row>
        <table:table-row>
          <table:table-cell table:style-name="Table3.A1" office:value-type="string">
            <text:p text:style-name="P3">09</text:p>
          </table:table-cell>
          <table:table-cell table:style-name="Table3.A1" office:value-type="string">
            <text:p text:style-name="Table_20_Contents">лелѣявшу князя на влънахъ,</text:p>
          </table:table-cell>
          <table:table-cell table:style-name="Table3.A1" office:value-type="string">
            <text:p text:style-name="P3">09</text:p>
          </table:table-cell>
          <table:table-cell table:style-name="Table3.A1" office:value-type="string">
            <text:p text:style-name="Table_20_Contents">al vi kiu portis princon sur viaj ondoj; </text:p>
          </table:table-cell>
        </table:table-row>
        <table:table-row>
          <table:table-cell table:style-name="Table3.A1" office:value-type="string">
            <text:p text:style-name="P3">10</text:p>
          </table:table-cell>
          <table:table-cell table:style-name="Table3.A1" office:value-type="string">
            <text:p text:style-name="Table_20_Contents">стлавшу ему зелѣну траву</text:p>
          </table:table-cell>
          <table:table-cell table:style-name="Table3.A1" office:value-type="string">
            <text:p text:style-name="P3">10</text:p>
          </table:table-cell>
          <table:table-cell table:style-name="Table3.A1" office:value-type="string">
            <text:p text:style-name="Table_20_Contents">sternis por li la verdan herbon </text:p>
          </table:table-cell>
        </table:table-row>
        <table:table-row>
          <table:table-cell table:style-name="Table3.A1" office:value-type="string">
            <text:p text:style-name="P3">11</text:p>
          </table:table-cell>
          <table:table-cell table:style-name="Table3.A1" office:value-type="string">
            <text:p text:style-name="v1">на своихъ сребреныхъ брезѣхъ,</text:p>
          </table:table-cell>
          <table:table-cell table:style-name="Table3.A1" office:value-type="string">
            <text:p text:style-name="P3">11</text:p>
          </table:table-cell>
          <table:table-cell table:style-name="Table3.A1" office:value-type="string">
            <text:p text:style-name="v1">sur viaj arĝentaj bordoj; </text:p>
          </table:table-cell>
        </table:table-row>
        <table:table-row>
          <table:table-cell table:style-name="Table3.A1" office:value-type="string">
            <text:p text:style-name="P3">12</text:p>
          </table:table-cell>
          <table:table-cell table:style-name="Table3.A1" office:value-type="string">
            <text:p text:style-name="Table_20_Contents">одѣвавшу его теплыми мъглами</text:p>
          </table:table-cell>
          <table:table-cell table:style-name="Table3.A1" office:value-type="string">
            <text:p text:style-name="P3">12</text:p>
          </table:table-cell>
          <table:table-cell table:style-name="Table3.A1" office:value-type="string">
            <text:p text:style-name="Table_20_Contents">vestis lin per varma nebulo </text:p>
          </table:table-cell>
        </table:table-row>
        <table:table-row>
          <table:table-cell table:style-name="Table3.A1" office:value-type="string">
            <text:p text:style-name="P3">13</text:p>
          </table:table-cell>
          <table:table-cell table:style-name="Table3.A1" office:value-type="string">
            <text:p text:style-name="v1">подъ сѣнiю зелену древу</text:p>
          </table:table-cell>
          <table:table-cell table:style-name="Table3.A1" office:value-type="string">
            <text:p text:style-name="P3">13</text:p>
          </table:table-cell>
          <table:table-cell table:style-name="Table3.A1" office:value-type="string">
            <text:p text:style-name="v1">sub la ŝirmo de arbo verda; </text:p>
          </table:table-cell>
        </table:table-row>
        <table:table-row>
          <table:table-cell table:style-name="Table3.A1" office:value-type="string">
            <text:p text:style-name="P3">14</text:p>
          </table:table-cell>
          <table:table-cell table:style-name="Table3.A1" office:value-type="string">
            <text:p text:style-name="Table_20_Contents">стрежаше е‹го› гоголемъ на водѣ,</text:p>
          </table:table-cell>
          <table:table-cell table:style-name="Table3.A1" office:value-type="string">
            <text:p text:style-name="P3">14</text:p>
          </table:table-cell>
          <table:table-cell table:style-name="Table3.A1" office:value-type="string">
            <text:p text:style-name="P3">gvatgardis lin per la klangulo sur la akvo, </text:p>
          </table:table-cell>
        </table:table-row>
        <table:table-row>
          <table:table-cell table:style-name="Table3.A1" office:value-type="string">
            <text:p text:style-name="Table_20_Contents"><text:a xlink:type="simple" xlink:href="#N18.15" office:name="18.15R" text:style-name="Internet_20_link" text:visited-style-name="Visited_20_Internet_20_Link"><text:span text:style-name="T15">15</text:span></text:a></text:p>
          </table:table-cell>
          <table:table-cell table:style-name="Table3.A1" office:value-type="string">
            <text:p text:style-name="v1">чайцами на струяхъ,</text:p>
          </table:table-cell>
          <table:table-cell table:style-name="Table3.A1" office:value-type="string">
            <text:p text:style-name="Table_20_Contents"><text:a xlink:type="simple" xlink:href="#N18.15" office:name="18.15" text:style-name="Internet_20_link" text:visited-style-name="Visited_20_Internet_20_Link"><text:span text:style-name="T15">15</text:span></text:a></text:p>
          </table:table-cell>
          <table:table-cell table:style-name="Table3.A1" office:value-type="string">
            <text:p text:style-name="v1">per la vaneloj, sur la strioj, </text:p>
          </table:table-cell>
        </table:table-row>
        <table:table-row>
          <table:table-cell table:style-name="Table3.A1" office:value-type="string">
            <text:p text:style-name="P3">16</text:p>
          </table:table-cell>
          <table:table-cell table:style-name="Table3.A1" office:value-type="string">
            <text:p text:style-name="v1">чрьнядьми на ветрѣхъ.</text:p>
          </table:table-cell>
          <table:table-cell table:style-name="Table3.A1" office:value-type="string">
            <text:p text:style-name="P3">16</text:p>
          </table:table-cell>
          <table:table-cell table:style-name="Table3.A1" office:value-type="string">
            <text:p text:style-name="v1">per la anasoj, sur la ventoj. </text:p>
          </table:table-cell>
        </table:table-row>
        <table:table-row>
          <table:table-cell table:style-name="Table3.A1" office:value-type="string">
            <text:p text:style-name="Table_20_Contents"><text:a xlink:type="simple" xlink:href="#N18.17" office:name="18.17R" text:style-name="Internet_20_link" text:visited-style-name="Visited_20_Internet_20_Link"><text:span text:style-name="T15">17</text:span></text:a></text:p>
          </table:table-cell>
          <table:table-cell table:style-name="Table3.A1" office:value-type="string">
            <text:p text:style-name="Table_20_Contents">Не тако ли, — рече, — рѣка Стугна:</text:p>
          </table:table-cell>
          <table:table-cell table:style-name="Table3.A1" office:value-type="string">
            <text:p text:style-name="Table_20_Contents"><text:a xlink:type="simple" xlink:href="#N18.17" office:name="18.17" text:style-name="Internet_20_link" text:visited-style-name="Visited_20_Internet_20_Link"><text:span text:style-name="T15">17</text:span></text:a></text:p>
          </table:table-cell>
          <table:table-cell table:style-name="Table3.A1" office:value-type="string">
            <text:p text:style-name="P34">Ja ne tiel, — li diris, — estis</text:p>
            <text:p text:style-name="vvosto">pri la rivero Stugno, </text:p>
          </table:table-cell>
        </table:table-row>
        <text:soft-page-break/>
        <table:table-row>
          <table:table-cell table:style-name="Table3.A1" office:value-type="string">
            <text:p text:style-name="P3">18</text:p>
          </table:table-cell>
          <table:table-cell table:style-name="Table3.A1" office:value-type="string">
            <text:p text:style-name="Table_20_Contents">худу струю имѣя,</text:p>
          </table:table-cell>
          <table:table-cell table:style-name="Table3.A1" office:value-type="string">
            <text:p text:style-name="P3">18</text:p>
          </table:table-cell>
          <table:table-cell table:style-name="Table3.A1" office:value-type="string">
            <text:p text:style-name="Table_20_Contents">kiu magran fluon havante, </text:p>
          </table:table-cell>
        </table:table-row>
        <table:table-row>
          <table:table-cell table:style-name="Table3.A1" office:value-type="string">
            <text:p text:style-name="Table_20_Contents"><text:a xlink:type="simple" xlink:href="#N18.19" office:name="18.19R" text:style-name="Internet_20_link" text:visited-style-name="Visited_20_Internet_20_Link"><text:span text:style-name="T15">19</text:span></text:a></text:p>
          </table:table-cell>
          <table:table-cell table:style-name="Table3.A1" office:value-type="string">
            <text:p text:style-name="Table_20_Contents">пожръши чужи ручьи и стругы</text:p>
          </table:table-cell>
          <table:table-cell table:style-name="Table3.A1" office:value-type="string">
            <text:p text:style-name="Table_20_Contents"><text:a xlink:type="simple" xlink:href="#N18.19" office:name="18.19" text:style-name="Internet_20_link" text:visited-style-name="Visited_20_Internet_20_Link"><text:span text:style-name="T15">19</text:span></text:a></text:p>
          </table:table-cell>
          <table:table-cell table:style-name="Table3.A1" office:value-type="string">
            <text:p text:style-name="P3">fremdajn torentojn kaj rojojn englutinte </text:p>
          </table:table-cell>
        </table:table-row>
        <table:table-row>
          <table:table-cell table:style-name="Table3.A1" office:value-type="string">
            <text:p text:style-name="Table_20_Contents"><text:a xlink:type="simple" xlink:href="#N18.20" office:name="18.20R" text:style-name="Internet_20_link" text:visited-style-name="Visited_20_Internet_20_Link"><text:span text:style-name="T15">20</text:span></text:a></text:p>
          </table:table-cell>
          <table:table-cell table:style-name="Table3.A1" office:value-type="string">
            <text:p text:style-name="Table_20_Contents">ростре на кусту</text:p>
          </table:table-cell>
          <table:table-cell table:style-name="Table3.A1" office:value-type="string">
            <text:p text:style-name="Table_20_Contents"><text:a xlink:type="simple" xlink:href="#N18.20" office:name="18.20" text:style-name="Internet_20_link" text:visited-style-name="Visited_20_Internet_20_Link"><text:span text:style-name="T15">20</text:span></text:a></text:p>
          </table:table-cell>
          <table:table-cell table:style-name="Table3.A1" office:value-type="string">
            <text:p text:style-name="Table_20_Contents">larĝas ĉe la elfluejo; </text:p>
          </table:table-cell>
        </table:table-row>
        <table:table-row>
          <table:table-cell table:style-name="Table3.A1" office:value-type="string">
            <text:p text:style-name="Table_20_Contents"><text:a xlink:type="simple" xlink:href="#N18.21" office:name="18.21R" text:style-name="Internet_20_link" text:visited-style-name="Visited_20_Internet_20_Link"><text:span text:style-name="T15">21</text:span></text:a></text:p>
          </table:table-cell>
          <table:table-cell table:style-name="Table3.A1" office:value-type="string">
            <text:p text:style-name="Table_20_Contents">уношу князю Ростиславу затвори</text:p>
          </table:table-cell>
          <table:table-cell table:style-name="Table3.A1" office:value-type="string">
            <text:p text:style-name="Table_20_Contents"><text:a xlink:type="simple" xlink:href="#N18.21" office:name="18.21" text:style-name="Internet_20_link" text:visited-style-name="Visited_20_Internet_20_Link"><text:span text:style-name="T15">21</text:span></text:a></text:p>
          </table:table-cell>
          <table:table-cell table:style-name="Table3.A1" office:value-type="string">
            <text:p text:style-name="P3">la junulon princon Rastislavon ĝi enfermis </text:p>
          </table:table-cell>
        </table:table-row>
        <table:table-row>
          <table:table-cell table:style-name="Table3.A1" office:value-type="string">
            <text:p text:style-name="Table_20_Contents"><text:a xlink:type="simple" xlink:href="#N18.22" office:name="18.22R" text:style-name="Internet_20_link" text:visited-style-name="Visited_20_Internet_20_Link"><text:span text:style-name="T15">22</text:span></text:a></text:p>
          </table:table-cell>
          <table:table-cell table:style-name="Table3.A1" office:value-type="string">
            <text:p text:style-name="v1">Днѣпрь темнѣ березѣ.</text:p>
          </table:table-cell>
          <table:table-cell table:style-name="Table3.A1" office:value-type="string">
            <text:p text:style-name="Table_20_Contents"><text:a xlink:type="simple" xlink:href="#N18.22" office:name="18.22" text:style-name="Internet_20_link" text:visited-style-name="Visited_20_Internet_20_Link"><text:span text:style-name="T15">22</text:span></text:a></text:p>
          </table:table-cell>
          <table:table-cell table:style-name="Table3.A1" office:value-type="string">
            <text:p text:style-name="v1">sur la fundo ĉe l' malhela bordo. </text:p>
          </table:table-cell>
        </table:table-row>
        <table:table-row>
          <table:table-cell table:style-name="Table3.A1" office:value-type="string">
            <text:p text:style-name="P3">23</text:p>
          </table:table-cell>
          <table:table-cell table:style-name="Table3.A1" office:value-type="string">
            <text:p text:style-name="Table_20_Contents">Плачется мати Ростиславля</text:p>
          </table:table-cell>
          <table:table-cell table:style-name="Table3.A1" office:value-type="string">
            <text:p text:style-name="P3">23</text:p>
          </table:table-cell>
          <table:table-cell table:style-name="Table3.A1" office:value-type="string">
            <text:p text:style-name="Table_20_Contents">Plorkrias la patrin' de Rastislavo </text:p>
          </table:table-cell>
        </table:table-row>
        <table:table-row>
          <table:table-cell table:style-name="Table3.A1" office:value-type="string">
            <text:p text:style-name="Table_20_Contents"><text:a xlink:type="simple" xlink:href="#N18.24" office:name="18.24R" text:style-name="Internet_20_link" text:visited-style-name="Visited_20_Internet_20_Link"><text:span text:style-name="T15">24</text:span></text:a></text:p>
          </table:table-cell>
          <table:table-cell table:style-name="Table3.A1" office:value-type="string">
            <text:p text:style-name="v1">по уноши князи Ростиславѣ.</text:p>
          </table:table-cell>
          <table:table-cell table:style-name="Table3.A1" office:value-type="string">
            <text:p text:style-name="Table_20_Contents"><text:a xlink:type="simple" xlink:href="#N18.24" office:name="18.24" text:style-name="Internet_20_link" text:visited-style-name="Visited_20_Internet_20_Link"><text:span text:style-name="T15">24</text:span></text:a></text:p>
          </table:table-cell>
          <table:table-cell table:style-name="Table3.A1" office:value-type="string">
            <text:p text:style-name="v1">pri l' junulo princo Rastislavo. </text:p>
          </table:table-cell>
        </table:table-row>
        <table:table-row>
          <table:table-cell table:style-name="Table3.A1" office:value-type="string">
            <text:p text:style-name="P3">25</text:p>
          </table:table-cell>
          <table:table-cell table:style-name="Table3.A1" office:value-type="string">
            <text:p text:style-name="Table_20_Contents">Уныша цвѣты жалобою,</text:p>
          </table:table-cell>
          <table:table-cell table:style-name="Table3.A1" office:value-type="string">
            <text:p text:style-name="P3">25</text:p>
          </table:table-cell>
          <table:table-cell table:style-name="Table3.A1" office:value-type="string">
            <text:p text:style-name="Table_20_Contents">Pro kompato la floroj velkiĝis, </text:p>
          </table:table-cell>
        </table:table-row>
        <table:table-row>
          <table:table-cell table:style-name="Table3.A1" office:value-type="string">
            <text:p text:style-name="P3">26</text:p>
          </table:table-cell>
          <table:table-cell table:style-name="Table3.A1" office:value-type="string">
            <text:p text:style-name="P3">и древо стугою къ земли прѣклонило‹ся›».</text:p>
          </table:table-cell>
          <table:table-cell table:style-name="Table3.A1" office:value-type="string">
            <text:p text:style-name="P3">26</text:p>
          </table:table-cell>
          <table:table-cell table:style-name="Table3.A1" office:value-type="string">
            <text:p text:style-name="Table_20_Contents">kaj la arbo afliktite al la tero kliniĝis». </text:p>
          </table:table-cell>
        </table:table-row>
        <table:table-row>
          <table:table-cell table:style-name="Table3.A1" office:value-type="string">
            <text:p text:style-name="P3"> </text:p>
          </table:table-cell>
          <table:table-cell table:style-name="Table3.A1" office:value-type="string">
            <text:p text:style-name="Table_20_Heading">19. Погоня</text:p>
          </table:table-cell>
          <table:table-cell table:style-name="Table3.A1" office:value-type="string">
            <text:p text:style-name="P3"> </text:p>
          </table:table-cell>
          <table:table-cell table:style-name="Table3.A1" office:value-type="string">
            <text:p text:style-name="Table_20_Heading">19. La postkuro </text:p>
          </table:table-cell>
        </table:table-row>
        <table:table-row>
          <table:table-cell table:style-name="Table3.A1" office:value-type="string">
            <text:p text:style-name="P3">01</text:p>
          </table:table-cell>
          <table:table-cell table:style-name="Table3.A1" office:value-type="string">
            <text:p text:style-name="Table_20_Contents">А не сорокы втроскоташа —</text:p>
          </table:table-cell>
          <table:table-cell table:style-name="Table3.A1" office:value-type="string">
            <text:p text:style-name="P3">01</text:p>
          </table:table-cell>
          <table:table-cell table:style-name="Table3.A1" office:value-type="string">
            <text:p text:style-name="Table_20_Contents">Jen, ne pigoj ekkrakis — </text:p>
          </table:table-cell>
        </table:table-row>
        <table:table-row>
          <table:table-cell table:style-name="Table3.A1" office:value-type="string">
            <text:p text:style-name="P3">02</text:p>
          </table:table-cell>
          <table:table-cell table:style-name="Table3.A1" office:value-type="string">
            <text:p text:style-name="Table_20_Contents">на слѣду Игоревѣ ѣздитъ Гзакъ съ Кончакомъ.</text:p>
          </table:table-cell>
          <table:table-cell table:style-name="Table3.A1" office:value-type="string">
            <text:p text:style-name="P3">02</text:p>
          </table:table-cell>
          <table:table-cell table:style-name="Table3.A1" office:value-type="string">
            <text:p text:style-name="Table_20_Contents">laŭ la spuro de Igoro Gza rajdas kun Konĉako. </text:p>
          </table:table-cell>
        </table:table-row>
        <table:table-row>
          <table:table-cell table:style-name="Table3.A1" office:value-type="string">
            <text:p text:style-name="P3">03</text:p>
          </table:table-cell>
          <table:table-cell table:style-name="Table3.A1" office:value-type="string">
            <text:p text:style-name="Table_20_Contents">Тогда врани не граахуть,</text:p>
          </table:table-cell>
          <table:table-cell table:style-name="Table3.A1" office:value-type="string">
            <text:p text:style-name="P3">03</text:p>
          </table:table-cell>
          <table:table-cell table:style-name="Table3.A1" office:value-type="string">
            <text:p text:style-name="Table_20_Contents">Tiam la korvoj ne grakis, </text:p>
          </table:table-cell>
        </table:table-row>
        <table:table-row>
          <table:table-cell table:style-name="Table3.A1" office:value-type="string">
            <text:p text:style-name="P3">04</text:p>
          </table:table-cell>
          <table:table-cell table:style-name="Table3.A1" office:value-type="string">
            <text:p text:style-name="Table_20_Contents">галици помлъкоша,</text:p>
          </table:table-cell>
          <table:table-cell table:style-name="Table3.A1" office:value-type="string">
            <text:p text:style-name="P3">04</text:p>
          </table:table-cell>
          <table:table-cell table:style-name="Table3.A1" office:value-type="string">
            <text:p text:style-name="Table_20_Contents">la monedoj eksilentis, </text:p>
          </table:table-cell>
        </table:table-row>
        <table:table-row>
          <table:table-cell table:style-name="Table3.A1" office:value-type="string">
            <text:p text:style-name="P3">05</text:p>
          </table:table-cell>
          <table:table-cell table:style-name="Table3.A1" office:value-type="string">
            <text:p text:style-name="Table_20_Contents">сорокы не троскоташа,</text:p>
          </table:table-cell>
          <table:table-cell table:style-name="Table3.A1" office:value-type="string">
            <text:p text:style-name="P3">05</text:p>
          </table:table-cell>
          <table:table-cell table:style-name="Table3.A1" office:value-type="string">
            <text:p text:style-name="Table_20_Contents">la pigoj ne krakis, </text:p>
          </table:table-cell>
        </table:table-row>
        <table:table-row>
          <table:table-cell table:style-name="Table3.A1" office:value-type="string">
            <text:p text:style-name="Table_20_Contents"><text:a xlink:type="simple" xlink:href="#N19.6" office:name="19.6R" text:style-name="Internet_20_link" text:visited-style-name="Visited_20_Internet_20_Link"><text:span text:style-name="T15">06</text:span></text:a></text:p>
          </table:table-cell>
          <table:table-cell table:style-name="Table3.A1" office:value-type="string">
            <text:p text:style-name="Table_20_Contents">по лозiю ползоша только.</text:p>
          </table:table-cell>
          <table:table-cell table:style-name="Table3.A1" office:value-type="string">
            <text:p text:style-name="Table_20_Contents"><text:a xlink:type="simple" xlink:href="#N19.6" office:name="19.6" text:style-name="Internet_20_link" text:visited-style-name="Visited_20_Internet_20_Link"><text:span text:style-name="T15">06</text:span></text:a></text:p>
          </table:table-cell>
          <table:table-cell table:style-name="Table3.A1" office:value-type="string">
            <text:p text:style-name="Table_20_Contents">nur la kolubroj rampis. </text:p>
          </table:table-cell>
        </table:table-row>
        <table:table-row>
          <table:table-cell table:style-name="Table3.A1" office:value-type="string">
            <text:p text:style-name="P3">07</text:p>
          </table:table-cell>
          <table:table-cell table:style-name="Table3.A1" office:value-type="string">
            <text:p text:style-name="Table_20_Contents">Дятлове тектомъ</text:p>
          </table:table-cell>
          <table:table-cell table:style-name="Table3.A1" office:value-type="string">
            <text:p text:style-name="P3">07</text:p>
          </table:table-cell>
          <table:table-cell table:style-name="Table3.A1" office:value-type="string">
            <text:p text:style-name="Table_20_Contents">La pegoj per sia frapado </text:p>
          </table:table-cell>
        </table:table-row>
        <table:table-row>
          <table:table-cell table:style-name="Table3.A1" office:value-type="string">
            <text:p text:style-name="P3">08</text:p>
          </table:table-cell>
          <table:table-cell table:style-name="Table3.A1" office:value-type="string">
            <text:p text:style-name="v1">путь къ рѣцѣ кажутъ,</text:p>
          </table:table-cell>
          <table:table-cell table:style-name="Table3.A1" office:value-type="string">
            <text:p text:style-name="P3">08</text:p>
          </table:table-cell>
          <table:table-cell table:style-name="Table3.A1" office:value-type="string">
            <text:p text:style-name="v1">la vojon al la rivero montras, </text:p>
          </table:table-cell>
        </table:table-row>
        <text:soft-page-break/>
        <table:table-row>
          <table:table-cell table:style-name="Table3.A1" office:value-type="string">
            <text:p text:style-name="P3">09</text:p>
          </table:table-cell>
          <table:table-cell table:style-name="Table3.A1" office:value-type="string">
            <text:p text:style-name="Table_20_Contents">соловiи веселыми пѣс‹н›ьми</text:p>
          </table:table-cell>
          <table:table-cell table:style-name="Table3.A1" office:value-type="string">
            <text:p text:style-name="P3">09</text:p>
          </table:table-cell>
          <table:table-cell table:style-name="Table3.A1" office:value-type="string">
            <text:p text:style-name="Table_20_Contents">la najtingaloj per gajaj kantoj </text:p>
          </table:table-cell>
        </table:table-row>
        <table:table-row>
          <table:table-cell table:style-name="Table3.A1" office:value-type="string">
            <text:p text:style-name="P3">10</text:p>
          </table:table-cell>
          <table:table-cell table:style-name="Table3.A1" office:value-type="string">
            <text:p text:style-name="v1">свѣтъ повѣдаютъ.</text:p>
          </table:table-cell>
          <table:table-cell table:style-name="Table3.A1" office:value-type="string">
            <text:p text:style-name="P3">10</text:p>
          </table:table-cell>
          <table:table-cell table:style-name="Table3.A1" office:value-type="string">
            <text:p text:style-name="v1">la helon anoncas. </text:p>
          </table:table-cell>
        </table:table-row>
        <table:table-row>
          <table:table-cell table:style-name="Table3.A1" office:value-type="string">
            <text:p text:style-name="P3">11</text:p>
          </table:table-cell>
          <table:table-cell table:style-name="Table3.A1" office:value-type="string">
            <text:p text:style-name="Table_20_Contents">Млъвитъ Гзакъ Кончакови:</text:p>
          </table:table-cell>
          <table:table-cell table:style-name="Table3.A1" office:value-type="string">
            <text:p text:style-name="P3">11</text:p>
          </table:table-cell>
          <table:table-cell table:style-name="Table3.A1" office:value-type="string">
            <text:p text:style-name="Table_20_Contents">Diras Gza al Konĉako: </text:p>
          </table:table-cell>
        </table:table-row>
        <table:table-row>
          <table:table-cell table:style-name="Table3.A1" office:value-type="string">
            <text:p text:style-name="P3">12</text:p>
          </table:table-cell>
          <table:table-cell table:style-name="Table3.A1" office:value-type="string">
            <text:p text:style-name="v1">«Аже соколъ къ гнѣзду летитъ,</text:p>
          </table:table-cell>
          <table:table-cell table:style-name="Table3.A1" office:value-type="string">
            <text:p text:style-name="P3">12</text:p>
          </table:table-cell>
          <table:table-cell table:style-name="Table3.A1" office:value-type="string">
            <text:p text:style-name="v1">«Se la falko al la nesto flugas, </text:p>
          </table:table-cell>
        </table:table-row>
        <table:table-row>
          <table:table-cell table:style-name="Table3.A1" office:value-type="string">
            <text:p text:style-name="P3">13</text:p>
          </table:table-cell>
          <table:table-cell table:style-name="Table3.A1" office:value-type="string">
            <text:p text:style-name="v1">соколича рострѣляевѣ</text:p>
          </table:table-cell>
          <table:table-cell table:style-name="Table3.A1" office:value-type="string">
            <text:p text:style-name="P3">13</text:p>
          </table:table-cell>
          <table:table-cell table:style-name="Table3.A1" office:value-type="string">
            <text:p text:style-name="v1">la falkidon ni pafmortigos </text:p>
          </table:table-cell>
        </table:table-row>
        <table:table-row>
          <table:table-cell table:style-name="Table3.A1" office:value-type="string">
            <text:p text:style-name="P3">14</text:p>
          </table:table-cell>
          <table:table-cell table:style-name="Table3.A1" office:value-type="string">
            <text:p text:style-name="v1">своими злачеными стрѣлами».</text:p>
          </table:table-cell>
          <table:table-cell table:style-name="Table3.A1" office:value-type="string">
            <text:p text:style-name="P3">14</text:p>
          </table:table-cell>
          <table:table-cell table:style-name="Table3.A1" office:value-type="string">
            <text:p text:style-name="v1">per niaj sagoj orumitaj». </text:p>
          </table:table-cell>
        </table:table-row>
        <table:table-row>
          <table:table-cell table:style-name="Table3.A1" office:value-type="string">
            <text:p text:style-name="P3">15</text:p>
          </table:table-cell>
          <table:table-cell table:style-name="Table3.A1" office:value-type="string">
            <text:p text:style-name="Table_20_Contents">Рече Кончакъ ко Гзѣ:</text:p>
          </table:table-cell>
          <table:table-cell table:style-name="Table3.A1" office:value-type="string">
            <text:p text:style-name="P3">15</text:p>
          </table:table-cell>
          <table:table-cell table:style-name="Table3.A1" office:value-type="string">
            <text:p text:style-name="Table_20_Contents">Diris Konĉako al Gza: </text:p>
          </table:table-cell>
        </table:table-row>
        <table:table-row>
          <table:table-cell table:style-name="Table3.A1" office:value-type="string">
            <text:p text:style-name="P3">16</text:p>
          </table:table-cell>
          <table:table-cell table:style-name="Table3.A1" office:value-type="string">
            <text:p text:style-name="v1">«Аже соколъ къ гнѣзду летитъ,</text:p>
          </table:table-cell>
          <table:table-cell table:style-name="Table3.A1" office:value-type="string">
            <text:p text:style-name="P3">16</text:p>
          </table:table-cell>
          <table:table-cell table:style-name="Table3.A1" office:value-type="string">
            <text:p text:style-name="v1">«Se la falko al la nesto flugas, </text:p>
          </table:table-cell>
        </table:table-row>
        <table:table-row>
          <table:table-cell table:style-name="Table3.A1" office:value-type="string">
            <text:p text:style-name="Table_20_Contents"><text:a xlink:type="simple" xlink:href="#N19.17" office:name="19.17R" text:style-name="Internet_20_link" text:visited-style-name="Visited_20_Internet_20_Link"><text:span text:style-name="T15">17</text:span></text:a></text:p>
          </table:table-cell>
          <table:table-cell table:style-name="Table3.A1" office:value-type="string">
            <text:p text:style-name="v1">а вѣ соколца опутаевѣ</text:p>
          </table:table-cell>
          <table:table-cell table:style-name="Table3.A1" office:value-type="string">
            <text:p text:style-name="Table_20_Contents"><text:a xlink:type="simple" xlink:href="#N19.17" office:name="19.17" text:style-name="Internet_20_link" text:visited-style-name="Visited_20_Internet_20_Link"><text:span text:style-name="T15">17</text:span></text:a></text:p>
          </table:table-cell>
          <table:table-cell table:style-name="Table3.A1" office:value-type="string">
            <text:p text:style-name="v1">la falkidon ni ligos </text:p>
          </table:table-cell>
        </table:table-row>
        <table:table-row>
          <table:table-cell table:style-name="Table3.A1" office:value-type="string">
            <text:p text:style-name="P3">18</text:p>
          </table:table-cell>
          <table:table-cell table:style-name="Table3.A1" office:value-type="string">
            <text:p text:style-name="v1">красною дивицею».</text:p>
          </table:table-cell>
          <table:table-cell table:style-name="Table3.A1" office:value-type="string">
            <text:p text:style-name="P3">18</text:p>
          </table:table-cell>
          <table:table-cell table:style-name="Table3.A1" office:value-type="string">
            <text:p text:style-name="v1">per junulino bela». </text:p>
          </table:table-cell>
        </table:table-row>
        <table:table-row>
          <table:table-cell table:style-name="Table3.A1" office:value-type="string">
            <text:p text:style-name="P3">19</text:p>
          </table:table-cell>
          <table:table-cell table:style-name="Table3.A1" office:value-type="string">
            <text:p text:style-name="Table_20_Contents">И рече Гзакъ къ Кончакови:</text:p>
          </table:table-cell>
          <table:table-cell table:style-name="Table3.A1" office:value-type="string">
            <text:p text:style-name="P3">19</text:p>
          </table:table-cell>
          <table:table-cell table:style-name="Table3.A1" office:value-type="string">
            <text:p text:style-name="Table_20_Contents">Kaj diris Gza al Konĉako: </text:p>
          </table:table-cell>
        </table:table-row>
        <table:table-row>
          <table:table-cell table:style-name="Table3.A1" office:value-type="string">
            <text:p text:style-name="P3">20</text:p>
          </table:table-cell>
          <table:table-cell table:style-name="Table3.A1" office:value-type="string">
            <text:p text:style-name="P50">«Аже его опутаевѣ красною дѣвицею,</text:p>
          </table:table-cell>
          <table:table-cell table:style-name="Table3.A1" office:value-type="string">
            <text:p text:style-name="P3">20</text:p>
          </table:table-cell>
          <table:table-cell table:style-name="Table3.A1" office:value-type="string">
            <text:p text:style-name="P50">«Se la falketon ni ligos per bela junulino, </text:p>
          </table:table-cell>
        </table:table-row>
        <table:table-row>
          <table:table-cell table:style-name="Table3.A1" office:value-type="string">
            <text:p text:style-name="P3">21</text:p>
          </table:table-cell>
          <table:table-cell table:style-name="Table3.A1" office:value-type="string">
            <text:p text:style-name="v1">ни нама будетъ сокольца,</text:p>
          </table:table-cell>
          <table:table-cell table:style-name="Table3.A1" office:value-type="string">
            <text:p text:style-name="P3">21</text:p>
          </table:table-cell>
          <table:table-cell table:style-name="Table3.A1" office:value-type="string">
            <text:p text:style-name="v1">restos al ni nek la falketo, </text:p>
          </table:table-cell>
        </table:table-row>
        <table:table-row>
          <table:table-cell table:style-name="Table3.A1" office:value-type="string">
            <text:p text:style-name="P3">22</text:p>
          </table:table-cell>
          <table:table-cell table:style-name="Table3.A1" office:value-type="string">
            <text:p text:style-name="v1">ни нама красны дѣвице,</text:p>
          </table:table-cell>
          <table:table-cell table:style-name="Table3.A1" office:value-type="string">
            <text:p text:style-name="P3">22</text:p>
          </table:table-cell>
          <table:table-cell table:style-name="Table3.A1" office:value-type="string">
            <text:p text:style-name="v1">nek la bela junulino; </text:p>
          </table:table-cell>
        </table:table-row>
        <table:table-row>
          <table:table-cell table:style-name="Table3.A1" office:value-type="string">
            <text:p text:style-name="P3">23</text:p>
          </table:table-cell>
          <table:table-cell table:style-name="Table3.A1" office:value-type="string">
            <text:p text:style-name="v1">то почнутъ наю птици бити</text:p>
          </table:table-cell>
          <table:table-cell table:style-name="Table3.A1" office:value-type="string">
            <text:p text:style-name="P3">23</text:p>
          </table:table-cell>
          <table:table-cell table:style-name="Table3.A1" office:value-type="string">
            <text:p text:style-name="P50">tiam rekomencos la birdoj nin-du bati </text:p>
          </table:table-cell>
        </table:table-row>
        <table:table-row>
          <table:table-cell table:style-name="Table3.A1" office:value-type="string">
            <text:p text:style-name="P3">24</text:p>
          </table:table-cell>
          <table:table-cell table:style-name="Table3.A1" office:value-type="string">
            <text:p text:style-name="v1">въ полѣ Половецкомъ».</text:p>
          </table:table-cell>
          <table:table-cell table:style-name="Table3.A1" office:value-type="string">
            <text:p text:style-name="P3">24</text:p>
          </table:table-cell>
          <table:table-cell table:style-name="Table3.A1" office:value-type="string">
            <text:p text:style-name="v1">en la stepo Kipĉaka». </text:p>
          </table:table-cell>
        </table:table-row>
        <table:table-row>
          <table:table-cell table:style-name="Table3.A1" office:value-type="string">
            <text:p text:style-name="P3"> </text:p>
          </table:table-cell>
          <table:table-cell table:style-name="Table3.A1" office:value-type="string">
            <text:p text:style-name="Table_20_Heading">20. Игорь на Руси</text:p>
          </table:table-cell>
          <table:table-cell table:style-name="Table3.A1" office:value-type="string">
            <text:p text:style-name="P3"> </text:p>
          </table:table-cell>
          <table:table-cell table:style-name="Table3.A1" office:value-type="string">
            <text:p text:style-name="Table_20_Heading">20. Igoro en la Rusa lando </text:p>
          </table:table-cell>
        </table:table-row>
        <table:table-row>
          <table:table-cell table:style-name="Table3.A1" office:value-type="string">
            <text:p text:style-name="Table_20_Contents"><text:a xlink:type="simple" xlink:href="#N20.1" office:name="20.1R" text:style-name="Internet_20_link" text:visited-style-name="Visited_20_Internet_20_Link"><text:span text:style-name="T15">01</text:span></text:a></text:p>
          </table:table-cell>
          <table:table-cell table:style-name="Table3.A1" office:value-type="string">
            <text:p text:style-name="Table_20_Contents">Рекъ Боянъ и Ходына,</text:p>
          </table:table-cell>
          <table:table-cell table:style-name="Table3.A1" office:value-type="string">
            <text:p text:style-name="Table_20_Contents"><text:a xlink:type="simple" xlink:href="#N20.1" office:name="20.1" text:style-name="Internet_20_link" text:visited-style-name="Visited_20_Internet_20_Link"><text:span text:style-name="T15">01</text:span></text:a></text:p>
          </table:table-cell>
          <table:table-cell table:style-name="Table3.A1" office:value-type="string">
            <text:p text:style-name="Table_20_Contents">Diris Bojano kaj Ĥodino, </text:p>
          </table:table-cell>
        </table:table-row>
        <table:table-row>
          <table:table-cell table:style-name="Table3.A1" office:value-type="string">
            <text:p text:style-name="Table_20_Contents"><text:a xlink:type="simple" xlink:href="#N20.2" office:name="20.2R" text:style-name="Internet_20_link" text:visited-style-name="Visited_20_Internet_20_Link"><text:span text:style-name="T15">02</text:span></text:a></text:p>
          </table:table-cell>
          <table:table-cell table:style-name="Table3.A1" office:value-type="string">
            <text:p text:style-name="Table_20_Contents">Святъславля пѣс‹но›творца</text:p>
          </table:table-cell>
          <table:table-cell table:style-name="Table3.A1" office:value-type="string">
            <text:p text:style-name="Table_20_Contents"><text:a xlink:type="simple" xlink:href="#N20.2" office:name="20.2" text:style-name="Internet_20_link" text:visited-style-name="Visited_20_Internet_20_Link"><text:span text:style-name="T15">02</text:span></text:a></text:p>
          </table:table-cell>
          <table:table-cell table:style-name="Table3.A1" office:value-type="string">
            <text:p text:style-name="Table_20_Contents">de Svetoslavo kantofaristoj </text:p>
          </table:table-cell>
        </table:table-row>
        <text:soft-page-break/>
        <table:table-row>
          <table:table-cell table:style-name="Table3.A1" office:value-type="string">
            <text:p text:style-name="P3">03</text:p>
          </table:table-cell>
          <table:table-cell table:style-name="Table3.A1" office:value-type="string">
            <text:p text:style-name="Table_20_Contents">стараго времени Ярославля,</text:p>
          </table:table-cell>
          <table:table-cell table:style-name="Table3.A1" office:value-type="string">
            <text:p text:style-name="P3">03</text:p>
          </table:table-cell>
          <table:table-cell table:style-name="Table3.A1" office:value-type="string">
            <text:p text:style-name="Table_20_Contents">el la malnova tempo Jaroslava, </text:p>
          </table:table-cell>
        </table:table-row>
        <table:table-row>
          <table:table-cell table:style-name="Table3.A1" office:value-type="string">
            <text:p text:style-name="Table_20_Contents"><text:a xlink:type="simple" xlink:href="#N20.4" office:name="20.4R" text:style-name="Internet_20_link" text:visited-style-name="Visited_20_Internet_20_Link"><text:span text:style-name="T15">04</text:span></text:a></text:p>
          </table:table-cell>
          <table:table-cell table:style-name="Table3.A1" office:value-type="string">
            <text:p text:style-name="Table_20_Contents">Ольгова коганя хоти:</text:p>
          </table:table-cell>
          <table:table-cell table:style-name="Table3.A1" office:value-type="string">
            <text:p text:style-name="Table_20_Contents"><text:a xlink:type="simple" xlink:href="#N20.4" office:name="20.4" text:style-name="Internet_20_link" text:visited-style-name="Visited_20_Internet_20_Link"><text:span text:style-name="T15">04</text:span></text:a></text:p>
          </table:table-cell>
          <table:table-cell table:style-name="Table3.A1" office:value-type="string">
            <text:p text:style-name="Table_20_Contents">al la edzino de Olgo-ĥano: </text:p>
          </table:table-cell>
        </table:table-row>
        <table:table-row>
          <table:table-cell table:style-name="Table3.A1" office:value-type="string">
            <text:p text:style-name="P3">05</text:p>
          </table:table-cell>
          <table:table-cell table:style-name="Table3.A1" office:value-type="string">
            <text:p text:style-name="Table_20_Contents">«Тяжко ти головы кромѣ плечю,</text:p>
          </table:table-cell>
          <table:table-cell table:style-name="Table3.A1" office:value-type="string">
            <text:p text:style-name="P3">05</text:p>
          </table:table-cell>
          <table:table-cell table:style-name="Table3.A1" office:value-type="string">
            <text:p text:style-name="Table_20_Contents">«Aĉas al vi, kapo, sen la ŝultroj, </text:p>
          </table:table-cell>
        </table:table-row>
        <table:table-row>
          <table:table-cell table:style-name="Table3.A1" office:value-type="string">
            <text:p text:style-name="P3">06</text:p>
          </table:table-cell>
          <table:table-cell table:style-name="Table3.A1" office:value-type="string">
            <text:p text:style-name="Table_20_Contents">зло ти тѣлу кромѣ головы» —</text:p>
          </table:table-cell>
          <table:table-cell table:style-name="Table3.A1" office:value-type="string">
            <text:p text:style-name="P3">06</text:p>
          </table:table-cell>
          <table:table-cell table:style-name="Table3.A1" office:value-type="string">
            <text:p text:style-name="Table_20_Contents">misas al vi, korpo, sen la kapo» — </text:p>
          </table:table-cell>
        </table:table-row>
        <table:table-row>
          <table:table-cell table:style-name="Table3.A1" office:value-type="string">
            <text:p text:style-name="P3">07</text:p>
          </table:table-cell>
          <table:table-cell table:style-name="Table3.A1" office:value-type="string">
            <text:p text:style-name="Table_20_Contents">Руской земли безъ Игоря.</text:p>
          </table:table-cell>
          <table:table-cell table:style-name="Table3.A1" office:value-type="string">
            <text:p text:style-name="P3">07</text:p>
          </table:table-cell>
          <table:table-cell table:style-name="Table3.A1" office:value-type="string">
            <text:p text:style-name="Table_20_Contents">tiel estas al la Rusa lando sen Igoro. </text:p>
          </table:table-cell>
        </table:table-row>
        <table:table-row>
          <table:table-cell table:style-name="Table3.A1" office:value-type="string">
            <text:p text:style-name="P3">08</text:p>
          </table:table-cell>
          <table:table-cell table:style-name="Table3.A1" office:value-type="string">
            <text:p text:style-name="Table_20_Contents">Солнце свѣтится на небесѣ —</text:p>
          </table:table-cell>
          <table:table-cell table:style-name="Table3.A1" office:value-type="string">
            <text:p text:style-name="P3">08</text:p>
          </table:table-cell>
          <table:table-cell table:style-name="Table3.A1" office:value-type="string">
            <text:p text:style-name="Table_20_Contents">La sun' sur la ĉielo helas — </text:p>
          </table:table-cell>
        </table:table-row>
        <table:table-row>
          <table:table-cell table:style-name="Table3.A1" office:value-type="string">
            <text:p text:style-name="P3">09</text:p>
          </table:table-cell>
          <table:table-cell table:style-name="Table3.A1" office:value-type="string">
            <text:p text:style-name="Table_20_Contents">Игорь князь въ Руской земли.</text:p>
          </table:table-cell>
          <table:table-cell table:style-name="Table3.A1" office:value-type="string">
            <text:p text:style-name="P3">09</text:p>
          </table:table-cell>
          <table:table-cell table:style-name="Table3.A1" office:value-type="string">
            <text:p text:style-name="Table_20_Contents">Igor-princo en la Rusa lando estas. </text:p>
          </table:table-cell>
        </table:table-row>
        <table:table-row>
          <table:table-cell table:style-name="Table3.A1" office:value-type="string">
            <text:p text:style-name="P3">10</text:p>
          </table:table-cell>
          <table:table-cell table:style-name="Table3.A1" office:value-type="string">
            <text:p text:style-name="Table_20_Contents">Дѣвици поютъ на Дунаи —</text:p>
          </table:table-cell>
          <table:table-cell table:style-name="Table3.A1" office:value-type="string">
            <text:p text:style-name="P3">10</text:p>
          </table:table-cell>
          <table:table-cell table:style-name="Table3.A1" office:value-type="string">
            <text:p text:style-name="Table_20_Contents">Junulinoj kantas ĉe Danubo — </text:p>
          </table:table-cell>
        </table:table-row>
        <table:table-row>
          <table:table-cell table:style-name="Table3.A1" office:value-type="string">
            <text:p text:style-name="P3">11</text:p>
          </table:table-cell>
          <table:table-cell table:style-name="Table3.A1" office:value-type="string">
            <text:p text:style-name="Table_20_Contents">вьются голоси чрезъ море до Кiева.</text:p>
          </table:table-cell>
          <table:table-cell table:style-name="Table3.A1" office:value-type="string">
            <text:p text:style-name="P3">11</text:p>
          </table:table-cell>
          <table:table-cell table:style-name="Table3.A1" office:value-type="string">
            <text:p text:style-name="Table_20_Contents">la voĉoj trans la maro flirtas ĝis Kievo. </text:p>
          </table:table-cell>
        </table:table-row>
        <table:table-row>
          <table:table-cell table:style-name="Table3.A1" office:value-type="string">
            <text:p text:style-name="Table_20_Contents"><text:a xlink:type="simple" xlink:href="#N20.12" office:name="20.12R" text:style-name="Internet_20_link" text:visited-style-name="Visited_20_Internet_20_Link"><text:span text:style-name="T15">12</text:span></text:a></text:p>
          </table:table-cell>
          <table:table-cell table:style-name="Table3.A1" office:value-type="string">
            <text:p text:style-name="Table_20_Contents">Игорь ѣдетъ по Боричеву</text:p>
          </table:table-cell>
          <table:table-cell table:style-name="Table3.A1" office:value-type="string">
            <text:p text:style-name="Table_20_Contents"><text:a xlink:type="simple" xlink:href="#N20.12" office:name="20.12" text:style-name="Internet_20_link" text:visited-style-name="Visited_20_Internet_20_Link"><text:span text:style-name="T15">12</text:span></text:a></text:p>
          </table:table-cell>
          <table:table-cell table:style-name="Table3.A1" office:value-type="string">
            <text:p text:style-name="Table_20_Contents">Igoro rajdas laŭ Boriĉevo </text:p>
          </table:table-cell>
        </table:table-row>
        <table:table-row>
          <table:table-cell table:style-name="Table3.A1" office:value-type="string">
            <text:p text:style-name="Table_20_Contents"><text:a xlink:type="simple" xlink:href="#N20.13" office:name="20.13R" text:style-name="Internet_20_link" text:visited-style-name="Visited_20_Internet_20_Link"><text:span text:style-name="T15">13</text:span></text:a></text:p>
          </table:table-cell>
          <table:table-cell table:style-name="Table3.A1" office:value-type="string">
            <text:p text:style-name="v1">къ святѣй Богородици Пирогощей.</text:p>
          </table:table-cell>
          <table:table-cell table:style-name="Table3.A1" office:value-type="string">
            <text:p text:style-name="Table_20_Contents"><text:a xlink:type="simple" xlink:href="#N20.13" office:name="20.13" text:style-name="Internet_20_link" text:visited-style-name="Visited_20_Internet_20_Link"><text:span text:style-name="T15">13</text:span></text:a></text:p>
          </table:table-cell>
          <table:table-cell table:style-name="Table3.A1" office:value-type="string">
            <text:p text:style-name="v1">al la Sankta Dipatrino Pirogosĉa — </text:p>
          </table:table-cell>
        </table:table-row>
        <table:table-row>
          <table:table-cell table:style-name="Table3.A1" office:value-type="string">
            <text:p text:style-name="P3">14</text:p>
          </table:table-cell>
          <table:table-cell table:style-name="Table3.A1" office:value-type="string">
            <text:p text:style-name="Table_20_Contents">Страны ради, гради весели.</text:p>
          </table:table-cell>
          <table:table-cell table:style-name="Table3.A1" office:value-type="string">
            <text:p text:style-name="P3">14</text:p>
          </table:table-cell>
          <table:table-cell table:style-name="Table3.A1" office:value-type="string">
            <text:p text:style-name="Table_20_Contents">La vilaĝoj ĝojas, la urboj gajas. </text:p>
          </table:table-cell>
        </table:table-row>
        <table:table-row>
          <table:table-cell table:style-name="Table3.A1" office:value-type="string">
            <text:p text:style-name="P3">15</text:p>
          </table:table-cell>
          <table:table-cell table:style-name="Table3.A1" office:value-type="string">
            <text:p text:style-name="Table_20_Contents">Пѣвше пѣснь старымъ княземъ</text:p>
          </table:table-cell>
          <table:table-cell table:style-name="Table3.A1" office:value-type="string">
            <text:p text:style-name="P3">15</text:p>
          </table:table-cell>
          <table:table-cell table:style-name="Table3.A1" office:value-type="string">
            <text:p text:style-name="Table_20_Contents">Kantinte gloron al la grandaj princoj, </text:p>
          </table:table-cell>
        </table:table-row>
        <table:table-row>
          <table:table-cell table:style-name="Table3.A1" office:value-type="string">
            <text:p text:style-name="P3">16</text:p>
          </table:table-cell>
          <table:table-cell table:style-name="Table3.A1" office:value-type="string">
            <text:p text:style-name="Table_20_Contents">а потомъ молодымъ пѣти:</text:p>
          </table:table-cell>
          <table:table-cell table:style-name="Table3.A1" office:value-type="string">
            <text:p text:style-name="P3">16</text:p>
          </table:table-cell>
          <table:table-cell table:style-name="Table3.A1" office:value-type="string">
            <text:p text:style-name="Table_20_Contents">nun al la junaj oni kantu: </text:p>
          </table:table-cell>
        </table:table-row>
        <table:table-row>
          <table:table-cell table:style-name="Table3.A1" office:value-type="string">
            <text:p text:style-name="Table_20_Contents"><text:a xlink:type="simple" xlink:href="#N20.17" office:name="20.17R" text:style-name="Internet_20_link" text:visited-style-name="Visited_20_Internet_20_Link"><text:span text:style-name="T15">17</text:span></text:a></text:p>
          </table:table-cell>
          <table:table-cell table:style-name="Table3.A1" office:value-type="string">
            <text:p text:style-name="Table_20_Contents">Слава Игорю Святъславлич<text:span text:style-name="T1">а</text:span>,</text:p>
          </table:table-cell>
          <table:table-cell table:style-name="Table3.A1" office:value-type="string">
            <text:p text:style-name="Table_20_Contents"><text:a xlink:type="simple" xlink:href="#N20.17" office:name="20.17" text:style-name="Internet_20_link" text:visited-style-name="Visited_20_Internet_20_Link"><text:span text:style-name="T15">17</text:span></text:a></text:p>
          </table:table-cell>
          <table:table-cell table:style-name="Table3.A1" office:value-type="string">
            <text:p text:style-name="Table_20_Contents">Gloron al Igoro Svetoslavido, </text:p>
          </table:table-cell>
        </table:table-row>
        <table:table-row>
          <table:table-cell table:style-name="Table3.A1" office:value-type="string">
            <text:p text:style-name="P3">18</text:p>
          </table:table-cell>
          <table:table-cell table:style-name="Table3.A1" office:value-type="string">
            <text:p text:style-name="v1">буй туру Всеволод<text:span text:style-name="T1">ѣ</text:span>,</text:p>
          </table:table-cell>
          <table:table-cell table:style-name="Table3.A1" office:value-type="string">
            <text:p text:style-name="P3">18</text:p>
          </table:table-cell>
          <table:table-cell table:style-name="Table3.A1" office:value-type="string">
            <text:p text:style-name="v1">al la batalema uro Vsevolodo, </text:p>
          </table:table-cell>
        </table:table-row>
        <table:table-row>
          <table:table-cell table:style-name="Table3.A1" office:value-type="string">
            <text:p text:style-name="P3">19</text:p>
          </table:table-cell>
          <table:table-cell table:style-name="Table3.A1" office:value-type="string">
            <text:p text:style-name="v1">Владимiру Игоревичу!</text:p>
          </table:table-cell>
          <table:table-cell table:style-name="Table3.A1" office:value-type="string">
            <text:p text:style-name="P3">19</text:p>
          </table:table-cell>
          <table:table-cell table:style-name="Table3.A1" office:value-type="string">
            <text:p text:style-name="v1">al Vladimiro Igorido. </text:p>
          </table:table-cell>
        </table:table-row>
        <table:table-row>
          <table:table-cell table:style-name="Table3.A1" office:value-type="string">
            <text:p text:style-name="P3">20</text:p>
          </table:table-cell>
          <table:table-cell table:style-name="Table3.A1" office:value-type="string">
            <text:p text:style-name="Table_20_Contents">Здрави князи и дружина,</text:p>
          </table:table-cell>
          <table:table-cell table:style-name="Table3.A1" office:value-type="string">
            <text:p text:style-name="P3">20</text:p>
          </table:table-cell>
          <table:table-cell table:style-name="Table3.A1" office:value-type="string">
            <text:p text:style-name="Table_20_Contents">Vivu la princoj kaj la kompanio, </text:p>
          </table:table-cell>
        </table:table-row>
        <table:table-row>
          <table:table-cell table:style-name="Table3.A1" office:value-type="string">
            <text:p text:style-name="P3">21</text:p>
          </table:table-cell>
          <table:table-cell table:style-name="Table3.A1" office:value-type="string">
            <text:p text:style-name="Table_20_Contents">побарая за христьяны</text:p>
          </table:table-cell>
          <table:table-cell table:style-name="Table3.A1" office:value-type="string">
            <text:p text:style-name="P3">21</text:p>
          </table:table-cell>
          <table:table-cell table:style-name="Table3.A1" office:value-type="string">
            <text:p text:style-name="Table_20_Contents">batalanta por la kristanoj </text:p>
          </table:table-cell>
        </table:table-row>
        <table:table-row>
          <table:table-cell table:style-name="Table3.A1" office:value-type="string">
            <text:p text:style-name="P3">22</text:p>
          </table:table-cell>
          <table:table-cell table:style-name="Table3.A1" office:value-type="string">
            <text:p text:style-name="v1">на поганыя плъки!</text:p>
          </table:table-cell>
          <table:table-cell table:style-name="Table3.A1" office:value-type="string">
            <text:p text:style-name="P3">22</text:p>
          </table:table-cell>
          <table:table-cell table:style-name="Table3.A1" office:value-type="string">
            <text:p text:style-name="v1">kontraŭ la trupoj paganaj! </text:p>
          </table:table-cell>
        </table:table-row>
        <text:soft-page-break/>
        <table:table-row>
          <table:table-cell table:style-name="Table3.A1" office:value-type="string">
            <text:p text:style-name="Table_20_Contents"><text:a xlink:type="simple" xlink:href="#N20.23" office:name="20.23R" text:style-name="Internet_20_link" text:visited-style-name="Visited_20_Internet_20_Link"><text:span text:style-name="T15">23</text:span></text:a></text:p>
          </table:table-cell>
          <table:table-cell table:style-name="Table3.A1" office:value-type="string">
            <text:p text:style-name="Table_20_Contents">Княземъ слава а дружинѣ!</text:p>
          </table:table-cell>
          <table:table-cell table:style-name="Table3.A1" office:value-type="string">
            <text:p text:style-name="Table_20_Contents"><text:a xlink:type="simple" xlink:href="#N20.23" office:name="20.23" text:style-name="Internet_20_link" text:visited-style-name="Visited_20_Internet_20_Link"><text:span text:style-name="T15">23</text:span></text:a></text:p>
          </table:table-cell>
          <table:table-cell table:style-name="Table3.A1" office:value-type="string">
            <text:p text:style-name="P3">Al la princoj gloron kaj al la kompanio! </text:p>
          </table:table-cell>
        </table:table-row>
        <table:table-row>
          <table:table-cell table:style-name="Table3.A1" office:value-type="string">
            <text:p text:style-name="P3">24</text:p>
          </table:table-cell>
          <table:table-cell table:style-name="Table3.A1" office:value-type="string">
            <text:p text:style-name="v2">Аминь.</text:p>
          </table:table-cell>
          <table:table-cell table:style-name="Table3.A1" office:value-type="string">
            <text:p text:style-name="P3">24</text:p>
          </table:table-cell>
          <table:table-cell table:style-name="Table3.A1" office:value-type="string">
            <text:p text:style-name="v2">Amen. </text:p>
          </table:table-cell>
        </table:table-row>
      </table:table>
      <text:p text:style-name="P39"><text:a xlink:type="simple" xlink:href="../antaux.html" text:style-name="Internet_20_link" text:visited-style-name="Visited_20_Internet_20_Link"/></text:p>
      <text:section text:style-name="Sect1" text:name="Section1">
        <text:list xml:id="list1789582441" text:style-name="L2">
          <text:list-header>
            <text:h text:style-name="P82" text:outline-level="1"><text:bookmark-start text:name="__RefHeading___Toc14996_3537603899"/>Komentaro<text:bookmark-end text:name="__RefHeading___Toc14996_3537603899"/></text:h>
            <text:list>
              <text:list-header>
                <text:h text:style-name="P79" text:outline-level="2"><text:bookmark-start text:name="__RefHeading___Toc14998_3537603899"/>Enhavtabelo<text:bookmark-end text:name="__RefHeading___Toc14998_3537603899"/></text:h>
              </text:list-header>
            </text:list>
            <text:p text:style-name="P63"><text:a xlink:type="simple" xlink:href="#fono" text:style-name="Internet_20_link" text:visited-style-name="Visited_20_Internet_20_Link">1. La historia fono</text:a> <text:line-break/><text:a xlink:type="simple" xlink:href="#filolog" text:style-name="Internet_20_link" text:visited-style-name="Visited_20_Internet_20_Link">2. Filologiaj aferoj</text:a> <text:line-break/><text:a xlink:type="simple" xlink:href="#notoj" text:style-name="Internet_20_link" text:visited-style-name="Visited_20_Internet_20_Link">3. La notoj</text:a> <text:line-break/><text:a xlink:type="simple" xlink:href="#glos-eo" text:style-name="Internet_20_link" text:visited-style-name="Visited_20_Internet_20_Link">Glosaro esperanta</text:a> <text:line-break/><text:a xlink:type="simple" xlink:href="#glos-ru" text:style-name="Internet_20_link" text:visited-style-name="Visited_20_Internet_20_Link">Glosaro Malnovrusa-Esperanta</text:a> <text:line-break/><text:a xlink:type="simple" xlink:href="#mll" text:style-name="Internet_20_link" text:visited-style-name="Visited_20_Internet_20_Link">La mallongigoj uzitaj en la Komentaro</text:a> <text:line-break/><text:a xlink:type="simple" xlink:href="#bib" text:style-name="Internet_20_link" text:visited-style-name="Visited_20_Internet_20_Link">Bibliografio</text:a> </text:p>
            <text:list text:continue-numbering="true">
              <text:list-header>
                <text:h text:style-name="P80" text:outline-level="2"/>
              </text:list-header>
            </text:list>
          </text:list-header>
        </text:list>
        <text:h text:style-name="P48" text:outline-level="2"><text:bookmark text:name="fono"/><text:bookmark-start text:name="__RefHeading___Toc15000_3537603899"/>1. La historia fono<text:bookmark-end text:name="__RefHeading___Toc15000_3537603899"/></text:h>
        <text:h text:style-name="Heading_20_3" text:outline-level="3"><text:bookmark-start text:name="__RefHeading___Toc15002_3537603899"/>Enhavtabelo<text:bookmark-end text:name="__RefHeading___Toc15002_3537603899"/></text:h>
        <text:p text:style-name="P1"><text:a xlink:type="simple" xlink:href="#venigo" text:style-name="Internet_20_link" text:visited-style-name="Visited_20_Internet_20_Link">1.1. Venigo de la varengoj</text:a> <text:line-break/><text:a xlink:type="simple" xlink:href="#jaroslavo" text:style-name="Internet_20_link" text:visited-style-name="Visited_20_Internet_20_Link">1.2. Jaroslavo la Saĝa</text:a> <text:line-break/><text:a xlink:type="simple" xlink:href="#vseslavo" text:style-name="Internet_20_link" text:visited-style-name="Visited_20_Internet_20_Link">1.3. La Jaroslavidoj kaj Vseslavo</text:a> <text:line-break/><text:a xlink:type="simple" xlink:href="#olgo" text:style-name="Internet_20_link" text:visited-style-name="Visited_20_Internet_20_Link">1.4. La militoj de Olgo</text:a> </text:p>
        <text:p text:style-name="P1"/>
        <text:p text:style-name="Text_20_body"><text:a xlink:type="simple" xlink:href="#pmi" text:style-name="Internet_20_link" text:visited-style-name="Visited_20_Internet_20_Link">PMI</text:a> referencas multajn eventojn el la historio de la avoj de la protagonistoj; por ilin kompreni, necesas scii pri tiuj eventoj kaj pri realaĵoj de la Kieva Regno. Tial ni donas skizon de ties historio antaŭ la jaro 1185ª. </text:p>
        <text:h text:style-name="Heading_20_3" text:outline-level="3"><text:bookmark text:name="venigo"/><text:bookmark-start text:name="__RefHeading___Toc15004_3537603899"/>1.1. Venigo de la varengoj<text:bookmark-end text:name="__RefHeading___Toc15004_3537603899"/></text:h>
        <text:p text:style-name="P42">Laŭ la <text:a xlink:type="simple" xlink:href="http://eo.wikipedia.org/w/index.php?title=Komenca_kroniko" text:style-name="Internet_20_link" text:visited-style-name="Visited_20_Internet_20_Link">Komenca Kroniko</text:a>, unu el la ĉefaj malnovrusaj kronikoj, la Rurikida dinastio estiĝis tiel: </text:p>
        <text:p text:style-name="Quotations"><text:span text:style-name="T1">En la jaro 6370ª ‹862 p.K.›.</text:span> Ili ‹la novgorodanoj› forpelis la varengojn trans la maron, sen doni al ili tributon, kaj komencis meme sin regi, kaj ne estis <text:soft-page-break/>inter ili justo, kaj leviĝis gento kontraŭ gento, kaj estis ĉe ili tumulto, kaj komencis ili inter si militi. Kaj ili diris inter si: </text:p>
        <text:p text:style-name="Quotations">— Ni serĉu por ni princon, kiu nin regu kaj juĝu laŭ justo. </text:p>
        <text:p text:style-name="Quotations">Kaj ili iris trans la maron al la varengoj, al la rusoj; ĉar tiuj varengoj nomiĝis rusoj, kiel aliaj nomiĝas svedoj, norvegoj, angloj, gotoj — tiel do ĉi tiuj. </text:p>
        <text:p text:style-name="Quotations">Diris al la rusoj la ĉudoj ‹suom-estona tribo› kaj la slovenoj ‹orientslava tribo› kaj la kriviĉoj ‹orientslava tribo› kaj la vepsoj ‹suom-estona tribo, nun vepsoj›: </text:p>
        <text:p text:style-name="Quotations">— Nia lando estas granda kaj abunda, sed en ĝi mankas ordo; do venu nin regi kaj estri. </text:p>
        <text:p text:style-name="Quotations">Kaj troviĝis 3 fratoj kun siaj parencoj, ili kunprenis ĉiujn rusojn kaj venis: Ruriko, la plej aĝa, sin instalis en Novgorodo, la dua, Sineuso, en Beloozero ‹malnovrusa urbo en 9–14 jc›, la tria, Truvoro, en Izborsko. </text:p>
        <text:p text:style-name="Text_20_body">Post la morto de Ruriko (869 p.K.) regis lia parenco Olgo. Olgo konkeris Sjeverion kaj Kievon (882 p.K.), kiun li faris ĉefurbo de la regno. Tabelo I (pĝ 1) listigas la ĉefregantojn de La Kieva Regno ĝis 1185, kiam okazis la militiro de Igoro. PMI mencias neniun eventon, okazintan antaŭ s-ta Vladimiro; sub tiu princo la kristanismo iĝis ŝtata religio (la bapto de s-ta Olga restis ŝia privata afero). Unu epizodo el la regado de s-ta Vladimiro estas menciita en III.7.70. </text:p>
        <text:p text:style-name="P43">Listo de la ĉefregantoj de la Kieva Regno</text:p>
        <table:table table:name="Table4" table:style-name="Table4">
          <table:table-column table:style-name="Table4.A"/>
          <table:table-column table:style-name="Table4.B"/>
          <table:table-column table:style-name="Table4.C"/>
          <table:table-row>
            <table:table-cell table:style-name="Table4.A1" office:value-type="string">
              <text:p text:style-name="P7">1 </text:p>
            </table:table-cell>
            <table:table-cell table:style-name="Table4.A1" office:value-type="string">
              <text:p text:style-name="Table_20_Contents">Ruriko 1ª</text:p>
            </table:table-cell>
            <table:table-cell table:style-name="Table4.A1" office:value-type="string">
              <text:p text:style-name="P35">862 </text:p>
            </table:table-cell>
          </table:table-row>
          <table:table-row>
            <table:table-cell table:style-name="Table4.A1" office:value-type="string">
              <text:p text:style-name="P7">2 </text:p>
            </table:table-cell>
            <table:table-cell table:style-name="Table4.A1" office:value-type="string">
              <text:p text:style-name="Table_20_Contents">Olgo, parenco (?) de Ruriko</text:p>
            </table:table-cell>
            <table:table-cell table:style-name="Table4.A1" office:value-type="string">
              <text:p text:style-name="P35">879 </text:p>
            </table:table-cell>
          </table:table-row>
          <table:table-row>
            <table:table-cell table:style-name="Table4.A1" office:value-type="string">
              <text:p text:style-name="P7">3 </text:p>
            </table:table-cell>
            <table:table-cell table:style-name="Table4.A1" office:value-type="string">
              <text:p text:style-name="Table_20_Contents">Igoro 1ª Rurikido</text:p>
            </table:table-cell>
            <table:table-cell table:style-name="Table4.A1" office:value-type="string">
              <text:p text:style-name="P35">913 </text:p>
            </table:table-cell>
          </table:table-row>
          <table:table-row>
            <table:table-cell table:style-name="Table4.A1" office:value-type="string">
              <text:p text:style-name="P7">4 </text:p>
            </table:table-cell>
            <table:table-cell table:style-name="Table4.A1" office:value-type="string">
              <text:p text:style-name="Table_20_Contents">S-ta Olga, vidvino de 1ªgoro</text:p>
            </table:table-cell>
            <table:table-cell table:style-name="Table4.A1" office:value-type="string">
              <text:p text:style-name="P35">945 </text:p>
            </table:table-cell>
          </table:table-row>
          <table:table-row>
            <table:table-cell table:style-name="Table4.A1" office:value-type="string">
              <text:p text:style-name="P7">5 </text:p>
            </table:table-cell>
            <table:table-cell table:style-name="Table4.A1" office:value-type="string">
              <text:p text:style-name="Table_20_Contents">Svętoslavo 1ª Igorido</text:p>
            </table:table-cell>
            <table:table-cell table:style-name="Table4.A1" office:value-type="string">
              <text:p text:style-name="P35">964 </text:p>
            </table:table-cell>
          </table:table-row>
          <table:table-row>
            <table:table-cell table:style-name="Table4.A1" office:value-type="string">
              <text:p text:style-name="P7">6 </text:p>
            </table:table-cell>
            <table:table-cell table:style-name="Table4.A1" office:value-type="string">
              <text:p text:style-name="Table_20_Contents">Jaropolko 1ª Svętoslavido</text:p>
            </table:table-cell>
            <table:table-cell table:style-name="Table4.A1" office:value-type="string">
              <text:p text:style-name="P35">973 </text:p>
            </table:table-cell>
          </table:table-row>
          <table:table-row>
            <table:table-cell table:style-name="Table4.A1" office:value-type="string">
              <text:p text:style-name="P7">7 </text:p>
            </table:table-cell>
            <table:table-cell table:style-name="Table4.A1" office:value-type="string">
              <text:p text:style-name="Table_20_Contents">S-ta Vladimiro Svętoslavido</text:p>
            </table:table-cell>
            <table:table-cell table:style-name="Table4.A1" office:value-type="string">
              <text:p text:style-name="P35">980 </text:p>
            </table:table-cell>
          </table:table-row>
          <table:table-row>
            <table:table-cell table:style-name="Table4.A1" office:value-type="string">
              <text:p text:style-name="P7">8 </text:p>
            </table:table-cell>
            <table:table-cell table:style-name="Table4.A1" office:value-type="string">
              <text:p text:style-name="Table_20_Contents">Svętopolko 1ª la Malbenita</text:p>
            </table:table-cell>
            <table:table-cell table:style-name="Table4.A1" office:value-type="string">
              <text:p text:style-name="P35">1015 </text:p>
            </table:table-cell>
          </table:table-row>
          <table:table-row>
            <table:table-cell table:style-name="Table4.A1" office:value-type="string">
              <text:p text:style-name="P7">9 </text:p>
            </table:table-cell>
            <table:table-cell table:style-name="Table4.A1" office:value-type="string">
              <text:p text:style-name="Table_20_Contents">Jaroslavo 1ª la Saĝa</text:p>
            </table:table-cell>
            <table:table-cell table:style-name="Table4.A1" office:value-type="string">
              <text:p text:style-name="P35">1019 </text:p>
            </table:table-cell>
          </table:table-row>
          <text:soft-page-break/>
          <table:table-row>
            <table:table-cell table:style-name="Table4.A1" office:value-type="string">
              <text:p text:style-name="P3">10</text:p>
            </table:table-cell>
            <table:table-cell table:style-name="Table4.A1" office:value-type="string">
              <text:p text:style-name="Table_20_Contents">Izęslavo 1ª (dufoje forpelita) </text:p>
            </table:table-cell>
            <table:table-cell table:style-name="Table4.A1" office:value-type="string">
              <text:p text:style-name="P35">1054–78 </text:p>
            </table:table-cell>
          </table:table-row>
          <table:table-row>
            <table:table-cell table:style-name="Table4.A1" office:value-type="string">
              <text:p text:style-name="P3">11</text:p>
            </table:table-cell>
            <table:table-cell table:style-name="Table4.A1" office:value-type="string">
              <text:p text:style-name="Table_20_Contents">Vseslavo la Mago</text:p>
            </table:table-cell>
            <table:table-cell table:style-name="Table4.A1" office:value-type="string">
              <text:p text:style-name="P35">1068 (7 monatoj) </text:p>
            </table:table-cell>
          </table:table-row>
          <table:table-row>
            <table:table-cell table:style-name="Table4.A1" office:value-type="string">
              <text:p text:style-name="P3">12</text:p>
            </table:table-cell>
            <table:table-cell table:style-name="Table4.A1" office:value-type="string">
              <text:p text:style-name="Table_20_Contents">Svętoslavo 2ª Jaroslavido </text:p>
            </table:table-cell>
            <table:table-cell table:style-name="Table4.A1" office:value-type="string">
              <text:p text:style-name="P35">1073–76 </text:p>
            </table:table-cell>
          </table:table-row>
          <table:table-row>
            <table:table-cell table:style-name="Table4.A1" office:value-type="string">
              <text:p text:style-name="P3">13</text:p>
            </table:table-cell>
            <table:table-cell table:style-name="Table4.A1" office:value-type="string">
              <text:p text:style-name="Table_20_Contents">Vsevolodo 1ª Jaroslavido</text:p>
            </table:table-cell>
            <table:table-cell table:style-name="Table4.A1" office:value-type="string">
              <text:p text:style-name="P35">1078 </text:p>
            </table:table-cell>
          </table:table-row>
          <table:table-row>
            <table:table-cell table:style-name="Table4.A1" office:value-type="string">
              <text:p text:style-name="P3">14</text:p>
            </table:table-cell>
            <table:table-cell table:style-name="Table4.A1" office:value-type="string">
              <text:p text:style-name="Table_20_Contents">Svętopolko 2ª Izęslavido</text:p>
            </table:table-cell>
            <table:table-cell table:style-name="Table4.A1" office:value-type="string">
              <text:p text:style-name="P35">1093 </text:p>
            </table:table-cell>
          </table:table-row>
          <table:table-row>
            <table:table-cell table:style-name="Table4.A1" office:value-type="string">
              <text:p text:style-name="P3">15</text:p>
            </table:table-cell>
            <table:table-cell table:style-name="Table4.A1" office:value-type="string">
              <text:p text:style-name="Table_20_Contents">Vladimiro 2ª Monomaĥo</text:p>
            </table:table-cell>
            <table:table-cell table:style-name="Table4.A1" office:value-type="string">
              <text:p text:style-name="P35">1113 </text:p>
            </table:table-cell>
          </table:table-row>
          <table:table-row>
            <table:table-cell table:style-name="Table4.A1" office:value-type="string">
              <text:p text:style-name="P3">16</text:p>
            </table:table-cell>
            <table:table-cell table:style-name="Table4.A1" office:value-type="string">
              <text:p text:style-name="Table_20_Contents">Mstislavo 1ª la Granda</text:p>
            </table:table-cell>
            <table:table-cell table:style-name="Table4.A1" office:value-type="string">
              <text:p text:style-name="P35">1125 </text:p>
            </table:table-cell>
          </table:table-row>
          <table:table-row>
            <table:table-cell table:style-name="Table4.A1" office:value-type="string">
              <text:p text:style-name="P3">17</text:p>
            </table:table-cell>
            <table:table-cell table:style-name="Table4.A1" office:value-type="string">
              <text:p text:style-name="Table_20_Contents">Jaropolko 2ª</text:p>
            </table:table-cell>
            <table:table-cell table:style-name="Table4.A1" office:value-type="string">
              <text:p text:style-name="P35">1132 </text:p>
            </table:table-cell>
          </table:table-row>
          <table:table-row>
            <table:table-cell table:style-name="Table4.A1" office:value-type="string">
              <text:p text:style-name="P3">18</text:p>
            </table:table-cell>
            <table:table-cell table:style-name="Table4.A1" office:value-type="string">
              <text:p text:style-name="Table_20_Contents">Vęĉeslavo, nominala kunreganto</text:p>
            </table:table-cell>
            <table:table-cell table:style-name="Table4.A1" office:value-type="string">
              <text:p text:style-name="P35">1137–54 </text:p>
            </table:table-cell>
          </table:table-row>
          <table:table-row>
            <table:table-cell table:style-name="Table4.A1" office:value-type="string">
              <text:p text:style-name="P3">19</text:p>
            </table:table-cell>
            <table:table-cell table:style-name="Table4.A1" office:value-type="string">
              <text:p text:style-name="Table_20_Contents">Vsevolodo 2ª Olgido</text:p>
            </table:table-cell>
            <table:table-cell table:style-name="Table4.A1" office:value-type="string">
              <text:p text:style-name="P35">1139 </text:p>
            </table:table-cell>
          </table:table-row>
          <table:table-row>
            <table:table-cell table:style-name="Table4.A1" office:value-type="string">
              <text:p text:style-name="P3">20</text:p>
            </table:table-cell>
            <table:table-cell table:style-name="Table4.A1" office:value-type="string">
              <text:p text:style-name="Table_20_Contents">Igoro 2ª Olgido</text:p>
            </table:table-cell>
            <table:table-cell table:style-name="Table4.A1" office:value-type="string">
              <text:p text:style-name="P35">1146 </text:p>
            </table:table-cell>
          </table:table-row>
          <table:table-row>
            <table:table-cell table:style-name="Table4.A1" office:value-type="string">
              <text:p text:style-name="P3">21</text:p>
            </table:table-cell>
            <table:table-cell table:style-name="Table4.A1" office:value-type="string">
              <text:p text:style-name="Table_20_Contents">Izęslavo 2ª</text:p>
            </table:table-cell>
            <table:table-cell table:style-name="Table4.A1" office:value-type="string">
              <text:p text:style-name="P35">1146–54 </text:p>
            </table:table-cell>
          </table:table-row>
          <table:table-row>
            <table:table-cell table:style-name="Table4.A1" office:value-type="string">
              <text:p text:style-name="P3">22</text:p>
            </table:table-cell>
            <table:table-cell table:style-name="Table4.A1" office:value-type="string">
              <text:p text:style-name="Table_20_Contents">Georgo la Longbraka</text:p>
            </table:table-cell>
            <table:table-cell table:style-name="Table4.A1" office:value-type="string">
              <text:p text:style-name="P35">1149–57 </text:p>
            </table:table-cell>
          </table:table-row>
        </table:table>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row>
            <table:table-cell table:style-name="Table5.A1" table:number-columns-spanned="3" office:value-type="string">
              <text:p text:style-name="Table_20_Heading">en Kievo: </text:p>
            </table:table-cell>
            <table:covered-table-cell/>
            <table:covered-table-cell/>
            <table:table-cell table:style-name="Table5.A1" table:number-columns-spanned="3" office:value-type="string">
              <text:p text:style-name="Table_20_Heading">en Vladimiro-Suzdalo: </text:p>
            </table:table-cell>
            <table:covered-table-cell/>
            <table:covered-table-cell/>
          </table:table-row>
          <table:table-row>
            <table:table-cell table:style-name="Table5.A1" office:value-type="string">
              <text:p text:style-name="P3">23</text:p>
            </table:table-cell>
            <table:table-cell table:style-name="Table5.A1" office:value-type="string">
              <text:p text:style-name="Table_20_Contents">Izęslavo 3ª</text:p>
            </table:table-cell>
            <table:table-cell table:style-name="Table5.A1" office:value-type="string">
              <text:p text:style-name="Table_20_Contents">1157 </text:p>
            </table:table-cell>
            <table:table-cell table:style-name="Table5.A1" table:number-rows-spanned="5" office:value-type="string">
              <text:p text:style-name="P3">23</text:p>
            </table:table-cell>
            <table:table-cell table:style-name="Table5.A1" table:number-rows-spanned="5" office:value-type="string">
              <text:p text:style-name="Table_20_Contents">Andreo de Bogolubovo</text:p>
            </table:table-cell>
            <table:table-cell table:style-name="Table5.A1" table:number-rows-spanned="5" office:value-type="string">
              <text:p text:style-name="Table_20_Contents">1157 </text:p>
            </table:table-cell>
          </table:table-row>
          <table:table-row>
            <table:table-cell table:style-name="Table5.A1" office:value-type="string">
              <text:p text:style-name="P3">24</text:p>
            </table:table-cell>
            <table:table-cell table:style-name="Table5.A1" office:value-type="string">
              <text:p text:style-name="Table_20_Contents">Rastislavo</text:p>
            </table:table-cell>
            <table:table-cell table:style-name="Table5.A1" office:value-type="string">
              <text:p text:style-name="Table_20_Contents">1159 </text:p>
            </table:table-cell>
            <table:covered-table-cell/>
            <table:covered-table-cell/>
            <table:covered-table-cell/>
          </table:table-row>
          <table:table-row>
            <table:table-cell table:style-name="Table5.A1" office:value-type="string">
              <text:p text:style-name="P3">25</text:p>
            </table:table-cell>
            <table:table-cell table:style-name="Table5.A1" office:value-type="string">
              <text:p text:style-name="Table_20_Contents">Mstislavo 2ª</text:p>
            </table:table-cell>
            <table:table-cell table:style-name="Table5.A1" office:value-type="string">
              <text:p text:style-name="Table_20_Contents">1167 </text:p>
            </table:table-cell>
            <table:covered-table-cell/>
            <table:covered-table-cell/>
            <table:covered-table-cell/>
          </table:table-row>
          <table:table-row>
            <table:table-cell table:style-name="Table5.A1" office:value-type="string">
              <text:p text:style-name="P3">26</text:p>
            </table:table-cell>
            <table:table-cell table:style-name="Table5.A1" office:value-type="string">
              <text:p text:style-name="Table_20_Contents">Glebo</text:p>
            </table:table-cell>
            <table:table-cell table:style-name="Table5.A1" office:value-type="string">
              <text:p text:style-name="Table_20_Contents">1169 </text:p>
            </table:table-cell>
            <table:covered-table-cell/>
            <table:covered-table-cell/>
            <table:covered-table-cell/>
          </table:table-row>
          <table:table-row>
            <table:table-cell table:style-name="Table5.A1" office:value-type="string">
              <text:p text:style-name="P3">27</text:p>
            </table:table-cell>
            <table:table-cell table:style-name="Table5.A1" office:value-type="string">
              <text:p text:style-name="Table_20_Contents">Jaroslavo 2ª</text:p>
            </table:table-cell>
            <table:table-cell table:style-name="Table5.A1" office:value-type="string">
              <text:p text:style-name="Table_20_Contents">1172 </text:p>
            </table:table-cell>
            <table:covered-table-cell/>
            <table:covered-table-cell/>
            <table:covered-table-cell/>
          </table:table-row>
          <table:table-row>
            <table:table-cell table:style-name="Table5.A1" office:value-type="string">
              <text:p text:style-name="P3">28</text:p>
            </table:table-cell>
            <table:table-cell table:style-name="Table5.A1" office:value-type="string">
              <text:p text:style-name="Table_20_Contents">Romano</text:p>
            </table:table-cell>
            <table:table-cell table:style-name="Table5.A1" office:value-type="string">
              <text:p text:style-name="Table_20_Contents">1174 </text:p>
            </table:table-cell>
            <table:table-cell table:style-name="Table5.A1" office:value-type="string">
              <text:p text:style-name="P3">24</text:p>
            </table:table-cell>
            <table:table-cell table:style-name="Table5.A1" office:value-type="string">
              <text:p text:style-name="Table_20_Contents">Miĥaelo</text:p>
            </table:table-cell>
            <table:table-cell table:style-name="Table5.A1" office:value-type="string">
              <text:p text:style-name="Table_20_Contents">1174 </text:p>
            </table:table-cell>
          </table:table-row>
          <table:table-row>
            <table:table-cell table:style-name="Table5.A1" office:value-type="string">
              <text:p text:style-name="P3">29</text:p>
            </table:table-cell>
            <table:table-cell table:style-name="Table5.A1" office:value-type="string">
              <text:p text:style-name="Table_20_Contents">Svętoslavo 3ª</text:p>
            </table:table-cell>
            <table:table-cell table:style-name="Table5.A1" office:value-type="string">
              <text:p text:style-name="Table_20_Contents">1176 <text:span text:style-name="T40">–</text:span>94</text:p>
            </table:table-cell>
            <table:table-cell table:style-name="Table5.A1" office:value-type="string">
              <text:p text:style-name="P3">25</text:p>
            </table:table-cell>
            <table:table-cell table:style-name="Table5.A1" office:value-type="string">
              <text:p text:style-name="Table_20_Contents">Vsevolodo 3ª la Grand<text:span text:style-name="T40">­</text:span>nesta</text:p>
            </table:table-cell>
            <table:table-cell table:style-name="Table5.A1" office:value-type="string">
              <text:p text:style-name="Table_20_Contents">1176–1212 </text:p>
            </table:table-cell>
          </table:table-row>
        </table:table>
        <text:p text:style-name="Text_20_body">Tiu tabelo estas iom simpligita. En la epoko de malordoj dum 30 jaroj (1146–76) sur la Kieva trono 28 fojojn okazis ŝanĝo de ĉefprinco. </text:p>
        <text:p text:style-name="Text_20_body"><draw:frame draw:style-name="fr1" draw:name="Object1" text:anchor-type="paragraph" svg:x="-4.99mm" svg:y="0.26mm" svg:width="86.34mm" svg:height="107.79mm" draw:z-index="0"><draw:floating-frame xlink:href="../../argoV.gif" xlink:type="simple" xlink:show="embed" xlink:actuate="onLoad" draw:frame-name="arbo"/></draw:frame><text:soft-page-break/>Ĉi-su<text:span text:style-name="T41">pr</text:span>a Figuro donas la genealogian arbon de la ĉefregantoj kaj de la aliaj princoj, meciitaj en PMI. Kursive estas indikitaj la personoj menciitaj en PMI. La nomon de ĉefprincoj antaŭas numero, sube estas indikitaj la jaroj de ilia <text:a xlink:type="simple" xlink:href="#seniorad" text:style-name="Internet_20_link" text:visited-style-name="Visited_20_Internet_20_Link">seniorado</text:a>; pri la ceteraj laŭeble estas indikita la mortojaro. Enkrampigita jaro indikas la jaron de la lasta mencio en la kronikoj (se la mortojaro ne estas konata). </text:p>
        <text:h text:style-name="Heading_20_3" text:outline-level="3"><text:bookmark text:name="jaroslavo"/><text:bookmark-start text:name="__RefHeading___Toc15006_3537603899"/>1.2. Jaroslavo la Saĝa<text:bookmark-end text:name="__RefHeading___Toc15006_3537603899"/></text:h>
        <text:p text:style-name="Text_20_body">Ĉi tiu filo de s-ta Vladimiro estis la lasta princo reginta la tutan Malnovrusan regnon; cetere ankaŭ li dum kelka tempo devis batali kontraŭ siaj fratoj, i.a. kontraŭ Mstislavo, menciita en PMI (1.18–19; kaj ĉi-sube, sekcio 2.7). Sola escepto estis Polockio (la nuna Bjelarusio), kiu iĝis domajno de la posteuloj de Izęslavo (frato de Jaroslavo), perdintaj la rajton je <text:a xlink:type="simple" xlink:href="#seniorad" text:style-name="Internet_20_link" text:visited-style-name="Visited_20_Internet_20_Link">seniorado</text:a>. </text:p>
        <text:h text:style-name="Heading_20_3" text:outline-level="3"><text:bookmark text:name="vseslavo"/><text:bookmark-start text:name="__RefHeading___Toc15008_3537603899"/><text:soft-page-break/>1.3. La Jaroslavidoj kaj Vseslavo<text:bookmark-end text:name="__RefHeading___Toc15008_3537603899"/></text:h>
        <text:p text:style-name="P42">Laŭ la <text:span text:style-name="T1">Komenca Kroniko</text:span>, </text:p>
        <text:p text:style-name="P38"><text:span text:style-name="Emphasis">En la jaro 6552 (1044 p.K.)</text:span></text:p>
        <text:p text:style-name="P38">… Samjare mortis Bręĉislavo, filo de Izęslavo, nepo de Vladimiro, la patro de Vseslavo, kaj Vseslavo lia filo sidiĝis sur lia trono, li kiun lia patrino naskis de sorĉo. Ĉar kiam la patrino lin naskis, li havis kufon sur la kapo, kaj diris magoj al lia patrino: «Tiun kufon ligu sur lin, li ĝin portu ĝis sia morto»; ĝin Vseslavo ĝis nun surhavas, tial senkompata li estas pri sangoverŝo. </text:p>
        <text:p text:style-name="P42">En la jaro 1054 en Kievo mortis ĉefprinco Jaroslavo Vladimirido la Saĝa, lasinte 5 filojn: </text:p>
        <text:list xml:id="list3085197611" text:style-name="L3">
          <text:list-item>
            <text:p text:style-name="P70"><text:span text:style-name="T1">Izęslavo</text:span>, la plej aĝa, ricevis Kievon; </text:p>
          </text:list-item>
          <text:list-item>
            <text:p text:style-name="P70"><text:span text:style-name="T1">Svętoslavo</text:span>, Ĉern<text:span text:style-name="T45">i</text:span>govon; </text:p>
          </text:list-item>
          <text:list-item>
            <text:p text:style-name="P70"><text:span text:style-name="T1">Vsevolodo</text:span>, Perejaslavlon. </text:p>
          </text:list-item>
        </text:list>
        <text:p text:style-name="Text_20_body">Du aliaj filoj, Igoro kaj Vęĉeslavo, ricevis Vladimiron la Galiĉian kaj Smolenskon; Vęĉeslavo baldaŭ mortis, kaj Igoro transiris al Smolensko, kie ankaŭ li mortis (1060). Ĉar tiuj du filoj neniam iĝis ĉefprincoj, ilia posteularo neniam povis pretendi je la Kieva trono. </text:p>
        <text:p text:style-name="Text_20_body">La unua granda evento estis kuna ekspedicio en 1060 de la 3 Jaroslavidoj kontraŭ la torkoj, kiujn al la limoj de La Kieva Regno ĉe Sulaon pelis alia tjurka hordo, la kipĉakoj, ĵus aperintaj en la Stepo. La kronikisto konstatis venkon: «tiel Dio malembarasis la kristanojn je la paganoj». Sed jam sekvajare la novaj mastroj de la Stepo provis sian forton, kaj la ĥano Sakal’ venkis Vsevolodon Jaroslavidon. En 1064–66 du nepoj de Jaroslavo, orfo Rastislavo Vladimirido kaj Glebo Svętoslavido, konfliktas pri Tamatarkano. Princo Glebo trifoje estis surtronigata en Tamatarkano kaj dufoje forpelata de tie; eble tial li volis iel fiksi sian nomon sur la fama Tamatarkana ŝtono en 1068, dum la lasta periodo de sia regado. </text:p>
        <text:p text:style-name="Text_20_body"><text:soft-page-break/>En 1065 Vseslavo de Polocko «komencis trupojn arigi». En 1066 «venis Vseslavo kaj prirabis Novgorodon» (la Grandan). En la frua printempo 1067 la Jaroslavidoj, venĝante Novgorodon, prirabis la sudan parton de Polockio kaj venkoprenis Minskon. Vseslavo atingis la Jaroslavidojn apud la urbo, ĉe la rivero Nemigo, kaj malvenkis je la 3 marto 1067. Julie la Jaroslavidoj perfide venigis al si Vseslavon, ĵurinte sur krucifikso ne fari al li malbonon. Arestinte Vseslavon ĉe Orŝo, ili lin sendis en Kievon kaj tie tenis kun liaj 2 filoj en senporda turo (MR <text:span text:style-name="T4">порубъ</text:span>) dum 14 monatoj. </text:p>
        <text:p text:style-name="Text_20_body">En 1068 okazis la unua grava invado de la kipĉakoj, kies kromefiko estis ŝanĝo sur la Kieva trono. En nokta batalo ĉe Perejaslavlo (sept. 1068) la kipĉakoj disbatis la trupojn de la Jaroslavidoj. La kievanoj postulis de la ĉefprinco Izęslavo ĉevalojn kaj armilojn, tiu rifuzis, kaj la kievanoj, ekribelinte kontraŭ la ĉefprinco, igis lin fuĝi el Kievo. La popolo liberigis Izęslavon kaj proklamis lin princo de Kievo (15 sept. 1068). </text:p>
        <text:p text:style-name="Text_20_body">1 nov. 1068 Svętoslavo Jaroslavido venkis la kipĉakojn apud Snovsko kaj kaptis ilian ĥanon Ŝarukanon. Tiu venko lin tre alitigis en la publika opinio. Sian filon Glebon li sukcesis instali en Novgorodo la Granda; la Tamatarkanan tronon ricevis lia filo Romano. </text:p>
        <text:p text:style-name="Text_20_body">En 1069 Vseslavo forlasis la kievanojn ĉe Belgorodo sen batali kontraŭ la trupoj de Izęslavo kaj Boleslavo de Pollando: </text:p>
        <text:p text:style-name="Quotations">Matene liaj homoj, vidante ke la princo fuĝis, revenis Kievon, faris popolkunvenon <text:span text:style-name="T4">(вѣчє)</text:span> kaj sendis al Svętoslavo kaj Vsevolodo diri: </text:p>
        <text:p text:style-name="Quotations">— Ni malbonaĵon faris, ke nian princon ni forpelis, kaj jen li venigas kontraŭ ni la polojn; venu en la urbon de via patro; se vi malvolos, nenio al ni restos krom forbruli nian urbon kaj iri en la Grekan <text:soft-page-break/>landon. </text:p>
        <text:p text:style-name="Quotations">Kaj diris Svętoslavo: </text:p>
        <text:p text:style-name="Quotations">— Ni sendos al nia frato; se li venos kun la poloj vin pereigi, ni iros kontraŭ lin milite, ĉar ni ne lasosperei la urbon de nia patro; se li volas veni pace, li venu kun malgranda <text:a xlink:type="simple" xlink:href="#kompani" text:style-name="Internet_20_link" text:visited-style-name="Visited_20_Internet_20_Link">kompanio</text:a>. </text:p>
        <text:p text:style-name="Quotations">Kaj ili trankviligis la kievanojn. Svętoslavo kaj Vsevolodo sendis al Izęslavo diri: </text:p>
        <text:p text:style-name="Quotations">— Vseslavo fuĝis, ne venigu la polojn en Kievon, ĉar tie vi ne havas kontraŭulon; se tamen vi plu koleros kaj pereigos la urbon, tiam sciu, ke ni domaĝos la patran tronon. </text:p>
        <text:p text:style-name="Text_20_body">Izęslavo venis kun malmultaj poloj (inter ili Boleslavo), li ree iĝis ĉefprinco kaj eĉ forpelis Vseslavon el lia Polocko. Tamen li, kaj precipe lia filo Mstislavo, venĝis sian ekzilon al la kievanoj; multaj rufuĝis ĉe Svętoslavo. Sub 1071 la kroniko raportas pri novaj bataloj de Vseslavo. </text:p>
        <text:p text:style-name="Text_20_body">En 1073 Svętoslavo kun Vsevolodo forpelas Izęslavon, kiu volis alianciĝi kun Vseslavo (?). Svętoslavo iĝas ĉefprinco, «la timinda, la Kieva». La Kronika raporto pri la forpelo de Izęslavo kaj la 4-jara regado de Svętoslavo estas tre fragmenta, ege partia kaj certe retrospektiva, ĝi klare evidentigas postan redaktadon favore al Vsevolodo kaj liaj filoj. Laŭ la ordo, transirinte Kievon Svętoslavo devus transdoni Ĉernigovon al Vsevolodo, tamen el la <text:span text:style-name="T2">Instruo de Monomaĥo</text:span> oni konkludas, ke Vsevolodo restis en Perejaslavlo. En 1076 la junaj princoj Vladimiro Monomaĥo Vsevolodido kaj Olgo Svętoslavido ekspedicias kontraŭ la poloj. </text:p>
        <text:p text:style-name="Text_20_body"><text:soft-page-break/>27 dec. 1076, sekve de operacio por fortranĉi tumoron (<text:span text:style-name="T4">(рѣзаньє жєлвє)</text:span>, mortas Svętoslavo Jaroslavido, kaj dum duonjaro la ĉefprincan tronon okupas Vsevolodo (de 1 jan. 1077). Ni ne scias, kiu havis Ĉernigovon, sed je la 4ª de majo ĝin subite okupas iu Boriso. Vsevolodo kun siaj filoj post 8 tagoj forpelas Borison el Ĉernigovo, kaj tiu fuĝas en Tamatarkanon. </text:p>
        <text:p text:style-name="Text_20_body">Baldaŭ sciiĝis, ke la ekzilito Izęslavo revenas kun la polaj trupoj (same kiel en 1069) por rekonkeri Kievon. Vsevolodo agnoskis la rajton de la pli aĝa frato, cedis al li Kievon kaj ricevis Ĉernigovon. Tie ni retrovas Olgon Svętoslavidon, tamen lia statuso estas neklara. Tiel finiĝas la jaro 1077. </text:p>
        <text:h text:style-name="Heading_20_3" text:outline-level="3"><text:bookmark text:name="olgo"/><text:bookmark-start text:name="__RefHeading___Toc15010_3537603899"/>1.4. La militoj de Olgo<text:bookmark-end text:name="__RefHeading___Toc15010_3537603899"/></text:h>
        <text:p text:style-name="Text_20_body">10 apr. 1078, post festeno kiun Vsevolodo kaj Monomaĥo aranĝis por sia duongasto-duonarestito, Olgo fuĝas en Tamatarkanon, al la frato Romano, kie jam estas Boriso; la 30ªⁿ de majo 1078 en la Novgoroda lando pereas mortigite Glebo (entombigita 23 jul. en Ĉernigov). La situacio en Ĉernigovo estas malklara. Olgo kaj Boriso jam tenis la urbon, sed ien foriris. La urbo ne malfermis la pordegon al la ĉefprinco, kaj Monomaĥo komencis ĝin sieĝi, dum Izęslavo kaj Vsevolodo iris kontraŭ la revenantaj Boriso kaj Olgo. </text:p>
        <text:p text:style-name="P42">3 okt. 1078 apud Ĉernigovo, sur «la Neĵatina Kampo» (<text:span text:style-name="T4">на Нѣжатинѣ нивѣ;</text:span> Neĵatino probable estas la nuna Neĵin), apud rivereto Kanino okazis batalo de Izęslavo kaj Vsevolodo kontraŭ Boriso kaj Olgo. En tiu batalo sub strangaj cirkonstancoj pereis ĉefprinco Izęslavo kaj Boriso: </text:p>
        <text:p text:style-name="Quotations">Kaj diris Olgo al Boriso: </text:p>
        <text:p text:style-name="Quotations">— Ne batalu ni kontraŭ ili, ne povas ni alfronti 4 princojn, sed sendu ni pacpeton al niaj onkloj. </text:p>
        <text:p text:style-name="Quotations"><text:soft-page-break/>Kaj diris al li Boriso: </text:p>
        <text:p text:style-name="Quotations">— Vidu min preta, mi sola frontos kontraŭ ĉiuj. </text:p>
        <text:p text:style-name="Quotations">Li multe sin gloris, ne sciante ke Dio malfavoras la fierulon, al la humila li donas gracon, por ke ne fanfaronu la forta pri sia forto. </text:p>
        <text:p text:style-name="Quotations">Kaj ili du iris kontraŭe, kaj kiam ili estis ĉe la vilaĝo de Neĵatina Kampo, renkontiĝis la kontraŭuloj, kaj estis kruela batalo. Unua iĝis mortigita Boriso, filo de Vęĉeslavo, multe sin glorinta; nu, Izęslavo staris inter infanterianoj, kaj subite alrajdis iu, frapis lin de malantaŭe per lanco en la ŝultron. Tiel mortis Izęslavo, filo de Jaroslavo. La batalo pluis, kaj fuĝis Olgo kun negranda kompanio, kaj apenaŭ eskapis, fuĝis Tamatarkanon. </text:p>
        <text:p text:style-name="Quotations">Princo Izęslavo iĝis mortigita en la tria tago de oktobro. Kaj oni prenis lian korpon, ĝin transportis per boato … kaj metinte lian korpon sur sledon, oni ĝin veturigis … veis pri li la tuta urbo Kievo, kaj Jaropolko, irante post li, ploris kun sia kompanio: </text:p>
        <text:p text:style-name="Quotations">— Patro, patro mia! Kiom vi vivis sen ĉagreno en tiu mondo, multe da batoj vi suferis, ankaŭ de la fratoj viaj. Kaj jen pereinta ne de frato, sed por frato vi forlasis vian vivon. </text:p>
        <text:p text:style-name="Text_20_body">Do, Olgo fuĝis reen al Tamatarkano; Vsevolodo iĝis ĉefprinco, kaj Monomaĥo ricevis Ĉernigovon. </text:p>
        <text:p text:style-name="Text_20_body">Venĝante la malvenkon de sia frato, Romano sekvajare levis la kipĉakojn kontraŭ Vsevolodo, sed tiu faris pacon kun la kipĉakoj apud Perejaslavlo, ili turnis sin reen kaj 2 aŭg. 1079 mortigis Romanon (vd noton <text:a xlink:type="simple" xlink:href="#N1.19" text:style-name="Internet_20_link" text:visited-style-name="Visited_20_Internet_20_Link"><text:span text:style-name="T42">1.19</text:span></text:a>); iuj <text:span text:style-name="T1">kozaroj</text:span> kaptis Olgon kaj deportis lin en Bizancion (tradicie oni opinias, ke temas pri ĥazaroj, kaj miras, kian rajton ili havis ekzili iun en Konstantinopolon; tamen Nikitin indikas [Nik84], ke tiel nomiĝis Bizanciaj sekretaj agentoj, kies servon povus profiti Vsevolodo, bofilo de la imperiestro). </text:p>
        <text:p text:style-name="Text_20_body"><text:soft-page-break/>Post 4 jaroj (1083) la situacio en Bizancio ŝanĝiĝis, Olgo fuĝis el Bizancio, revenis Tamatarkanon kaj dum 10 jaroj estis ties princo. Post la morto de Vsevolodo, en 1094, Olgo kun la kipĉakoj denove iris al Ĉernigovo, kaj Monomaĥo cedis al li la urbon. Ĉernigovio definitive iĝis la domajno de la Olgidoj. </text:p>
        <text:h text:style-name="Heading_20_2" text:outline-level="2"><text:bookmark text:name="filolog"/><text:bookmark-start text:name="__RefHeading___Toc15012_3537603899"/>2. Filologiaj aferoj<text:bookmark-end text:name="__RefHeading___Toc15012_3537603899"/></text:h>
        <text:p text:style-name="Text_20_body">En la verko interplektiĝas la tradicioj orient-slava (folkloro, temaro), slavon-bizancia (literaturo), skalda (sagaoj) kaj tjurka (folkloro). </text:p>
        <text:h text:style-name="Heading_20_3" text:outline-level="3"><text:bookmark-start text:name="__RefHeading___Toc15014_3537603899"/>2.1. La fontoj<text:bookmark-end text:name="__RefHeading___Toc15014_3537603899"/></text:h>
        <text:p text:style-name="P42">La unua mencio pri PMI en la novrusa literaturo aperis en 1797, en la poemo «Vladimiro» de Ĥeraskov: </text:p>
        <text:p text:style-name="Poem">О древних лет певец, полночный Осиян! <text:line-break/>В развалинах веков погребшийся Баян! <text:line-break/>Тебя нам возвестил незнаемый Писатель, <text:line-break/>Когда он был твоих напевов подражатель, <text:line-break/>Так Игорева песнь изображает нам, <text:line-break/>Что душу подавал Гомер твоим стихам; <text:line-break/>В них слышны, кажется мне, песни соловьины,  <text:line-break/>Отважный львиный ход, парения орлины. <text:line-break/>Ты, может быть, Баян, тому свидетель был, <text:line-break/>Когда Владимир в Тавр закон принять ходил; <text:line-break/>Твой дух ещё когда витает в здешнем мире, <text:line-break/>Води моим пером, учи играть на лире …</text:p>
        <text:p text:style-name="P58">Tio estas,</text:p>
        <text:p text:style-name="Poem">Ho prakantisto, norda Osiano! <text:line-break/>En la ruin' de l' temp' kaŝinta sin Bojano! <text:line-break/>Al ni anoncas vin Aŭtoro nekonata <text:line-break/>Per sia kant', laŭ l' via fasonata; <text:line-break/>La kanto pri Igor' al ni prezentas tion, <text:line-break/>Kiel Homer' al vi inspiris poezion . <text:line-break/>En ĝi aŭdiĝas, ŝajne, kanto najtingala, <text:line-break/>Aŭdaca kur' leona, agla ŝveb' egala. <text:line-break/>Kaj eble estis vi en la Taŭrida iro, <text:line-break/>Kie akceptis bapton Vladimiro; <text:line-break/>Dum ne forlasis via ombro nian mondon, <text:line-break/><text:span text:style-name="T20">D</text:span>irektu mian plumon, streĉu liran kordon … </text:p>
        <text:p text:style-name="P42">Unue PMI eldoniĝis aŭtune de la jaro 1800ª, en novembro estis vendataj la unuaj ekzempleroj. La antaŭparolo indikis, ke </text:p>
        <text:p text:style-name="Quotations"><text:soft-page-break/>la originala manuskripto, laŭ ĝia skribmaniero, tre antikva, apartenas al la editoro, plenranga sekreta konsilisto kaj kavaliro, grafo Aleksio Musin-Puŝkin. </text:p>
        <text:p text:style-name="Text_20_body">Do, Musin-Puŝkin. </text:p>
        <text:h text:style-name="Heading_20_3" text:outline-level="3"><text:bookmark-start text:name="__RefHeading___Toc15016_3537603899"/>2.2. La mistera historio de la manuskripto<text:bookmark-end text:name="__RefHeading___Toc15016_3537603899"/></text:h>
        <text:p text:style-name="Text_20_body">(Eble iam mi rakontos pri tio…) </text:p>
        <text:p text:style-name="P42">(…) Poste, travivinte la skuegojn de 1812–13, perdinte sian tutan kolekton da antikvaĵoj kaj la amatan filon, la 70-jara grafo, responde al insistaj demandoj de juna historiisto K. Kalajdoviĉ skribis en sia letero de 1813-12-31: </text:p>
        <text:p text:style-name="Quotations">Antaŭ la transformo de la Jaroslavla monaĥejo de la S-ta Savanto en episkopan domon ‹1788›, ĝin estris arkimandrito Joelo, viro klera kaj ŝatanta filologion; post la reformo li restis en tiu monaĥejo ĝis sia morto. En siaj lastaj jaroj li vivis malriĉe, tial mia komisiito aĉetis ĉiujn liajn librojn rusajn, inter kiuj en unu, registrita sub n-ro 323 kiel <text:span text:style-name="T1">Ĥronografo,</text:span> ĉe la fino troviĝis <text:span text:style-name="T1">La Parolo pri la militiro Igora</text:span> … </text:p>
        <text:p text:style-name="Quotations">‹La manuskripto› estis skribita sur glacea papero, fine de kroniko, per sufiĉe klara skribo. Laŭ la skribmaniero kaj la papero la kopiadon endas dati per la fino de la 14ª aŭ per la komenco de la 15ª jc … Dum mia servo en Peterburgo mi kelkajn jarojn okupiĝis pri analizo kaj traduko de tiu kanto en la nunan lingvon, tial ke kvankam ĝi estis skribita en sufiĉe klaraj literoj, tamen estis malfacile legebla, ĉar mankis ortografio, superliniaj signoj, disdivido de la vortoj, inter kiuj multaj estis nekonataj aŭ ne plu uzataj; antaŭ ĉio necesis dividi la tekston en periodojn kaj poste serĉi la sencon … </text:p>
        <text:p text:style-name="Text_20_body">La tekston verkis inter 1185 kaj 1187 nekonanta aŭtoro. Ĝia sola kopio (de la 16ª jc), publikigita en 1800, pereis en la Moskva brulego dum la Napoleona invado en 1812. </text:p>
        <text:h text:style-name="Heading_20_3" text:outline-level="3"><text:bookmark-start text:name="__RefHeading___Toc15018_3537603899"/>2.3. La prezento de la malnovrusa teksto<text:bookmark-end text:name="__RefHeading___Toc15018_3537603899"/></text:h>
        <text:p text:style-name="P42">Estas pluraj restituoj de la teksto, el kiuj la plej uzataj estas tiuj de D.S. Liĥaĉov (multie, ekz-e [Liĥ84, Lied]) kaj R.O. Jakobson [Geste]; tamen en nia prezento de la malnovrusa teksto ni strebis kiel eble plej <text:soft-page-break/>proksime sekvi la fonton, la Unuan Eldonon. Tial ni konscie lasis en la teksto la formojn erarajn, kiujn la unuaj editoroj honeste konservis en sia eldono (ekz-e <text:span text:style-name="T4">времены</text:span> anstataŭ la kontekste evidentan <text:span text:style-name="T4">бремены</text:span>). Nur tri eraroj, sendube ŝuldataj al la preseja koboldo, estas ĝustigitaj: </text:p>
        <table:table table:name="Table7" table:style-name="Table7">
          <table:table-column table:style-name="Table7.A"/>
          <table:table-column table:style-name="Table7.B"/>
          <table:table-column table:style-name="Table7.C"/>
          <table:table-row>
            <table:table-cell table:style-name="Table7.A1" office:value-type="string">
              <text:p text:style-name="P60">Verso</text:p>
            </table:table-cell>
            <table:table-cell table:style-name="Table7.A1" office:value-type="string">
              <text:p text:style-name="P59">Presite </text:p>
            </table:table-cell>
            <table:table-cell table:style-name="Table7.A1" office:value-type="string">
              <text:p text:style-name="P59">Korektite </text:p>
            </table:table-cell>
          </table:table-row>
          <table:table-row>
            <table:table-cell table:style-name="Table7.A1" office:value-type="string">
              <text:p text:style-name="P29">02.11</text:p>
            </table:table-cell>
            <table:table-cell table:style-name="Table7.A1" office:value-type="string">
              <text:p text:style-name="P30">Дону ввликаго</text:p>
            </table:table-cell>
            <table:table-cell table:style-name="Table7.A1" office:value-type="string">
              <text:p text:style-name="P29">  <text:span text:style-name="T4">Дону великаго </text:span></text:p>
            </table:table-cell>
          </table:table-row>
          <table:table-row>
            <table:table-cell table:style-name="Table7.A1" office:value-type="string">
              <text:p text:style-name="P29">12.01</text:p>
            </table:table-cell>
            <table:table-cell table:style-name="Table7.A1" office:value-type="string">
              <text:p text:style-name="P30">Великiй Святслаеъ</text:p>
            </table:table-cell>
            <table:table-cell table:style-name="Table7.A1" office:value-type="string">
              <text:p text:style-name="P29">  <text:span text:style-name="T4">Великiй Святславъ </text:span></text:p>
            </table:table-cell>
          </table:table-row>
          <table:table-row>
            <table:table-cell table:style-name="Table7.A1" office:value-type="string">
              <text:p text:style-name="P29">15.22</text:p>
            </table:table-cell>
            <table:table-cell table:style-name="Table7.A1" office:value-type="string">
              <text:p text:style-name="P30">Князвмъ грады</text:p>
            </table:table-cell>
            <table:table-cell table:style-name="Table7.A1" office:value-type="string">
              <text:p text:style-name="P29">  <text:span text:style-name="T4">княземъ грады. </text:span></text:p>
            </table:table-cell>
          </table:table-row>
        </table:table>
        <text:p text:style-name="P57">La tekstoaranĝo laŭas tiun de D.S. Liĥaĉov; ĝi reliefigas la sintaksan kaj intonacian strukturon de PMI. La disdivido en partojn kaj epizodojn, same kiel ties titoloj, en la originalo malestas. Ĉiuj aldonoj en la teksto de PMI (la sekcititoloj, la konjektoj pri preterlasitaj vortoj) estas en kursivo. </text:p>
        <text:h text:style-name="Heading_20_3" text:outline-level="3"><text:bookmark-start text:name="__RefHeading___Toc15020_3537603899"/>2.3. La miksitaj paĝoj<text:bookmark-end text:name="__RefHeading___Toc15020_3537603899"/></text:h>
        <text:p text:style-name="Text_20_body">Pri multaj malnovrusaj tekstoj okazis afero bone konata en paleografio: la manuskriptoj kadukiĝadis, iliaj folioj elfaladis kaj ne ĉiam estis remetataj en la ĝustan lokon aŭ eĉ tute perdiĝis; la Evangelio laŭ Johano prezentas plurajn ekzemplojn pri tia konfuzita ordo. </text:p>
        <text:p text:style-name="P42">Ankaŭ pri PMI oni suspektas tian konfuzon. Tre multaj fakuloj akceptas la permuton indikitan ĉe III.2; preskaŭ ĉiuj konsentas pri la neceso permuti 11.30–31. La plej radikalan rearanĝon proponis B. Ribakov [Rib71], kiu jene restituas la tekston: </text:p>
        <text:p text:style-name="Poem">(1. Enkonduko:) 1.1–25; <text:line-break/>(2. La militiro Igora:) 1.26–33; 2.17–25; 2.1–16; 4.1–6.39; 8.1–26; 11.27–46; 13.57–63??. <text:line-break/>(3. La ora parolo:) 12.1–14; 12.28–13.3; 12.15–27; 13.4–56; 13.64–75. <text:line-break/>(4. La bataloj de la komenca tempo:) 14.1–32; 9.8–14; 15.1–36; 7.1–30; 15.37–39; «la perdita folio» kaj 15.40–46. <text:line-break/><text:soft-page-break/>(Lamento de Jaroslavidino ktp — senŝanĝe) 16.1–20.24. </text:p>
        <text:h text:style-name="Heading_20_3" text:outline-level="3"><text:bookmark-start text:name="__RefHeading___Toc15022_3537603899"/>2.4. Kiam PMI estis verkita<text:bookmark-end text:name="__RefHeading___Toc15022_3537603899"/></text:h>
        <text:p text:style-name="Text_20_body">La historiaj eventoj ebligas tre precize dati la Parolon [Rib72, pĝ 405]: tia voko al kuna ago de ĉiuj princoj estis urĝe bezonata somere kaj aŭtune de 1185, en la situacio de ekstera danĝero kaj interna malakordo; ĝi estus senutila en 1186, kiam oni ne plu parolis pri la kipĉakoj, kaj kiam la tutan jaron la kronikisto resumis per unu sola frazo pri la Anunciacia kirko, konstruita de Svętoslavo en Ĉernigovo. Ankaŭ la sekva jaro 1187, la lasta el la eblaj, estas malprobabla, ĉar en PMI malestas voko al Vladimiro Glebido de Perejaslavlo, vundita en majo–junio 1185 (13.1–3): en 1187 Vladimiro jam juĝis sin kapabla partopreni ekspedicion, tamen survoje, la 18ªⁿ de aprilo, li mortis; nu, PMI lin mencias viva, ĝemanta sub la vundoj. </text:p>
        <text:p text:style-name="Text_20_body">«Ni devas prezenti al ni la aferon tiel. Svętoslavo Vsevolodido kaj Ruriko Rastislavido, akceptinte Igoron en Kievo, kunvenigis princojn aŭ iliajn reprezentantojn por decidi en tiu konferenco tutregnajn problemojn pri la defendo kontraŭ Konĉako kaj helpo al la mafeliĉa Sjeverio. Post la diplomatia traktado fare de la princoj, dum adiaŭa festeno, probable estis prezentita la granda poemo, kiu devis mildigi la korojn de la malamikoj de Igoro kaj decidigi la princojn bari la pordegon antaŭ la Stepo ‹13.72›. — Fine de la poemo la aŭtoro akompanas Igoron sur lia vojo el Kievo ‹vd III.20.13›, lin adiaŭas. La misio de Svętoslavo kaj Ruriko, kiom ni povas juĝi, sukcesis: la petita helpo, evidente, realiĝis, ĉar dum la tuta 1186 Konĉako ne aŭdacis invadi la Kievan Regnon, kaj en 1187 la rusaj princoj mem ekspediciis en la Stepon» [Rib72]. </text:p>
        <text:h text:style-name="Heading_20_3" text:outline-level="3"><text:bookmark-start text:name="__RefHeading___Toc15024_3537603899"/><text:soft-page-break/>2.5. La nomsistemo<text:bookmark-end text:name="__RefHeading___Toc15024_3537603899"/></text:h>
        <text:h text:style-name="Heading_20_4" text:outline-level="4"><text:bookmark-start text:name="__RefHeading___Toc15026_3537603899"/>2.5.1. La personaj nomoj<text:bookmark-end text:name="__RefHeading___Toc15026_3537603899"/></text:h>
        <text:p text:style-name="Text_20_body">Ofte princo havis plurajn nomojn, el kiuj speciale menciindas baptonomo (el la kristana, t.e. hebrea-greka-latina nomaro), princa nomo (<text:span text:style-name="T4">княже имя,</text:span> slava aŭ varenga); iam en la familio estis uzataj ankaŭ aliaj kromnomoj. Ekz-e, la protagonisto de PMI havis la princan nomon Igoro, la baptonomon Georgo; la princo Vladimiro el 7.11 estis baptita Bazilo, lia greka patrino nomis lin Monomaĥo (tiun unikan nomon preferas la historiistoj). </text:p>
        <text:p text:style-name="Text_20_body">La patronomoj estis komuna trajto de la kutimoj slavaj, varengaj, grekaj, hebreaj kaj islamaj; por ĉi tiu verko ni opinias konvena traduki ilin per la esperanta sufikso <text:span text:style-name="T1">-id.</text:span> La responda malnovrusa sufikso <text:span text:style-name="T4">-ич</text:span> en la koncerna epoko estis multe pli viva kaj aktiva ol nune; sentraduke la versoj kia ekz-e «Ambaŭ ni estas Svętoslavidoj!» bezonus apartan klarigon. </text:p>
        <text:p text:style-name="Text_20_body">La virinoj certe havis sian propran baptonomon, tamen nemalsimile al la tradicio latina oni ofte uzis ilian patronomon: Glebidino (<text:span text:style-name="T4">Глѣбовна,</text:span> 6.38), Jaroslavidino (<text:span text:style-name="T4">Ярославна,</text:span> 16.1). </text:p>
        <text:h text:style-name="Heading_20_4" text:outline-level="4"><text:bookmark-start text:name="__RefHeading___Toc15028_3537603899"/>2.5.2. La loknomoj<text:bookmark-end text:name="__RefHeading___Toc15028_3537603899"/></text:h>
        <text:p text:style-name="Text_20_body">(Novgorodoj; Perejaslavloj; Vladimirioj; Doneco; Blanka Rusujo) </text:p>
        <text:h text:style-name="Heading_20_3" text:outline-level="3"><text:bookmark-start text:name="__RefHeading___Toc15030_3537603899"/>2.6. Transskribaj problemoj<text:bookmark-end text:name="__RefHeading___Toc15030_3537603899"/></text:h>
        <text:p text:style-name="Text_20_body">La malnovrusa lingvo ankoraŭ havis la kadukajn vokalojn <text:span text:style-name="T4">ъ</text:span> kaj <text:span text:style-name="T4">ь</text:span>; sekve, fine de la malnovrusaj <text:span text:style-name="T4">Боянъ, Донъ, Кыевъ, Игорь</text:span> estis prononcata malklara vokalo, kio estas kroma argumento por la asimilitaj formoj <text:span text:style-name="T1">Bojano, Dono, Kievo, Igoro</text:span> (definitive tiuj <text:soft-page-break/>vokaloj perdiĝis poste, en la 13ª–14ª jc, doninte malsamajn formojn en la novrusa: <text:span text:style-name="T4">Дон, Киев</text:span> kaj en la ukrajna nominativo: <text:span text:style-name="T9">Дiн, Київ;</text:span> sed en la finaĵhavaj kazoj ankaŭ ukrajne estas <text:span text:style-name="T9">з Дону, у Києвi, </text:span><text:a xlink:type="simple" xlink:href="http://www.youtube.com/watch?v=p2tOF8CiKEc&amp;list=RDp2tOF8CiKEc" text:style-name="Internet_20_link" text:visited-style-name="Visited_20_Internet_20_Link">Києве мій!</text:a>).<office:annotation><dc:date>2020-05-08T18:41:29.140485448</dc:date><text:p>&lt;!--a href="http://www.youtube.com/watch?v=p2tOF8CiKEc"&gt;Києве мій!&lt;/a&gt;&lt;/span&gt;). --&gt;</text:p></office:annotation><office:annotation><dc:date>2020-05-08T18:41:29.140513623</dc:date><text:p>&lt;!--a href="http://www.youtube.com/watch?feature=player_embedded&amp;v=ld10dPBaFvs"&gt;Києве мій!&lt;/a&gt;&lt;/span&gt;).--&gt;</text:p></office:annotation><office:annotation><dc:date>2020-05-08T18:41:29.140519042</dc:date><text:p/></office:annotation> </text:p>
        <text:p text:style-name="Text_20_body">La nazajn vokalojn <text:span text:style-name="T4">Ѧ</text:span> [ę] kaj <text:span text:style-name="T4">Ѫ</text:span> [ǫ] la malnovrusa lingvo en la 12ª jc jam perdis, kvankam ili ankoraŭ longe restis en la skribo; ĉar la koncernaj literoj aperas en pluraj nomoj (Svѧtoslavъ, Vѧĉeslavъ, Izѧslavъ, Brѧĉislavъ), necesis decidi, kiel ilin transskribi. Mi volas doni al ĉiuj asimilataj nomoj formon laŭeble universalan, taŭgan por prezenti diversajn variojn de unu sama nomo en diversaj epokoj kaj landoj, kaj ne tro malkongruan al la esperanta sonsistemo. Tial mi konsideris la evoluon de tiuj vokaloj. </text:p>
        <text:p text:style-name="Text_20_body">La vokalo <text:span text:style-name="T4">Ѫ</text:span> pli-malpli unuece ŝanĝiĝis en [u], kaj pri ĝi ne estas malfacilaĵoj; male, <text:span text:style-name="T4">Ѧ</text:span> en la orient-slavaj lingvoj iĝis <text:span text:style-name="T4">я</text:span>, kio rezultigas formojn kutime transskribatajn <text:span text:style-name="T1">Svjatoslav, Vjaĉeslav</text:span> ktp, kiuj en Esperanto aspektas malbele. La transskriboj mezgrekaj kaj mezlatinaj uzis <text:span text:style-name="T1">en:</text:span> Σφ<text:span text:style-name="T10">εν</text:span>δοσλάβος, V<text:span text:style-name="T10">en</text:span>ceslaus, kio aspektas pli konvene (kp ankaŭ <text:span text:style-name="T1">varengo</text:span> ← <text:span text:style-name="T4">варѧгъ</text:span>); tamen ankoraŭ pli taŭga ni juĝis la transskribon per la nura <text:span text:style-name="T1">e.</text:span> </text:p>
        <text:p text:style-name="Text_20_body">Oni povas rigardi ĝin lego malatentanta la diakritilon (tamen en la komentaro ni lasas la vosteton: Svętoslavo ktp); puran E donis Ѧ en la Bulgara, serba-kroata (<text:span text:style-name="T1">Svetislav, knez</text:span> ktp) sporade en la ĉeĥa (Břetislav); malgraŭ la ortografio, multaj — eble eĉ la pliopo — de la modernaj rusoj prononcas, kiel la bulgaroj, Veĉeslav, kaj sporade tiun formon la kronikoj atestas jam ĉ. 1150: <text:span text:style-name="T4">«Хочешь ли Вечеславу честь учинить…»</text:span> ktp [Rib72, pĝ 352]. Simile <text:span text:style-name="T4">«по Резанской земле»</text:span> en <text:span text:style-name="T1">Transdoneado</text:span> ktp. </text:p>
        <text:p text:style-name="Text_20_body"><text:soft-page-break/>Fakte la transskriboj «Vjaĉeslav» ktp estas pure skriba kodo: Esperanto ne havas molan [v']; kaj ĉe la laŭregula prononco de j en «svja», ĝi sonas pli malproksime de <text:span text:style-name="T4">свя</text:span> ol la laŭregula prononco de «sve». Simile sian akustikan percepton de la senakcenta Ѧ esprimis la polaj skribistoj: P <text:span text:style-name="T11">Prypeć</text:span> (R <text:span text:style-name="T4">Припять</text:span>, U <text:span text:style-name="T9">Прип'ять</text:span>), P <text:span text:style-name="T11">wareg</text:span> ktp. </text:p>
        <text:p text:style-name="Text_20_body">Apartan problemon prezentas la malnovrusa Г. En la novrusa ĝi identas kun la esperanta g, en la ukrajna ĝi estas prononcata kiel voĉigita h, do samkiel en la ĉeĥa. Iuj fakuloj opinias, ke tia ukrajnaĵo estas fenomeno posta; ĉiel ajn, oni kutimas latinigi tiun sonon per g (ekz-e, <text:span text:style-name="T1">Galicio, Prago</text:span>), kaj ni sekvis tiun tradicion; do, ni transskribas <text:span text:style-name="T1">Olga, Sergio, Galiĉo</text:span> (kaj ne <text:span text:style-name="T1">Olha, Serhij, Haliĉ</text:span>). </text:p>
        <text:h text:style-name="Heading_20_3" text:outline-level="3"><text:bookmark-start text:name="__RefHeading___Toc15032_3537603899"/>2.7. La ritma prozo<text:bookmark-end text:name="__RefHeading___Toc15032_3537603899"/></text:h>
        <text:p text:style-name="P42">En la moderna prozo oni evitas rimadon kaj striktan poezian metron; por la mezepokaj tekstoj validas iom alia estetiko, tie oni favoris ritmon kaj aliteraciojn, eĉ pure adasismajn. Nia traduko obeas tiun malnovan guston. Kurioze, nemalofte tiaj aliteracioj formiĝis en la traduko iel meme, sen konscia zorgo de la tradukinto, ekz-e, </text:p>
        <text:p text:style-name="Quotations">(4.5) <text:span text:style-name="T4">свистъ звѣринъ въста</text:span> — siblo besta estiĝis; </text:p>
        <text:p text:style-name="P42">sed por kelkaj aliteracioj la traduko bedaŭrinde ne estas adekvata: </text:p>
        <text:p text:style-name="Quotations">(5.2) <text:span text:style-name="T4">потопташа поганыя плъкы половецкыя</text:span> — surtretis ili trupojn paganajn stepanajn <text:line-break/>(12.14) <text:span text:style-name="T4">се ли створисте моей сребреней сѣдинѣ?</text:span> — kion faris vi al mia kapo arĝentogriza? <text:line-break/>(13.30) <text:span text:style-name="T4">подперъ горы Угорскыи</text:span> — la montaron Hungaran vi fermis. </text:p>
        <text:h text:style-name="Heading_20_3" text:outline-level="3"><text:bookmark-start text:name="__RefHeading___Toc15034_3537603899"/>2.8. La ĝenro<text:bookmark-end text:name="__RefHeading___Toc15034_3537603899"/></text:h>
        <text:p text:style-name="Text_20_body">La aŭtoro mem difinis la ĝenron de sia verko Parolo (MR <text:span text:style-name="T4">Слово</text:span>), kio estas tre loza <text:soft-page-break/>karakterizaĵo la verkoj tiel difinitaj variis de diskurso (La parolo pri la leĝo kaj la graco) ĝis lamento (La parolo pri la pereo de la Rusa lando). </text:p>
        <text:p text:style-name="Text_20_body">Konsiderante la Parolon sur la fono de la situacio de 1185–87, oni rajtas rigardi ĝin aktuala voko de kievano al tiuj princoj, kiuj povis kaj devis somere de 1185 defendi la sudan Rusujon kontraŭ la kipĉaka invado. La aŭtoro certe malaprobas la aventuron de Igoro, sed volas mildigi tiun juĝon, atribuante al li kavalirajn revojn, dirojn kaj farojn. Tial la aŭtoro prezentas lian ekspedicion kiel grandan entreprenon kontraŭ la Stepo, emfazas la personan kuraĝon de Igoro, lin komparas al falko tro malproksimen fluginta, ktp. Kaj fine de la poemo aperas du kortuŝaj figuroj ĉe la kontraŭaj ekstremoj de la Stepo: norde, sur la murego de la ĉelima Putivlo ploras kaj sopiras princino, kaj sude kaptito princo preparas danĝeran fuĝon … La aŭskultantoj sciis, ke la princo vidos forbruliĝintaj la urbmuregajn pasejojn, de kiuj la princino linestis vokanta. «Ĉiuj poeziaj rimedoj estas uzitaj, por simpatiigi Igoron al la rusaj princoj, por forgesigi ilin pri lia kulpo kaj igi ilin helpi lin, lian sendefendan landon, kaj per tio, la tutan Kievan Regnon» [Rib72, pĝ 406]. </text:p>
        <text:p text:style-name="Text_20_body">La skeptikuloj indikis multajn malkoheraĵojn en la verko (ni traktos ilin studante <text:a xlink:type="simple" xlink:href="#Bojanajxo" text:style-name="Internet_20_link" text:visited-style-name="Visited_20_Internet_20_Link">La vivon kaj verkon de Bojano</text:a>), kiuj tamen neniel pruvas, ke ĝi estas falsaĵo de la 18ª jc: ja ankaŭ en la 12ª jc oni multe kompiladis kaj adaptadis pli fruajn verkojn al aktuala okazo; do, PMI ŝajnas esti adaptaĵo de verko de Bojano (malimplice referencita en PMI), same kiel <text:a xlink:type="simple" xlink:href="#Transdon" text:style-name="Internet_20_link" text:visited-style-name="Visited_20_Internet_20_Link"><text:span text:style-name="T1">Transdoneado</text:span></text:a> estas plua adaptaĵo de PMI. Kvankam tio ŝajnas <text:soft-page-break/>nekredebla, tamen oni [Nik78, Nik84] sukcesis restitui la temon kaj kelkajn fragmentojn de la Bojana praverko. </text:p>
        <text:h text:style-name="Heading_20_3" text:outline-level="3"><text:bookmark-start text:name="__RefHeading___Toc15036_3537603899"/>2.9. <text:bookmark text:name="Bojanajxo"/>La vivo kaj verko de Bojano<text:bookmark-end text:name="__RefHeading___Toc15036_3537603899"/></text:h>
        <text:p text:style-name="Text_20_body">La periodo de la poezia kreado de Bojano estas indikita en la versoj 1.17–20 kaj 20.1–4 de PMI. Kronologie la plej frua estas la epizodo pri la proda duelo inter Mstislavo de Tamatarkano kaj Rededo (vd III.1.19), registrita sub la jaro 1022. Oni [Rib72, pĝ 411] supozas reeĥon de skalda (kaj eble Bojana) kanto en la kronika raporto pri la batalo ĉe Listveno inter Mstislavo kaj Jaroslavo (la jaro 6532ª = 1024 p.K.):</text:p>
        <table:table table:name="Table8" table:style-name="Table8">
          <table:table-column table:style-name="Table8.A"/>
          <table:table-column table:style-name="Table8.B"/>
          <table:table-row>
            <table:table-cell table:style-name="Table8.A1" office:value-type="string">
              <text:p text:style-name="P61">И бывъши нощи, бысть тма, мълния и громъ дъждь. </text:p>
            </table:table-cell>
            <table:table-cell table:style-name="Table8.A1" office:value-type="string">
              <text:p text:style-name="Poem">Kaj noktiĝis, estis mallumo, fulmo kaj tondropluvo. </text:p>
            </table:table-cell>
          </table:table-row>
          <table:table-row>
            <table:table-cell table:style-name="Table8.A1" office:value-type="string">
              <text:p text:style-name="P61">И рєчє Мьстиславъ дру<text:span text:style-name="T33">­</text:span>жинѣ своєй: «Поидємъ на ня». И поидє Мьсти<text:span text:style-name="T33">­</text:span>славъ и Ярославъ про<text:span text:style-name="T33">­</text:span>тиву собѣ, и сступися чєло сѣвєръ с варягы, и трудишася варязи сѣку<text:span text:style-name="T33">­</text:span>щє сѣвєръ, и посємъ наступи Мьстиславъ со дружиною своєю и нача сѣчи варягы.</text:p>
            </table:table-cell>
            <table:table-cell table:style-name="Table8.A1" office:value-type="string">
              <text:p text:style-name="Poem">Kaj diris Mstislavo al sia <text:a xlink:type="simple" xlink:href="#kompani" text:style-name="Internet_20_link" text:visited-style-name="Visited_20_Internet_20_Link">kompanio</text:a>: «Ni iru kontraŭ ili». Kaj iris Mstislavo kaj Jaroslavo unu kontraŭ la alia, kaj laciĝis la varengoj hakante la sjeverojn, post kio atakis Mstislavo kun sia kompanio, kaj ekhakis ili la varengojn. </text:p>
            </table:table-cell>
          </table:table-row>
          <table:table-row>
            <table:table-cell table:style-name="Table8.A1" office:value-type="string">
              <text:p text:style-name="P61">И бысть сѣча силна. </text:p>
            </table:table-cell>
            <table:table-cell table:style-name="Table8.A1" office:value-type="string">
              <text:p text:style-name="Poem">Kaj estis forta batalo. </text:p>
            </table:table-cell>
          </table:table-row>
          <table:table-row>
            <table:table-cell table:style-name="Table8.A1" office:value-type="string">
              <text:p text:style-name="P61">Яко посвѣтяшє мълния бльщатється оружиє</text:p>
            </table:table-cell>
            <table:table-cell table:style-name="Table8.A1" office:value-type="string">
              <text:p text:style-name="Poem">Ĉe ĉiu ekfulmo rebrilis la armiloj </text:p>
            </table:table-cell>
          </table:table-row>
          <table:table-row>
            <table:table-cell table:style-name="Table8.A1" office:value-type="string">
              <text:p text:style-name="P61">и бѣ гроза вєлика </text:p>
            </table:table-cell>
            <table:table-cell table:style-name="Table8.A1" office:value-type="string">
              <text:p text:style-name="Poem">kaj estis granda la fulmotondro, </text:p>
            </table:table-cell>
          </table:table-row>
          <table:table-row>
            <table:table-cell table:style-name="Table8.A1" office:value-type="string">
              <text:p text:style-name="P61">и сѣча силна и страшна. </text:p>
            </table:table-cell>
            <table:table-cell table:style-name="Table8.A1" office:value-type="string">
              <text:p text:style-name="Poem">kaj la batalo, forta kaj timinda! </text:p>
            </table:table-cell>
          </table:table-row>
        </table:table>
        <text:p text:style-name="Text_20_body">B. Ribakov konkludas: «En la kroniko de la 11ª jc tiaj ornamoj maloftas. Ambaŭ jarartikoloj (1022 kaj 1024) prezentas klaran postesignon de kompania eposo». </text:p>
        <text:p text:style-name="P42">Ankoraŭ pli probablan eĥon de la verko Bojana prezentas la kronika pasaĵo pri la bela Romano Svętoslavido (vd III.1.20), kiu regis Tamatarkanon, kiam Boriso, Olgo kaj Romano mem levis la kipĉakajn hordojn <text:soft-page-break/>kontraŭ Vsevolodo. Estas do probabla lia aliĝo al tiu klano, plej ofte reginta Tamatarkanon, al la klano de Svętoslavo Jaroslavido, en la historiografio nomata Olgidoj <text:span text:style-name="T4">(Ольговичи)</text:span>. La plej malfrua evento menciita en la citaĵoj (20.1–4) okazis en 1083, kiam Olgo revenis el sia Bizancia ekzilo, kie li edziĝis al Teofana Muzalon: </text:p>
        <text:p text:style-name="P37"><text:span text:style-name="T1">В лѣто 6591.</text:span> Приде Ольгъ изъ Грекъ Тьму<text:span text:style-name="T31">­</text:span>тороканю и исѣче Козары, иже бѣша съвѣтници на убиение брата его ‹Романа› и на самаго.</text:p>
        <text:p text:style-name="Quotations">(En la jaro 1083. Venis Olgo el Grekujo Tama<text:span text:style-name="T32">­</text:span>tarkanon kaj ekzekutigis la kozarojn kiuj estis konsilantoj pri la mortigo de lia frato ‹Romano› kaj de li mem.) </text:p>
        <text:p text:style-name="Text_20_body">Ne pli frue ol tiam Olgo por 11 jaroj iĝis reganto de Matraĥo, Ziĥio kaj la tuta Ĥazario, kaj rajtiĝis je la titolo <text:span text:style-name="T1">ĥano.</text:span> Aŭtune de la jaro 1185ª, kiam en Kievon venis la fuĝinto princo Igoro, konvenis rememori la vortojn de la malnova poeto, adresitajn al lia praavino okaze de la reveno de lia praavo. </text:p>
        <text:p text:style-name="Text_20_body">Serĉante spurojn de la verko Bojana oni antaŭ ĉio devas atenti malkoheraĵojn de PMI, el kiuj la plej okulfrapa estas La sonĝo de Svętoslavo. </text:p>
        <text:p text:style-name="Text_20_body">La sola afero klara pri tiu konfuza fragmento estas, ke Svętoslavo sonĝas pri sia morto. Nu, tio tute malkonvenas al Svętoslavo Vsevolodido, kiu post la epizodo de 1185 plu regis ankoraŭ 9 jarojn. Neprofeta sonĝo estas io malkongrua al la poetiko Mezepoka. </text:p>
        <text:p text:style-name="Text_20_body">Tute male, la sonĝo tre konvenas al la cirkonstancoj de la morto, post operacio, de Svętoslavo Jaroslavido, kiun sekvis fuĝo de liaj filoj al «la urbo Tamatarkano», morto de la unuj, transmara mallibero de la alia, internaj militoj kun partopreno de la kipĉakoj, «venĝo Ŝarokana» pro la venko fare de Svętoslavo ktp. </text:p>
        <text:p text:style-name="Text_20_body"><text:soft-page-break/>Efekta cirkonstanco, kiu probable determinis la elekton de la Bojana praverko estkiel modelon de PMI estis la suneklipso okazinta je 1079-07-01, 16h08 laŭ la Kieva tempo, do, unu monaton antaŭ la mortigo de Romano (2 aŭg. 1079), komence de lia militiro por venĝi siajn fratojn. Tial oni rajtas konjekti, ke en la nova verko, en PMI, Igoro anstataŭas Romanon. </text:p>
        <text:h text:style-name="Heading_20_3" text:outline-level="3"><text:bookmark-start text:name="__RefHeading___Toc15038_3537603899"/>2.8. La tradukprincipoj<text:bookmark-end text:name="__RefHeading___Toc15038_3537603899"/></text:h>
        <text:p text:style-name="Text_20_body">La eldono de 1800 forte influis la rusan literaturan tradicion. Ne ĉiuj konjektoj de la unuaj editoroj estas senriproĉaj, tamen eĉ iliaj eraroj iĝis fakto de la rusa kulturo. Tial la tradukinto sekvis la tradician interpreton de la verko ĉiam, kiam ĝi estas iel defendebla. </text:p>
        <text:h text:style-name="Heading_20_2" text:outline-level="2"><text:bookmark text:name="notoj"/><text:bookmark-start text:name="__RefHeading___Toc15040_3537603899"/>3. La notoj<text:bookmark-end text:name="__RefHeading___Toc15040_3537603899"/></text:h>
        <text:p text:style-name="P42"><text:a xlink:type="simple" xlink:href="#0.0" office:name="titolo" text:style-name="Internet_20_link" text:visited-style-name="Visited_20_Internet_20_Link">La titolo</text:a> sendube venas el la manuskripto. Al <text:span text:style-name="T10">Parolo</text:span> en diversaj nacilingvoj respondas </text:p>
        <text:list xml:id="list3375801114" text:style-name="L4">
          <text:list-item>
            <text:p text:style-name="P71">A Tale, The Lay of Igor's Host [Song]; </text:p>
          </text:list-item>
          <text:list-item>
            <text:p text:style-name="P71">F Dit, Geste </text:p>
          </text:list-item>
          <text:list-item>
            <text:p text:style-name="P71">G Lied </text:p>
          </text:list-item>
          <text:list-item>
            <text:p text:style-name="P71">P Powieść. </text:p>
          </text:list-item>
        </text:list>
        <text:p text:style-name="Text_20_body">Kiel <text:span text:style-name="T1">Saga</text:span> en la islanda literaturo, en la malnovrusa tradicio <text:span text:style-name="T4">Слово</text:span> estis rilatigebla al diversĝenraj verkoj: diskurso (la <text:span text:style-name="T1">Parolo pri la leĝo kaj pri la graco</text:span> de metropolito Ilariono; la multaj <text:span text:style-name="T1">Paroloj</text:span> de Cirilo de Turovo); poemo; aŭ oratoraĵo. — La vorto <text:span text:style-name="T5">полкъ</text:span> egale bone povis signifi militiro, batalo, trupo, kaj ĉi tie malfacilas disigi tiujn signifojn. </text:p>
        <text:h text:style-name="Heading_20_3" text:outline-level="3"><text:bookmark-start text:name="__RefHeading___Toc15042_3537603899"/>1. La enkonduko<text:bookmark-end text:name="__RefHeading___Toc15042_3537603899"/></text:h>
        <text:p text:style-name="Text_20_body"><text:a xlink:type="simple" xlink:href="#1.1" office:name="N1.1" text:style-name="Internet_20_link" text:visited-style-name="Visited_20_Internet_20_Link">1. </text:a><text:a xlink:type="simple" xlink:href="#1.1" office:name="N1.1" text:style-name="Internet_20_link" text:visited-style-name="Visited_20_Internet_20_Link"><text:span text:style-name="T10">Ĉu ne konvenus</text:span></text:a>: Puŝkin kaj iuj modernaj aŭtoritatuloj opinias, ke <text:span text:style-name="T4">ли</text:span> (=ĉu) en la unua frazo ne esprimas demandon; sekve ili proponas: Ne konvenus, ke ni, fratoj, komencu en malnova maniero… Tia inter<text:soft-page-break/>preto sekvas el la romantikismaj ideoj: «La poetoj ĉiam malŝatis riproĉon pri imitemo, kaj la nekonata aŭtoro de la Parolo ne preterlasis la okazon deklari en la komenco de sia poemo, ke li kantos en maniero nova» [Puŝkin]. Kp 1.7. — Malfacilas klarigi la daŭran p<text:span text:style-name="T31">reterit</text:span>on (imperfekton) de <text:span text:style-name="T4">бяшеть</text:span> (en la traduko -us, sed pli laŭvorte: ĉu ne estadis bone al ni, fratoj, komenci…); tamen kp v. 16.14, kie tiu formo ankaŭ ŝajnas havi sencon de la us-modo. </text:p>
        <text:p text:style-name="Text_20_body"><text:a xlink:type="simple" xlink:href="#1.4" office:name="N1.4" text:style-name="Internet_20_link" text:visited-style-name="Visited_20_Internet_20_Link">4. </text:a><text:a xlink:type="simple" xlink:href="#1.4" office:name="N1.4" text:style-name="Internet_20_link" text:visited-style-name="Visited_20_Internet_20_Link"><text:span text:style-name="T10">Igoro Svętoslavido (1151–1202, baptita Georgo)</text:span></text:a>: princo de Novgorodo la Sjevera (1151–98), poste de Ĉernigovo (1198–1202). Naskite je 3 apr., je la tempo de la ekspedicio li aĝis 34 jarojn. </text:p>
        <text:p text:style-name="P42"><text:a xlink:type="simple" xlink:href="#1.7" office:name="N1.7" text:style-name="Internet_20_link" text:visited-style-name="Visited_20_Internet_20_Link">7. </text:a><text:a xlink:type="simple" xlink:href="#1.7" office:name="N1.7" text:style-name="Internet_20_link" text:visited-style-name="Visited_20_Internet_20_Link"><text:span text:style-name="T10">sed [ne] laŭ</text:span></text:a>: ĝuste per tiu verso Puŝkin argumentis, ke ie estas malkoheraĵo: komencu en malnova maniero (2) … kaj ne laŭ la koncepto Bojana. Same kiel A. Nikitin [Nik84] mi opinias, ke la eraro estas en v. 7, ke la tiea «ne» estas aldonita de kopiisto. En la malnovrusa lingvo la konjunkcio <text:span text:style-name="T4">а</text:span> enkondukis aldonon, proksimume kiel «kaj krome» aŭ «dum», speciale kiam tian aldonon ne implicis la antaŭa frazparto, sed temis pri afero nova, ofte neatendita kaj sekve kontrastigata. Tian ĝeneralan sencon la konjunkcio a plu havas en la pola kaj en la ĉeĥa, dum en la rusaj uzoj pli malfruaj ĝia kontrastiga nuanco plifortiĝis kaj forpuŝis ĉiujn ceterajn. Tial la kopiisto estis kvazaŭ devigita enŝovi negadon; simile, esperanta redaktoro nepre korektus la frazon: «tiel sed ĉi tiel» al «ne tiel sed ĉi tiel» aŭ al «tiel sed ne ĉi tiel». Simila miskompreno okazis pri la lasta frazo de PMI (vd <text:a xlink:type="simple" xlink:href="#N20.23-24" text:style-name="Internet_20_link" text:visited-style-name="Visited_20_Internet_20_Link">kom. 20.23–24</text:a>). Resume, tia korekto en v. 7 rezultigas: </text:p>
        <text:p text:style-name="Quotations">pri la faroj de la nuna tempo, sed laŭ la koncepto Bojana, </text:p>
        <text:p text:style-name="Text_20_body">— tre konforme al la mezepoka pens<text:soft-page-break/>maniero: verki pri aferoj modernaj laŭ aŭtoritataj modeloj. — <text:span text:style-name="T10">Bojano:</text:span> vd <text:a xlink:type="simple" xlink:href="#Bojanajxo" text:style-name="Internet_20_link" text:visited-style-name="Visited_20_Internet_20_Link">ĉi-supre (II.7)</text:a>. </text:p>
        <text:p text:style-name="Text_20_body"><text:a xlink:type="simple" xlink:href="#1.8" office:name="N1.8" text:style-name="Internet_20_link" text:visited-style-name="Visited_20_Internet_20_Link">8. </text:a><text:a xlink:type="simple" xlink:href="#1.8" office:name="N1.8" text:style-name="Internet_20_link" text:visited-style-name="Visited_20_Internet_20_Link"><text:span text:style-name="T10">majstro</text:span></text:a>: originale <text:span text:style-name="T4">вѣщiй,</text:span> etimologie <text:span text:style-name="T1">sperta, scianta;</text:span> ĝi povis signifi ne nur <text:span text:style-name="T1">profeta, scianta la destinon, sorĉa</text:span> — kiuj signifoj konserviĝis en la novrusa (kaj kiujn donas Poemo: «Bojano la profeta»), sed ankaŭ <text:span text:style-name="T1">lerta, majstra</text:span> (L peritus). </text:p>
        <text:p text:style-name="Text_20_body"><text:a xlink:type="simple" xlink:href="#1.10" office:name="N1.10" text:style-name="Internet_20_link" text:visited-style-name="Visited_20_Internet_20_Link">10–12. </text:a><text:a xlink:type="simple" xlink:href="#1.10" office:name="N1.10" text:style-name="Internet_20_link" text:visited-style-name="Visited_20_Internet_20_Link"><text:span text:style-name="T10">disfluadis li pense sur la arbo</text:span></text:a>: <text:span text:style-name="T30">ĉi tiu</text:span> esprimaĵo proverbiĝis en la novrusa kun iom ironia senco. Oni provis rilatigi tiun arbon kun la skandinava <text:span text:style-name="T2">Yggdrasil</text:span>, [<text:span text:style-name="T30">i</text:span>gdrasil] — fraksenego, prezentanta la kosmon. Ĝiaj branĉoj penetras la supran mondon, kie nestas aglo posedanta la saĝon; ĝia trunko estas nia, meza mondo, kaj la malsupran, subteran mondon okupas la drako Nidhögg. Tiun malsupran mondon simbolas lupo. Sur la trunko de la frakseno, diskonigante la novaĵojn, senĉese kuradas la sciuro Ratatoskr. Nu, se el la vorto <text:span text:style-name="T2">мыслiю</text:span> (t.e. <text:span text:style-name="T2">pense</text:span>) forigi unu literon <text:span text:style-name="T4">(л)</text:span>, ĝi ŝanĝiĝos en <text:span text:style-name="T2">мысiю</text:span>, kiu en kelkaj rusaj dialektoj povus signifi <text:span text:style-name="T2">sciure</text:span>. <text:span text:style-name="T30">— </text:span>Similan arbon oni trovas ankaŭ en la mitologio tjurka (en la Siberia ŝamanismo), kie tamen anstataŭ la frakseno figuras betulo. Kp 2.19. </text:p>
        <text:p text:style-name="Text_20_body"><text:a xlink:type="simple" xlink:href="#1.11" office:name="N1.11" text:style-name="Internet_20_link" text:visited-style-name="Visited_20_Internet_20_Link">11. </text:a><text:a xlink:type="simple" xlink:href="#1.11" office:name="N1.11" text:style-name="Internet_20_link" text:visited-style-name="Visited_20_Internet_20_Link"><text:span text:style-name="T10">lupo brunagriza</text:span></text:a>: en la folkloro oni havas jen <text:span text:style-name="T1">griza lupo</text:span> <text:span text:style-name="T4">(серый волк)</text:span>, jen <text:span text:style-name="T1">brunagriza lupo</text:span> (<text:span text:style-name="T4">бурый волк, босый волк</text:span> — kp 17.23). Ĉi tie la originalo donas la unuan, tamen ni preferis la duan por ekvilibrigi la kolorepitetojn (kp la rusajn <text:span text:style-name="T4">«сѣрымъ» — «шизымъ»</text:span>). </text:p>
        <text:p text:style-name="P42"><text:a xlink:type="simple" xlink:href="#1.13" office:name="N1.13" text:style-name="Internet_20_link" text:visited-style-name="Visited_20_Internet_20_Link">13. </text:a><text:a xlink:type="simple" xlink:href="#1.13" office:name="N1.13" text:style-name="Internet_20_link" text:visited-style-name="Visited_20_Internet_20_Link"><text:span text:style-name="T10">li diris</text:span></text:a>: la originalan <text:span text:style-name="T8">речь</text:span> eblas ĝustigi dumaniere:</text:p>
        <text:p text:style-name="List_20_Heading"><text:span text:style-name="T4">рєчь → рѣчь</text:span> </text:p>
        <text:p text:style-name="List_20_Contents">(propre, «parolo»; sed ankaŭ kaŭzo, <text:span text:style-name="T1">afero</text:span> ktp); la korekto kiun ni preferis </text:p>
        <text:p text:style-name="P36"><text:soft-page-break/>рєчь → рєчє</text:p>
        <text:p text:style-name="List_20_Contents">(t.e. li diris); tio donus la tradukon:<text:line-break/>«Ĉar memoris li, li diris, la batalojn de l' unua tempo» </text:p>
        <text:p text:style-name="Text_20_body">La eraro povis estiĝi el mallonga skribo <text:span text:style-name="T4">«рєч»</text:span>, miskomprenita de la unuaj editoroj. </text:p>
        <text:p text:style-name="Text_20_body"><text:span text:style-name="T10">de l' unua tempo de l' kverelo</text:span>: t.e. de la epoko de Vladimiro I kaj de la avoj de la protagonistoj. Kp v. 2.21. </text:p>
        <text:p text:style-name="Text_20_body"><text:a xlink:type="simple" xlink:href="#1.14" office:name="N1.14" text:style-name="Internet_20_link" text:visited-style-name="Visited_20_Internet_20_Link">14. </text:a><text:a xlink:type="simple" xlink:href="#1.14" office:name="N1.14" text:style-name="Internet_20_link" text:visited-style-name="Visited_20_Internet_20_Link"><text:span text:style-name="T10">la falkoj</text:span></text:a> simbolas la fingrojn de Bojano, <text:span text:style-name="T10">la cignoj</text:span> estas la kordoj de lia mizikilo. La alegorion tuj eksplikos vv. 21–25. </text:p>
        <text:p text:style-name="P42"><text:a xlink:type="simple" xlink:href="#1.15" office:name="N1.15" text:style-name="Internet_20_link" text:visited-style-name="Visited_20_Internet_20_Link">15. </text:a><text:a xlink:type="simple" xlink:href="#1.15" office:name="N1.15" text:style-name="Internet_20_link" text:visited-style-name="Visited_20_Internet_20_Link"><text:span text:style-name="T10">kiu estis atingita</text:span></text:a>: La frazo estas ne tute klara. Plej ofte oni interpretas ĝin en la senco de </text:p>
        <text:p text:style-name="Poem">la unua atingito unue kantis gloron — <text:line-break/>ĉu al la malnova Jaroslavo, <text:line-break/>ĉu al la kuraĝa Mstislavo … </text:p>
        <text:p text:style-name="Text_20_body"><text:a xlink:type="simple" xlink:href="#1.16" office:name="N1.16" text:style-name="Internet_20_link" text:visited-style-name="Visited_20_Internet_20_Link">16. </text:a><text:a xlink:type="simple" xlink:href="#1.16" office:name="N1.16" text:style-name="Internet_20_link" text:visited-style-name="Visited_20_Internet_20_Link"><text:span text:style-name="T10">la malnova Jaroslavo</text:span></text:a>: la Kieva ĉefprinco Jaroslavo la Saĝa († 1054), filo de s-ta Vladimiro (vd 1.27) kaj prapraavo de Igoro; ĉi tie li estas nomita malnova kontraste al pluraj postaj princoj samnomaj (ekz-e, 13.28). </text:p>
        <text:p text:style-name="Text_20_body"><text:a xlink:type="simple" xlink:href="#1.17" office:name="N1.17" text:style-name="Internet_20_link" text:visited-style-name="Visited_20_Internet_20_Link">17. </text:a><text:a xlink:type="simple" xlink:href="#1.17" office:name="N1.17" text:style-name="Internet_20_link" text:visited-style-name="Visited_20_Internet_20_Link"><text:span text:style-name="T10">la brava Mstislavo</text:span></text:a>: la fama princo de Ĉernigovo kaj Tamatarkano († 1036), frato de Jaroslavo la Saĝa. </text:p>
        <text:p text:style-name="P42"><text:a xlink:type="simple" xlink:href="#1.18" office:name="N1.18" text:style-name="Internet_20_link" text:visited-style-name="Visited_20_Internet_20_Link">18. </text:a><text:a xlink:type="simple" xlink:href="#1.18" office:name="N1.18" text:style-name="Internet_20_link" text:visited-style-name="Visited_20_Internet_20_Link"><text:span text:style-name="T10">Rededo</text:span></text:a>: laŭ la <text:span text:style-name="T1">Komenca Kroniko</text:span>, sub la jaro 6530ª (t.e. 1022 p.K.), </text:p>
        <text:p text:style-name="Quotations">Tiutempe Mstislavo, estinta en Tamatarkano, iris kontraŭ kasogoj. Aŭdinte pri tio, la kasoga princo Rededo eliris renkonten, kaj kiam la du trupoj staris unu kontraŭ la alia, Rededo diris al Mstislavo: «Kial ni pereigu niajn homojn? Ni du duelu, kaj se vi venkos, vi prenos mian havon, kaj mian edzinon, kaj miajn infanojn, kaj mian teron; se mi venkos, mi prenos ĉion vian». Kaj diris Mstislavo: «Estu tiel». Kaj diris Rededo al Mstislavo: «Ne per armiloj ni duelu sed ni luktu». Kaj ili ekluktis, kaj longe luktis, kaj laciĝis Mstislavo; ĉar granda kaj forta estis Rededo. Kaj diris Mstislavo: «Ho s-ta Dipatrino, helpu min. Ĉar se mi venkos, mi konstruigos kirkon je via nomo». Kaj dirinte tion li ĵetis Rededon kontraŭ la tero kaj elingiginte sian ponardon, pikmortigis Rededon. <text:soft-page-break/>Kaj li iris en lian landon kaj prenis lian tutan havon, kaj lian edzinon, kaj liajn infanojn, kaj submetis la kasogojn al tributo. Kaj reveninte Tamatarkanon li fondis la kirkon de S-ta Dipatrino, kaj konstruigis ĝin, kiu ĝis nun staras en Tamatarkano.</text:p>
        <text:p text:style-name="Text_20_body"><text:span text:style-name="T10">Kasogoj</text:span> estas Nord-Kaŭkaza tribo, probable la ĉerkesoj. Por la nomo <text:span text:style-name="T1">Rededo</text:span> (ruse <text:span text:style-name="T4">Редéдя</text:span>), oni proponis etimologiojn är (viro) + dädä (patro); aliaj fakuloj rilatigas ĝin al la hungara familinomo <text:span text:style-name="T12">Erdődi.</text:span> </text:p>
        <text:p text:style-name="P42"><text:a xlink:type="simple" xlink:href="#1.19" office:name="N1.19" text:style-name="Internet_20_link" text:visited-style-name="Visited_20_Internet_20_Link">19. </text:a><text:a xlink:type="simple" xlink:href="#1.19" office:name="N1.19" text:style-name="Internet_20_link" text:visited-style-name="Visited_20_Internet_20_Link"><text:span text:style-name="T10">la bela Romano Svętoslavido</text:span></text:a>: princo Tamatarkana († 1097). En lian domajnon fuĝis, unu post alia, ĉiuj ribelantoj de la jaroj 1070-aj, menciotaj en PMI: en 1077, post la 7-taga regado en Ĉernigovo, Boriso; sekvajare tie trovis azilon Olgo Svętoslavido, frato de Romano kaj avo de Igoro (vd <text:a xlink:type="simple" xlink:href="#N7.20" text:style-name="Internet_20_link" text:visited-style-name="Visited_20_Internet_20_Link">kom. 7.20</text:a>), ankaŭ fuĝinta el Ĉernigovo. En 1087 en Tamatarkano estis preparata ekspedicio kontraŭ Vsevolodo Jaroslavido, finiĝinta per la batalo ĉe la Neĵatina Kampo, dum kiu pereis ĉefprinco Izęslavo kaj Boriso. Venĝante la malvenkon de sia frato, Romano je la sekva jaro alianciĝis kun la kipĉakoj, iris ĝis Sulao, sed la nova ĉefprinco Vsevolodo, la rusan oron verŝinte (11.23) aĉetis pacon, la kipĉakoj iris reen kaj mortigis Romanon. La kroniko finas tiun epizodon per la vortoj: </text:p>
        <text:p text:style-name="Poem">И суть кости єго и досєлѣ тамо лєжачє, <text:line-break/>сына Свѧтославля, вънука Ярославля</text:p>
        <text:p text:style-name="Quotations">(Kaj ostoj liaj ĝis nun tie estas kuŝantaj, <text:line-break/>de l' filo de Svętoslavo, de la nepo de Jaroslavo) </text:p>
        <text:p text:style-name="Text_20_body">la tono de tiu konkludo, tute nekutima por la kronikoj de la 11ª jc, igis onin [Rib72] supozi tie citaĵon el kanto de kompania skaldo, eble de Bojano, kiu ja dediĉis sian verkon al Romano. </text:p>
        <text:p text:style-name="Text_20_body"><text:a xlink:type="simple" xlink:href="#1.24" office:name="N1.24" text:style-name="Internet_20_link" text:visited-style-name="Visited_20_Internet_20_Link">24. </text:a><text:a xlink:type="simple" xlink:href="#1.24" office:name="N1.24" text:style-name="Internet_20_link" text:visited-style-name="Visited_20_Internet_20_Link"><text:span text:style-name="T10">tiuj meme gloron sonoris …</text:span></text:a> verdire, en la originalo estas virgenra <text:span text:style-name="T1">ili</text:span>, kiu do devus referenci ne kordojn sed fingrojn (ĉu kopiista eraro?). — Tiu verso prezentas evidentan licencon (kaj originale, kaj traduk<text:soft-page-break/>ite): oni sendube rajtas diri, ke la kordoj sonoris, sed sonori gloron (t.e. kanti gloron) estas ne tute gramatika. Propre <text:span text:style-name="T4">рокот</text:span> estas densa kaj profunda bruo, tiu de torento, bolanta akvo, mara ondo, lavango, maproksima tondro aŭ kanonado. </text:p>
        <text:p text:style-name="Text_20_body"><text:a xlink:type="simple" xlink:href="#1.26" office:name="N1.26" text:style-name="Internet_20_link" text:visited-style-name="Visited_20_Internet_20_Link">26. </text:a><text:a xlink:type="simple" xlink:href="#1.26" office:name="N1.26" text:style-name="Internet_20_link" text:visited-style-name="Visited_20_Internet_20_Link"><text:span text:style-name="T10">de la malnova Vladimiro</text:span></text:a>: de Vladimiro I la Sankta († 1015), kristaniginto de la Kieva Regno (<text:span text:style-name="T1">Valdamar konung</text:span> de la <text:span text:style-name="T1">Sagao pri Olavo Trüggviido</text:span> [Kringla]). La promeson komenci la rakonton ekde Vladimiro la aŭtoro ne plenumas, tial iuj [Rib71] opinias, ke temas pri Vladimiro Monomaĥo (<text:a xlink:type="simple" xlink:href="#N7.11" text:style-name="Internet_20_link" text:visited-style-name="Visited_20_Internet_20_Link">kom. 7.11</text:a>). </text:p>
        <text:p text:style-name="Text_20_body"><text:a xlink:type="simple" xlink:href="#1.27" office:name="N1.27" text:style-name="Internet_20_link" text:visited-style-name="Visited_20_Internet_20_Link">27. </text:a><text:a xlink:type="simple" xlink:href="#1.27" office:name="N1.27" text:style-name="Internet_20_link" text:visited-style-name="Visited_20_Internet_20_Link"><text:span text:style-name="T10">bridinte la menson</text:span></text:a>: la preciza signifo de la originala <text:span text:style-name="T4">истягну</text:span> ne estas klara. Eble tiu vorto estas samradika kun <text:span text:style-name="T4">сътягнути</text:span> t.e. <text:span text:style-name="T1">zoni, kunligi, bridi.</text:span> </text:p>
        <text:h text:style-name="Heading_20_3" text:outline-level="3"><text:bookmark-start text:name="__RefHeading___Toc15044_3537603899"/>2. La suneklipso<text:bookmark-end text:name="__RefHeading___Toc15044_3537603899"/></text:h>
        <text:p text:style-name="Text_20_body"><text:a xlink:type="simple" xlink:href="#2.2" office:name="N2.2" text:style-name="Internet_20_link" text:visited-style-name="Visited_20_Internet_20_Link">1–2.</text:a> Temas pri reala suneklipso okazinta je 1185-05-01, je 3h25 (laŭ la Kieva tempo), dum la oka tago de la ekspedicio. Suneklipson oni rigardis malfeliĉa aŭguro. </text:p>
        <text:p text:style-name="Text_20_body">Multaj fakuloj akceptas la hipotezon ke la fragmento 2.17–3.25 (kies amplekso proksimume egalas du manskribitajn paĝojn) devas antaŭi la epizodon pri la suneklipso (do, la fragmento estas movenda antaŭ 2.1). Kroman argumenton favore al tiu pli logika prezento liveras la Transdoneado, en kiu post la teksto de 1.29–30 sekvas alparolo al alaŭdo (en PMI, al la najtingalo Bojano) kaj priskribo de preparoj al la militiro. </text:p>
        <text:p text:style-name="Text_20_body"><text:a xlink:type="simple" xlink:href="#2.6" office:name="N2.6" text:style-name="Internet_20_link" text:visited-style-name="Visited_20_Internet_20_Link">5–6. </text:a><text:a xlink:type="simple" xlink:href="#2.6" office:name="N2.6" text:style-name="Internet_20_link" text:visited-style-name="Visited_20_Internet_20_Link"><text:span text:style-name="T10">morto … mallibero</text:span></text:a>: dilemo neniel aktualis antaŭ la komenco de la militiro. Tute male, la malprudenta atako kontraŭ la kip<text:soft-page-break/>ĉakoj, en kiu pereis la Sjeveriaj trupoj, grave endanĝerigis la Rusujajn urbojn. Probable tiu parolado estas enkompilita el alia verko — se ne konsideri la konjekton, ke la sorto punos Igoron ĝuste per tio, kion li pleje volis eviti: «la mallibero de kaptito». </text:p>
        <text:p text:style-name="Text_20_body"><text:a xlink:type="simple" xlink:href="#N2.12" office:name="2.12" text:style-name="Internet_20_link" text:visited-style-name="Visited_20_Internet_20_Link">12. </text:a><text:a xlink:type="simple" xlink:href="#N2.12" office:name="2.12" text:style-name="Internet_20_link" text:visited-style-name="Visited_20_Internet_20_Link"><text:span text:style-name="T10">rompi lancon</text:span></text:a>: kliŝo por <text:span text:style-name="T1">batali.</text:span> </text:p>
        <text:p text:style-name="P42"><text:a xlink:type="simple" xlink:href="#2.14" office:name="N2.14" text:style-name="Internet_20_link" text:visited-style-name="Visited_20_Internet_20_Link">14. </text:a><text:a xlink:type="simple" xlink:href="#2.14" office:name="N2.14" text:style-name="Internet_20_link" text:visited-style-name="Visited_20_Internet_20_Link"><text:span text:style-name="T10">forlasos la vivon</text:span></text:a>: la verbo <text:span text:style-name="T4">хощу</text:span> uzeblis por formi futuron, ekz-e </text:p>
        <text:p text:style-name="Quotations"><text:span text:style-name="T4">сє ужє хочємъ помєрєти ѿ глада, а ѿ кнѧzя помочи нѣту»</text:span> [Laŭr. Kron.]. </text:p>
        <text:p text:style-name="Text_20_body">Tamen la koncernan pecon oni ial kutimas traduki laŭvorte: «kun vi, Rusoj, mi volas aŭ restigi la kapon…» [Poemo]. </text:p>
        <text:p text:style-name="Text_20_body"><text:a xlink:type="simple" xlink:href="#2.15" office:name="N2.15" text:style-name="Internet_20_link" text:visited-style-name="Visited_20_Internet_20_Link">15. </text:a><text:a xlink:type="simple" xlink:href="#2.15" office:name="N2.15" text:style-name="Internet_20_link" text:visited-style-name="Visited_20_Internet_20_Link"><text:span text:style-name="T10">per la kasko trinki el rivero</text:span></text:a>: poezia kliŝo por «venkopreni la riverbordojn» (ofte en la kronikoj, same kiel «trinkigi la ĉevalojn el…»). </text:p>
        <text:p text:style-name="Text_20_body"><text:a xlink:type="simple" xlink:href="#2.18" office:name="N2.18" text:style-name="Internet_20_link" text:visited-style-name="Visited_20_Internet_20_Link">18. </text:a><text:a xlink:type="simple" xlink:href="#2.18" office:name="N2.18" text:style-name="Internet_20_link" text:visited-style-name="Visited_20_Internet_20_Link"><text:span text:style-name="T10">la pensa arbo</text:span></text:a> sendube estas tiu de <text:a xlink:type="simple" xlink:href="#N1.10" text:style-name="Internet_20_link" text:visited-style-name="Visited_20_Internet_20_Link">1.10</text:a>. Ne maleblas traduko per la pensa ligno, kio estus aludo pri la muzikilo de Bojano (kp la praanglajn gleo-beam, gamen-wudu, t.e. «gajligno»). Tamen ĉe la skaldoj oni trovas «kantoarbon, kovritan je glorfoliaro». </text:p>
        <text:p text:style-name="Text_20_body"><text:a xlink:type="simple" xlink:href="#2.20" office:name="N2.20" text:style-name="Internet_20_link" text:visited-style-name="Visited_20_Internet_20_Link">20. </text:a><text:a xlink:type="simple" xlink:href="#2.20" office:name="N2.20" text:style-name="Internet_20_link" text:visited-style-name="Visited_20_Internet_20_Link"><text:span text:style-name="T10">ĉirkaŭ</text:span></text:a>: ĉi tiu traduko baziĝas sur la lego <text:span text:style-name="T4">обáполы</text:span> → <text:span text:style-name="T1">ĉirkaŭ</text:span> — la vorto registrita en rusaj dialektoj (V. Dahl) kaj en kronika raporto pri la eventoj de 1181: </text:p>
        <text:p text:style-name="Quotations"><text:span text:style-name="T4">«нє смєяста дати полку Давидови … и стояша мєжи собою нєдєлю обапол</text:span> (ambaŭ-borde) <text:span text:style-name="T4">Дрьюти»</text:span> [Rib71, pĝ 154; стб. 620–621]; </text:p>
        <text:p text:style-name="Text_20_body">sekve, ni vidas tie daŭrigon de <text:a xlink:type="simple" xlink:href="#N1.6" text:style-name="Internet_20_link" text:visited-style-name="Visited_20_Internet_20_Link">1.6</text:a>: la nuna tempo = ĉi-tempo [Kar89]. Pli tradicia traduko estus «kunplektante ambaŭ duonojn de la ĉi-tempa gloro», surbaze de <text:span text:style-name="T4">оба полы</text:span> = ambaŭ duonojn (t.e. la estinton kaj la estonton [Poemo]). — Cetere, en la malnovrusa lingvo tia <text:span text:style-name="T10">gloro</text:span> povis signifi <text:soft-page-break/><text:span text:style-name="T1">panegiro,</text:span> kaj krome, ĝi estas samradika kaj similsona kun la <text:span text:style-name="T1">parolo</text:span> (<text:span text:style-name="T4">слава — слово;</text:span> kp la titolon de la verko). </text:p>
        <text:p text:style-name="Text_20_body"><text:a xlink:type="simple" xlink:href="#2.21" office:name="N2.21" text:style-name="Internet_20_link" text:visited-style-name="Visited_20_Internet_20_Link">21. </text:a><text:a xlink:type="simple" xlink:href="#2.21" office:name="N2.21" text:style-name="Internet_20_link" text:visited-style-name="Visited_20_Internet_20_Link"><text:span text:style-name="T10">la vojo Trojana</text:span></text:a>: estas diversaj interpretoj de ĉi tiuj vortoj: </text:p>
        <text:p text:style-name="P42">(a) Trojano = praslava dio, parenca al la prairana Traetaono (kp III.15.1); tian Trojanon mencias apokrifo de 12 jc <text:span text:style-name="T1">La iro de la Dipatrino en la Inferon</text:span>: </text:p>
        <text:p text:style-name="Quotations">Kaj diris la ĉefanĝelo: </text:p>
        <text:p text:style-name="Quotations">— Ĉi tiuj estas kiuj ne kredis en la Patron kaj la Filon kaj la S-tan Spiriton, sed forgesis Dion kaj kultis la kreitaĵon kiun Dio kreis por nia servo, tial ili ĉion nomis dioj: la sunon kaj la lunon, la teron kaj la akvon, kaj la bestojn, kaj la moviĝantaĵojn … Trojanon, Ĥorson, Veleson, Perunon ili faris dioj ‹<text:span text:style-name="T4">трояна хръса вєлєса пєруна на б~ы ѡбратиша›.</text:span> </text:p>
        <text:p text:style-name="P42">(b) Trojano = la Romia imperiestro Trajano, kaj temas pri la monumento Tropaeum Traiani; la «lando Trojana» estus Besarabio, kies loknomoj konservas la memoron pri la imperiestro. </text:p>
        <text:p text:style-name="Text_20_body">(c) povus temi pri la lando Troja, reminiscenco pri la Troja milito. </text:p>
        <text:p text:style-name="Text_20_body">(ĉ) en Ukrajnio estas kolosa Trojana remparo <text:span text:style-name="T4">(Троянов вал)</text:span> el la prahistoria epoko. </text:p>
        <text:p text:style-name="P42"><text:a xlink:type="simple" xlink:href="#2.23" office:name="N2.23" text:style-name="Internet_20_link" text:visited-style-name="Visited_20_Internet_20_Link">23. </text:a><text:a xlink:type="simple" xlink:href="#2.23" office:name="N2.23" text:style-name="Internet_20_link" text:visited-style-name="Visited_20_Internet_20_Link"><text:span text:style-name="T10">ties nepo</text:span></text:a>: el la originalo ne estas klare, pri kies nepo temas. En la Unua Eldono post <text:span text:style-name="T4">того</text:span> (ties) staras enkrampigite: «<text:span text:style-name="T4">(Олга)</text:span>», t.e. de Olgo (en la malnovrusa formo); simile en la carina kopio: «<text:span text:style-name="T4">(Ольга)</text:span>»; laŭ tiu gloso temas pri Igoro, nepo de Olgo (laŭ la originala titolo). Laŭ atesto de N.M. Karamzin tia klarigo en la manuskripto ne estis; sed estas strange, ke la editoroj uzis formon malnovrusan anstataŭ la novrusan <text:span text:style-name="T4">(Олега)</text:span>, kaj ne uzis sian ordinaran manieron fari notojn. — Aliaj konjektoj: la aŭtoro de PMI estas nepo de Bojano; aŭ Bojano estas nepo de Veleso (kp <text:a xlink:type="simple" xlink:href="#N3.1" text:style-name="Internet_20_link" text:visited-style-name="Visited_20_Internet_20_Link">3.1</text:a>). En la du lastaj interpretoj la dativo iĝas agantnomo, tial ili implicas alian tradukon: </text:p>
        <text:p text:style-name="Quotations"><text:soft-page-break/>Kantata estus kanto al Igoro de ties nepo … </text:p>
        <text:h text:style-name="Heading_20_3" text:outline-level="3"><text:bookmark-start text:name="__RefHeading___Toc15046_3537603899"/>3. Vsevolodo alvenas el Kursko<text:bookmark-end text:name="__RefHeading___Toc15046_3537603899"/></text:h>
        <text:p text:style-name="Text_20_body"><text:a xlink:type="simple" xlink:href="#3.1" office:name="N3.1" text:style-name="Internet_20_link" text:visited-style-name="Visited_20_Internet_20_Link">1. </text:a><text:a xlink:type="simple" xlink:href="#3.1" office:name="N3.1" text:style-name="Internet_20_link" text:visited-style-name="Visited_20_Internet_20_Link"><text:span text:style-name="T10">Velesa nepo</text:span></text:a>: la praslava Veleso (<text:span text:style-name="T4">Велéсъ, Волосъ;</text:span> vd <text:a xlink:type="simple" xlink:href="#N2.23" text:style-name="Internet_20_link" text:visited-style-name="Visited_20_Internet_20_Link">kom. 2.23</text:a>) estis dio de riĉo, bonstato, protektanto de la brutaro. La vorto <text:span text:style-name="T1">nepo</text:span> povas ĝeneralsence signifi posteulo, praido. </text:p>
        <text:p text:style-name="Text_20_body"><text:a xlink:type="simple" xlink:href="#3.2" office:name="N3.2" text:style-name="Internet_20_link" text:visited-style-name="Visited_20_Internet_20_Link">2. </text:a><text:a xlink:type="simple" xlink:href="#3.2" office:name="N3.2" text:style-name="Internet_20_link" text:visited-style-name="Visited_20_Internet_20_Link"><text:span text:style-name="T10">Sula-rivero</text:span></text:a>: <text:span text:style-name="T4">Сулá,</text:span> maldekstra alfluanto de Dnepro, limrivero disiganta la Rusan landon disde la Kipĉaka stepo. </text:p>
        <text:p text:style-name="Text_20_body"><text:a xlink:type="simple" xlink:href="#3.3" office:name="N3.3" text:style-name="Internet_20_link" text:visited-style-name="Visited_20_Internet_20_Link">3. </text:a><text:a xlink:type="simple" xlink:href="#3.3" office:name="N3.3" text:style-name="Internet_20_link" text:visited-style-name="Visited_20_Internet_20_Link"><text:span text:style-name="T10">sonoras la gloro en Kievo</text:span></text:a>: Kievo neniel partoprenis la aranĝojn pri la Igora militiro, do, vv. 28–29 estas citaĵo el verko Bojana aŭ aludo pri la triumfa reveno de la militestroj de Svętoslavo (<text:a xlink:type="simple" xlink:href="#N10.4" text:style-name="Internet_20_link" text:visited-style-name="Visited_20_Internet_20_Link">kom. 10.4</text:a>) el ilia ekspedicio kontraŭ la kipĉakoj (ili revenis je la Pasko, 1185-04-21; Igoro eliris je la tago de sia patrono s-ta Georgo, 1185-04-23). </text:p>
        <text:p text:style-name="Text_20_body"><text:a xlink:type="simple" xlink:href="#3.4" office:name="N3.4" text:style-name="Internet_20_link" text:visited-style-name="Visited_20_Internet_20_Link">4. </text:a><text:a xlink:type="simple" xlink:href="#3.4" office:name="N3.4" text:style-name="Internet_20_link" text:visited-style-name="Visited_20_Internet_20_Link"><text:span text:style-name="T10">Novgorodo</text:span></text:a>: ĉi tie temas pri Novgorodo la Sjevera, ĉe Desno-rivero; ĉefurbo de la samnoma princujo. La adjektivo ŝuldiĝas al tio, ke ĝi situis en la lando de la sjeveroj (unu el la orient-slavaj triboj). </text:p>
        <text:p text:style-name="Text_20_body"><text:a xlink:type="simple" xlink:href="#3.5" office:name="N3.5" text:style-name="Internet_20_link" text:visited-style-name="Visited_20_Internet_20_Link">5. </text:a><text:a xlink:type="simple" xlink:href="#3.5" office:name="N3.5" text:style-name="Internet_20_link" text:visited-style-name="Visited_20_Internet_20_Link"><text:span text:style-name="T10">Putivlo</text:span></text:a>: urbo en kiu rezidis Vladimiro (1170–1208), la plej aĝa filo de Igoro. </text:p>
        <text:p text:style-name="Text_20_body"><text:a xlink:type="simple" xlink:href="#3.6" office:name="N3.6" text:style-name="Internet_20_link" text:visited-style-name="Visited_20_Internet_20_Link">6. </text:a><text:a xlink:type="simple" xlink:href="#3.6" office:name="N3.6" text:style-name="Internet_20_link" text:visited-style-name="Visited_20_Internet_20_Link"><text:span text:style-name="T10">Vsevolodo</text:span></text:a>: frato de Igoro, princo Kurska kaj Trubĉevska († 1196; en 1185 li aĝis proksimume 25 jarojn). </text:p>
        <text:p text:style-name="Text_20_body"><text:a xlink:type="simple" xlink:href="#3.7" office:name="N3.7" text:style-name="Internet_20_link" text:visited-style-name="Visited_20_Internet_20_Link">7. </text:a><text:a xlink:type="simple" xlink:href="#3.7" office:name="N3.7" text:style-name="Internet_20_link" text:visited-style-name="Visited_20_Internet_20_Link"><text:span text:style-name="T10">batalema uro</text:span></text:a>: Vsevolodo havas du epitetojn: <text:span text:style-name="T4">буй туръ</text:span> (la furioza, batalema uro) kaj <text:span text:style-name="T4">яръ туръ</text:span> (la arda uro). La sovaĝaj prabovoj, uroj, malaperis en Bjelarusio komence de la 17ª jc. </text:p>
        <text:p text:style-name="Text_20_body"><text:soft-page-break/><text:a xlink:type="simple" xlink:href="#3.23" office:name="N3.23" text:style-name="Internet_20_link" text:visited-style-name="Visited_20_Internet_20_Link">23–24. </text:a><text:a xlink:type="simple" xlink:href="#3.23" office:name="N3.23" text:style-name="Internet_20_link" text:visited-style-name="Visited_20_Internet_20_Link"><text:span text:style-name="T10">honoro</text:span></text:a> <text:span text:style-name="T4">(честь)</text:span> implicas materialan honorarion, signon de iaj feŭdaj rilatoj; <text:span text:style-name="T10">gloro</text:span> <text:span text:style-name="T4">(слава)</text:span> estas pure spirita kaj tial, en la feŭda valorhierarkio, pli nobla. — La finaĵo <text:span text:style-name="T4">ѣ</text:span> en la vorto <text:span text:style-name="T4">славѣ</text:span> estas trajto de la Novdoroda dialekto de kopiisto. </text:p>
        <text:h text:style-name="Heading_20_3" text:outline-level="3"><text:bookmark-start text:name="__RefHeading___Toc15048_3537603899"/>4. Minacplena nokto<text:bookmark-end text:name="__RefHeading___Toc15048_3537603899"/></text:h>
        <text:p text:style-name="Text_20_body"><text:a xlink:type="simple" xlink:href="#4.1" office:name="N4.1" text:style-name="Internet_20_link" text:visited-style-name="Visited_20_Internet_20_Link">1. </text:a><text:a xlink:type="simple" xlink:href="#4.1" office:name="N4.1" text:style-name="Internet_20_link" text:visited-style-name="Visited_20_Internet_20_Link"><text:span text:style-name="T10">Igor-princo</text:span></text:a>: Ni riskas konservi la nun nekutiman vortordon de la originalo, kiu cetere estas analogia al Sula-rivero, Carolus rex, Ĉingis-ĥano ktp. — <text:span text:style-name="T10">sin levi en la oran piedingon</text:span>: Ĉi tiu parolmaniero estis rezervita por la princoj; la kompananoj simple «ekrajdis» aŭ «enseliĝiis» (ekz-e 2.7). </text:p>
        <text:p text:style-name="Text_20_body"><text:a xlink:type="simple" xlink:href="#4.2" office:name="N4.2" text:style-name="Internet_20_link" text:visited-style-name="Visited_20_Internet_20_Link">2. </text:a><text:a xlink:type="simple" xlink:href="#4.2" office:name="N4.2" text:style-name="Internet_20_link" text:visited-style-name="Visited_20_Internet_20_Link"><text:span text:style-name="T10">libera stepo</text:span></text:a>: Ruse <text:span text:style-name="T4">чисто поле</text:span> (la pura, glata stepo), esprimaĵo esence simila al «libera maro». </text:p>
        <text:p text:style-name="Text_20_body"><text:a xlink:type="simple" xlink:href="#3.3" office:name="N3.3" text:style-name="Internet_20_link" text:visited-style-name="Visited_20_Internet_20_Link">3. </text:a><text:a xlink:type="simple" xlink:href="#3.3" office:name="N3.3" text:style-name="Internet_20_link" text:visited-style-name="Visited_20_Internet_20_Link"><text:span text:style-name="T10">baras</text:span></text:a>: En la originalo, meze de verboj aoristaj (levis, rajdis; vekis, estigis) tiu verbo estas imperfekta. La tensoŝanĝo unue, emfazas la verbon, kaj due, forigas ĝin el la sinsekvo de la eventoj: unu el la plej mallongaj epizodoj de la ekspedicio, la sun<text:span text:style-name="T39">­</text:span>eklipso, estas prezentita kiel fono de la tuta entrepreno. </text:p>
        <text:p text:style-name="P42"><text:a xlink:type="simple" xlink:href="#4.4" office:name="N4.4" text:style-name="Internet_20_link" text:visited-style-name="Visited_20_Internet_20_Link">4. </text:a><text:a xlink:type="simple" xlink:href="#4.4" office:name="N4.4" text:style-name="Internet_20_link" text:visited-style-name="Visited_20_Internet_20_Link"><text:span text:style-name="T10">la nokto</text:span></text:a>: Oni rajtas heziti, ĉu temas pri diurnoparto, ĉu pri metaforo por mallumo. — per teruro: ni sekvas la slavonan signifon de <text:span text:style-name="T4">гроза</text:span> (= Gr φρίκη), kiun konservis, ekz-e, la pola groza; aliaj tradukistoj komprenas ĝin laŭ la moderna senco meteologia: </text:p>
        <text:p text:style-name="Quotations">kaj la nokto, per fulmotondro ĝemante, ekvekis la birdaron [Poemo]; </text:p>
        <text:p text:style-name="Poem">nokto ĝemis <text:line-break/>en pluveg' kaj fulmotondro,<text:line-break/>birdojn en la step' vekante [Eposo]. </text:p>
        <text:p text:style-name="Text_20_body">Se oni akceptas la teorion pri konfuzitaj folioj (pĝ 3), tiam la tuta epizodo 4-a temas ne pri misvetera nokto, sed pri la suneklipso (2.1–16, poste 4.1–6.39): </text:p>
        <text:p text:style-name="Poem"><text:soft-page-break/>Tiam rigardis Igoro la helan sunon kaj vidis <text:line-break/>siajn homojn ĉiujn de ĝi kovritaj per mallumo. <text:line-break/>Kaj diris li al sia kompanio: … <text:line-break/>Tiam sin levis Igor-princo en la oran piedingon <text:line-break/>kaj rajdis sur la libera stepo. </text:p>
        <text:p text:style-name="Poem">La suno lian vojon per mallumo baras; <text:line-break/>la nokto al li ĝemante per teruro la birdaron vekis; <text:line-break/>siblo besta estiĝis, <text:line-break/>Divo ekscitiĝis, … </text:p>
        <text:p text:style-name="P42"><text:a xlink:type="simple" xlink:href="#4.6" office:name="N4.6" text:style-name="Internet_20_link" text:visited-style-name="Visited_20_Internet_20_Link">6. </text:a><text:a xlink:type="simple" xlink:href="#4.6" office:name="N4.6" text:style-name="Internet_20_link" text:visited-style-name="Visited_20_Internet_20_Link"><text:span text:style-name="T10">Divo</text:span></text:a>: Ĉi tiun enigman vorton ni lasas netradukita. Pri ĝi ekzistas abunda literaturo kaj multe da hipotezoj. </text:p>
        <text:p text:style-name="P42">(a) Plej ofte oni supozas, ke temas pri mita demono, ia drako [Eposo] aŭ grifo (gryphus) kaj rilatigas Divon al la mezpersa <text:span text:style-name="T2">div, dev</text:span> (el avesta <text:span text:style-name="T2">daeva</text:span>, sanskr. <text:span text:style-name="T2">deva</text:span>, dio), do, al la arja vorto, kiu en la islama epoko iĝis nomo de malicaj demonoj. En la malnovrusa literaturo la vorto <text:span text:style-name="T4">дивъ</text:span> ankoraŭfoje aperas (kun la signifo <text:span text:style-name="T1">demono</text:span>) en la apokrifa «Libro de misteroj de Enoĥ<text:span text:style-name="T29">o</text:span>»: <text:span text:style-name="T4">«Азъ ислѣдовахъ и написахъ тутєнъ громныи и дивъ молниинъ».</text:span> </text:p>
        <text:p text:style-name="P42">(b) Ĉe la kontraŭa poluso estas la hipotezo [Ŝer90] ke temas pri banala upupo (sudslave dib, deb, dijeb), kiu en la orienta folkloro ofte havas la rolon de heroldo, de post ĝia apero kun tiu funkcio en Korano, ĉap. 27 (An-Naml, «La formikoj»): </text:p>
        <text:p text:style-name="Quotations">18. De Salomono estis tie kunigitaj la armeoj de la Ĝinnoj kaj de la homoj kaj de la birdoj kaj ili estis ordigitaj en trupojn (…) </text:p>
        <text:p text:style-name="P42">kaj tiam upupo, Hud-Hud, alportas sciigon pri Ŝeba; Salomono skribas repondon kaj resendas ĝin per tiu sama upupo); el tio sekvis islamlandaj legendoj pri la «Militiro de la birdoj». </text:p>
        <text:p text:style-name="P42">— <text:span text:style-name="T10">ekscitiĝis</text:span>: En la originalo estas neklara <text:span text:style-name="T4">зби</text:span>, kiun iuj korektas, aldonante mediale-refleksivan <text:span text:style-name="T4">-ся</text:span> (ni sekvis tiun malnovan tradicion), dum aliaj opinias ĝin marĝennoto <text:span text:style-name="T4">зри</text:span> (t.e. <text:span text:style-name="T1">vidu;</text:span> en la skribmaniero de 16ª jc <text:span text:style-name="T4">б</text:span> kaj <text:span text:style-name="T4">р</text:span> estis tre similaj), kaj tute ĝin forigas. — Resume, eblas pli simpla traduko <text:soft-page-break/>de vv. 6–7, kiu cetere bone harmonias kun la ĉirkaŭa teksto: </text:p>
        <text:p text:style-name="Quotations">upupo <text:span text:style-name="T29">kri</text:span>as sur arbopinto, ordonas ke aŭdu … </text:p>
        <text:p text:style-name="Text_20_body">Vidu ankaŭ la malklaran lokon ĉe 11.40. </text:p>
        <text:p text:style-name="P42">(c) Sendepende je filologiaj konsideroj, el la situacia kunteksto oni [Kar89] konjektis, ke divo estas militista emblemo, fiksita sur <text:span text:style-name="T4">древо,</text:span> kiu lasta sekve el arbo iĝas stangopinto: </text:p>
        <text:p text:style-name="Quotations">insigno leviĝis, vokas (de) sur la stangopinto …</text:p>
        <text:p text:style-name="Text_20_body">(kp 6.20: «la standardoj heroldas»; 15.46: «la lancoj kantas!»). </text:p>
        <text:p text:style-name="Text_20_body"><text:a xlink:type="simple" xlink:href="#4.11" office:name="N4.11" text:style-name="Internet_20_link" text:visited-style-name="Visited_20_Internet_20_Link">11. </text:a><text:a xlink:type="simple" xlink:href="#4.11" office:name="N4.11" text:style-name="Internet_20_link" text:visited-style-name="Visited_20_Internet_20_Link"><text:span text:style-name="T10">Sudak⋅o</text:span></text:a>: MR <text:span text:style-name="T4">Сурожь</text:span> (Suroĵ), Gr Σουγδαία; la araboj nomis tiun urbon Sudaq, nun la urbeto Sudak en Krimeo, je 57 km de Teodozio. </text:p>
        <text:p text:style-name="Text_20_body"><text:a xlink:type="simple" xlink:href="#4.12" office:name="N4.12" text:style-name="Internet_20_link" text:visited-style-name="Visited_20_Internet_20_Link">12. </text:a><text:a xlink:type="simple" xlink:href="#4.12" office:name="N4.12" text:style-name="Internet_20_link" text:visited-style-name="Visited_20_Internet_20_Link"><text:span text:style-name="T10">Ĥerson⋅o, MR </text:span></text:a><text:a xlink:type="simple" xlink:href="#4.12" office:name="N4.12" text:style-name="Internet_20_link" text:visited-style-name="Visited_20_Internet_20_Link"><text:span text:style-name="T5">Кърсунь</text:span></text:a><text:a xlink:type="simple" xlink:href="#4.12" office:name="N4.12" text:style-name="Internet_20_link" text:visited-style-name="Visited_20_Internet_20_Link"><text:span text:style-name="T10"> (Korsun)</text:span></text:a>: Ĥersono la Taŭrida, nun ene de Sebastopolo. En 989 ĝin venkoprenis s-ta Vladimiro kaj dum kelka tempo la urbo dependis je la Kieva Regno. </text:p>
        <text:p text:style-name="Text_20_body"><text:a xlink:type="simple" xlink:href="#4.13" office:name="N4.13" text:style-name="Internet_20_link" text:visited-style-name="Visited_20_Internet_20_Link">13. </text:a><text:a xlink:type="simple" xlink:href="#4.13" office:name="N4.13" text:style-name="Internet_20_link" text:visited-style-name="Visited_20_Internet_20_Link"><text:span text:style-name="T10">Tamatarkan⋅o</text:span></text:a>: En la 12-a jc, fortranĉite disde la Kieva Regno per la kipĉakaj hordoj, tiu urbo perdis ĉian rilaton al la Kieva Regno kaj estis forgesita de la kronikistoj. Ĝia mencio en PMI estas la lasta en la malnovrusa literaturo. — <text:span text:style-name="T10">idolo</text:span>: … </text:p>
        <text:p text:style-name="Text_20_body"><text:a xlink:type="simple" xlink:href="#4.14" office:name="N4.14" text:style-name="Internet_20_link" text:visited-style-name="Visited_20_Internet_20_Link">14. </text:a><text:a xlink:type="simple" xlink:href="#4.14" office:name="N4.14" text:style-name="Internet_20_link" text:visited-style-name="Visited_20_Internet_20_Link"><text:span text:style-name="T10">nepretaj vojoj</text:span></text:a>: Ĉu temas pri nebatitaj vojoj? Ĉu reminiscenco pri «en la dezerto pretigu la vojon…»? En Poemo kaj Eposo estas tradukite per «netrairitaj vojoj». </text:p>
        <text:p text:style-name="Text_20_body"><text:a xlink:type="simple" xlink:href="#4.16" office:name="N4.16" text:style-name="Internet_20_link" text:visited-style-name="Visited_20_Internet_20_Link">16–17. </text:a><text:a xlink:type="simple" xlink:href="#4.16" office:name="N4.16" text:style-name="Internet_20_link" text:visited-style-name="Visited_20_Internet_20_Link"><text:span text:style-name="T10">kriĉas … la ĉaroj</text:span></text:a>: Supozeble la kipĉakoj ne ŝmiris siajn veturilojn, do ties grincado estis aŭdebla malproksime en la stepo, iom simile al la bleko de la norda cigno [Liĥaĉov]. </text:p>
        <text:p text:style-name="Text_20_body">— <text:span text:style-name="T10">ekscititaj</text:span>: ĝenerale akceptita estas la korekto <text:span text:style-name="T4">роспущени → pоспужени.</text:span> </text:p>
        <text:p text:style-name="P42"><text:a xlink:type="simple" xlink:href="#4.19" office:name="N4.19" text:style-name="Internet_20_link" text:visited-style-name="Visited_20_Internet_20_Link">19. La verbo </text:a><text:a xlink:type="simple" xlink:href="#4.19" office:name="N4.19" text:style-name="Internet_20_link" text:visited-style-name="Visited_20_Internet_20_Link"><text:span text:style-name="T5">пасти</text:span></text:a> (la prononco: [pasti'], la <text:soft-page-break/>nuna ĉefsignifo: paŝti) povis havi la kromsencojn zorgi, gardi, observi, gvati; la genitivo <text:span text:style-name="T4">бѣды</text:span> (t.e. de malfeliĉo) okaze povus havi la signifon partitive-objektan; tial la verso allasas du malajn interpretojn: </text:p>
        <text:p text:style-name="Quotations">Ja lian malfeliĉon jam paŝtas (= gvatas) la birdaro </text:p>
        <text:p text:style-name="P42">t.e. la birdoj gvatas lian malfeliĉon, atendante la batalkampan predon; aŭ male, konforme al nia traduko, </text:p>
        <text:p text:style-name="Quotations">Ja disde malfeliĉo lin jam paŝtas (= avertas) la birdaro. </text:p>
        <text:p text:style-name="Text_20_body"><text:span text:style-name="T10">la kverkoj</text:span>: la originalan подобiю oni ĝenerale korektas al по дубiю (praruse estus <text:span text:style-name="T4">«по доубию», дубиє</text:span> = kverkaro). Konjektante iom pli seriozan difekton en la teksto oni povus korekti laŭ <text:span text:style-name="T1">Transdoneado</text:span>: <text:span text:style-name="T4">подъ облакы</text:span> (sub la nuboj). </text:p>
        <text:p text:style-name="Text_20_body"><text:a xlink:type="simple" xlink:href="#4.20" office:name="N4.20" text:style-name="Internet_20_link" text:visited-style-name="Visited_20_Internet_20_Link">20. </text:a><text:a xlink:type="simple" xlink:href="#4.20" office:name="N4.20" text:style-name="Internet_20_link" text:visited-style-name="Visited_20_Internet_20_Link"><text:span text:style-name="T10">timindaĵon</text:span></text:a>: ne maleblas, ke temas pri banala fulmotondro. — <text:span text:style-name="T10">aŭguras:</text:span> la originala <text:span text:style-name="T4">въсрожати</text:span> aŭ <text:span text:style-name="T4">въсрожити</text:span> ne estas registrita en la malnovrusaj tekstoj. En iu Brjanska dialekto oni trovis <text:span text:style-name="T4">всражить</text:span> = taŭzi. Ni akceptis la konjekton, ke la unuaj editoroj (aŭ kopiisto) mislegis omegan kiel <text:span text:style-name="T4">съ</text:span> (la malnovrusaj skribistoj ofte enŝovadis ѡ anstataŭ o, proksimume kiel la okcidentaj skribistoj Mezepokaj laŭplaĉe interŝanĝis i kaj y); do, <text:span text:style-name="T4">въсрожать → вѡрожать = ворожать</text:span> (t.e. aŭguras, sorĉas). — Cetere atentindas, ke la ravinoj kaj la lupoj estas menciitaj en 3.17 kaj 3.21. </text:p>
        <text:p text:style-name="Text_20_body"><text:a xlink:type="simple" xlink:href="#4.23" office:name="N4.23" text:style-name="Internet_20_link" text:visited-style-name="Visited_20_Internet_20_Link">23. </text:a><text:a xlink:type="simple" xlink:href="#4.23" office:name="N4.23" text:style-name="Internet_20_link" text:visited-style-name="Visited_20_Internet_20_Link"><text:span text:style-name="T10">Ho Rusa lando! jam foras vi malantaŭ la monteto</text:span></text:a>: Tia limmonteto, de trans kiu oni ne plu vidas la Rusan landon estas ofte menciata en la Kieva Kroniko; probable, ĝi situis ĉe la kutima vojo en la stepon. — La vorto <text:span text:style-name="T4">шеломянь,</text:span> ĉi tie tradukita per monteto, propre signifis oblonga altaĵo, akvodislimo; montetĉeno [Rib71, pĝ 54]. </text:p>
        <text:h text:style-name="Heading_20_3" text:outline-level="3"><text:bookmark-start text:name="__RefHeading___Toc15050_3537603899"/><text:soft-page-break/>5. Venko super la kipĉakoj<text:bookmark-end text:name="__RefHeading___Toc15050_3537603899"/></text:h>
        <text:p text:style-name="Text_20_body"><text:a xlink:type="simple" xlink:href="#5.12" office:name="N5.12" text:style-name="Internet_20_link" text:visited-style-name="Visited_20_Internet_20_Link">12–13.</text:a> Estas nomitaj partoj de flago, kio en la poezia lingvaĵo ekvivalentas al la tuto (t.e. al flago): skarlata stango (flagstango, <text:span text:style-name="T4">стяг</text:span>); blanka standardo (la flagtuko, <text:span text:style-name="T4">хоругвь;</text:span> poste tiu vorto ŝanĝis sian signifon al tiu de preĝeja standardo); kvasto (eble ĉevalvosto) estis fiksita ĉe la supra ekstremo de la flagstango, sub la pintingo; arĝenta pintingo (originale <text:span text:style-name="T4">стружiе,</text:span> en la posta lingvo острожие; ĝi ofte havis la formon de lanca pintingo). </text:p>
        <text:p text:style-name="Text_20_body"><text:a xlink:type="simple" xlink:href="#5.15" office:name="N5.15" text:style-name="Internet_20_link" text:visited-style-name="Visited_20_Internet_20_Link">15. </text:a><text:a xlink:type="simple" xlink:href="#5.15" office:name="N5.15" text:style-name="Internet_20_link" text:visited-style-name="Visited_20_Internet_20_Link"><text:span text:style-name="T10">idaro de la Olga nesto</text:span></text:a>: Ĉiuj princoj, partoprenintaj la militiron, estis nepoj (Igoro, Vsevolodo), aŭ pranepoj (Vladimiro Igorido; Svętoslavo Olgido) de la princo Ĉernigova kaj Tamatarkana Olgo Svętoslavido († 1115; vd <text:a xlink:type="simple" xlink:href="#N7.20" text:style-name="Internet_20_link" text:visited-style-name="Visited_20_Internet_20_Link">kom. 7.20</text:a>). </text:p>
        <text:p text:style-name="Text_20_body"><text:a xlink:type="simple" xlink:href="#5.17" office:name="N5.17" text:style-name="Internet_20_link" text:visited-style-name="Visited_20_Internet_20_Link">17. </text:a><text:a xlink:type="simple" xlink:href="#5.17" office:name="N5.17" text:style-name="Internet_20_link" text:visited-style-name="Visited_20_Internet_20_Link"><text:span text:style-name="T10">Ne naskiĝis ĝi</text:span></text:a>: la originalo donas virgengan <text:span text:style-name="T1">li</text:span> <text:span text:style-name="T4">(небылонъ)</text:span> anstataŭ la neŭtran <text:span text:style-name="T1">ĝi.</text:span> Ĉu la aŭtoro ne sufiĉe atente adaptis Bojanan verson, temintan pri unu prodo? </text:p>
        <text:p text:style-name="P42"><text:a xlink:type="simple" xlink:href="#5.19" office:name="N5.19" text:style-name="Internet_20_link" text:visited-style-name="Visited_20_Internet_20_Link">19. </text:a><text:a xlink:type="simple" xlink:href="#5.19" office:name="N5.19" text:style-name="Internet_20_link" text:visited-style-name="Visited_20_Internet_20_Link"><text:span text:style-name="T10">aglo</text:span></text:a>: en la originalo ĉasfalko (science <text:span text:style-name="T13">Falko rusticolus</text:span>); ruse ĝia nomo estas simpla vorto, senrilata al la radiko de falko. La tri birdoj pensigas pri tri specoj de rilatoj: </text:p>
        <text:p text:style-name="P42">de la egalranga princo (alia «falko»); </text:p>
        <text:p text:style-name="P42">de la ĉefprinco (pli forta «falko», ĉasfalko — en la traduko ŝanĝita je «aglo»); </text:p>
        <text:p text:style-name="Text_20_body">de fremdulo ĥano («korvo» — tio estas indikite malimplice). </text:p>
        <text:p text:style-name="Text_20_body"><text:a xlink:type="simple" xlink:href="#5.21" office:name="N5.21" text:style-name="Internet_20_link" text:visited-style-name="Visited_20_Internet_20_Link">21. </text:a><text:a xlink:type="simple" xlink:href="#5.21" office:name="N5.21" text:style-name="Internet_20_link" text:visited-style-name="Visited_20_Internet_20_Link"><text:span text:style-name="T10">Gza</text:span></text:a>: Kipĉaka ĥano; en la fontoj lia nomo havas ankaŭ la formojn <text:span text:style-name="T4">Коза, Къза, Гза, Гзя, Гзакъ.</text:span> — <text:span text:style-name="T10">grizalupe</text:span>: la lupo estis populara tjurka totemo. </text:p>
        <text:p text:style-name="Text_20_body"><text:a xlink:type="simple" xlink:href="#5.22" office:name="N5.22" text:style-name="Internet_20_link" text:visited-style-name="Visited_20_Internet_20_Link">22. </text:a><text:a xlink:type="simple" xlink:href="#5.22" office:name="N5.22" text:style-name="Internet_20_link" text:visited-style-name="Visited_20_Internet_20_Link"><text:span text:style-name="T10">Konĉako</text:span></text:a>: Kipĉaka ĥano, filo de Otrako Ŝarukanido (Ŝarukanidze, laŭ la kartvela kroniko, kp 11.45), unu el la plej eminentaj <text:soft-page-break/>ŝtatistoj en la Kipĉaka lando. Li arigis ĉirkaŭ si plurajn hordojn, estris Donecan Union, kondukis tre prudentan politikon rilate al la Kieva Regno, strebante plifirmigi la bonajn rilatojn kun Ĉernigovio, la domajno de Olgidoj, la tradiciaj aliancanoj de lia klano. Eĉ post la kompleta venko super Igoro, Konĉako ne profitis la okazon prirabi lian sendefendan domajnon, sed atakis la Perejaslavlan princujon (13.1–2); Gza sola iris en la terojn ĉe Sejmo. Konĉako edzigis Vladimiron Igoridon al sia filino. Ebla etimo de la nomo estas <text:span text:style-name="T1">qon-ĉak</text:span> aŭ <text:span text:style-name="T1">kön-ĉak</text:span> (leda pantalono). — <text:span text:style-name="T10">spuron faras:</text:span> Konĉako indikas al Gza la vojon (lia kavalerio lasas spuron en la stepo). La du ĥanoj «kuras» renkonte al Igoro. </text:p>
        <text:h text:style-name="Heading_20_3" text:outline-level="3"><text:bookmark-start text:name="__RefHeading___Toc15052_3537603899"/>6. La sabata batalo<text:bookmark-end text:name="__RefHeading___Toc15052_3537603899"/></text:h>
        <text:p text:style-name="Text_20_body"><text:a xlink:type="simple" xlink:href="#6.4" office:name="N6.4" text:style-name="Internet_20_link" text:visited-style-name="Visited_20_Internet_20_Link">4. </text:a><text:a xlink:type="simple" xlink:href="#6.4" office:name="N6.4" text:style-name="Internet_20_link" text:visited-style-name="Visited_20_Internet_20_Link"><text:span text:style-name="T10">kvar sunoj</text:span></text:a>: Temas pri la 4 princoj: La fratoj Igoro kaj Vsevolodo; la filo de Igoro, princo Vladimiro; kaj la nevo de la fratoj, princo Svętoslavo. </text:p>
        <text:p text:style-name="Text_20_body"><text:a xlink:type="simple" xlink:href="#6.11" office:name="N6.11" text:style-name="Internet_20_link" text:visited-style-name="Visited_20_Internet_20_Link">11. </text:a><text:a xlink:type="simple" xlink:href="#6.11" office:name="N6.11" text:style-name="Internet_20_link" text:visited-style-name="Visited_20_Internet_20_Link"><text:span text:style-name="T10">la rivero Kajalo</text:span></text:a>: Estas diversaj opinioj pri tiu nomo. Iuj vidas tie tjurkan vorton qajaly (rokoza), kaj konjektas, ke temas pri la rivero Makatiĥa, alfuanto de la rivero Golaja Dolina, alfulanto de Suĥoj Torec [Get76]; aliaj opinias, ke Kajalo estas ne reala rivero, sed ia folklora Bedaŭrorivero (de MR <text:span text:style-name="T4">каяти</text:span> — riproĉi; venĝi; bedaŭri, funebri). </text:p>
        <text:p text:style-name="Text_20_body"><text:a xlink:type="simple" xlink:href="#6.14" office:name="N6.14" text:style-name="Internet_20_link" text:visited-style-name="Visited_20_Internet_20_Link">14. </text:a><text:a xlink:type="simple" xlink:href="#6.14" office:name="N6.14" text:style-name="Internet_20_link" text:visited-style-name="Visited_20_Internet_20_Link"><text:span text:style-name="T10">Stribogo</text:span></text:a> estis malnovrusa pagana dio, kies funkcioj probable koncernis la veteron; oni rilatigas lin al la irana Sribaga. </text:p>
        <text:p text:style-name="Text_20_body"><text:a xlink:type="simple" xlink:href="#6.20" office:name="N6.20" text:style-name="Internet_20_link" text:visited-style-name="Visited_20_Internet_20_Link">20. </text:a><text:a xlink:type="simple" xlink:href="#6.20" office:name="N6.20" text:style-name="Internet_20_link" text:visited-style-name="Visited_20_Internet_20_Link"><text:span text:style-name="T10">La standardoj heroldas</text:span></text:a>: Eblas malpli tradicia sed pli simpla traduko: La standardoj flirtas, aŭ, pli precize, staras orte, en formo de gamo, Γ; do, gamas. La slavona nomo de <text:span text:style-name="T4">Г, глаголь,</text:span> estas rutine uzata por indiki <text:soft-page-break/>la ortan formon (kp la PIVajn L-fero, L-anteno); tamen la ĉefa signifo de la verba formo <text:span text:style-name="T4">глаголютъ</text:span> sendube estas parolas (slavona vorto noblastila). Cetere, <text:span text:style-name="T1">Transdoneado</text:span> subtenas nian interpreton: tie la standardoj blekegas <text:span text:style-name="T4">(стязи ревутъ)</text:span>. </text:p>
        <text:p text:style-name="Text_20_body"><text:a xlink:type="simple" xlink:href="#6.22" office:name="N6.22" text:style-name="Internet_20_link" text:visited-style-name="Visited_20_Internet_20_Link">22. </text:a><text:a xlink:type="simple" xlink:href="#6.22" office:name="N6.22" text:style-name="Internet_20_link" text:visited-style-name="Visited_20_Internet_20_Link"><text:span text:style-name="T10">Rusaj rotoj retiriĝis</text:span></text:a>: Kutime oni korektas <text:span text:style-name="T4">отступишя</text:span> (probable skribita <text:span text:style-name="T4">ѿступишя</text:span>) al <text:span text:style-name="T4">ѡступишя,</text:span> kio donas <text:span text:style-name="T1">Rusajn rotojn encirkligis.</text:span> Ni tiun korekton ne akceptis, ĉar laŭ la kroniko kaj el 8.14–15 ŝajnas, ke almenaŭ parto de la rusaj trupoj efektive retiriĝis. </text:p>
        <text:p text:style-name="Text_20_body"><text:a xlink:type="simple" xlink:href="#6.28" office:name="N6.28" text:style-name="Internet_20_link" text:visited-style-name="Visited_20_Internet_20_Link">28. </text:a><text:a xlink:type="simple" xlink:href="#6.28" office:name="N6.28" text:style-name="Internet_20_link" text:visited-style-name="Visited_20_Internet_20_Link"><text:span text:style-name="T10">glavoj Karolidaj</text:span></text:a>: Estas pli ol 10 teorioj pri la signifo kaj deveno de <text:span text:style-name="T4">харалугъ, харалужьнъ,</text:span> kiuj estas registritaj nur en PMI kaj en verkoj je ĝi dependaj. Ni akceptis tiun, kiu devenigas la vorton el la malnovgermanaj Karling, Charling kaj (konjektata) Charolung. Tiutempe «francia» estis sinonima kun «ŝtala» (kiel post ducent jaroj «damaska» iĝis nomo de klinga ŝtalo); kaj el la glavoj, trovitaj dum esplorfosado de la malnovrusaj sepultoj, ĉiuj glavoj de 9–10 jc estas Karolidaj (kun koncerna markaĵo), unu glavo de 12 aŭ 13 jc estas Kapetida [Menges]. Kp 6.33. — Inter aliaj etimologioj oni indikis sanskr. khára (malmola, akra) kaj langh (frapi, brili), el kio sekvas kharalanghyana (akre-brila) [MB84]. </text:p>
        <text:p text:style-name="Text_20_body"><text:a xlink:type="simple" xlink:href="#6.33" office:name="N6.33" text:style-name="Internet_20_link" text:visited-style-name="Visited_20_Internet_20_Link">33. </text:a><text:a xlink:type="simple" xlink:href="#6.33" office:name="N6.33" text:style-name="Internet_20_link" text:visited-style-name="Visited_20_Internet_20_Link"><text:span text:style-name="T10">kaskoj Kaŭkazaj</text:span></text:a>: faritaj de <text:span text:style-name="T4">аварє</text:span>, latine avares — restaĵoj de tiu popolo plu ekzistas en Dagestano, kiu en la Mezepoko estis fama centro de armilproduktado. Oni rimarkigas kontrastigon de la glavoj Karolidaj kontraŭ la kaskoj Kaŭkazaj. La dishakado en splitojn klariĝas per tio, ke la kaskoj de la nomadoj estis faritaj el lignaj pecoj, kunigitaj per ledo kaj fera tegaĵo. </text:p>
        <text:p text:style-name="P45"><text:a xlink:type="simple" xlink:href="#6.35" office:name="N6.35" text:style-name="Internet_20_link" text:visited-style-name="Visited_20_Internet_20_Link">35–36.</text:a> Ĉi tiuj versoj probable estas difektit<text:soft-page-break/>aj. En nia traduko <text:span text:style-name="T4">кая</text:span> kaj <text:span text:style-name="T4">раны</text:span> estas traktataj kiel genitivo ununombra de resp. къй (kiu) kaj <text:span text:style-name="T4">рана</text:span> (normale vundo, sed en la ĉeĥa ankaŭ bato); tia genitivo povus esprimi kaŭzon, kiel en Esperanto. Alian oftan interpreton de vv. 35–39 donas Poemo: </text:p>
        <text:p text:style-name="Quotations">«Ĉu timigos vundo, fratoj, tiun, kiu forgesis ĉiun honoron kaj vivon, sian urbon Ĉernigov, kaj la oran patran tronon, kaj la kutimajn ĉarmojn de sia kara amatino, la bela Glebovna!». </text:p>
        <text:p text:style-name="Text_20_body"><text:a xlink:type="simple" xlink:href="#6.38" office:name="N6.38" text:style-name="Internet_20_link" text:visited-style-name="Visited_20_Internet_20_Link">38. </text:a><text:a xlink:type="simple" xlink:href="#6.38" office:name="N6.38" text:style-name="Internet_20_link" text:visited-style-name="Visited_20_Internet_20_Link"><text:span text:style-name="T10">Glebidino</text:span></text:a>: Probable Olga, filino de princo Glebo Georgido, fratino de Vladimiro de Perejaslavlo, la edzino de Vsevolodo la Arda Uro. </text:p>
        <text:h text:style-name="Heading_20_3" text:outline-level="3"><text:bookmark-start text:name="__RefHeading___Toc15054_3537603899"/>7. Ekskurso pri la militoj de Olgo<text:bookmark-end text:name="__RefHeading___Toc15054_3537603899"/></text:h>
        <text:p text:style-name="Text_20_body"><text:a xlink:type="simple" xlink:href="#7.1" office:name="N7.1" text:style-name="Internet_20_link" text:visited-style-name="Visited_20_Internet_20_Link">1. </text:a><text:a xlink:type="simple" xlink:href="#7.1" office:name="N7.1" text:style-name="Internet_20_link" text:visited-style-name="Visited_20_Internet_20_Link"><text:span text:style-name="T10">epokoj Trojanaj</text:span></text:a>: Pri Trojano <text:a xlink:type="simple" xlink:href="#N2.22" text:style-name="Internet_20_link" text:visited-style-name="Visited_20_Internet_20_Link">vd 2.22</text:a>. La vorto <text:span text:style-name="T4">вѣкъ</text:span> (novruse, jarcento) estis ne tute preciza; en tradukoj el la mezgreka ĝi respondis al αἰών. </text:p>
        <text:p text:style-name="Text_20_body"><text:a xlink:type="simple" xlink:href="#7.2" office:name="N7.2" text:style-name="Internet_20_link" text:visited-style-name="Visited_20_Internet_20_Link">2. </text:a><text:a xlink:type="simple" xlink:href="#7.2" office:name="N7.2" text:style-name="Internet_20_link" text:visited-style-name="Visited_20_Internet_20_Link"><text:span text:style-name="T10">Olgo Svętoslavido († 1115)</text:span></text:a>: Nepo de Jaroslavo la Saĝa, avo de Igoro kaj Vsevolodo, prapatro de la Olgidoj (vd la Historian Skizon). </text:p>
        <text:p text:style-name="Text_20_body"><text:a xlink:type="simple" xlink:href="#7.8" office:name="N7.8" text:style-name="Internet_20_link" text:visited-style-name="Visited_20_Internet_20_Link">8. </text:a><text:a xlink:type="simple" xlink:href="#7.8" office:name="N7.8" text:style-name="Internet_20_link" text:visited-style-name="Visited_20_Internet_20_Link"><text:span text:style-name="T10">Jaroslava filo Vsevolodo</text:span></text:a>: En la originalo estas sensenca kombino de du posedaj adjektivoj Jaroslava filo Vsevoloda; ni akceptas la korekton de la dua al Vsevolodo <text:span text:style-name="T4">(Всєволодъ)</text:span>; do, temas pri onklo de Olgo (vd <text:a xlink:type="simple" xlink:href="#N7.2" text:style-name="Internet_20_link" text:visited-style-name="Visited_20_Internet_20_Link">kom. 7.2</text:a> ĉi-supre), la patro de Vladimiro Monomaĥo. </text:p>
        <text:p text:style-name="Text_20_body"><text:a xlink:type="simple" xlink:href="#7.9" office:name="N7.9" text:style-name="Internet_20_link" text:visited-style-name="Visited_20_Internet_20_Link">9. </text:a><text:a xlink:type="simple" xlink:href="#7.9" office:name="N7.9" text:style-name="Internet_20_link" text:visited-style-name="Visited_20_Internet_20_Link"><text:span text:style-name="T10">Vladimiro Vsevolodido (1053–1125)</text:span></text:a>: konata sub la alnomo Monomaĥo (laŭ lia avo, Bizancia imperiestro Konstanteno Monomaĥo), li estis princo Ĉernigova kaj ekde 1113, la ĉefprinco Kieva. </text:p>
        <text:p text:style-name="Text_20_body"><text:a xlink:type="simple" xlink:href="#7.10" office:name="N7.10" text:style-name="Internet_20_link" text:visited-style-name="Visited_20_Internet_20_Link">10. </text:a><text:a xlink:type="simple" xlink:href="#7.10" office:name="N7.10" text:style-name="Internet_20_link" text:visited-style-name="Visited_20_Internet_20_Link"><text:span text:style-name="T10">ĉiumatene la orelojn ŝtopis</text:span></text:a>: En ĉiu komentaro oni povas legi, ke tie estas kalemburo: Vladimiro ŝtopis siajn orelojn (ja ĵus estis dirite pri la sonoro de lia forraj<text:soft-page-break/>do) kaj rigligis la urbopordegojn, kies ŝloskrampoj estis nomataj oreloj; bedaŭrinde, mankas konvinka klarigo, kial li faris tion ĉiumatene. </text:p>
        <text:p text:style-name="Text_20_body"><text:a xlink:type="simple" xlink:href="#7.11" office:name="N7.11" text:style-name="Internet_20_link" text:visited-style-name="Visited_20_Internet_20_Link">11. </text:a><text:a xlink:type="simple" xlink:href="#7.11" office:name="N7.11" text:style-name="Internet_20_link" text:visited-style-name="Visited_20_Internet_20_Link"><text:span text:style-name="T10">Boriso Vęĉeslavido</text:span></text:a>: Nepo de Jaroslavo la Saĝa, aliancano de Olgo Suferslavido; pereis aŭtune de 1078 ĉe la Neĵatina Kampo (vd la Historian Skizon), aĝante 24 jarojn. — <text:span text:style-name="T10">juĝo</text:span>: eblaj interpretoj estas «la Dia juĝo» aŭ «konvikto». Ĉiel ajn, la probabla senco estas, ke lin «glor[am]o kondukis al malgloro». </text:p>
        <text:p text:style-name="P42"><text:a xlink:type="simple" xlink:href="#7.12" office:name="N7.12" text:style-name="Internet_20_link" text:visited-style-name="Visited_20_Internet_20_Link">12. </text:a><text:a xlink:type="simple" xlink:href="#7.12" office:name="N7.12" text:style-name="Internet_20_link" text:visited-style-name="Visited_20_Internet_20_Link"><text:span text:style-name="T10">Kanino</text:span></text:a>: Probable temas pri rivero, kiu fluis apud Ĉernigovo, kie pereis princo Boriso. Tiu rivernomo estas menciita en la kroniko. </text:p>
        <text:p text:style-name="P42">— <text:span text:style-name="T10">verda mantelo</text:span>: la batalkampa herbo, kiu iĝis morta vestaĵo. </text:p>
        <text:p text:style-name="Text_20_body"><text:a xlink:type="simple" xlink:href="#7.13" office:name="N7.13" text:style-name="Internet_20_link" text:visited-style-name="Visited_20_Internet_20_Link">13. </text:a><text:a xlink:type="simple" xlink:href="#7.13" office:name="N7.13" text:style-name="Internet_20_link" text:visited-style-name="Visited_20_Internet_20_Link"><text:span text:style-name="T10">Pro ofendo de Olgo</text:span></text:a>: Probabla senco povus esti, ke Boriso batalis pro la afero de aliulo (de sia kuzo). <text:a xlink:type="simple" xlink:href="#N9.3" text:style-name="Internet_20_link" text:visited-style-name="Visited_20_Internet_20_Link">Kp 9.3</text:a>. </text:p>
        <text:p text:style-name="Text_20_body"><text:a xlink:type="simple" xlink:href="#7.14" office:name="N7.14" text:style-name="Internet_20_link" text:visited-style-name="Visited_20_Internet_20_Link">14. </text:a><text:a xlink:type="simple" xlink:href="#7.14" office:name="N7.14" text:style-name="Internet_20_link" text:visited-style-name="Visited_20_Internet_20_Link"><text:span text:style-name="T10">bravan kaj junan princon</text:span></text:a>: T.e. Borison. Verdire, gramatike la originalaj vortoj egale akordas kun ajna el la du nomoj (Olgo, Boriso). </text:p>
        <text:p text:style-name="P42"><text:a xlink:type="simple" xlink:href="#7.15" office:name="N7.15" text:style-name="Internet_20_link" text:visited-style-name="Visited_20_Internet_20_Link">15. </text:a><text:a xlink:type="simple" xlink:href="#7.15" office:name="N7.15" text:style-name="Internet_20_link" text:visited-style-name="Visited_20_Internet_20_Link"><text:span text:style-name="T10">de tiu sama Kajalo</text:span></text:a>: Fakte devus esti <text:span text:style-name="T1">Kanino</text:span> (<text:a xlink:type="simple" xlink:href="#N7.12" text:style-name="Internet_20_link" text:visited-style-name="Visited_20_Internet_20_Link">kom 7.12</text:a>). Eble tie estas eraro de kopiisto, eble en la tekston enŝteliĝis noto de leganto, kiu ne komprenis, pri kiu batalo temas. </text:p>
        <text:p text:style-name="P42">— <text:span text:style-name="T10">Svętopolko</text:span>: Laŭ la kronikoj, tiu Izęslavido en la koncerna tempo estis en Novgorodo; Izęslavon akompanis alia filo, Jaropolko, kaj la kroniko speciale mencias ties afliktegon </text:p>
        <text:p text:style-name="P42">— Per <text:span text:style-name="T1">forlulis</text:span> ni akceptas la korekton <text:span text:style-name="T4">повєлѣя → полєлѣя;</text:span> alia konjekto: <text:span text:style-name="T4">«повєлѣ яти»</text:span>, t.e. <text:span text:style-name="T1">ordonis preni.</text:span> </text:p>
        <text:p text:style-name="P42"><text:a xlink:type="simple" xlink:href="#7.18" office:name="N7.18" text:style-name="Internet_20_link" text:visited-style-name="Visited_20_Internet_20_Link">18. </text:a><text:a xlink:type="simple" xlink:href="#7.18" office:name="N7.18" text:style-name="Internet_20_link" text:visited-style-name="Visited_20_Internet_20_Link"><text:span text:style-name="T10">Olgo Suferslavido</text:span></text:a>: Tiu alnomo estas konata nur el PMI, sed ĝi iĝis ĝenerale ak<text:soft-page-break/>ceptita en la rusa historiografio (oni ja vere bezonas iel distingi inter la multnombraj princoj samnomaj; eble ĝi aperis kiel gloso de iu antikva leganto). Oni povus konsideri aliajn tradukojn de tiu alnomo, ekz-e <text:span text:style-name="T1">Ĉagrenslavido.</text:span> Eblas du interpretoj: </text:p>
        <text:list xml:id="list1056439238" text:style-name="L5">
          <text:list-item>
            <text:p text:style-name="P72">temas pri la suferoj de Olgo mem — ja similan alnomon kun tiu senco en la kronikoj ricevas Rogneda, post ke la juna s-ta Vladimiro ŝin seksperfortis kaj mortigis ŝian patron: «oni nomis ŝin Suferslava» (t.e. fama pro siaj malfeliĉoj, originale нарєкоша єй имѧ Горислава) — Laŭr. Kron., pĝ 285. Menciindas, ke tiu rakonto pri la pramalnovaj eventoj estis registrita retrospektive, en 1128; Olgo estis pranepo de Rogneda (cetere, kiel ĉiuj Jaroslavidoj), kio povus klarigi la sufikson [Rob78]; </text:p>
          </text:list-item>
          <text:list-item>
            <text:p text:style-name="P65">aŭ, laŭ la opinio de la plimulto de la modernuloj, temas pri la suferoj al kiuj li submetis la Kievan Regnon per sia alianco kun la kipĉakoj.</text:p>
          </text:list-item>
        </text:list>
        <text:p text:style-name="P40">Cetere, la unuan radikon en tiu alnomo oni povus devenigi ne nur el гóре (malfeliĉo, doloro), sed ankaŭ el горé (supre) aŭ гори (brulu), kiun lastan iuj rilatigas al la kulto de sundio. </text:p>
        <text:p text:style-name="Text_20_body"><text:a xlink:type="simple" xlink:href="#7.20" office:name="N7.20" text:style-name="Internet_20_link" text:visited-style-name="Visited_20_Internet_20_Link">20. </text:a><text:a xlink:type="simple" xlink:href="#7.20" office:name="N7.20" text:style-name="Internet_20_link" text:visited-style-name="Visited_20_Internet_20_Link"><text:span text:style-name="T10">la vivo</text:span></text:a>: La ĉefsignifo de <text:span text:style-name="T4">жизнь</text:span> estas <text:span text:style-name="T1">vivo,</text:span> sed ĝiaj kromsignifoj estas <text:span text:style-name="T1">havo</text:span> (14.30) kaj <text:span text:style-name="T1">prisemita kampo</text:span> [Rib71, pĝ 54]. </text:p>
        <text:p text:style-name="P42">— <text:span text:style-name="T10">la Daĵboga nepo</text:span>: probable, mitologia alegorio de la Rusa lando. Daĵbog <text:span text:style-name="T4">(Даждьбог, Дажьбог)</text:span> estis orientslava sundio, kies nomo analizeblas kiel donu + dio aŭ (malpli evidente) en daĵ oni vidas paralelaĵon al la gota dags (kaj esperanta tago), litova daga (varmego), prusa dagis (somero). <text:a xlink:type="simple" xlink:href="#N9.3" text:style-name="Internet_20_link" text:visited-style-name="Visited_20_Internet_20_Link">Kp 9.3</text:a>. — Tiu peco havas paralelaĵon en la posta malnovrusa literaturo. </text:p>
        <text:p text:style-name="P42"><text:soft-page-break/>Ekz-e en la jaro 1307ª, kiam Dante ĵus komencis la Dian Komedion, en la malproksima Pskovo klerulo Diomedo <text:span text:style-name="T4">(Домидъ)</text:span> finis kopii grandan libron (Apostollibron, t.e. la Agoj kaj la Epistoloj de la Apostoloj plus Apokalipso). Sur la lasta paĝo li, paradante per siaj scioj astronomiaj, diversmaniere estis datanta la laborfinon. Li ankoraŭ ne finskribis la kolofonon kiam venis informo pri batalo inter du rusaj princoj apud Moskvo (25 aŭg. 1307, Miĥaelo de Tvero kontraŭ Georgo de Moskvo). Sciigite pri tiu batalo de rusoj kontraŭ rusoj en la lando, jam sesdek jarojn suferanta sub la mongola jugo, Diomedo enskribis (ni konservas la liniaranĝon de la originalo por doni la ideon pri la aspekto de malnovrusa teksto; la originalo havas du kolumnojn): </text:p>
        <text:p text:style-name="Poem">Сєго жє лѣта бысть <text:line-break/>бой на Руськой зємли • Ми <text:line-break/>хаилъ съ Юрьємъ ѡ кнѧ <text:line-break/>жєньє Новгородьскоє • При <text:line-break/>сихъ кнѧzєхъ сѣ-шєтсѧ <text:line-break/>и ростѧшє усобицами <text:line-break/>гыняшє жиzнь наши <text:line-break/>въ кнѧzѣхъ которы и вѣ <text:line-break/>ци скоротишасѧ чєловѣкомъ•</text:p>
        <text:p text:style-name="Quotations">Samjare estis batalo en la Rusa lando: Miĥaelo kontraŭ Georgo pri la Novgoroda princujo. Sub tiuj princoj prisemite kaj kreskante per militoj pereis vivo(j?) niaj en princaj kvereloj kaj la vivdaŭro mallongiĝis de la homoj. </text:p>
        <text:p text:style-name="P42">Atentindas, ke la gramatikaj formoj en la skribaĵo de Diomedo estas pli arĥaikaj ol tiuj de PMI (en la kopio kiun ni konas); aliflanke malaperis la pagana Daĵbogo kaj la frazo havas iom alian strukturon. </text:p>
        <text:p text:style-name="Text_20_body">Tradicie oni vidas en tiu skribaĵo ateston pri la aŭtento de PMI kaj pri la intereso kiun ĝi vekis en la mezepokaj legantoj. Tre probablas, ke en Pskovo estis manuskripto de PMI, ĉar la Jaroslavla kopio per kiu ni konas la verkon laŭ la opinio de la lingvistoj estas farita en Pskovo. Cetere, ne maleblas ke en <text:soft-page-break/>ambaŭ okazoj temas pri citaĵo el komuna tria fonto. </text:p>
        <text:p text:style-name="P42"><text:a xlink:type="simple" xlink:href="#7.23" office:name="N7.23" text:style-name="Internet_20_link" text:visited-style-name="Visited_20_Internet_20_Link">23. </text:a><text:a xlink:type="simple" xlink:href="#7.23" office:name="N7.23" text:style-name="Internet_20_link" text:visited-style-name="Visited_20_Internet_20_Link"><text:span text:style-name="T10">pelkrio</text:span></text:a>: En la originala <text:span text:style-name="T4">кикахуть</text:span> probable perdiĝis superlinia л — tiam tiu stranga vorto estus la bone konata <text:span text:style-name="T4">кликахуть.</text:span> Tiun konjekton subtenas la responda loko en <text:span text:style-name="T1">Transdoneado</text:span> [TS]: </text:p>
        <text:p text:style-name="P37">В тоя жє врємя по Рєзанской зємли ни ратой ни постух нє покличєтъ нъ толко часто вороны грают, трупу чєловєчєскаго чают.</text:p>
        <text:p text:style-name="Text_20_body"><text:a xlink:type="simple" xlink:href="#7.29" office:name="N7.29" text:style-name="Internet_20_link" text:visited-style-name="Visited_20_Internet_20_Link">29. </text:a><text:a xlink:type="simple" xlink:href="#7.29" office:name="N7.29" text:style-name="Internet_20_link" text:visited-style-name="Visited_20_Internet_20_Link"><text:span text:style-name="T10">tiela</text:span></text:a>: Kurioze, la formo <text:span text:style-name="T8">сицей</text:span> morfo<text:span text:style-name="T38">­</text:span>logie ĝuste respondas al <text:span text:style-name="T2">tiela</text:span>, kaj estis same (aŭ eĉ pli) malofte uzata. </text:p>
        <text:h text:style-name="Heading_20_3" text:outline-level="3"><text:bookmark-start text:name="__RefHeading___Toc15056_3537603899"/>8. La sanga vino<text:bookmark-end text:name="__RefHeading___Toc15056_3537603899"/></text:h>
        <text:p text:style-name="Text_20_body"><text:a xlink:type="simple" xlink:href="#8.3" office:name="N8.3" text:style-name="Internet_20_link" text:visited-style-name="Visited_20_Internet_20_Link">3. </text:a><text:a xlink:type="simple" xlink:href="#8.3" office:name="N8.3" text:style-name="Internet_20_link" text:visited-style-name="Visited_20_Internet_20_Link"><text:span text:style-name="T10">sagoj harditaj</text:span></text:a>: Ĉu eble «la sagoj kungluitaj»? </text:p>
        <text:p text:style-name="Text_20_body"><text:a xlink:type="simple" xlink:href="#8.13" office:name="N8.13" text:style-name="Internet_20_link" text:visited-style-name="Visited_20_Internet_20_Link">13. </text:a><text:a xlink:type="simple" xlink:href="#8.13" office:name="N8.13" text:style-name="Internet_20_link" text:visited-style-name="Visited_20_Internet_20_Link"><text:span text:style-name="T10">en la foro</text:span></text:a>: Tradicie oni korektas <text:span text:style-name="T4">давечя</text:span> al <text:span text:style-name="T4">далече</text:span> (ankaŭ ni akceptis tiun korekton); tamen laŭ kelkaj ukrajnaj dialektoj <text:span text:style-name="T4">давечя</text:span> povus esti en la mateno. </text:p>
        <text:p text:style-name="Text_20_body"><text:a xlink:type="simple" xlink:href="#8.23" office:name="N8.23" text:style-name="Internet_20_link" text:visited-style-name="Visited_20_Internet_20_Link">23. </text:a><text:a xlink:type="simple" xlink:href="#8.23" office:name="N8.23" text:style-name="Internet_20_link" text:visited-style-name="Visited_20_Internet_20_Link"><text:span text:style-name="T10">boparencoj</text:span></text:a>: La metaforan sencon (batalo = edziĝfesto) ĉi tie plifortigas la senco laŭlitera: la kipĉakaj ĥanoj efektive estis boparencoj de la rusaj princoj. </text:p>
        <text:h text:style-name="Heading_20_3" text:outline-level="3"><text:bookmark-start text:name="__RefHeading___Toc15058_3537603899"/>9. Lamento pri la Rusa lando<text:bookmark-end text:name="__RefHeading___Toc15058_3537603899"/></text:h>
        <text:p text:style-name="Text_20_body"><text:a xlink:type="simple" xlink:href="#9.3" office:name="N9.3" text:style-name="Internet_20_link" text:visited-style-name="Visited_20_Internet_20_Link">3. </text:a><text:a xlink:type="simple" xlink:href="#9.3" office:name="N9.3" text:style-name="Internet_20_link" text:visited-style-name="Visited_20_Internet_20_Link"><text:span text:style-name="T10">ofendo</text:span></text:a>: Feŭda maljustaĵo (la vorto pli konvenus al la militiro de Olgo ol al tiu de Igoro; <text:a xlink:type="simple" xlink:href="#N7.13" text:style-name="Internet_20_link" text:visited-style-name="Visited_20_Internet_20_Link">kp. 7.13</text:a>). </text:p>
        <text:p text:style-name="Text_20_body"><text:a xlink:type="simple" xlink:href="#9.5" office:name="N9.5" text:style-name="Internet_20_link" text:visited-style-name="Visited_20_Internet_20_Link">5. </text:a><text:a xlink:type="simple" xlink:href="#9.5" office:name="N9.5" text:style-name="Internet_20_link" text:visited-style-name="Visited_20_Internet_20_Link"><text:span text:style-name="T10">flugilaro</text:span></text:a>: La naiva (kaj tradicia) traduko <text:span text:style-name="T1">eksvingis la cignajn flugilojn,</text:span> kvankam formale pli proksima al la originalo, certe estus konfuziva: oni tuj imagas duflugilan junulinon, kian oni povas vidi sur diversaj ilustraĵoj. Nu, la originala <text:span text:style-name="T4">крылы</text:span> estas multenombra, la dunombro estus крылома. Eble do temas pri tjurka tribo, kies totemo estis cigno (la kipĉakoj povus esti tia tribo, kiel indikas ilia etnonomo mem). </text:p>
        <text:p text:style-name="Text_20_body"><text:a xlink:type="simple" xlink:href="#9.7" office:name="N9.7" text:style-name="Internet_20_link" text:visited-style-name="Visited_20_Internet_20_Link">7. </text:a><text:a xlink:type="simple" xlink:href="#9.7" office:name="N9.7" text:style-name="Internet_20_link" text:visited-style-name="Visited_20_Internet_20_Link"><text:span text:style-name="T10">forpelis la grasajn tempojn</text:span></text:a>: La traduko <text:soft-page-break/>laŭas la konjekton de la plimulto de la fakuloj, kiuj korektas <text:span text:style-name="T4">убуди</text:span> (vekis, incitis) al <text:span text:style-name="T4">упуди</text:span> (forpelis); la ĝenerala senco: «forpelis la tempojn de bonstato». Tamen <text:span text:style-name="T4">жиръ</text:span> (graso) povas havi ankaŭ la kromsignifojn <text:span text:style-name="T1">malpuraĵo, pezaĵo,</text:span> tial ne maleblas pli konservema ideo, ke la ofendo kirlis malbonaĵojn. <text:a xlink:type="simple" xlink:href="#N9.30" text:style-name="Internet_20_link" text:visited-style-name="Visited_20_Internet_20_Link">Kp 9.30</text:a>. </text:p>
        <text:p text:style-name="Text_20_body"><text:a xlink:type="simple" xlink:href="#9.8" office:name="N9.8" text:style-name="Internet_20_link" text:visited-style-name="Visited_20_Internet_20_Link">8. </text:a><text:a xlink:type="simple" xlink:href="#9.8" office:name="N9.8" text:style-name="Internet_20_link" text:visited-style-name="Visited_20_Internet_20_Link"><text:span text:style-name="T10">La princaj militoj kontraŭ la paganoj pereis</text:span></text:a>: tia interpreto estas formale allasebla, kvankam la sintakso de tiu frazo estas tiom bizara, ke oni rajtas suspekti difekton en la teksto. </text:p>
        <text:p text:style-name="Text_20_body"><text:a xlink:type="simple" xlink:href="#9.9" office:name="N9.9" text:style-name="Internet_20_link" text:visited-style-name="Visited_20_Internet_20_Link">9. </text:a><text:a xlink:type="simple" xlink:href="#9.9" office:name="N9.9" text:style-name="Internet_20_link" text:visited-style-name="Visited_20_Internet_20_Link"><text:span text:style-name="T10">diris unu frato al la alia</text:span></text:a>: <text:span text:style-name="T4">рекоста</text:span> (diris) estas dunombra verboformo, t.e. temas pri 2 fratoj; <text:a xlink:type="simple" xlink:href="#9.11" text:style-name="Internet_20_link" text:visited-style-name="Visited_20_Internet_20_Link">kp 9.11</text:a>, kie la nombro de <text:span text:style-name="T1">komencis princoj</text:span> kreskas ĝis la multenombro. </text:p>
        <text:p text:style-name="Text_20_body"><text:a xlink:type="simple" xlink:href="#9.10" office:name="N9.10" text:style-name="Internet_20_link" text:visited-style-name="Visited_20_Internet_20_Link">10. </text:a><text:a xlink:type="simple" xlink:href="#9.10" office:name="N9.10" text:style-name="Internet_20_link" text:visited-style-name="Visited_20_Internet_20_Link"><text:span text:style-name="T10">«Ĉi tio estas mia, kaj tio estas mia»</text:span></text:a>: kp la juran formulon, fiksantan la rajtojn de princoj je iuj teroj: Ĉi tio estas mia, kaj tio estas via. </text:p>
        <text:p text:style-name="Text_20_body"><text:a xlink:type="simple" xlink:href="#9.16" office:name="N9.16" text:style-name="Internet_20_link" text:visited-style-name="Visited_20_Internet_20_Link">16. </text:a><text:a xlink:type="simple" xlink:href="#9.16" office:name="N9.16" text:style-name="Internet_20_link" text:visited-style-name="Visited_20_Internet_20_Link"><text:span text:style-name="T10">al la maro!</text:span></text:a> — En ĉi tiu vica reapero de la maro oni povas vidi malkonvenan hiperbolon, aŭ (plej probable) simptomon de kompilado, aŭ spuron de la Mezepoka asociaĵo de transmara kaj transmonda vojaĝoj. En tiu lasta okazo la senco estus: «al la rando de la pereo». </text:p>
        <text:p text:style-name="Text_20_body"><text:a xlink:type="simple" xlink:href="#9.17" office:name="N9.17" text:style-name="Internet_20_link" text:visited-style-name="Visited_20_Internet_20_Link">17. </text:a><text:a xlink:type="simple" xlink:href="#9.17" office:name="N9.17" text:style-name="Internet_20_link" text:visited-style-name="Visited_20_Internet_20_Link"><text:span text:style-name="T10">ne revivigi!</text:span></text:a> Rekantaĵo reaperonta (<text:a xlink:type="simple" xlink:href="#13.60" text:style-name="Internet_20_link" text:visited-style-name="Visited_20_Internet_20_Link">v. 13.60</text:a>). </text:p>
        <text:p text:style-name="Text_20_body"><text:a xlink:type="simple" xlink:href="#9.18" office:name="N9.18" text:style-name="Internet_20_link" text:visited-style-name="Visited_20_Internet_20_Link">18. </text:a><text:a xlink:type="simple" xlink:href="#9.18" office:name="N9.18" text:style-name="Internet_20_link" text:visited-style-name="Visited_20_Internet_20_Link"><text:span text:style-name="T10">Karna kaj Ĵela</text:span></text:a>: oni konjektas, ke temas pri funebraj diinoj, slavaj valkirioj rilataj al sepulta rito. Ĵela estas abunde atestita en la senco de funebro; en manuskripto de 17 jc pri paganaj ritoj oni trovis mencion pri «Ĵela kaj Karna» (tiuj samaj nomoj en la inversa ordo). </text:p>
        <text:p text:style-name="Text_20_body"><text:a xlink:type="simple" xlink:href="#9.20" office:name="N9.20" text:style-name="Internet_20_link" text:visited-style-name="Visited_20_Internet_20_Link">20. </text:a><text:a xlink:type="simple" xlink:href="#9.20" office:name="N9.20" text:style-name="Internet_20_link" text:visited-style-name="Visited_20_Internet_20_Link"><text:span text:style-name="T10">flama korno</text:span></text:a>: Iuj vidas en tiu linio alud<text:soft-page-break/>on pri la greka fajro, kies uzon fare de kipĉakoj la kronikoj registras sub 1184 (do, la aflikto disvastiĝis tra la lando kiel la greka fajro); aliaj vidas tie aludon pri antaŭkristana sepulta rito (kremacio). </text:p>
        <text:p text:style-name="Text_20_body"><text:a xlink:type="simple" xlink:href="#9.23" office:name="N9.23" text:style-name="Internet_20_link" text:visited-style-name="Visited_20_Internet_20_Link">23–25. </text:a><text:a xlink:type="simple" xlink:href="#9.23" office:name="N9.23" text:style-name="Internet_20_link" text:visited-style-name="Visited_20_Internet_20_Link"><text:span text:style-name="T10">per la penso elpensos…</text:span></text:a>: Tiaj taŭtologiaĵoj oftas en la rusa folkloro; temas pri havigo, (re)kreo al si de la deziregata objekto per intensa pensado, rigardado, atendo ktp. </text:p>
        <text:p text:style-name="Text_20_body"><text:a xlink:type="simple" xlink:href="#9.30" office:name="N9.30" text:style-name="Internet_20_link" text:visited-style-name="Visited_20_Internet_20_Link">30. </text:a><text:a xlink:type="simple" xlink:href="#9.30" office:name="N9.30" text:style-name="Internet_20_link" text:visited-style-name="Visited_20_Internet_20_Link"><text:span text:style-name="T10">malgajo grasa</text:span></text:a>: peza (t.e. grava, prema) malgajo; kp 9.7. </text:p>
        <text:h text:style-name="Heading_20_3" text:outline-level="3"><text:bookmark-start text:name="__RefHeading___Toc15060_3537603899"/>10. La kanto pri Svętoslavo de Kievo<text:bookmark-end text:name="__RefHeading___Toc15060_3537603899"/></text:h>
        <text:p text:style-name="Text_20_body"><text:a xlink:type="simple" xlink:href="#10.1R" office:name="N10.1" text:style-name="Internet_20_link" text:visited-style-name="Visited_20_Internet_20_Link">1.</text:a> D<text:span text:style-name="T27">unombre d</text:span>evus esti: <text:span text:style-name="T2">Тая</text:span> бо два. </text:p>
        <text:p text:style-name="Text_20_body"><text:a xlink:type="simple" xlink:href="#10.4" office:name="N10.4" text:style-name="Internet_20_link" text:visited-style-name="Visited_20_Internet_20_Link">4. </text:a><text:a xlink:type="simple" xlink:href="#10.4" office:name="N10.4" text:style-name="Internet_20_link" text:visited-style-name="Visited_20_Internet_20_Link"><text:span text:style-name="T10">ilia patro Svętoslavo</text:span></text:a>: Svętoslavo (1125–94) estis kuzo de Igoro kaj Vsevolodo, tamen estkiel ĉefprinco (ekde 1180) li estis la patro (senioro, klanestro) de ĉiuj Rurikidoj. Se oni konsideras la paralelan historion de la avoj de la protagonistoj, Svętoslavo Jaroslavido efektive estis striktasenca patro de Olgo, Romano, Glebo. Kp 12.5. </text:p>
        <text:p text:style-name="Text_20_body"><text:a xlink:type="simple" xlink:href="#10.13" office:name="N10.13" text:style-name="Internet_20_link" text:visited-style-name="Visited_20_Internet_20_Link">13. </text:a><text:a xlink:type="simple" xlink:href="#10.13" office:name="N10.13" text:style-name="Internet_20_link" text:visited-style-name="Visited_20_Internet_20_Link"><text:span text:style-name="T10">Kobako de la margolfo</text:span></text:a>: Laŭ la kronikoj, Kobako estis kaptita «ĉe la urbeto nomata Erel, kiun la rusoj nomas Ugol (t.e. Angulo)»; eĉ se oni akceptos, ke <text:span text:style-name="T4">лука</text:span> (t.e. arko, golfo) similas al angulo, la uzo de maro plu restas stranga. — Probabla kipĉaka praformo estas Köbäk, «hundo» (unu el oftaj tjurkaj totemoj) [Menges]. </text:p>
        <text:p text:style-name="Text_20_body"><text:a xlink:type="simple" xlink:href="#10.17" office:name="N10.17" text:style-name="Internet_20_link" text:visited-style-name="Visited_20_Internet_20_Link">17. </text:a><text:a xlink:type="simple" xlink:href="#10.17" office:name="N10.17" text:style-name="Internet_20_link" text:visited-style-name="Visited_20_Internet_20_Link"><text:span text:style-name="T10">festena salonego, juniorejo </text:span></text:a><text:a xlink:type="simple" xlink:href="#10.17" office:name="N10.17" text:style-name="Internet_20_link" text:visited-style-name="Visited_20_Internet_20_Link"><text:span text:style-name="T5">(гридница)</text:span></text:a>: Salonego en princa palaco, kie festenis «la junioroj» <text:span text:style-name="T4">(гридь)</text:span>; krom la funkcio festena ĝi laŭbezone (se estis tro multe da malliberuloj) servis kiel malliberejo. Supozeble, Kobako estis venigita tien, eble dum festeno, aŭ eble li restadis tie dum sia kapt<text:soft-page-break/>iteco. </text:p>
        <text:p text:style-name="Text_20_body"><text:a xlink:type="simple" xlink:href="#10.22" office:name="N10.22" text:style-name="Internet_20_link" text:visited-style-name="Visited_20_Internet_20_Link">22. </text:a><text:a xlink:type="simple" xlink:href="#10.22" office:name="N10.22" text:style-name="Internet_20_link" text:visited-style-name="Visited_20_Internet_20_Link"><text:span text:style-name="T10">kiu mergis la grason en la fundo de Kajalo</text:span></text:a>: Frazo malklarega, dubinda kaj gramatike, kaj enhave. La tradicia interpreto estas: «kiu dronigis la riĉon (resp. bonstaton ktp) sur la fundo de Kajalo». Tio signifas, ke la originalaj prepozicioj kaj la kazo estas neĝustaj. Malpli ĝena (kvankam nesenriproĉa) estus la analizo de <text:span text:style-name="T4">«во днѣ Каялы»</text:span> kiel «en la tago de Kajalo» (lokkaze tago kaj fundo koincidas; sed por la tagoindiko oni devus uzi akuzativon); plue, Nikitin konjektas, ke <text:span text:style-name="T4">жиръ</text:span> (graso) erare antataŭis ĉi tie la vorton <text:span text:style-name="T4">миръ</text:span> (paco). </text:p>
        <text:p text:style-name="Text_20_body"><text:a xlink:type="simple" xlink:href="#10.24" office:name="N10.24" text:style-name="Internet_20_link" text:visited-style-name="Visited_20_Internet_20_Link">24. </text:a><text:a xlink:type="simple" xlink:href="#10.24" office:name="N10.24" text:style-name="Internet_20_link" text:visited-style-name="Visited_20_Internet_20_Link"><text:span text:style-name="T10">Rusa oro estis verŝata</text:span></text:a>: Gramatike eblas du interpretoj: ili verŝ(ad)is, aŭ oni verŝ(ad)is (plurala imperfekto triapersona). Vd III.1.20. </text:p>
        <text:p text:style-name="Text_20_body"><text:a xlink:type="simple" xlink:href="#10.27" office:name="N10.27" text:style-name="Internet_20_link" text:visited-style-name="Visited_20_Internet_20_Link">27. </text:a><text:a xlink:type="simple" xlink:href="#10.27" office:name="N10.27" text:style-name="Internet_20_link" text:visited-style-name="Visited_20_Internet_20_Link"><text:span text:style-name="T10">urbmuraj rundvojoj</text:span></text:a>: Galerioj sur la interna rando de la urba murego, S <text:span text:style-name="T4">забрало,</text:span> MR <text:span text:style-name="T4">забороло</text:span> (kp 16.19). </text:p>
        <text:h text:style-name="Heading_20_3" text:outline-level="3"><text:bookmark-start text:name="__RefHeading___Toc15062_3537603899"/>11. La sonĝo de Svętoslavo<text:bookmark-end text:name="__RefHeading___Toc15062_3537603899"/></text:h>
        <text:p text:style-name="Text_20_body"><text:a xlink:type="simple" xlink:href="#11.2" office:name="N11.2" text:style-name="Internet_20_link" text:visited-style-name="Visited_20_Internet_20_Link">2. </text:a><text:a xlink:type="simple" xlink:href="#11.2" office:name="N11.2" text:style-name="Internet_20_link" text:visited-style-name="Visited_20_Internet_20_Link"><text:span text:style-name="T10">en Kievo</text:span></text:a>: Ĉar laŭ la kronikoj en la koncerna tempo Svętoslavo ne estis en Kievo, la unuaj editoroj encitiligis la vortojn de tiu linio kiel parton de lia rakonto pri sia sonĝo. — <text:span text:style-name="T10">sur la montetoj</text:span>: Parolkliŝo indikanta la supran parton de Kievo, kie situis la princa palaco, la Dekona kirko, la S-ta Sofio. </text:p>
        <text:p text:style-name="Text_20_body"><text:a xlink:type="simple" xlink:href="#11.5" office:name="N11.5" text:style-name="Internet_20_link" text:visited-style-name="Visited_20_Internet_20_Link">5. </text:a><text:a xlink:type="simple" xlink:href="#11.5" office:name="N11.5" text:style-name="Internet_20_link" text:visited-style-name="Visited_20_Internet_20_Link"><text:span text:style-name="T10">lito taksusligna</text:span></text:a>: En la folkloro oni trovas kliŝon кровать тёсовая (tabula lito [Poemo]; <text:span text:style-name="T4">тёс:</text:span> hakaĵo, ĉarpentaĵo); malfacilas diri, ĉu ĉi lasta estas popola misaĵo, ĉu la unua formo estas eraro de kopiisto. Rimarkindas, ke la grekdevena <text:span text:style-name="T4">кровать</text:span> (lito) en la koncerna epoko estis pruntaĵo freŝa, kiu devis impresi ne malpli solene ol la slavonaj <text:span text:style-name="T4">ложє, одръ</text:span> en la nuna lingvo. Cetere, nur <text:soft-page-break/>nun en la modernaj lingvoj slavaj тис = taksuso; por la slavona kaj la malnovrusa estas registritaj nur la signifoj cedro, pino; tamen tio sonas tro banale, precipe apud la solena <text:span text:style-name="T4">кровать.</text:span> Eble ian rolon tie havis aliteracio (<text:span text:style-name="T4">крова</text:span><text:span text:style-name="T5">ти ти</text:span><text:span text:style-name="T4">совой</text:span>). </text:p>
        <text:p text:style-name="Text_20_body"><text:a xlink:type="simple" xlink:href="#11.6" office:name="N11.6" text:style-name="Internet_20_link" text:visited-style-name="Visited_20_Internet_20_Link">6. </text:a><text:a xlink:type="simple" xlink:href="#11.6" office:name="N11.6" text:style-name="Internet_20_link" text:visited-style-name="Visited_20_Internet_20_Link"><text:span text:style-name="T10">blua vino</text:span></text:a>: En la rusa folkloro, vodko (kontraste al la verda, t.e. vinbera vino). Eble temas pri rita funebra drinkado, eble pri balzamada procedo. </text:p>
        <text:p text:style-name="Text_20_body"><text:a xlink:type="simple" xlink:href="#11.8" office:name="N11.8" text:style-name="Internet_20_link" text:visited-style-name="Visited_20_Internet_20_Link">8. </text:a><text:a xlink:type="simple" xlink:href="#11.8" office:name="N11.8" text:style-name="Internet_20_link" text:visited-style-name="Visited_20_Internet_20_Link"><text:span text:style-name="T10">helpantoj</text:span></text:a>: Interpreto de <text:span text:style-name="T4">толковины</text:span> laŭ [Menges, pĝ 146]. Cetere, aliteracio <text:span text:style-name="T4">вино – толковинъ.</text:span> </text:p>
        <text:p text:style-name="P44"><text:a xlink:type="simple" xlink:href="#11.11" office:name="N11.11" text:style-name="Internet_20_link" text:visited-style-name="Visited_20_Internet_20_Link">11. </text:a><text:a xlink:type="simple" xlink:href="#11.11" office:name="N11.11" text:style-name="Internet_20_link" text:visited-style-name="Visited_20_Internet_20_Link"><text:span text:style-name="T10">firsto</text:span></text:a>: La nekonata vorto <text:span text:style-name="T4">кнѣсъ</text:span> estas same proksima de <text:span text:style-name="T4">кнѧzь</text:span> (princo), kiel en la germana First similas al Fürst; do, per analogio oni kutimas interpreti la linion kiel estas en nia traduko, aldonante ne tre konvinkan klarigon, ke por faciligi la suferojn de mortanto oni kutimis leveti la tegmenton; ĉio ĉi ne estas sufiĉe fidinda, tiom malpli, ke la firston oni kutimas havi ne en, sed sur la palaco. Nikitin proponas legi <text:span text:style-name="T4">князь</text:span> (princo), kaj korekti <text:span text:style-name="T4">дьскы</text:span> (plankoj) al <text:span text:style-name="T4">дѣтьскы</text:span> (la junioroj, la junkroj), kio rezultigus: </text:p>
        <text:p text:style-name="Poem">Miaj junkroj estas jam sen princo <text:line-break/>en palaco mia ortegmenta </text:p>
        <text:p text:style-name="Text_20_body">(male ol la bojaroj, la junioroj servis ne landon sed princon). Tre probablas ke tiel estis en la praverko Bojana; sed en PMI senfirsta tegmento povus simboli la regnon en malordo. </text:p>
        <text:p text:style-name="Text_20_body"><text:a xlink:type="simple" xlink:href="#11.14" office:name="N11.14" text:style-name="Internet_20_link" text:visited-style-name="Visited_20_Internet_20_Link">14. </text:a><text:a xlink:type="simple" xlink:href="#11.14" office:name="N11.14" text:style-name="Internet_20_link" text:visited-style-name="Visited_20_Internet_20_Link"><text:span text:style-name="T10">boatkorvoj</text:span></text:a>: Estas diversaj interpretoj de tiu loko. Ni akceptas la tradician korekton de <text:span text:style-name="T4">босувы</text:span> al бусовы, kaj traktas tiun esprimon kiel skaldan kliŝon por vikingo (буса estas speco de boato, preskaŭ ŝipo; korvo ĉe la skaldoj estas tradicia simbolo de militisto). Verdire, la sufikso -ов en la <text:soft-page-break/>koncerna signifo estas iom anakronisma (tro moderna). Kp 11.44 (kaj 17.23). </text:p>
        <text:p text:style-name="Text_20_body"><text:a xlink:type="simple" xlink:href="#11.15" office:name="N11.15" text:style-name="Internet_20_link" text:visited-style-name="Visited_20_Internet_20_Link">15. </text:a><text:a xlink:type="simple" xlink:href="#11.15" office:name="N11.15" text:style-name="Internet_20_link" text:visited-style-name="Visited_20_Internet_20_Link"><text:span text:style-name="T10">maldensejo</text:span></text:a>: La originala <text:span text:style-name="T4">болонь</text:span> signifas liberan spacon, ekz-e herbejon ĉe riverbordo aŭ ĉirkaŭon de urbomurego, kiun oni lasis glata por faciligi observon kaj celpafadon dum defendo de la urbo. — <text:span text:style-name="T10">serpentoj densejaj</text:span>: en la 1ª eldono estas nekomprenebla <text:span text:style-name="T4">дебрь Кисаню;</text:span> en la carina kopio estas <text:span text:style-name="T4">дебрьски сани,</text:span> kioj almenaŭ estas konataj vortoj (densejaj serpentoj). La traduko «ĉe Plesensko en la fosaĵo estis densa arbaro; la Ki‹ev›anoj jam alpaŝis al la blaŭa maro» [Poemo] baziĝas sur la korekto <text:span text:style-name="T4">на болони бѣшя дебрь, кыяне же съшли…</text:span> — Neniu el la legoj proponitaj por tiu linio estas tute klara. </text:p>
        <text:p text:style-name="Text_20_body"><text:a xlink:type="simple" xlink:href="#11.16" office:name="N11.16" text:style-name="Internet_20_link" text:visited-style-name="Visited_20_Internet_20_Link">16. </text:a><text:a xlink:type="simple" xlink:href="#11.16" office:name="N11.16" text:style-name="Internet_20_link" text:visited-style-name="Visited_20_Internet_20_Link"><text:span text:style-name="T10">impetis</text:span></text:a>: Ni akceptas la tradician korekton de la sensenca <text:span text:style-name="T4">«не сошлю»</text:span> (<text:span text:style-name="T4">несошлю</text:span>, t.e. «mi ne ekzilos») al <text:span text:style-name="T4">несошася</text:span>. — <text:span text:style-name="T10">blua maro</text:span>: ne maleblas, ke <text:span text:style-name="T1">Blua</text:span> estas nomepiteto (laŭ la irana nomo de la Nigra Maro). </text:p>
        <text:p text:style-name="Text_20_body"><text:a xlink:type="simple" xlink:href="#11.21" office:name="N11.21" text:style-name="Internet_20_link" text:visited-style-name="Visited_20_Internet_20_Link">21. </text:a><text:a xlink:type="simple" xlink:href="#11.21" office:name="N11.21" text:style-name="Internet_20_link" text:visited-style-name="Visited_20_Internet_20_Link"><text:span text:style-name="T10">konkeri la urbon Tamatarkano</text:span></text:a>: ĉi tiu mencio de Tamatarkano estas la lasta en la tuta malnovrusa literaturo; la kronikoj jam delonge estis pri ĝi forgesintaj. Oni neniel povus imagi, ke Igoro kaj liaj kamaradoj, eĉ malgraŭ ilia tuta politika kaj militista malprudento, planis tian nerealigeblan entreprenon: kun siaj 6–8 mil homoj trairi la tutan Kipĉakion kaj rekonkeri Tamatorkanon disde la Bizancia imperiestro Androniko I Komneno. </text:p>
        <text:p text:style-name="Text_20_body"><text:a xlink:type="simple" xlink:href="#11.23" office:name="N11.23" text:style-name="Internet_20_link" text:visited-style-name="Visited_20_Internet_20_Link">23. </text:a><text:a xlink:type="simple" xlink:href="#11.23" office:name="N11.23" text:style-name="Internet_20_link" text:visited-style-name="Visited_20_Internet_20_Link"><text:span text:style-name="T10">senflugigis</text:span></text:a>: Originale <text:span text:style-name="T4">припѣшали</text:span> (faris la flugilojn piediraj, t.e. pritondis). </text:p>
        <text:p text:style-name="Text_20_body"><text:a xlink:type="simple" xlink:href="#11.25" office:name="N11.25" text:style-name="Internet_20_link" text:visited-style-name="Visited_20_Internet_20_Link">25. </text:a><text:a xlink:type="simple" xlink:href="#11.25" office:name="N11.25" text:style-name="Internet_20_link" text:visited-style-name="Visited_20_Internet_20_Link"><text:span text:style-name="T10">la falkojn</text:span></text:a>: La sensencan <text:span text:style-name="T4">самаю</text:span> oni legas <text:span text:style-name="T4">самою</text:span> (ilin mem, sufiĉe regula genitivo dunombra uzata anstataŭ akuzativo kiam temas pri vivuloj); en la carina kopio estas <text:soft-page-break/><text:span text:style-name="T4">самого</text:span> (lin mem), kio konformus al la malliberigo de Olgo fare de kozaroj en la Bojana praverko. </text:p>
        <text:p text:style-name="Text_20_body"><text:a xlink:type="simple" xlink:href="#11.27" office:name="N11.27" text:style-name="Internet_20_link" text:visited-style-name="Visited_20_Internet_20_Link">27. </text:a><text:a xlink:type="simple" xlink:href="#11.27" office:name="N11.27" text:style-name="Internet_20_link" text:visited-style-name="Visited_20_Internet_20_Link"><text:span text:style-name="T10">en la tria tago</text:span></text:a>: Eble, influo de la Bojana verko (la batalo sur Neĵatina kampo okazis, laŭ la kroniko, en la tria tago de oktobro). </text:p>
        <text:p text:style-name="Text_20_body"><text:a xlink:type="simple" xlink:href="#11.35" office:name="N11.35" text:style-name="Internet_20_link" text:visited-style-name="Visited_20_Internet_20_Link">35. </text:a><text:a xlink:type="simple" xlink:href="#11.35" office:name="N11.35" text:style-name="Internet_20_link" text:visited-style-name="Visited_20_Internet_20_Link"><text:span text:style-name="T10">geparda aro</text:span></text:a>: Komparoj de kipĉakoj kun la gepardo estas konataj ankaŭ el aliaj verkoj malnovrusaj, ekz-e en <text:span text:style-name="T4">Измарагд.</text:span> </text:p>
        <text:p text:style-name="P42"><text:a xlink:type="simple" xlink:href="#11.28" office:name="N11.28" text:style-name="Internet_20_link" text:visited-style-name="Visited_20_Internet_20_Link">28–30.</text:a> La verbo <text:span text:style-name="T4">погасоста</text:span> (= estingiĝis) estas en dunombro, kaj la teksto estas misgramatika. Probable en iu el la prakopioj ĉi tiu teksto, kies longo proksimume egalas la longon de manuskripta linio, estis preterlasita kaj poste enŝovita je du manuskriptaj linioj pli malsupre; do, unu el la eblaj ĝustigoj estas movi la liniojn 36–37 inter la liniojn 29/30, ŝanĝante <text:span text:style-name="T4">подасть</text:span> al <text:span text:style-name="T4">подаста:</text:span> </text:p>
        <text:p text:style-name="Poem">ambaŭ purpuraj kolonoj estingiĝis <text:line-break/>kaj en la maron sinkis <text:line-break/>kaj grandan furiozon estigis en la ĥinoj. <text:line-break/>Jam la mallaŭdo leviĝis sur la gloron, <text:line-break/>jam la perforto frapis la liberon, <text:line-break/>jam Divo falis sur la teron. </text:p>
        <text:p text:style-name="Text_20_body">Simila peco troveblas en <text:span text:style-name="T1">Transdoneado</text:span>. </text:p>
        <text:p text:style-name="Text_20_body">— <text:span text:style-name="T10">grandan furiozon estigis en la ĥinoj</text:span>: La etnonomo <text:span text:style-name="T4">хынове</text:span> troviĝas en neniu alia fonto (krom <text:span text:style-name="T1">Transdoneado</text:span>, kie ĝi estas pruntita el PMI). Iuj vidas tie la hunojn kaj tradukante <text:span text:style-name="T4">буйство</text:span> (nia <text:span text:style-name="T1">furiozo</text:span>) per angoro (?) asertas, ke la malvenko de Igoro maltrankviligis la hungarojn. Aliaj legas <text:span text:style-name="T1">ĥanoj,</text:span> ktp. Kp v. 13.53. </text:p>
        <text:p text:style-name="Text_20_body"><text:a xlink:type="simple" xlink:href="#11.31" office:name="N11.31" text:style-name="Internet_20_link" text:visited-style-name="Visited_20_Internet_20_Link">31. </text:a><text:a xlink:type="simple" xlink:href="#11.31" office:name="N11.31" text:style-name="Internet_20_link" text:visited-style-name="Visited_20_Internet_20_Link"><text:span text:style-name="T10">Olgo kaj Svętoslavo</text:span></text:a>: Olgo (1174–1208) estis filo de Igoro; Svętoslavo Olgido de Rilsko (1166–post 1191) estis lia nevo. Surprizas la manko de Vladimiro Igorido (kp 5.17, 5.24, 6.4, 19.17–18, 20.19). Laŭ Laŭr. Kron. Igoro militiris «kun du filoj», Hip. Kron. mencias nur Vladimiron. Per si mem la fakto, ke Olgo aĝis en 1185 nur 12 jarojn, <text:soft-page-break/>ne estas serioza obĵeto, ja en 1183 Igoro jam estis komisiinta al li (kun lia kuzo Svętoslavo) rekonduki la Kievajn trupojn [Hip. Kron.]. Ne malprobablas la konjekto, ke la du nomoj estas maltrafa gloso de Mezepoka leganto, tiom pli ke rekta nom'indiko tuj apud metaforo ruinigas ties efekton. </text:p>
        <text:p text:style-name="Text_20_body"><text:a xlink:type="simple" xlink:href="#11.40" office:name="N11.40" text:style-name="Internet_20_link" text:visited-style-name="Visited_20_Internet_20_Link">40. </text:a><text:a xlink:type="simple" xlink:href="#11.40" office:name="N11.40" text:style-name="Internet_20_link" text:visited-style-name="Visited_20_Internet_20_Link"><text:span text:style-name="T10">Divo falis sur la teron</text:span></text:a>: Malfacilas diri, ĉu Divo favoras la rusojn, ĉu la kipĉakojn, kaj malfacilas rilatigi tion al 4.6. En la upup-teorio oni indikas, ke «ĉe danĝero, la upupo sin ĵetas sur la teron, dissternas la flugilojn kaj levas la kapon tiel, ke ĝia longa beko staras vertikale» [Mal59]. En la standardo-teorio la senco de la epizodo estas evidenta. Io simila estas en <text:span text:style-name="T4">«Сказание о Мамаевом побоище»:</text:span> Вознесеся слава руская на поганых, уже бо ввержен скипетр на землю.</text:p>
        <text:p text:style-name="Text_20_body"><text:a xlink:type="simple" xlink:href="#11.41" office:name="N11.41" text:style-name="Internet_20_link" text:visited-style-name="Visited_20_Internet_20_Link">41. </text:a><text:a xlink:type="simple" xlink:href="#11.41" office:name="N11.41" text:style-name="Internet_20_link" text:visited-style-name="Visited_20_Internet_20_Link"><text:span text:style-name="T10">junulinoj gotaj</text:span></text:a>: Tradicie oni rilatigas tion al la Krimeaj gotoj, kiuj loĝis en Krimeo ĝis 17 jc; sed ne maleblas, ke temas pri la nordaj gotoj (de la insulo Gotland en la Balta Maro). </text:p>
        <text:p text:style-name="Text_20_body"><text:a xlink:type="simple" xlink:href="#11.45" office:name="N11.45" text:style-name="Internet_20_link" text:visited-style-name="Visited_20_Internet_20_Link">45. </text:a><text:a xlink:type="simple" xlink:href="#11.45" office:name="N11.45" text:style-name="Internet_20_link" text:visited-style-name="Visited_20_Internet_20_Link"><text:span text:style-name="T10">Ŝarukano</text:span></text:a>: Kipĉaka ĥano, avo de Konĉako, spertinta plurajn malvenkojn, precipe de Svętoslavo, praavo de Igoro, kiu kaptis Ŝarukanon en la batalo ĉe la rivero Snovo (1068-11-01). </text:p>
        <text:h text:style-name="Heading_20_3" text:outline-level="3"><text:bookmark-start text:name="__RefHeading___Toc15064_3537603899"/>12. La ora parolo de Svętoslavo<text:bookmark-end text:name="__RefHeading___Toc15064_3537603899"/></text:h>
        <text:p text:style-name="Text_20_body"><text:a xlink:type="simple" xlink:href="#12.5" office:name="N12.5" text:style-name="Internet_20_link" text:visited-style-name="Visited_20_Internet_20_Link">5. </text:a><text:a xlink:type="simple" xlink:href="#12.5" office:name="N12.5" text:style-name="Internet_20_link" text:visited-style-name="Visited_20_Internet_20_Link"><text:span text:style-name="T10">miaj nevoj, Igoro kaj Vsevolodo</text:span></text:a>: Tiel Svętoslavo povis nomi la du princojn nur laŭ la feŭda hierarkio, ja fakte ili estis liaj kuzoj (kp 10.4). </text:p>
        <text:p text:style-name="Text_20_body"><text:a xlink:type="simple" xlink:href="#12.11" office:name="N12.11" text:style-name="Internet_20_link" text:visited-style-name="Visited_20_Internet_20_Link">11. </text:a><text:a xlink:type="simple" xlink:href="#12.11" office:name="N12.11" text:style-name="Internet_20_link" text:visited-style-name="Visited_20_Internet_20_Link"><text:span text:style-name="T10">karolidaĵo</text:span></text:a>: Armilŝtalo (vd 6.28). </text:p>
        <text:p text:style-name="Text_20_body"><text:a xlink:type="simple" xlink:href="#12.16" office:name="N12.16" text:style-name="Internet_20_link" text:visited-style-name="Visited_20_Internet_20_Link">16. </text:a><text:a xlink:type="simple" xlink:href="#12.16" office:name="N12.16" text:style-name="Internet_20_link" text:visited-style-name="Visited_20_Internet_20_Link"><text:span text:style-name="T10">Jaroslavo Vsevolodido</text:span></text:a>: Princo de Ĉernigovo (1140–1198), frato de Svętoslavo de Kievo. Almenaŭ trifoje (1183, 1184, 1187) li rifuzis partopreni en militiroj kontraŭ la kip<text:soft-page-break/>ĉakoj. </text:p>
        <text:p text:style-name="Text_20_body"><text:a xlink:type="simple" xlink:href="#12.19" office:name="N12.19" text:style-name="Internet_20_link" text:visited-style-name="Visited_20_Internet_20_Link">19–23.</text:a> <text:span text:style-name="T1">tatranoj, ŝelbiroj, topĉakoj, revugoj, olberoj</text:span>: probable, tiuj estas etnonomoj de tjurkaj triboj vasalaj de la Ĉernigova princujo. </text:p>
        <text:p text:style-name="Text_20_body"><text:a xlink:type="simple" xlink:href="#12.24" office:name="N12.24" text:style-name="Internet_20_link" text:visited-style-name="Visited_20_Internet_20_Link">24. </text:a><text:a xlink:type="simple" xlink:href="#12.24" office:name="N12.24" text:style-name="Internet_20_link" text:visited-style-name="Visited_20_Internet_20_Link"><text:span text:style-name="T10">botponardo</text:span></text:a> <text:span text:style-name="T4">(засапожникъ)</text:span>: Ponardo kiu estis portata en la botkruringo. </text:p>
        <text:p text:style-name="Text_20_body"><text:a xlink:type="simple" xlink:href="#12.28" office:name="N12.28" text:style-name="Internet_20_link" text:visited-style-name="Visited_20_Internet_20_Link">28–29. </text:a><text:a xlink:type="simple" xlink:href="#12.28" office:name="N12.28" text:style-name="Internet_20_link" text:visited-style-name="Visited_20_Internet_20_Link"><text:span text:style-name="T10">la antaŭa gloro</text:span></text:a>: la gloro de la paseo, de la antaŭa tempo. — <text:span text:style-name="T10">la posta gloro</text:span>: La onta gloro; la originala <text:span text:style-name="T4">заднюю</text:span> korektendas al <text:span text:style-name="T4">заднею.</text:span> </text:p>
        <text:h text:style-name="Heading_20_3" text:outline-level="3"><text:bookmark-start text:name="__RefHeading___Toc15066_3537603899"/>13. Voko al la princoj<text:bookmark-end text:name="__RefHeading___Toc15066_3537603899"/></text:h>
        <text:p text:style-name="Text_20_body"><text:a xlink:type="simple" xlink:href="#13.1" office:name="N13.1" text:style-name="Internet_20_link" text:visited-style-name="Visited_20_Internet_20_Link">1. </text:a><text:a xlink:type="simple" xlink:href="#13.1" office:name="N13.1" text:style-name="Internet_20_link" text:visited-style-name="Visited_20_Internet_20_Link"><text:span text:style-name="T10">rimovanoj</text:span></text:a>: Loĝantoj de Rimovo <text:span text:style-name="T4">(Ри</text:span><text:span text:style-name="T7">­</text:span><text:span text:style-name="T4">мовъ)</text:span>, urbo ĉe Sulao, prirabita de Konĉako post la venko super Igoro. </text:p>
        <text:p text:style-name="Text_20_body"><text:a xlink:type="simple" xlink:href="#13.2" office:name="N13.2" text:style-name="Internet_20_link" text:visited-style-name="Visited_20_Internet_20_Link">2. </text:a><text:a xlink:type="simple" xlink:href="#13.2" office:name="N13.2" text:style-name="Internet_20_link" text:visited-style-name="Visited_20_Internet_20_Link"><text:span text:style-name="T10">Vladimiro</text:span></text:a>: Princo de Perejaslavlo-la-Rusa (aŭ la Suda), filo de la Kieva princo Glebo Georgido, bofrato de Vsevolodo la Arda Uro (6.8). Defendante Perejaslavlon kontraŭ Konĉako li ricevis tri vundojn, pro kiuj li poste mortis (1187-04-18), ne atinginte la aĝon de 30 jaroj. </text:p>
        <text:p text:style-name="Text_20_body"><text:a xlink:type="simple" xlink:href="#13.4" office:name="N13.4" text:style-name="Internet_20_link" text:visited-style-name="Visited_20_Internet_20_Link">4. </text:a><text:a xlink:type="simple" xlink:href="#13.4" office:name="N13.4" text:style-name="Internet_20_link" text:visited-style-name="Visited_20_Internet_20_Link"><text:span text:style-name="T10">Vsevolodo III Georgido la Grandnesta</text:span></text:a> (1154–1212): Princo de Vladimiro-ĉe-Klazmo. Daŭrigante la politikon de sia frato Andreo de Bogolubovo, li pretendis je la titolo ĉefprinco, sen transiri al la Kieva trono. Vladimiro Glebido de Perejaslavlo estis lia nevo. </text:p>
        <text:p text:style-name="Text_20_body"><text:a xlink:type="simple" xlink:href="#13.5" office:name="N13.5" text:style-name="Internet_20_link" text:visited-style-name="Visited_20_Internet_20_Link">5. </text:a><text:a xlink:type="simple" xlink:href="#13.5" office:name="N13.5" text:style-name="Internet_20_link" text:visited-style-name="Visited_20_Internet_20_Link"><text:span text:style-name="T10">vi devus</text:span></text:a>: duobla infinitivo povas implici devon. </text:p>
        <text:p text:style-name="Text_20_body"><text:a xlink:type="simple" xlink:href="#13.6" office:name="N13.6" text:style-name="Internet_20_link" text:visited-style-name="Visited_20_Internet_20_Link">6. </text:a><text:a xlink:type="simple" xlink:href="#13.6" office:name="N13.6" text:style-name="Internet_20_link" text:visited-style-name="Visited_20_Internet_20_Link"><text:span text:style-name="T10">la patran oran tronon defendi</text:span></text:a>: Povas temi pri Kievo, kiun cetere la kipĉaka invado rekte ne minacis, aŭ pri la fakte sieĝita Perejaslavlo, apartenanta al la posteuloj de Georgo la Longbraka (vd <text:a xlink:type="simple" xlink:href="#N13.4" text:style-name="Internet_20_link" text:visited-style-name="Visited_20_Internet_20_Link">kom. 13.4</text:a>). </text:p>
        <text:p text:style-name="Text_20_body"><text:soft-page-break/><text:a xlink:type="simple" xlink:href="#13.10" office:name="N13.10" text:style-name="Internet_20_link" text:visited-style-name="Visited_20_Internet_20_Link">10. </text:a><text:a xlink:type="simple" xlink:href="#13.10" office:name="N13.10" text:style-name="Internet_20_link" text:visited-style-name="Visited_20_Internet_20_Link"><text:span text:style-name="T10">groŝo</text:span></text:a>: Originale <text:span text:style-name="T1">nogata,</text:span> etmonero, dudekono de grivno. </text:p>
        <text:p text:style-name="Text_20_body"><text:a xlink:type="simple" xlink:href="#13.11" office:name="N13.11" text:style-name="Internet_20_link" text:visited-style-name="Visited_20_Internet_20_Link">11. </text:a><text:a xlink:type="simple" xlink:href="#13.11" office:name="N13.11" text:style-name="Internet_20_link" text:visited-style-name="Visited_20_Internet_20_Link"><text:span text:style-name="T10">duongroŝo</text:span></text:a>: Originale <text:span text:style-name="T1">rezana,</text:span> kvindekono de grivno. </text:p>
        <text:p text:style-name="Text_20_body"><text:a xlink:type="simple" xlink:href="#13.13" office:name="N13.13" text:style-name="Internet_20_link" text:visited-style-name="Visited_20_Internet_20_Link">13. </text:a><text:a xlink:type="simple" xlink:href="#13.13" office:name="N13.13" text:style-name="Internet_20_link" text:visited-style-name="Visited_20_Internet_20_Link"><text:span text:style-name="T10">ŝereŝiroj</text:span></text:a>: Laŭ la komento de la unuaj editoroj, temas pri «nune jam nekonata armilo». Oni konjektas, ke ĝi estis speco de la «greka fajro». Aliaj tradukoj: mempafiloj [Poemo]; lancoj [Eposo, laŭ Gr σάρισσα, novgreke σαρισσάρι]. </text:p>
        <text:p text:style-name="Text_20_body"><text:a xlink:type="simple" xlink:href="#13.14" office:name="N13.14" text:style-name="Internet_20_link" text:visited-style-name="Visited_20_Internet_20_Link">14. </text:a><text:a xlink:type="simple" xlink:href="#13.14" office:name="N13.14" text:style-name="Internet_20_link" text:visited-style-name="Visited_20_Internet_20_Link"><text:span text:style-name="T10">Glebidoj</text:span></text:a>: Romano, Igoro, Vsevolodo kaj Vladimiro, filoj de Glebo Rastislavido, princoj Rezanaj, kiuj partoprenis la militiron de Vsevolodo la Grandnesta kontraŭ la Volga Bulgario (1183). Oni atentigis [Rib72, pĝ 494], ke la Glebidoj estas prezentitaj ĉi tie fidelaj vasaloj de Vsevolodo, kiaj ili estis ekde 1180. Tamen ĝuste en 1185 la bravaj Glebidoj ekribelis kaj malobeis Vsevolodon, pri kio en la malproksima Kievo somere de 1185 oni ankoraŭ ne sciis. Tio estas kroma atesto pri la frua estiĝo de PMI. </text:p>
        <text:p text:style-name="Text_20_body"><text:a xlink:type="simple" xlink:href="#13.15" office:name="N13.15" text:style-name="Internet_20_link" text:visited-style-name="Visited_20_Internet_20_Link">15. </text:a><text:a xlink:type="simple" xlink:href="#13.15" office:name="N13.15" text:style-name="Internet_20_link" text:visited-style-name="Visited_20_Internet_20_Link"><text:span text:style-name="T10">batalema Ruriko († 1215) kaj Davido (1140–97)</text:span></text:a>: Rastislavidoj, pranepoj de Vladimiro Monomaĥo. Ruriko estis kunreganto de Svętoslavo, li posedis la tutan Kievion, krom Kievo mem, kaj la kronikistoj jen lin, jen Svętoslavon nomas la ĉefprinco. En 1183 Ruriko boparenciĝis kun Svętoslavo, edziniginte sian filinon al lia filo Glebo. — Davido, princo de Smolensko, kiun la kipĉakoj neniam minacis, tre malvolonte militis kontraŭ ili. Nur unu fojon (en 1177) la trupoj de la du fratoj kune ekspediciis. Ambaŭ iris kontraŭ la kipĉakoj, sed Davido malfruiĝis kaj la kipĉakoj, prirabinte 6 urbojn, disbatis la kompaniojn de la du princoj, kaptinte multajn bojarojn (la orumitajn kaskojn). [Rib71, pĝ 93]. Kp 15.42–45. </text:p>
        <text:p text:style-name="Text_20_body"><text:soft-page-break/><text:a xlink:type="simple" xlink:href="#13.27" office:name="N13.27" text:style-name="Internet_20_link" text:visited-style-name="Visited_20_Internet_20_Link">27. </text:a><text:a xlink:type="simple" xlink:href="#13.27" office:name="N13.27" text:style-name="Internet_20_link" text:visited-style-name="Visited_20_Internet_20_Link"><text:span text:style-name="T10">Jaroslavo Vladimirido (1130–87)</text:span></text:a>: Princo de Galiĉo, bopatro de Igoro. Jaroslavo mortis 1187-08-01, tio donas la plej malfruan limon por dati la Parolon. La epiteto Okpensa en aliaj fontoj ne estas atestita (tamen kurioze, slavona formo por Oktaviano Aŭgusto estas, laŭ la etimo, Осмороденъ); en la originalo ĝi havas malĝustan kazon (la lokan <text:span text:style-name="T4">Осмомыслѣ</text:span> anstataŭ la vokan <text:span text:style-name="T4">Осмомысле</text:span>). La kroniko (la kompilaĵo de 1190) pri li tiel nekrologas: </text:p>
        <text:p text:style-name="Quotations">Tiu princo estis honorata kaj fama en ĉiuj landoj. Mem li ne militiris, sed siajn trupojn sendadis helpe al aliaj, ekz-e al la hungaroj, al la poloj kaj al rusaj princoj, kun militestroj. Kun ĉiuj princoj li vivis en akordo kaj amo; plie li zorgis pri la ordo en sia lando kaj per tio estis timinda por ĉiuj najbaroj. Neniu aŭdacis lin militi, ĉar liaj militestroj, senĉese la grekojn, hungarojn kaj ĉeĥojn helpante, estis spertaj pri la milito kaj kuraĝaj en la batalo. Kaj lia lando abundis je ĉio, prosperis kaj plimultiĝis je homoj, ĉar spertaj majstroj kaj metiistoj el ĉiuj landoj al li venadis kaj en la urboj enloĝiĝis, per kiuj Galiĉio pliriĉiĝis je ĉio. Ĉe Danubo la urbojn li fortikigis, negocistojn tie loĝigis, komercantajn trans la maron en Grekujo, kaj la aranĝantojn de metioj li ĉiel helpis. Malavara li estis, korfavora kaj justa. Tial multaj alilandanoj al li servis. Sperta li estis pri la lingvo, multajn librojn legis, en la liturgio li multon korektis, kaj la klerikaron ordigante kaj instruante, la superstiĉojn li elradikigadis, la saĝon kaj la ortodokson li instruis kaj instruigis. Kaj la monaĥojn kaj iliajn enspezojn li por la klerigo de la infanoj destinis.</text:p>
        <text:p text:style-name="Text_20_body"><text:a xlink:type="simple" xlink:href="#13.28" office:name="N13.28" text:style-name="Internet_20_link" text:visited-style-name="Visited_20_Internet_20_Link">28. </text:a><text:a xlink:type="simple" xlink:href="#13.28" office:name="N13.28" text:style-name="Internet_20_link" text:visited-style-name="Visited_20_Internet_20_Link"><text:span text:style-name="T10">Alte vi sidas</text:span></text:a>: Eble temas pri la situo de la Galiĉa kastelo sur alta (75m) monteto. </text:p>
        <text:p text:style-name="Text_20_body"><text:a xlink:type="simple" xlink:href="#13.30" office:name="N13.30" text:style-name="Internet_20_link" text:visited-style-name="Visited_20_Internet_20_Link">30. </text:a><text:a xlink:type="simple" xlink:href="#13.30" office:name="N13.30" text:style-name="Internet_20_link" text:visited-style-name="Visited_20_Internet_20_Link"><text:span text:style-name="T10">montaro Hungara</text:span></text:a>: Karpato, dislimanta Galiĉion kaj Hungarion. </text:p>
        <text:p text:style-name="Text_20_body"><text:a xlink:type="simple" xlink:href="#13.32" office:name="N13.32" text:style-name="Internet_20_link" text:visited-style-name="Visited_20_Internet_20_Link">32. </text:a><text:a xlink:type="simple" xlink:href="#13.32" office:name="N13.32" text:style-name="Internet_20_link" text:visited-style-name="Visited_20_Internet_20_Link"><text:span text:style-name="T10">la reĝo</text:span></text:a>: En la rusaj kronikoj de la 12-a jc <text:span text:style-name="T1">la reĝo</text:span> (MR <text:span text:style-name="T4">король</text:span>, sen plua precizigo) ĉiam implicas la hungaran reĝon (la regantoj polaj kaj ĉeĥaj nomiĝis <text:span text:style-name="T1">princo,</text:span> MR <text:span text:style-name="T4">кнѧzь</text:span>). </text:p>
        <text:p text:style-name="Text_20_body"><text:a xlink:type="simple" xlink:href="#13.37" office:name="N13.37" text:style-name="Internet_20_link" text:visited-style-name="Visited_20_Internet_20_Link">37. </text:a><text:a xlink:type="simple" xlink:href="#13.37" office:name="N13.37" text:style-name="Internet_20_link" text:visited-style-name="Visited_20_Internet_20_Link"><text:span text:style-name="T10">vi malfermas la pordeojn de Kievo</text:span></text:a>: Je 1158-12-22 Jaroslavo kun Mstislavo Izęslavido okupis Kievon kaj instalis tie Rasti<text:soft-page-break/>slavon de Smolensko († 1167), la patron de Ruriko kaj Davido (v. 13.15). </text:p>
        <text:p text:style-name="Text_20_body"><text:a xlink:type="simple" xlink:href="#13.38" office:name="N13.38" text:style-name="Internet_20_link" text:visited-style-name="Visited_20_Internet_20_Link">38–39. </text:a><text:a xlink:type="simple" xlink:href="#13.38" office:name="N13.38" text:style-name="Internet_20_link" text:visited-style-name="Visited_20_Internet_20_Link"><text:span text:style-name="T10">sultanoj translandaj</text:span></text:a>: Iuj konjektas, ke Galiĉia trupo partoprenis la 3-an krucmiliton kontraŭ Saladino; sed ĝi okazis pli malfrue (1189–92), post la morto de Jaroslavo. </text:p>
        <text:p text:style-name="Text_20_body"><text:a xlink:type="simple" xlink:href="#13.45" office:name="N13.45" text:style-name="Internet_20_link" text:visited-style-name="Visited_20_Internet_20_Link">45. </text:a><text:a xlink:type="simple" xlink:href="#13.45" office:name="N13.45" text:style-name="Internet_20_link" text:visited-style-name="Visited_20_Internet_20_Link"><text:span text:style-name="T10">batalema Romano Mstslavido (1150–1205)</text:span></text:a>: Princo de Volinio (de 1173) kaj Galiĉio (de 1199), fama pro siaj militiroj kontraŭ la kipĉakoj kaj litovoj. Kiu estas Mstislavo, oni ne povas diri certe; eble temas pri kuzo de Romano, Mstislavo Jaroslavido de Peresopnico kaj Lucko, eble pri Mstislavo Vsevolodido de Gorodno. Ambaŭ estis aliancanoj de Romano kaj partoprenis liajn militirojn. </text:p>
        <text:p text:style-name="Text_20_body"><text:a xlink:type="simple" xlink:href="#13.46" office:name="N13.46" text:style-name="Internet_20_link" text:visited-style-name="Visited_20_Internet_20_Link">46. </text:a><text:a xlink:type="simple" xlink:href="#13.46" office:name="N13.46" text:style-name="Internet_20_link" text:visited-style-name="Visited_20_Internet_20_Link"><text:span text:style-name="T10">vian animon</text:span></text:a>: La originala васъ умъ estas sensenca, oni korektas ĝin al ваю умъ (ваю — dunombra <text:span text:style-name="T1">vian</text:span>). </text:p>
        <text:p text:style-name="Text_20_body"><text:a xlink:type="simple" xlink:href="#13.50" office:name="N13.50" text:style-name="Internet_20_link" text:visited-style-name="Visited_20_Internet_20_Link">50. </text:a><text:a xlink:type="simple" xlink:href="#13.50" office:name="N13.50" text:style-name="Internet_20_link" text:visited-style-name="Visited_20_Internet_20_Link"><text:span text:style-name="T10">brustkirasoj</text:span></text:a>: La originala <text:span text:style-name="T4">папорзи</text:span> estas vorto nekonata. Laŭ la kunteksto klaras, ke temas pri defenda armilo; ni akceptas la konjekton, ke temas pri паперси t.e. brustumoj. </text:p>
        <text:p text:style-name="Text_20_body"><text:a xlink:type="simple" xlink:href="#13.53" office:name="N13.53" text:style-name="Internet_20_link" text:visited-style-name="Visited_20_Internet_20_Link">53. </text:a><text:a xlink:type="simple" xlink:href="#13.53" office:name="N13.53" text:style-name="Internet_20_link" text:visited-style-name="Visited_20_Internet_20_Link"><text:span text:style-name="T10">ĥinoj</text:span></text:a>: vd 11.30–32. — jatvingoj: balta tribo, en la mezlatino de la polaj kronikistoj gens Jaczwingorum; probable, ili nomis sin jatvingas aŭ jatuvingas. — deremeloj: iu nekonata tribo, probable balta. </text:p>
        <text:p text:style-name="Text_20_body"><text:a xlink:type="simple" xlink:href="#13.57" office:name="N13.57" text:style-name="Internet_20_link" text:visited-style-name="Visited_20_Internet_20_Link">57. </text:a><text:a xlink:type="simple" xlink:href="#13.57" office:name="N13.57" text:style-name="Internet_20_link" text:visited-style-name="Visited_20_Internet_20_Link"><text:span text:style-name="T10">princo</text:span></text:a> estas senduba vokkazo <text:span text:style-name="T4">(княже)</text:span>, dum en <text:span text:style-name="T10">Igoro</text:span> <text:span text:style-name="T4">(Игорю)</text:span> koincidas vokkazo kaj dativo; sen interpunkcio maleblas decidi, ĉu la signifo estas tiu indikita en la traduko, ĉu «sed nun, ho princo, por Igoro…» Nia traduko (kaj simile [Eposo, Poemo]) sekvas el la tradicia tekstoaranĝo; la malheliĝinta sunlumo respondas al la suneklipso. Laŭ la teorio pri mislokitaj folioj tiu pasaĵo estus parto de la bojara <text:soft-page-break/>respondo, kaj la alparolo <text:span text:style-name="T1">ho princo</text:span> celus Svętoslavon de Kievo, do pli taŭga estus la dua traduko. </text:p>
        <text:p text:style-name="Text_20_body"><text:a xlink:type="simple" xlink:href="#13.59" office:name="N13.59" text:style-name="Internet_20_link" text:visited-style-name="Visited_20_Internet_20_Link">59. </text:a><text:a xlink:type="simple" xlink:href="#13.59" office:name="N13.59" text:style-name="Internet_20_link" text:visited-style-name="Visited_20_Internet_20_Link"><text:span text:style-name="T10">la urboj estas dividitaj</text:span></text:a>: Evidente, inter la kipĉakoj, por prirabo. </text:p>
        <text:p text:style-name="Text_20_body"><text:a xlink:type="simple" xlink:href="#13.60" office:name="N13.60" text:style-name="Internet_20_link" text:visited-style-name="Visited_20_Internet_20_Link">60.</text:a> <text:a xlink:type="simple" xlink:href="../N9.17" text:style-name="Internet_20_link" text:visited-style-name="Visited_20_Internet_20_Link">Kp 9.17</text:a>. </text:p>
        <text:p text:style-name="Text_20_body"><text:a xlink:type="simple" xlink:href="#13.63" office:name="N13.63" text:style-name="Internet_20_link" text:visited-style-name="Visited_20_Internet_20_Link">63. </text:a><text:a xlink:type="simple" xlink:href="#13.63" office:name="N13.63" text:style-name="Internet_20_link" text:visited-style-name="Visited_20_Internet_20_Link"><text:span text:style-name="T10">La Olgidoj … ne malfruis al la batalo</text:span></text:a>: D. Liĥaĉov vidas tie ironiaĵon — unu jaron pli frue Igoro ne iris ĝustatempe kun Svętoslavo kontraŭ la kipĉakoj. </text:p>
        <text:p text:style-name="Text_20_body"><text:a xlink:type="simple" xlink:href="#13.64" office:name="N13.64" text:style-name="Internet_20_link" text:visited-style-name="Visited_20_Internet_20_Link">64–65.</text:a> Laŭ [Rib72, pĝ 489], Ingvaro kaj Vsevolodo estis fratoj de Mstislavo Jaroslavido ĵus menciita (13.45), filoj de Jaroslavo Izęslavido de Lucko, kaj ĉiuj tri Mstislavidoj estas filoj de Mstislavo Rastislavido la Brava. </text:p>
        <text:p text:style-name="Text_20_body"><text:a xlink:type="simple" xlink:href="#13.66" office:name="N13.66" text:style-name="Internet_20_link" text:visited-style-name="Visited_20_Internet_20_Link">66. </text:a><text:a xlink:type="simple" xlink:href="#13.66" office:name="N13.66" text:style-name="Internet_20_link" text:visited-style-name="Visited_20_Internet_20_Link"><text:span text:style-name="T10">el neaĉa nesto falkoj sesflugilaj</text:span></text:a>: la epiteto sesflugilaj normale aplikiĝis al serafoj, tamen laŭ [Sol64], en la sudslava folkloro ĝi estis aplikebla al falko aŭ al brava prodo. — Alia ekspliko: 3 princoj = 3 falkoj, ĉiu havas po 2 flugilojn, entute ili havis 6 flugilojn. — Laŭ Liĥaĉov, temas pri triparta konsisto de falka flugilplumaro. </text:p>
        <text:h text:style-name="Heading_20_3" text:outline-level="3"><text:bookmark-start text:name="__RefHeading___Toc15068_3537603899"/>14. Ekskurso pri Izęslavo de Polocko<text:bookmark-end text:name="__RefHeading___Toc15068_3537603899"/></text:h>
        <text:p text:style-name="P42"><text:a xlink:type="simple" xlink:href="#14.1" office:name="N14.1" text:style-name="Internet_20_link" text:visited-style-name="Visited_20_Internet_20_Link">1–2. </text:a><text:a xlink:type="simple" xlink:href="#14.1" office:name="N14.1" text:style-name="Internet_20_link" text:visited-style-name="Visited_20_Internet_20_Link"><text:span text:style-name="T10">Sulao … Perejaslavlo</text:span></text:a>: Fakte Sulao neniam fluis apud Perejaslavlo. </text:p>
        <text:p text:style-name="Text_20_body">— <text:span text:style-name="T10">silkajn</text:span>: laŭvorte devus esti <text:span text:style-name="T1">arĝentajn,</text:span> sed tio ne donus aliteracion, kian prezentas la originalo. </text:p>
        <text:p text:style-name="Text_20_body"><text:a xlink:type="simple" xlink:href="#14.6" office:name="N14.6" text:style-name="Internet_20_link" text:visited-style-name="Visited_20_Internet_20_Link">6. </text:a><text:a xlink:type="simple" xlink:href="#14.6" office:name="N14.6" text:style-name="Internet_20_link" text:visited-style-name="Visited_20_Internet_20_Link"><text:span text:style-name="T10">Izęslavo</text:span></text:a>: Polockaj kronikoj pereis, kaj pri tiu princo nenio estas sciata. Eble Svętoslavo mencias Izęslavon, ĉar li mem estis edziĝinta al Polocka princidino Maria Bazilidino, kiu probable estis fratino de Izęslavo kaj aliaj Polockaj princoj, tuj menciotaj. </text:p>
        <text:p text:style-name="Text_20_body"><text:a xlink:type="simple" xlink:href="#14.9" office:name="N14.9" text:style-name="Internet_20_link" text:visited-style-name="Visited_20_Internet_20_Link">9. </text:a><text:a xlink:type="simple" xlink:href="#14.9" office:name="N14.9" text:style-name="Internet_20_link" text:visited-style-name="Visited_20_Internet_20_Link"><text:span text:style-name="T10">Vseslavo Bręĉislavido</text:span></text:a> († 1101): Princo <text:soft-page-break/>de Polocko, pranepo de s-ta Vladimiro kaj lia unua edzino Rogneda. Pri tiu princo «sorĉisto» temas la tuta epizodo 15-a. </text:p>
        <text:p text:style-name="P42"><text:a xlink:type="simple" xlink:href="#14.13" office:name="N14.13" text:style-name="Internet_20_link" text:visited-style-name="Visited_20_Internet_20_Link">13. </text:a><text:a xlink:type="simple" xlink:href="#14.13" office:name="N14.13" text:style-name="Internet_20_link" text:visited-style-name="Visited_20_Internet_20_Link"><text:span text:style-name="T10">Eliras lia juna sango kaj li diras</text:span></text:a>: Por ĉi tiu malklara loko oni proponis multe da korektoj kaj interpretoj, neniu el kiuj estas tute kontentiga, ekz-e: </text:p>
        <text:p text:style-name="P42">a) <text:span text:style-name="T23">«</text:span>kaj kaptinte ĝin (la gloron? la herbon?) sur la ‹morto›liton, li diris …<text:span text:style-name="T23">» </text:span>(traduko laŭ la disvortigo de la unuaj editoroj, kiun ni lasas en la malnovrusa teksto); </text:p>
        <text:p text:style-name="P42">b) <text:span text:style-name="T23">«</text:span><text:span text:style-name="T4">и съ хотию на кровь, а тъи рекъ…</text:span><text:span text:style-name="T6">» → </text:span><text:s/><text:span text:style-name="T23">«</text:span>kun la favorato ĝissange kaj tiu diris…<text:span text:style-name="T23">» </text:span>(ial oni konjektas, ke <text:span text:style-name="T4">«хоть»</text:span> <text:span text:style-name="T23">povas </text:span>signif<text:span text:style-name="T23">i</text:span> <text:span text:style-name="T1">la ŝatata skaldo</text:span>); </text:p>
        <text:p text:style-name="P42">c) <text:span text:style-name="T23">«</text:span><text:span text:style-name="T4">исходи юна кровь, а тъи рекъ</text:span><text:span text:style-name="T6">» →</text:span> <text:span text:style-name="T24">«</text:span>eliras la juna sango kaj li diras<text:span text:style-name="T25">»</text:span> — tio estas la korekto kiun ni akceptis; laŭ ĝi, la princo mem sin mem alparolas, kio sonas tre nenature, sed la ceteraj korektoj estas ankoraŭ pli malnaturaj. </text:p>
        <text:p text:style-name="P42">Do, en Esperanto ni nun havas ĉiujn tri skolojn: </text:p>
        <text:p text:style-name="Standard">(a) Poemo:</text:p>
        <text:p text:style-name="Quotations">li forrabis la gloron de sia avo Vseslavo, kaj li mem sub purpuraj ŝildoj sur sanga herbo per litvaj glavoj mortigita estas kaj li kaptis ĝin (tiun gloron) sur sian mortliton kaj diris … </text:p>
        <text:p text:style-name="P2">(b) Eposo:</text:p>
        <text:p text:style-name="Poem">Vasilkido Izjaslavo<text:line-break/> per la glavoj siaj akraj<text:line-break/> grincis al litvanaj kaskoj <text:line-break/>sed estante sola, gloron <text:line-break/>de Vseslavo, sia avo <text:line-break/>malaltigis nur per tio, <text:line-break/>mem estante sub purpura <text:line-break/>ŝild', sur herb' sangokovrita <text:line-break/>per litvanaj mortbatita <text:line-break/>glavoj kune kun amiko, <text:line-break/>kaj mortante tiu diris…</text:p>
        <text:p text:style-name="Text_20_body">(c) — nia traduko. </text:p>
        <text:p text:style-name="Text_20_body"><text:a xlink:type="simple" xlink:href="#14.17" office:name="N14.17" text:style-name="Internet_20_link" text:visited-style-name="Visited_20_Internet_20_Link">17–18. </text:a><text:a xlink:type="simple" xlink:href="#14.17" office:name="N14.17" text:style-name="Internet_20_link" text:visited-style-name="Visited_20_Internet_20_Link"><text:span text:style-name="T10">Bręĉislavo Bazilido</text:span></text:a> unufoje estas menciita en Hip. Kron. (sub 1180); pri <text:span text:style-name="T10">Vsevolodo Bazilido</text:span> informoj mankas. </text:p>
        <text:p text:style-name="Text_20_body"><text:soft-page-break/><text:a xlink:type="simple" xlink:href="#14.20" office:name="N14.20" text:style-name="Internet_20_link" text:visited-style-name="Visited_20_Internet_20_Link">20. </text:a><text:a xlink:type="simple" xlink:href="#14.20" office:name="N14.20" text:style-name="Internet_20_link" text:visited-style-name="Visited_20_Internet_20_Link"><text:span text:style-name="T10">la ora kolumo</text:span></text:a>: Loza kolumo de la princa vesto, kutime garnita je oro kaj juveloj. </text:p>
        <text:p text:style-name="Text_20_body"><text:a xlink:type="simple" xlink:href="#14.23" office:name="N14.23" text:style-name="Internet_20_link" text:visited-style-name="Visited_20_Internet_20_Link">23. </text:a><text:a xlink:type="simple" xlink:href="#14.23" office:name="N14.23" text:style-name="Internet_20_link" text:visited-style-name="Visited_20_Internet_20_Link"><text:span text:style-name="T10">trumpetas en Gorodno la trumpetoj</text:span></text:a>: Probable Izęslavo Bazilido estis la princo de Gorodno (aŭ de Grodno, precizaj informoj pri la Polockiaj princoj mankas). La minora intonacio de tiu verso pensigas pri kapitulaca trumpetado. </text:p>
        <text:p text:style-name="Text_20_body"><text:a xlink:type="simple" xlink:href="#14.24" office:name="N14.24" text:style-name="Internet_20_link" text:visited-style-name="Visited_20_Internet_20_Link">24. </text:a><text:a xlink:type="simple" xlink:href="#14.24" office:name="N14.24" text:style-name="Internet_20_link" text:visited-style-name="Visited_20_Internet_20_Link"><text:span text:style-name="T10">praidoj de Jaroslavo kaj de Vseslavo</text:span></text:a>: D.S. Liĥaĉov proponis korekti <text:span text:style-name="T4">Ярослав</text:span><text:span text:style-name="T5">е</text:span> al <text:span text:style-name="T4">Ярослав</text:span><text:span text:style-name="T5">ли</text:span> (farante el la vokkaza <text:span text:style-name="T1">Jaroslavo</text:span> posedan adjektivon <text:span text:style-name="T1">Jaroslavaj</text:span>); tio estas pli konvena al la kunteksto, kie temas pri la konfliktoj de posteuloj de Jaroslavo la Saĝa kun la Polockaj princoj, precipe la posteuloj de Vseslavo. </text:p>
        <text:p text:style-name="P42"><text:a xlink:type="simple" xlink:href="#14.26" office:name="N14.26" text:style-name="Internet_20_link" text:visited-style-name="Visited_20_Internet_20_Link">26. </text:a><text:a xlink:type="simple" xlink:href="#14.26" office:name="N14.26" text:style-name="Internet_20_link" text:visited-style-name="Visited_20_Internet_20_Link"><text:span text:style-name="T10">plantu</text:span></text:a>: S <text:span text:style-name="T4">въньзити</text:span> = πηγνύναι; pli tradicia neŭtrala traduko estus <text:span text:style-name="T1">eningigu</text:span>. </text:p>
        <text:p text:style-name="P42">— <text:span text:style-name="T10">viajn glavojn agacitajn</text:span>: eblas diversaj interpretoj de la participo <text:span text:style-name="T4">вережени:</text:span> </text:p>
        <text:list xml:id="list1470969920" text:style-name="L6">
          <text:list-item>
            <text:p text:style-name="P73">de la verbo <text:span text:style-name="T4">вередить</text:span>: aŭ <text:span text:style-name="T2">difektitajn</text:span> (la plej ofta traduko, tiel [Eposo, Poemo]), aŭ <text:span text:style-name="T2">malhonoritajn</text:span>. Etimologie la ĉefa signifo de la verbo estis <text:span text:style-name="T2">inciti</text:span>, la nuna <text:span text:style-name="T4">вредить</text:span> signifas <text:span text:style-name="T2">noci, malutili, damaĝi; </text:span></text:p>
          </text:list-item>
          <text:list-item>
            <text:p text:style-name="P66">de la verbo <text:span text:style-name="T4">вергать</text:span>, do <text:span text:style-name="T2">(for)ĵetitajn</text:span>. </text:p>
          </text:list-item>
        </text:list>
        <text:p text:style-name="Text_20_body"><text:a xlink:type="simple" xlink:href="#14.30" office:name="N14.30" text:style-name="Internet_20_link" text:visited-style-name="Visited_20_Internet_20_Link">30. </text:a><text:a xlink:type="simple" xlink:href="#14.30" office:name="N14.30" text:style-name="Internet_20_link" text:visited-style-name="Visited_20_Internet_20_Link"><text:span text:style-name="T10">la lando Rusa</text:span></text:a>: Ĉi tie malvastsence, t.e. la Kieva domajno. </text:p>
        <text:p text:style-name="Text_20_body"><text:a xlink:type="simple" xlink:href="#14.31" office:name="N14.31" text:style-name="Internet_20_link" text:visited-style-name="Visited_20_Internet_20_Link">31. </text:a><text:a xlink:type="simple" xlink:href="#14.31" office:name="N14.31" text:style-name="Internet_20_link" text:visited-style-name="Visited_20_Internet_20_Link"><text:span text:style-name="T10">la posedaĵo Vseslava</text:span></text:a>: La posedaĵo de la Vseslavidoj, la Polocka lando (nun Bjelarusio). </text:p>
        <text:h text:style-name="Heading_20_3" text:outline-level="3"><text:bookmark-start text:name="__RefHeading___Toc15070_3537603899"/>15. Ekskurso pri Vseslavo de Polocko<text:bookmark-end text:name="__RefHeading___Toc15070_3537603899"/></text:h>
        <text:p text:style-name="P42"><text:a xlink:type="simple" xlink:href="#15.1" office:name="N15.1" text:style-name="Internet_20_link" text:visited-style-name="Visited_20_Internet_20_Link">1. </text:a><text:a xlink:type="simple" xlink:href="#15.1" office:name="N15.1" text:style-name="Internet_20_link" text:visited-style-name="Visited_20_Internet_20_Link"><text:span text:style-name="T10">la sepa periodo de Trojano</text:span></text:a>: Estas pluraj interpretoj de ĉi tiu enigma loko. </text:p>
        <text:list xml:id="list2500811940" text:style-name="L7">
          <text:list-item>
            <text:p text:style-name="P74">D.S. Liĥaĉov opinias, ke Trojano simbolas paganismon, «la sepa» egalas al «la lasta», do ke ĉio signifas «en la fina periodo <text:soft-page-break/>de la paganismo»; </text:p>
          </text:list-item>
          <text:list-item>
            <text:p text:style-name="P74">laŭ B. Ribakov, temas pri 7 jarcentoj post la falo Romio, kiun ŝtaton la slavoj ekkonis sub imperiestro Trajano. </text:p>
          </text:list-item>
        </text:list>
        <text:p text:style-name="Text_20_body">Mirindas, ke la fakuloj ne rimarkas la komikan misproporcion de la eventoj: la falo de monda imperio aŭ ideologio — kaj amafero de juna princo; eĉ se oni akceptas, ke la junulino estas Kievo aŭ Novgorodo, la misproporcio restas tro granda. Tial ne pli malbona estas la konjekto [Kar89], ke eble Trojano estis militista dio, kaj ke «la sepa periodo Trojana» estas la sepa jaro de lia vira aŭ militista aĝo. Pli mallongigante la periodojn, iuj konjektas, ke temas pri la sepa monato de la regado de Vseslavo en Kievo. </text:p>
        <text:p text:style-name="Text_20_body"><text:a xlink:type="simple" xlink:href="#15.4" office:name="N15.4" text:style-name="Internet_20_link" text:visited-style-name="Visited_20_Internet_20_Link">4. </text:a><text:a xlink:type="simple" xlink:href="#15.4" office:name="N15.4" text:style-name="Internet_20_link" text:visited-style-name="Visited_20_Internet_20_Link"><text:span text:style-name="T10">li sin apogis je ĉevaloj</text:span></text:a>: Vd I.3. Ĉi tiu loko estas la sola en la verko, kie la ĉevaloj estas nomitaj кони (aliloke aperas la vorto комони). </text:p>
        <text:p text:style-name="Text_20_body"><text:a xlink:type="simple" xlink:href="#15.6" office:name="N15.6" text:style-name="Internet_20_link" text:visited-style-name="Visited_20_Internet_20_Link">6–7. </text:a><text:a xlink:type="simple" xlink:href="#15.6" office:name="N15.6" text:style-name="Internet_20_link" text:visited-style-name="Visited_20_Internet_20_Link"><text:span text:style-name="T10">tuŝis per la lancpintingo la oran tronon Kievan</text:span></text:a>: Vseslavo restis sur la trono nur 7 monatojn. En la malnovrusa «preni urbon per la lanco» signifis «venkopreni urbon». </text:p>
        <text:p text:style-name="Text_20_body"><text:a xlink:type="simple" xlink:href="#15.8" office:name="N15.8" text:style-name="Internet_20_link" text:visited-style-name="Visited_20_Internet_20_Link">8. </text:a><text:a xlink:type="simple" xlink:href="#15.8" office:name="N15.8" text:style-name="Internet_20_link" text:visited-style-name="Visited_20_Internet_20_Link"><text:span text:style-name="T10">kiel linko</text:span></text:a>: En la originalo estas <text:span text:style-name="T1">ferocbeste,</text:span> kaj <text:span text:style-name="T1">la feroca besto</text:span> estas folklora kliŝo por la linko. </text:p>
        <text:p text:style-name="Text_20_body"><text:soft-page-break/><text:a xlink:type="simple" xlink:href="#15.11" office:name="N15.11" text:style-name="Internet_20_link" text:visited-style-name="Visited_20_Internet_20_Link">11. </text:a><text:a xlink:type="simple" xlink:href="#15.11" office:name="N15.11" text:style-name="Internet_20_link" text:visited-style-name="Visited_20_Internet_20_Link"><text:span text:style-name="T10">elŝiris da bonŝanco li tri pecojn</text:span></text:a>: De post [Jak58] oni kutimas korekti la originalan <text:span text:style-name="T4">«утръ же воззни стрикусы»</text:span> (la vorto <text:span text:style-name="T4">стрикусы</text:span> estas nekonata) al <text:span text:style-name="T4">«утръже вазни съ три кусы»</text:span>. Ni akceptis tiun konjekton, kvankam stranga<text:span text:style-name="T26">s</text:span> rigardi la salton al Nemigo «bonŝanca» por Vseslavo. Malgraŭ kelkaj malfacilaĵoj gramatikaj oni povus traduki laŭ A. D. Liĥaĉov per «elŝiris li bonŝancon en tri provoj: malfermis la pordegon de Novgorodo». </text:p>
        <text:p text:style-name="Text_20_body"><text:a xlink:type="simple" xlink:href="#15.12" office:name="N15.12" text:style-name="Internet_20_link" text:visited-style-name="Visited_20_Internet_20_Link">12. </text:a><text:a xlink:type="simple" xlink:href="#15.12" office:name="N15.12" text:style-name="Internet_20_link" text:visited-style-name="Visited_20_Internet_20_Link"><text:span text:style-name="T10">malfermis la pordegon de Novgorodo</text:span></text:a>: dufoje (1063 kaj 1067) Vseslavo okupis Novgorodon la Grandan. </text:p>
        <text:p text:style-name="Text_20_body"><text:a xlink:type="simple" xlink:href="#15.14" office:name="N15.14" text:style-name="Internet_20_link" text:visited-style-name="Visited_20_Internet_20_Link">14. </text:a><text:a xlink:type="simple" xlink:href="#15.14" office:name="N15.14" text:style-name="Internet_20_link" text:visited-style-name="Visited_20_Internet_20_Link"><text:span text:style-name="T10">Nemigo</text:span></text:a> (Bj <text:span text:style-name="T1">Нямiга</text:span>): Iama rivero ĉe Minsko (sekiĝinta, nun strato en tiu urbo). — <text:span text:style-name="T10">Dudutkoj</text:span>: vorto nekonata, probable loknomo. </text:p>
        <text:p text:style-name="Text_20_body"><text:a xlink:type="simple" xlink:href="#15.13" office:name="N15.13" text:style-name="Internet_20_link" text:visited-style-name="Visited_20_Internet_20_Link">13. </text:a><text:a xlink:type="simple" xlink:href="#15.13" office:name="N15.13" text:style-name="Internet_20_link" text:visited-style-name="Visited_20_Internet_20_Link"><text:span text:style-name="T10">disbatis la gloron de Jaroslavo</text:span></text:a>: Prirabinte Novgorodon, Vseslavo por kelka tempo rompis tie la ŝtatan ordon establitan per la ĉartoj de Jaroslavo la Saĝa, kiu regis en Novgorodo ĝis 1016. Kp <text:a xlink:type="simple" xlink:href="#N14.24" text:style-name="Internet_20_link" text:visited-style-name="Visited_20_Internet_20_Link">14.24</text:a>. </text:p>
        <text:p text:style-name="Text_20_body"><text:a xlink:type="simple" xlink:href="#15.22" office:name="N15.22" text:style-name="Internet_20_link" text:visited-style-name="Visited_20_Internet_20_Link">22–23. </text:a><text:a xlink:type="simple" xlink:href="#15.22" office:name="N15.22" text:style-name="Internet_20_link" text:visited-style-name="Visited_20_Internet_20_Link"><text:span text:style-name="T10">la homojn juĝis, al la princoj urbojn distribuis</text:span></text:a>: T.e. per siaj sorĉoj Vseslavo influis la sorton de la homoj. </text:p>
        <text:p text:style-name="Text_20_body"><text:a xlink:type="simple" xlink:href="#15.24" office:name="N15.24" text:style-name="Internet_20_link" text:visited-style-name="Visited_20_Internet_20_Link">24. </text:a><text:a xlink:type="simple" xlink:href="#15.24" office:name="N15.24" text:style-name="Internet_20_link" text:visited-style-name="Visited_20_Internet_20_Link"><text:span text:style-name="T10">dumnokte li vagadis lupe</text:span></text:a>: La temo pri lupfantomo estas tre malnova, praarja tradicio. </text:p>
        <text:p text:style-name="P42"><text:a xlink:type="simple" xlink:href="#15.25" office:name="N15.25" text:style-name="Internet_20_link" text:visited-style-name="Visited_20_Internet_20_Link">25. </text:a><text:a xlink:type="simple" xlink:href="#15.25" office:name="N15.25" text:style-name="Internet_20_link" text:visited-style-name="Visited_20_Internet_20_Link"><text:span text:style-name="T10">kokkrio</text:span></text:a>: Estas pluraj interpretoj de la vortoj <text:span text:style-name="T4">«до Куръ Тмутороканя»</text:span>. </text:p>
        <text:p text:style-name="P42">Por iuj <text:span text:style-name="T4">Куръ</text:span> [kurъ] estas spaca limo: </text:p>
        <text:list xml:id="list2354789393" text:style-name="L8">
          <text:list-item>
            <text:p text:style-name="P75">la urbo <text:span text:style-name="T1">Kursko</text:span> (en la Unua Eldono), </text:p>
          </text:list-item>
          <text:list-item>
            <text:p text:style-name="P75">la Kaŭkaza rivero <text:span text:style-name="T1">Kurao,</text:span> aŭ </text:p>
          </text:list-item>
          <text:list-item>
            <text:p text:style-name="P75">la muregoj de Tamatarkano (laŭ la tjurka <text:span text:style-name="T1">qora, qura</text:span> = «barilo»); </text:p>
          </text:list-item>
        </text:list>
        <text:p text:style-name="P42">por la aliaj, limo tempa: «ĝis la matena kokokrio» (<text:span text:style-name="T4">куръ</text:span>=<text:span text:style-name="T22">vir</text:span>koko; tiun interpreton <text:soft-page-break/>de N.M. Karamzin akceptas la pliopo de la fakuloj, Poemo kaj Eposo; ankaŭ ni ĝin adoptis). </text:p>
        <text:p text:style-name="Text_20_body">Laŭ pli ekzota teorio [NF90], temas tri mita kokego, simbolanta la subteran mondon, pri kiu raportas slavona apokrifo. La plej forta angumento de la aŭtoroj estas, ke en du kopioj de PMI tiu vorto aperas ĉeflitere, kiel nomo propra; laŭ la aŭtoroj, la historio de la apokrifo etendiĝas ĝis la sumeraj mitoj (amiko de Gilgameŝo, Enkidu mortas en batalo kun transmonda Kur). Laŭ tiu teorio, «ĝis Kur» signifas «ĝis la fino de ĉi tiu mondo». </text:p>
        <text:p text:style-name="Text_20_body"><text:a xlink:type="simple" xlink:href="#15.26" office:name="N15.26" text:style-name="Internet_20_link" text:visited-style-name="Visited_20_Internet_20_Link">26. </text:a><text:a xlink:type="simple" xlink:href="#15.26" office:name="N15.26" text:style-name="Internet_20_link" text:visited-style-name="Visited_20_Internet_20_Link"><text:span text:style-name="T10">Ĥors'</text:span></text:a>: Praslava sundio (vd <text:a xlink:type="simple" xlink:href="#N2.21" text:style-name="Internet_20_link" text:visited-style-name="Visited_20_Internet_20_Link">kom. 2.21</text:a>). </text:p>
        <text:p text:style-name="Text_20_body">— <text:span text:style-name="T10">la vojon transtrotante</text:span>: La suno moviĝas de la oriento okcidenten, Vseslavo sin movis al Tamatarkano de la nordo sud-orienten. </text:p>
        <text:p text:style-name="Text_20_body"><text:a xlink:type="simple" xlink:href="#15.27" office:name="N15.27" text:style-name="Internet_20_link" text:visited-style-name="Visited_20_Internet_20_Link">27. </text:a><text:a xlink:type="simple" xlink:href="#15.27" office:name="N15.27" text:style-name="Internet_20_link" text:visited-style-name="Visited_20_Internet_20_Link"><text:span text:style-name="T10">matenlaŭdo</text:span></text:a>: R <text:span text:style-name="T4">утреня</text:span> Gr ὄρθρος L Laudes Matutinae, la PIVa <text:span text:style-name="T1">matutino</text:span>: Nokta diservo, kiu principe kaj mezepoke devus finiĝi ĉe la tagiĝo (inter la diservoj noktomeza kaj tiu de la unua kanonhoro). </text:p>
        <text:p text:style-name="Text_20_body"><text:a xlink:type="simple" xlink:href="#15.30" office:name="N15.30" text:style-name="Internet_20_link" text:visited-style-name="Visited_20_Internet_20_Link">30. </text:a><text:a xlink:type="simple" xlink:href="#15.30" office:name="N15.30" text:style-name="Internet_20_link" text:visited-style-name="Visited_20_Internet_20_Link"><text:span text:style-name="T10">en alia korpo</text:span></text:a>: Tradicie oni korektas <text:span text:style-name="T4">друзѣ тѣлѣ</text:span> (en alia korpo) al <text:span text:style-name="T4">дръзѣ тѣлѣ</text:span> (en aŭdaca korpo); tamen tiu korekto estas superflua se oni atentas la skaldan kliŝon eigi einhamr (plur-uja, t.e. havanta pli ol unu korpojn). </text:p>
        <text:p text:style-name="Text_20_body"><text:a xlink:type="simple" xlink:href="#15.35" office:name="N15.35" text:style-name="Internet_20_link" text:visited-style-name="Visited_20_Internet_20_Link">35. </text:a><text:a xlink:type="simple" xlink:href="#15.35" office:name="N15.35" text:style-name="Internet_20_link" text:visited-style-name="Visited_20_Internet_20_Link"><text:span text:style-name="T10">sorĉulo sperta</text:span></text:a>: La traduko implicas korekto de la originala <text:span text:style-name="T4">птицю горазду</text:span> (la birdo inĝenia) al <text:span text:style-name="T4">пытьцю горазду</text:span> (MR <text:span text:style-name="T4">пытьливый</text:span> povis signifi <text:span text:style-name="T1">sorĉopova</text:span>). </text:p>
        <text:p text:style-name="Text_20_body"><text:a xlink:type="simple" xlink:href="#15.40" office:name="N15.40" text:style-name="Internet_20_link" text:visited-style-name="Visited_20_Internet_20_Link">40. </text:a><text:a xlink:type="simple" xlink:href="#15.40" office:name="N15.40" text:style-name="Internet_20_link" text:visited-style-name="Visited_20_Internet_20_Link"><text:span text:style-name="T10">malnova Vladimiro</text:span></text:a>: Eble Monomaĥo, kiu efektive ofte militis kontraŭ la kipĉakoj; tamen multaj fakuloj vidas tie s-tan Vladimiron. </text:p>
        <text:h text:style-name="Heading_20_3" text:outline-level="3"><text:bookmark-start text:name="__RefHeading___Toc15072_3537603899"/><text:soft-page-break/>16. Lamento de Jaroslavidino<text:bookmark-end text:name="__RefHeading___Toc15072_3537603899"/></text:h>
        <text:p text:style-name="Text_20_body"><text:a xlink:type="simple" xlink:href="#16.1" office:name="N16.1" text:style-name="Internet_20_link" text:visited-style-name="Visited_20_Internet_20_Link">1. </text:a><text:a xlink:type="simple" xlink:href="#16.1" office:name="N16.1" text:style-name="Internet_20_link" text:visited-style-name="Visited_20_Internet_20_Link"><text:span text:style-name="T10">Danubo</text:span></text:a>: Oni kutimas komenti, ke «<text:span text:style-name="T1">Danubo</text:span> estas eposa riveronomo, disvastiĝinta ĉe la slavaj popoloj; kiel multaj aliaj akvejnomoj orient-Eŭropaj, tiu vorto <text:span text:style-name="T4">(Дунай)</text:span> devenas el la irana vorto por rivero». </text:p>
        <text:p text:style-name="Text_20_body">— <text:span text:style-name="T10">Jaroslavidino</text:span>: edzino de princo Igoro, filino de Jaroslavo la Okpensa (vd <text:a xlink:type="simple" xlink:href="#N13.28" text:style-name="Internet_20_link" text:visited-style-name="Visited_20_Internet_20_Link">kom. 13.28</text:a>). En la kronikoj ŝia baptonomo ne estas indikita; laŭ ne tre fidinda tradicio oni supozas ĝin esti Eŭfrosinia. — La esploristojn surprizis, ke ŝia lamento ne mencias la filo(j)n de Igoro, oni klarigis tion per la konjekto, ke ŝi estis dua edzino de Igoro, kaj eĉ indikis daton de ŝia edziniĝo: 1184 [Poemo]. Tio ne estas fidinda. </text:p>
        <text:p text:style-name="Text_20_body"><text:a xlink:type="simple" xlink:href="#16.3" office:name="N16.3" text:style-name="Internet_20_link" text:visited-style-name="Visited_20_Internet_20_Link">3. </text:a><text:a xlink:type="simple" xlink:href="#16.3" office:name="N16.3" text:style-name="Internet_20_link" text:visited-style-name="Visited_20_Internet_20_Link"><text:span text:style-name="T10">kiel mevo</text:span></text:a>: Surbaze de <text:span text:style-name="T1">Transdoneado</text:span> kaj <text:span text:style-name="T4">«Моление Даниила Заточника»</text:span> oni konkludis, ke <text:span text:style-name="T4">зегзица</text:span> estas kukolo [Poemo]; tamen poste en dialektoj ukrajnaj kaj rusaj oni trovis la vorton <text:span text:style-name="T4">зiгзiчка</text:span> kun la signifo <text:span text:style-name="T1">mevo.</text:span> Certe, mevo pli konvenas por flugo super rivero. Oni ankaŭ indikis la kliŝon <text:span text:style-name="T4">чайка небога</text:span> en la ukrajna folkloro, kiu same simboligas sopirantan virinon per mevo. </text:p>
        <text:p text:style-name="Text_20_body"><text:a xlink:type="simple" xlink:href="#16.4" office:name="N16.4" text:style-name="Internet_20_link" text:visited-style-name="Visited_20_Internet_20_Link">4. </text:a><text:a xlink:type="simple" xlink:href="#16.4" office:name="N16.4" text:style-name="Internet_20_link" text:visited-style-name="Visited_20_Internet_20_Link"><text:span text:style-name="T10">batista maniko</text:span></text:a>: <text:span text:style-name="T4">бебрянъ</text:span> ne estas <text:span text:style-name="T4">бобровый</text:span> (kastorfela, laŭ multaj tradukoj, i.a. Poemo); en la malnovrusa tiu vorto signifis «fajna ŝtofo, precipe silka». </text:p>
        <text:p text:style-name="Text_20_body"><text:a xlink:type="simple" xlink:href="#16.9" office:name="N16.9" text:style-name="Internet_20_link" text:visited-style-name="Visited_20_Internet_20_Link">9. </text:a><text:a xlink:type="simple" xlink:href="#16.9" office:name="N16.9" text:style-name="Internet_20_link" text:visited-style-name="Visited_20_Internet_20_Link"><text:span text:style-name="T10">vent' ventulo</text:span></text:a>: <text:span text:style-name="T4">вѣтрѣ → вѣтрє.</text:span> </text:p>
        <text:p text:style-name="Text_20_body"><text:a xlink:type="simple" xlink:href="#16.14" office:name="N16.14" text:style-name="Internet_20_link" text:visited-style-name="Visited_20_Internet_20_Link">14. </text:a><text:a xlink:type="simple" xlink:href="#16.14" office:name="N16.14" text:style-name="Internet_20_link" text:visited-style-name="Visited_20_Internet_20_Link"><text:span text:style-name="T10">supre sub la nuboj blovi</text:span></text:a>: La traduko laŭ korekto de <text:span text:style-name="T4">горъ</text:span> al <text:span text:style-name="T4">горѣ</text:span> en 16.14; sen tiu korekto la traduko estus: Ĉu ne sufiĉus al vi montoj subnubaj por blovi … </text:p>
        <text:p text:style-name="Text_20_body"><text:a xlink:type="simple" xlink:href="#16.19" office:name="N16.19" text:style-name="Internet_20_link" text:visited-style-name="Visited_20_Internet_20_Link">19. </text:a><text:a xlink:type="simple" xlink:href="#16.19" office:name="N16.19" text:style-name="Internet_20_link" text:visited-style-name="Visited_20_Internet_20_Link"><text:span text:style-name="T10">en Putivlo sur la mur' de l' urbo</text:span></text:a>: alternado de la formoj slavonaj kun la praruse plenvokalaj; stila efekto. </text:p>
        <text:p text:style-name="Text_20_body"><text:soft-page-break/><text:a xlink:type="simple" xlink:href="#16.20" office:name="N16.20" text:style-name="Internet_20_link" text:visited-style-name="Visited_20_Internet_20_Link">20. </text:a><text:a xlink:type="simple" xlink:href="#16.20" office:name="N16.20" text:style-name="Internet_20_link" text:visited-style-name="Visited_20_Internet_20_Link"><text:span text:style-name="T10">Dnepro la Slavido</text:span></text:a>: La malofta epiteto Slavido <text:span text:style-name="T4">(Словутич, Славутич)</text:span> aperas ankaŭ en la «Versfabelo pri Suĥano», kie la protagonisto venas <text:span text:style-name="T4">«ко быстру Днепру Слаутичю»</text:span>; krome, <text:span text:style-name="T4">Дніпро Словута</text:span> estas konata en la ukrajna folkloro. La epiteto estas kalembura kombino de la vortoj <text:span text:style-name="T4">слава</text:span> (gloro), слыть (esti fama) kun la nomo de la rivero <text:span text:style-name="T4">Славута</text:span> (Slavuto), alfluanto de Pripetio, kiu mem estas alfluanto de Dnepro. Atentindas la epiteto «glora Dnepro» en la enkonduko de <text:span text:style-name="T1">Transdoneado</text:span>. </text:p>
        <text:p text:style-name="Text_20_body"><text:a xlink:type="simple" xlink:href="#16.21" office:name="N16.21" text:style-name="Internet_20_link" text:visited-style-name="Visited_20_Internet_20_Link">21. </text:a><text:a xlink:type="simple" xlink:href="#16.21" office:name="N16.21" text:style-name="Internet_20_link" text:visited-style-name="Visited_20_Internet_20_Link"><text:span text:style-name="T10">Vi trabatis la rokojn ŝtonajn</text:span></text:a>: Temas pri la famaj Dnepraj kataraktoj. <text:span text:style-name="T1">Transdoneado</text:span> aplikas la saman aserton al Dono, kiu kataraktojn ne havas; do, tio estas unu el la argumentoj pri tio, ke ne PMI estas falsita el <text:span text:style-name="T1">Transdoneado</text:span>, sed ke ĉi lasta estis influita de PMI. </text:p>
        <text:p text:style-name="Text_20_body"><text:a xlink:type="simple" xlink:href="#16.34" office:name="N16.34" text:style-name="Internet_20_link" text:visited-style-name="Visited_20_Internet_20_Link">34–35. </text:a><text:a xlink:type="simple" xlink:href="#16.34" office:name="N16.34" text:style-name="Internet_20_link" text:visited-style-name="Visited_20_Internet_20_Link"><text:span text:style-name="T10">arkojn malstreĉis … sagujojn fermis</text:span></text:a>: Oni kutimas interpreti <text:span text:style-name="T4">спряже</text:span> laŭ la senco de similaj verboj en modernaj slavaj lingvoj (la ĉeĥa spřahati «kuntiri» ktp): arkojn tordis, «fleksis» [Eposo]. Tamen tiu pasaĵo klare kontrastas kun 3.19–20 («la pafarkon ili tenas streĉita, la sagujo pretas malfermita»), kaj la prefikso <text:span text:style-name="T4">съ</text:span> povas signifi ne nur kunigon, sed ankaŭ forigon, malfaron. Tial en la malnovrusa ni havas, unuflanke, <text:span text:style-name="T4">сънѧти сѧ</text:span> (kuniĝi, kunveni, kongresi, el kiu devenas <text:span text:style-name="T4">съньмъ</text:span> kongreso, asembleo; R <text:span text:style-name="T4">сонм</text:span>, Slovaka snem, P sejm) — sed ankaŭ R <text:span text:style-name="T4">снять</text:span>, U <text:span text:style-name="T9">сняти</text:span> (depreni, formeti, forigi). Simile la morfologion de <text:span text:style-name="T4">съпрячи</text:span> oni povus rigardi identa al tiu de F détendre (malstreĉi). </text:p>
        <text:h text:style-name="Heading_20_3" text:outline-level="3"><text:bookmark-start text:name="__RefHeading___Toc15074_3537603899"/>17. La fuĝo<text:bookmark-end text:name="__RefHeading___Toc15074_3537603899"/></text:h>
        <text:p text:style-name="Text_20_body"><text:a xlink:type="simple" xlink:href="#17.11" office:name="N17.11" text:style-name="Internet_20_link" text:visited-style-name="Visited_20_Internet_20_Link">11. </text:a><text:a xlink:type="simple" xlink:href="#17.11" office:name="N17.11" text:style-name="Internet_20_link" text:visited-style-name="Visited_20_Internet_20_Link"><text:span text:style-name="T10">Don·et·o</text:span></text:a>: Ĉar en la malnovrusa lingvo <text:span text:style-name="T4">Доньць</text:span> estis iu alia rivero ol la nuna Don<text:soft-page-break/>eco, ni tradukis tiun nomon, kies strukturo motivas la kontrastigon <text:span text:style-name="T1">la granda Dono — ja malgranda Doneto</text:span>. </text:p>
        <text:p text:style-name="Text_20_body"><text:a xlink:type="simple" xlink:href="#17.12" office:name="N17.12" text:style-name="Internet_20_link" text:visited-style-name="Visited_20_Internet_20_Link">12. </text:a><text:a xlink:type="simple" xlink:href="#17.12" office:name="N17.12" text:style-name="Internet_20_link" text:visited-style-name="Visited_20_Internet_20_Link"><text:span text:style-name="T10">Ovluro</text:span></text:a>: Nomo de la kipĉako fuĝinta kun Igoro en Rusujon. Estas pluraj etimologioj de tiu nomo; i.a. ĝi povus esti tjurkigita formo de la kristana nomo Laŭro. </text:p>
        <text:p text:style-name="Text_20_body"><text:a xlink:type="simple" xlink:href="#17.14" office:name="N17.14" text:style-name="Internet_20_link" text:visited-style-name="Visited_20_Internet_20_Link">14. </text:a><text:a xlink:type="simple" xlink:href="#17.14" office:name="N17.14" text:style-name="Internet_20_link" text:visited-style-name="Visited_20_Internet_20_Link"><text:span text:style-name="T10">princo Igoro ne estu!</text:span></text:a> La ĝenerala senco ŝajnas klara, kvankam la teksto probable estas difektita. </text:p>
        <text:p text:style-name="Text_20_body"><text:a xlink:type="simple" xlink:href="#17.15" office:name="N17.15" text:style-name="Internet_20_link" text:visited-style-name="Visited_20_Internet_20_Link">15. </text:a><text:a xlink:type="simple" xlink:href="#17.15" office:name="N17.15" text:style-name="Internet_20_link" text:visited-style-name="Visited_20_Internet_20_Link"><text:span text:style-name="T10">Vokis</text:span></text:a>: La subjekto de tiu verbo povas esti aŭ Ovluro, aŭ la tero. </text:p>
        <text:p text:style-name="Text_20_body"><text:a xlink:type="simple" xlink:href="#17.18" office:name="N17.18" text:style-name="Internet_20_link" text:visited-style-name="Visited_20_Internet_20_Link">18. </text:a><text:a xlink:type="simple" xlink:href="#17.18" office:name="N17.18" text:style-name="Internet_20_link" text:visited-style-name="Visited_20_Internet_20_Link"><text:span text:style-name="T5">вежи ся половецкiи подвизашася</text:span></text:a>: Eraro, duobla <text:span text:style-name="T4">ся</text:span>; oni korektas: <text:span text:style-name="T4">вежи ся половецкiи подвизаша.</text:span> </text:p>
        <text:p text:style-name="Text_20_body">— <text:span text:style-name="T10">la tendoj … ekmoviĝis</text:span>: el la kunteksto kaj laŭ ilustraĵoj de la Radzivila kroniko evidentas, ke temas pri speco de ruldomoj (R кибитка). </text:p>
        <text:p text:style-name="Text_20_body"><text:a xlink:type="simple" xlink:href="#17.21" office:name="N17.21" text:style-name="Internet_20_link" text:visited-style-name="Visited_20_Internet_20_Link">21. </text:a><text:a xlink:type="simple" xlink:href="#17.21" office:name="N17.21" text:style-name="Internet_20_link" text:visited-style-name="Visited_20_Internet_20_Link"><text:span text:style-name="T10">klangulo blanka</text:span></text:a>: En la moderna birdnomaro белый гоголь malestas; oni konas simplan <text:span text:style-name="T4">гоголь</text:span> (klangulo), kies koloro estas malhele griza, tamen printempe en la plumaro de la maskloj aperas multe da blanko. </text:p>
        <text:p text:style-name="Text_20_body"><text:a xlink:type="simple" xlink:href="#17.23" office:name="N17.23" text:style-name="Internet_20_link" text:visited-style-name="Visited_20_Internet_20_Link">23. </text:a><text:a xlink:type="simple" xlink:href="#17.23" office:name="N17.23" text:style-name="Internet_20_link" text:visited-style-name="Visited_20_Internet_20_Link"><text:span text:style-name="T10">griza lupo</text:span></text:a>: Novruse <text:span text:style-name="T4">бусый</text:span> estas dialekta vorto kun la signifo brunagriza; probable ĝi estas pruntita el tjurkaj lingvoj, kiuj havas ĝin kiel epiteton en priskribaj nomoj de tabuaj bestoj: «boz qarγa» (korvo), «boz qurt» (griza lupo). </text:p>
        <text:p text:style-name="Text_20_body"><text:a xlink:type="simple" xlink:href="#17.33" office:name="N17.33" text:style-name="Internet_20_link" text:visited-style-name="Visited_20_Internet_20_Link">33. </text:a><text:a xlink:type="simple" xlink:href="#17.33" office:name="N17.33" text:style-name="Internet_20_link" text:visited-style-name="Visited_20_Internet_20_Link"><text:span text:style-name="T10">ĉevalojn</text:span></text:a>: La vorto estas en dunombro, do Igoro kaj Ovluro havis nur po unu ĉevalon. </text:p>
        <text:h text:style-name="Heading_20_3" text:outline-level="3"><text:bookmark-start text:name="__RefHeading___Toc15076_3537603899"/>18. La rivero Doneto<text:bookmark-end text:name="__RefHeading___Toc15076_3537603899"/></text:h>
        <text:p text:style-name="Text_20_body"><text:a xlink:type="simple" xlink:href="#18.15" office:name="N18.15" text:style-name="Internet_20_link" text:visited-style-name="Visited_20_Internet_20_Link">15. </text:a><text:a xlink:type="simple" xlink:href="#18.15" office:name="N18.15" text:style-name="Internet_20_link" text:visited-style-name="Visited_20_Internet_20_Link"><text:span text:style-name="T10">vanelo</text:span></text:a>: Oni kutimas traduki per mevo pro la fonetika proksimeco al la novrusa vorto <text:span text:style-name="T4">(чаица→чайка);</text:span> en la lamento de Jaroslavidino estis uzita alia vorto, kion oni <text:soft-page-break/>eksplikas per konjekto, ke temas pri diversaj subspecoj. Tamen en la nunaj Brjanskaj dialektoj <text:span text:style-name="T4">чаица</text:span> signifas vanelo, kio biologie ŝajnas pli trafa. </text:p>
        <text:p text:style-name="Text_20_body"><text:a xlink:type="simple" xlink:href="#18.17" office:name="N18.17" text:style-name="Internet_20_link" text:visited-style-name="Visited_20_Internet_20_Link">17. </text:a><text:a xlink:type="simple" xlink:href="#18.17" office:name="N18.17" text:style-name="Internet_20_link" text:visited-style-name="Visited_20_Internet_20_Link"><text:span text:style-name="T10">Stugno, Стýгна</text:span></text:a>: Dekstra alfluanto de Dnepro, enfluanta ĝin sub Kievo, iom pli supre ol Tripolo. </text:p>
        <text:p text:style-name="Text_20_body"><text:a xlink:type="simple" xlink:href="#18.19" office:name="N18.19" text:style-name="Internet_20_link" text:visited-style-name="Visited_20_Internet_20_Link">19. </text:a><text:a xlink:type="simple" xlink:href="#18.19" office:name="N18.19" text:style-name="Internet_20_link" text:visited-style-name="Visited_20_Internet_20_Link"><text:span text:style-name="T10">fremdaj torentoj kaj rojoj</text:span></text:a>: Kiuj fluas el la Kipĉaka stepo. </text:p>
        <text:p text:style-name="Text_20_body"><text:a xlink:type="simple" xlink:href="#18.20" office:name="N18.20" text:style-name="Internet_20_link" text:visited-style-name="Visited_20_Internet_20_Link">20. </text:a><text:a xlink:type="simple" xlink:href="#18.20" office:name="N18.20" text:style-name="Internet_20_link" text:visited-style-name="Visited_20_Internet_20_Link"><text:span text:style-name="T10">larĝas ĉe la elfluejo</text:span></text:a>: Tiun legon donas la disvortigo: <text:span text:style-name="T4">рострена к усту.</text:span> Fakte la nuna Stugno estas nelarĝa kaj malprofunda, tial la disvortigo de la unuaj editoroj, se oni ĝin interpretas kiel «kroĉis per arbusto la junulon…», bone klarigas, kiel princo Rastislavo, sendube bona naĝulo, povis droni en tia rivereto [Ŝkl90, pĝ 382–386]. </text:p>
        <text:p text:style-name="Text_20_body"><text:a xlink:type="simple" xlink:href="#18.21" office:name="N18.21" text:style-name="Internet_20_link" text:visited-style-name="Visited_20_Internet_20_Link">21. </text:a><text:a xlink:type="simple" xlink:href="#18.21" office:name="N18.21" text:style-name="Internet_20_link" text:visited-style-name="Visited_20_Internet_20_Link"><text:span text:style-name="T10">la junulo princo Rastislavo</text:span></text:a>: Princo de Perejaslavlo, pli juna frato de Vladimiro Monomaĥo, droninta en Stugno 1093 fuĝante kun li de la kipĉakoj post malvenko. Li aĝis 22 jarojn. </text:p>
        <text:p text:style-name="Text_20_body"><text:a xlink:type="simple" xlink:href="#18.22" office:name="N18.22" text:style-name="Internet_20_link" text:visited-style-name="Visited_20_Internet_20_Link">22. </text:a><text:a xlink:type="simple" xlink:href="#18.22" office:name="N18.22" text:style-name="Internet_20_link" text:visited-style-name="Visited_20_Internet_20_Link"><text:span text:style-name="T10">sur la fundo ĉe la bordo</text:span></text:a>: La originala formo estas misgramatika (Dnepra ĉe la malhela bordo, kun nominativa, ne lokkaza Dnepra), sed la korekteto de <text:span text:style-name="T4">«Днѣпрь»</text:span> al <text:span text:style-name="T4">«днѣ при»</text:span> rezultigas la pli konvenan signifon de ni akceptitan. Cetere, Rastislavo dronis tute proksime ĉe la loko, kie Stugno enfluas Dnepron, do tiu asonanco, kiu antaŭsentigas la riveregon, eble ne estas hazarda [Ŝkl90]. </text:p>
        <text:p text:style-name="Text_20_body">— <text:span text:style-name="T10">malhela</text:span>: Probable temas plie pri la metafora senco de funebro ol pri la koloro. </text:p>
        <text:p text:style-name="Text_20_body"><text:a xlink:type="simple" xlink:href="#18.24" office:name="N18.24" text:style-name="Internet_20_link" text:visited-style-name="Visited_20_Internet_20_Link">24–25.</text:a> Netradukita aliteracio: <text:span text:style-name="T4">по уноши — Уныша.</text:span> </text:p>
        <text:h text:style-name="Heading_20_3" text:outline-level="3"><text:bookmark-start text:name="__RefHeading___Toc15078_3537603899"/>19. La postkuro<text:bookmark-end text:name="__RefHeading___Toc15078_3537603899"/></text:h>
        <text:p text:style-name="Text_20_body"><text:a xlink:type="simple" xlink:href="#19.6" office:name="N19.6" text:style-name="Internet_20_link" text:visited-style-name="Visited_20_Internet_20_Link">6. </text:a><text:a xlink:type="simple" xlink:href="#19.6" office:name="N19.6" text:style-name="Internet_20_link" text:visited-style-name="Visited_20_Internet_20_Link"><text:span text:style-name="T10">la kolubroj rampis</text:span></text:a>: Tiun tradukon rezult<text:soft-page-break/>igas korekto de <text:span text:style-name="T4">по лозiю</text:span> al <text:span text:style-name="T4">полозiе.</text:span> Sen la korekto la senco estus: nur rampis sur la branĉaro. En la originalo estas aliteracio: <text:span text:style-name="T4">«полози ползали»</text:span>, kiu fonetike pli proksimas al <text:span text:style-name="T4">«половци»</text:span> ol «kolubroj rampis» al «kipcakoj». </text:p>
        <text:p text:style-name="Text_20_body"><text:a xlink:type="simple" xlink:href="#19.17" office:name="N19.17" text:style-name="Internet_20_link" text:visited-style-name="Visited_20_Internet_20_Link">17–18. </text:a><text:a xlink:type="simple" xlink:href="#19.17" office:name="N19.17" text:style-name="Internet_20_link" text:visited-style-name="Visited_20_Internet_20_Link"><text:span text:style-name="T10">falkidon ni ligos per junulino</text:span></text:a>: Vladimiro Igorido revenis Novgorodon edzigite al Konĉakidino (1187) kaj «kun infano». </text:p>
        <text:p text:style-name="Text_20_body">— <text:span text:style-name="T10">ligi</text:span> <text:span text:style-name="T4">(опутати)</text:span> estas kaj falkĉasa termino, kaj simbolvorto de la geedziĝa folkloro. </text:p>
        <text:h text:style-name="Heading_20_3" text:outline-level="3"><text:bookmark-start text:name="__RefHeading___Toc15080_3537603899"/>20. Igoro en la Rusa lando<text:bookmark-end text:name="__RefHeading___Toc15080_3537603899"/></text:h>
        <text:p text:style-name="P42"><text:a xlink:type="simple" xlink:href="#20.1" office:name="N20.1" text:style-name="Internet_20_link" text:visited-style-name="Visited_20_Internet_20_Link">1. </text:a><text:a xlink:type="simple" xlink:href="#20.1" office:name="N20.1" text:style-name="Internet_20_link" text:visited-style-name="Visited_20_Internet_20_Link"><text:span text:style-name="T10">Diris</text:span></text:a>: La verbo havas malĝustan nombron (dunombra aoristo estus <text:span text:style-name="T4">рєкоста</text:span> aŭ <text:span text:style-name="T4">рѣста,</text:span> dunombra perfekto <text:span text:style-name="T4">рєкла єста</text:span>); iuj opinias ebla, ke la verbo agordu kun unu sola el la du subjektoj (simila pasaĵo el la <text:span text:style-name="T1">Komenca Kroniko</text:span> : <text:span text:style-name="T4">И рєчє Свѣнєлдъ и Асмолдъ…</text:span>). </text:p>
        <text:p text:style-name="Text_20_body">— <text:span text:style-name="T10">Ĥodina</text:span>: mankas informoj pri tiu per<text:span text:style-name="T35">­</text:span>sono. La unuaj editoroj legis <text:span text:style-name="T4">«xоды на»</text:span> t.e. «iris kontraŭ», kio ne donas kontentigan sencon. </text:p>
        <text:p text:style-name="Text_20_body"><text:a xlink:type="simple" xlink:href="#20.2" office:name="N20.2" text:style-name="Internet_20_link" text:visited-style-name="Visited_20_Internet_20_Link">2. </text:a><text:a xlink:type="simple" xlink:href="#20.2" office:name="N20.2" text:style-name="Internet_20_link" text:visited-style-name="Visited_20_Internet_20_Link"><text:span text:style-name="T10">Svętoslavo</text:span></text:a>: Nur preterpase PMI mencias tiun Jaroslavidon, la prapatron de la Olgidoj, kiu unua venkis la kipĉakojn. Tamen jam dufoje prezentiĝis okazon lin mencii: la praava gloro de la ĉernigovanoj (12.27) kaj la venko super Ŝarokano (11.45) estis liaj faroj. </text:p>
        <text:p text:style-name="P42"><text:a xlink:type="simple" xlink:href="#20.4" office:name="N20.4" text:style-name="Internet_20_link" text:visited-style-name="Visited_20_Internet_20_Link">4. </text:a><text:a xlink:type="simple" xlink:href="#20.4" office:name="N20.4" text:style-name="Internet_20_link" text:visited-style-name="Visited_20_Internet_20_Link"><text:span text:style-name="T10">Olgo-ĥano</text:span></text:a>: La titolo <text:span text:style-name="T1">kahan</text:span> (en la traduko ni uzas internacie pli konatan pli malfruan formon <text:span text:style-name="T1">ĥano</text:span>) aperas en la ĉinaj kronikoj ekde 312 p.K. Ĝi apartenis al regnestroj tjurkaj kaj egalis la imperiestran (kun tiu signifo pli malfrue, en la epoko de la protagonistoj, ĝin prenis Temuĝino — Ĉingis-ĥano). Post liberiĝo de Rusujo el sub <text:soft-page-break/>la dependo je Ĥazara kahan-regno, la titolon kahano provis alproprigi princoj Kievaj, rezervante ĝin por eksterordinare solenaj okazoj. Sed en la 12 jc tiu titolo ne plu estis aplikata al la rusaj princoj). — La titolado de Olgo per kahano povis estiĝi pro lia longa regado en Tamatarkano, kiu antaŭe apartenis al Ĥazario; estas konata greklingva sigelo el la fino de 9 jc: </text:p>
        <text:p text:style-name="Quotations">Miĥaelo (tiu estis la baptonomo de Olgo), arĥonto (t.e. princo) de Ziĥia, Matraĥo (en la posta historio Tamatarkano estas konata sub la nomo Matrika) kaj Ĥazario.</text:p>
        <text:p text:style-name="Text_20_body">Tio kontrastas kun la sigeloj de aliaj rusaj princoj, ekz-e de Monomaĥo, kiu titolis sin «arĥonto de Rusujo». </text:p>
        <text:p text:style-name="Text_20_body"><text:a xlink:type="simple" xlink:href="#20.12" office:name="N20.12" text:style-name="Internet_20_link" text:visited-style-name="Visited_20_Internet_20_Link">12. </text:a><text:a xlink:type="simple" xlink:href="#20.12" office:name="N20.12" text:style-name="Internet_20_link" text:visited-style-name="Visited_20_Internet_20_Link"><text:span text:style-name="T10">Boriĉevo</text:span></text:a>: En Kievo <text:span text:style-name="T4">Боричев взвоз</text:span> (la nuna <text:span text:style-name="T4">Андреевский спуск</text:span>) estas la plej mallonga vojo de la Supra Urbo al Podol'. </text:p>
        <text:p text:style-name="P42"><text:a xlink:type="simple" xlink:href="#20.13" office:name="N20.13" text:style-name="Internet_20_link" text:visited-style-name="Visited_20_Internet_20_Link">13. </text:a><text:a xlink:type="simple" xlink:href="#20.13" office:name="N20.13" text:style-name="Internet_20_link" text:visited-style-name="Visited_20_Internet_20_Link"><text:span text:style-name="T10">la Sankta Dipatrino Pirogosĉa</text:span></text:a>: kirko en Kievo, en Podol, konstruita en 1132 kaj nomita laŭ ĝia Bizancia ikono de la dipatrino. La neoficiala nomepiteto Piro<text:span text:style-name="T28">­</text:span>gosĉa <text:span text:style-name="T4">(Пирогощая)</text:span> restas neklara; iuj devenigas ĝin el Gr Πυργῶτισσα (tura), aliaj vidas en ĝi posedan adjektivon de la nomo <text:span text:style-name="T4">Пиргость</text:span> (konjekteble, la nomo de negocisto aŭ bojaro alportinta la ikonon el Konstantinopolo). </text:p>
        <text:p text:style-name="Text_20_body">— Se Igoro rajdas laŭ Boriĉevo al la Pirogosĉa, temas ne pri lia enveno Kievon, kiel oni tradicie opiniis, sed pri lia hejmeniro el la Supra Urbo (kie situis la ĉefprinca rezidejo) al la Ĉernigova lando. </text:p>
        <text:p text:style-name="Text_20_body">— Kial la aŭtoro, ĝis nun tiom indiferenta pri la kristanaĵoj, subite mencias tiun duarangan kirkon ĉe la Kieva bazaro, kaj ankoraŭ konstruigitan ne de parenco Olgido sed de malamiko de la Olgidoj, Mstislavo la Granda? Laŭ kalkuloj surbaze de malrektaj indikoj oni [Rib71, pĝ 277] opinias, ke Igoro <text:soft-page-break/>estis revenanta meze de aŭgusto, eble la 15-an de aŭgusto, je la tago de la Endormiĝo de la S-ta Dipatrino, kiu estas altarfesto de tiu preĝejo. </text:p>
        <text:p text:style-name="Text_20_body"><text:a xlink:type="simple" xlink:href="#20.17" office:name="N20.17" text:style-name="Internet_20_link" text:visited-style-name="Visited_20_Internet_20_Link">17–19. </text:a><text:a xlink:type="simple" xlink:href="#20.17" office:name="N20.17" text:style-name="Internet_20_link" text:visited-style-name="Visited_20_Internet_20_Link"><text:span text:style-name="T10">Svętoslavido … Vsevolodo</text:span></text:a>: La kursivofinaĵaj vortoj en la fontoj havas diversajn kazojn, sed ne la bezonatan ĉi tie dativon; <text:span text:style-name="T1">Igorido</text:span> estas dativa en la Unua Eldono, sed nominativa en la carina kopio. Probable ili estas glosoj de iu leganto. </text:p>
        <text:p text:style-name="Text_20_body"><text:a xlink:type="simple" xlink:href="#20.23" office:name="N20.23" text:style-name="Internet_20_link" text:visited-style-name="Visited_20_Internet_20_Link">23–24. </text:a><text:a xlink:type="simple" xlink:href="#20.23" office:name="N20.23" text:style-name="Internet_20_link" text:visited-style-name="Visited_20_Internet_20_Link"><text:span text:style-name="T10">kaj al la kompanio! Amen</text:span></text:a>: Miskompreninte la konjunkcion <text:span text:style-name="T4">а</text:span> (vd kom 1.7), almenaŭ du tradukistoj mistradukis novrusen tiujn vortojn per «Gloron al la princoj, dum al la [pereinta] trupo eternan memoron!». </text:p>
        <text:h text:style-name="Heading_20_2" text:outline-level="2"><text:bookmark text:name="glos-eo"/><text:bookmark-start text:name="__RefHeading___Toc15082_3537603899"/>Glosaro esperanta<text:bookmark-end text:name="__RefHeading___Toc15082_3537603899"/></text:h>
        <text:p text:style-name="Text_20_body"><text:bookmark text:name="avare"/><text:span text:style-name="T10">avare·o</text:span>ⁿ: Gr ’Άβαρ, ’Άβαρειoς L avares, avari. Memnome probable estis åpar, kp MR <text:span text:style-name="T4">ѡбърѣ.</text:span> La formon <text:span text:style-name="T1">avareo</text:span> uzis J. Lindstedt (Literatura Foiro, 1996, № 2). </text:p>
        <text:p text:style-name="Text_20_body"><text:bookmark text:name="Belgorod"/><text:span text:style-name="T10">Belgorod·o</text:span>: U <text:span text:style-name="T4">Бiлгород</text:span> </text:p>
        <text:p text:style-name="Text_20_body"><text:bookmark text:name="bjelarus"/><text:span text:style-name="T10">bjelarus·o</text:span>: … L Russia Alba. </text:p>
        <text:p text:style-name="Text_20_body"><text:bookmark text:name="Boris"/><text:span text:style-name="T10">Boris·o</text:span>: slava virnomo tjurkdevena, laŭ la nomo de la Bulgara ĥano kristaniginta Bulgarojn (864 p.K.). Gr Βόγορις, Βώγωρις, Βορίσης, mongole bogori (=malgranda, kiel la latina Paŭlo). — Kp Glebo. </text:p>
        <text:p text:style-name="Text_20_body"><text:bookmark text:name="Bojan"/><text:span text:style-name="T10">Bojan·o</text:span>, MR <text:span text:style-name="T4">Боянъ:</text:span> </text:p>
        <text:p text:style-name="Text_20_body"><text:bookmark text:name="Brecxislav"/><text:span text:style-name="T10">Bręĉislav·o</text:span>ⁿ: R <text:span text:style-name="T4">Брячислав,</text:span> Bj <text:span text:style-name="T4">Брачислаў,</text:span> Ĉ Břetislav (ĉiuj el [brѧĉislavъ]). — 14.6. </text:p>
        <text:p text:style-name="Text_20_body"><text:bookmark text:name="cxefprinc"/><text:span text:style-name="T10">ĉef·princ·o</text:span>ⁿ, grandprinco: (R <text:span text:style-name="T4">великий князь</text:span>). </text:p>
        <text:p text:style-name="Text_20_body"><text:bookmark text:name="cxerkes"/><text:span text:style-name="T10">ĉerkes·o</text:span>: la vorto uzita jam en: Ĉerkesaj Rakontoj / Kolektis Georgo Davidov. — Esperanta Universala Biblioteko. N-ro 6 (Ĉerkesa serio I.) — Budapeŝto, 1908. — Kp <text:soft-page-break/>kasogo. R <text:span text:style-name="T4">черкес, адыг</text:span> Turke çärkäs??. </text:p>
        <text:p text:style-name="Text_20_body"><text:bookmark text:name="Cxernigov"/><text:span text:style-name="T10">Ĉernigov·o</text:span>: U Чернiгiв. </text:p>
        <text:p text:style-name="Text_20_body"><text:bookmark text:name="Daĵbog"/><text:span text:style-name="T10">Daĵbog·o</text:span>ⁿ: vd <text:a xlink:type="simple" xlink:href="#N7.20" text:style-name="Internet_20_link" text:visited-style-name="Visited_20_Internet_20_Link">kom. 7.20</text:a>. </text:p>
        <text:p text:style-name="Text_20_body"><text:bookmark text:name="Dauxgav"/><text:span text:style-name="T10">Daŭgav·o</text:span>, Bj Дзвiна: rivero 1200 km longa, fluanta de Valdajo en Rusio tra Bjelorusio kaj Latvio ĝis la Riga golfo de Balta maro. Ni preferis la latvan nomon por malkonfuzi tiun «okcidentan» riveron disde la «norda» Dvino (vd en PIV). </text:p>
        <text:p text:style-name="Text_20_body"><text:bookmark text:name="Desn"/><text:span text:style-name="T10">Desn·o</text:span>ⁿ: R <text:span text:style-name="T4">Десна.</text:span> </text:p>
        <text:p text:style-name="Text_20_body">domajn·on R <text:span text:style-name="T4">волость, удел; домен.</text:span> — La vorto estas ankaŭ termino matematika (la variejo de variablo). </text:p>
        <text:p text:style-name="Text_20_body"><text:bookmark text:name="Donec"/><text:span text:style-name="T10">Donec·o</text:span>: «Rivero en Sovetio, alfluanta en Donon (40°55'E, 38°34'N)» [PIV]. R <text:span text:style-name="T4">Донец Северский</text:span> U <text:span text:style-name="T4">Донець</text:span> (17.11). </text:p>
        <text:p text:style-name="Text_20_body"><text:bookmark text:name="Donet"/><text:span text:style-name="T10">Don·et·o</text:span>ⁿ, MR <text:span text:style-name="T4">Доньцъ:</text:span> Ĝi ne estas la nuna <text:a xlink:type="simple" xlink:href="#Donec" text:style-name="Internet_20_link" text:visited-style-name="Visited_20_Internet_20_Link">Donec·o</text:a>, kiun oni nomis la Granda Dono, sed (probable) ties dekstra alfluanto, la rivero Udo (R <text:span text:style-name="T4">Уды</text:span>, pluralforma nomo) [Rib71]. </text:p>
        <text:p text:style-name="Text_20_body"><text:bookmark text:name="Don"/><text:span text:style-name="T10">Don·o</text:span>: en la kronikoj tiel nomiĝis Doneco kaj la malsupra parto de nia Dono, ekde la enfluejo de Doneco [Rib71]. </text:p>
        <text:p text:style-name="Text_20_body"><text:bookmark text:name="dunombr"/><text:span text:style-name="T10">du·nombr·o, dual·o</text:span>: «Deklinacia aŭ konjugacia nombro, uzata kiam oni parolas pri nur du aferoj» [PIV]. En PMI tiu formo estas sufiĉe kohere uzata (ĝi kadukiĝis dum la mongola invado). </text:p>
        <text:p text:style-name="Text_20_body"><text:bookmark text:name="frank"/><text:span text:style-name="T10">frank·o</text:span>: «okcident-eŭropano», poste kaj precipe en Krimeo: «ĝenovano, italo». MR <text:span text:style-name="T4">фрѧгъ</text:span> — tra Gr φράγκος (franko) el L francus. </text:p>
        <text:p text:style-name="P42"><text:bookmark text:name="Galiĉ"/><text:span text:style-name="T10">Galiĉ·o</text:span>: (P Halicz); Galiĉio estas ĝia regula derivaĵo, preferinda ol la PIVa </text:p>
        <text:p text:style-name="Quotations">Galicio. Eŭropa regiono, norde de Karpatoj, dividita inter Polujo kaj Ukrajno. </text:p>
        <text:p text:style-name="Text_20_body"><text:soft-page-break/>U <text:span text:style-name="T9">Галичинá</text:span> P Galicja (el mezlat. Galicia el MR <text:span text:style-name="T4">Галичь</text:span>, malnovrusa adjektivo signifanta <text:span text:style-name="T1">moneda</text:span>). </text:p>
        <text:p text:style-name="Text_20_body"><text:bookmark text:name="Georg"/><text:span text:style-name="T10">Georg·o</text:span>: La kronikoj tre varie rusigas tiun nomon; ekz-e oftas la formoj MR <text:span text:style-name="T4">Юргъ, Гюрги, Дюрги</text:span> [Jurg, G’urg, Ďurgi]. </text:p>
        <text:p text:style-name="Text_20_body"><text:bookmark text:name="Gleb"/><text:span text:style-name="T10">Gleb·o</text:span>ⁿ: Orientslava virnomo, MR <text:span text:style-name="T4">Глѣбъ</text:span>, el la varenga Guðleifr. Kp Boriso. </text:p>
        <text:p text:style-name="Text_20_body"><text:bookmark text:name="grivn"/><text:span text:style-name="T10">grivn·o</text:span>ⁿ <text:span text:style-name="T4">(гривна)</text:span>: La baza monunuo de la Kieva Regno (duonfunto da arĝento). </text:p>
        <text:p text:style-name="Text_20_body"><text:bookmark text:name="St-Hipat"/><text:span text:style-name="T10">St-Hipat·a kronik·o</text:span>, Hip. Kron.: La kroniko (612 paĝoj en manuskripto de la 14ª jc) trovita en la monaĥejo de s-ta Hipato, R <text:span text:style-name="T4">Ипат(ьев)ская летопись.</text:span> — <text:span text:style-name="T10">Hipat·o</text:span>: greka-rusa vira antaŭnomo, de Ὓπατος (plej alta, supera). </text:p>
        <text:p text:style-name="Text_20_body"><text:bookmark text:name="ĥazar"/><text:span text:style-name="T10">ĥazar·o·j</text:span>ⁿ: Tjurka popolo, aperinta norde de Kaspio post la huna invado (4ª jc), mezgreke Χάζαροι, perse [Bar ul Ĥazar] (Kaspia maro), hebree [kozar], MR <text:span text:style-name="T4">козарє.</text:span> — <text:span text:style-name="T10">Ĥazar·i·o</text:span>: En la 7ª jc la ĥazara regno etendiĝis de Dnepro kaj Krimeo ĝis Ural-rivero, norde ĝis la meza Volgo kaj la fontoj de Doneco. En la 8ª jc la regantoj de Ĥazario konvertiĝis al judaismo. En la 10ª jc Ĥazario pereis invadite de Peĉenega hordo oriente kaj de la rusoj (Svętoslavo Igorido) okcidente. </text:p>
        <text:p text:style-name="Text_20_body"><text:bookmark text:name="Igor"/><text:span text:style-name="T10">Igor·o</text:span>: rusa antaŭnomo vira, en la kronikoj <text:span text:style-name="T4">Игорь</text:span> aŭ <text:span text:style-name="T4">Инъгваръ;</text:span> ĝi devenas el la skandinava Ingvarr. </text:p>
        <text:p text:style-name="Text_20_body"><text:bookmark text:name="Izeslav"/><text:span text:style-name="T10">Izęslav·o</text:span>ⁿ: slava virnomo, R <text:span text:style-name="T4">Изяслав.</text:span> </text:p>
        <text:p text:style-name="Text_20_body"><text:bookmark text:name="Jaroslav"/><text:span text:style-name="T10">Jaroslav·o</text:span>ⁿ: slava virnomo, R <text:span text:style-name="T4">Ярослав</text:span> (ardo + famo). </text:p>
        <text:p text:style-name="Text_20_body"><text:bookmark text:name="junior"/><text:span text:style-name="T10">junior·o</text:span>ⁿ, junkro: vd sub <text:a xlink:type="simple" xlink:href="#kompani" text:style-name="Internet_20_link" text:visited-style-name="Visited_20_Internet_20_Link">kompanio</text:a>; kp <text:a xlink:type="simple" xlink:href="#senior" text:style-name="Internet_20_link" text:visited-style-name="Visited_20_Internet_20_Link">senioro</text:a>. </text:p>
        <text:p text:style-name="Text_20_body"><text:bookmark text:name="Kafa"/><text:span text:style-name="T10">Kafa', Kafao</text:span>: la nuna Teodozio (U Феодосiя); en la 14 jc, kolonio de ĝenovanoj en Krimeo. R <text:span text:style-name="T4">Кафá,</text:span> Gr Καφᾶς It Caffa. </text:p>
        <text:p text:style-name="Text_20_body"><text:bookmark text:name="Kiev"/><text:soft-page-break/><text:span text:style-name="T10">Kiev·i·o</text:span>: la Kieva princujo, tradicia domajno de la Rusujaj ĉefprincoj. Ofte oni ĝin nomis «la Rusa lando» (la plej malvasta signifo de la termino). </text:p>
        <text:p text:style-name="P42"><text:bookmark text:name="kipĉak"/><text:span text:style-name="T10">kipĉak·o·j</text:span>ⁿ: en la (pra)rusa estas tri vortoj por tiu tjurka popolo: <text:span text:style-name="T4">куманы</text:span> (kumanoj, vd), <text:span text:style-name="T4">кипчаки</text:span> ([kipĉaki], ununombre [kipĉak']) kaj <text:span text:style-name="T4">половцы</text:span> ([polovci], ununombre <text:span text:style-name="T4">половец</text:span> [polovec]). </text:p>
        <text:p text:style-name="P42">La formon «kumanoj» adoptis la okcidentaj kronikistoj (en la Mezepoka Latino <text:span text:style-name="T1">Cuni,</text:span> sed kp ankaŭ <text:span text:style-name="T1">Codex Cumanicus</text:span>); tiu formo oftas en la okcidenta scienco. </text:p>
        <text:p text:style-name="P46">La kronikoj orientaj, de la Ĉinaj (201 a.K., 欽察/钦察, Qīnchá, <text:span text:style-name="T21">ĉjin-ĉa</text:span>) ĝis la Islamaj (persaj, arabaj) konas nur la nomon <text:span text:style-name="T1">kipĉako</text:span> [qıpĉak]. Kelkaj sciencistoj opinias, ke proksimume en la epoko de PMI estiĝis du hordoj, el kiuj por la okcidenta pli oftas la nomo <text:span text:style-name="T1">kumanoj,</text:span> kaj por la orienta, la nomo <text:span text:style-name="T1">kipĉakoj</text:span> (ilin dislimis la rivero Dnestro). Tiel oni povas oportune distingi inter la Hungaria Kunság (Kumanio, G Kumanien, Kumanaei) kaj la orienta «Lando Kipĉaka» (Deŝt-i Qıpĉak) </text:p>
        <text:p text:style-name="Text_20_body">La tria (polovcy) praruse signifas flavuloj (kp G Valwen). Tiu nomo iom internaciiĝis pro la opero «La princo Igoro». </text:p>
        <text:p text:style-name="Text_20_body"><text:bookmark text:name="klan"/><text:span text:style-name="T10">klan·o</text:span>: ni preferas uzi tiun vorton por la unua el la PIVaj signifoj de gento, ĉar la vorto gento havas ankoraŭ la signifon de tribo, kiun ni ankaŭ bezonas. </text:p>
        <text:p text:style-name="Text_20_body"><text:bookmark text:name="klisx"/><text:span text:style-name="T10">kliŝ·o</text:span>: en la skalda poezio, parolfiguro per kiu oni anstataŭigas komunan nomon je poezia parafrazo (kenning); ekz-e, gajligno anstataŭ liuto, ktp. </text:p>
        <text:p text:style-name="P42"><text:bookmark text:name="kompani"/><text:span text:style-name="T10">kompani·o</text:span>: tiel ni tradukas la specialan vorton MR <text:span text:style-name="T4">дружина</text:span> (R <text:span text:style-name="T4">дружина,</text:span> L comitatus, Gr συνοδία, συστρατîται, ἑταῖροι). <text:soft-page-break/>En la Kieva Regno (kaj aliaj Mezepokaj slavaj landoj) tiel estis nomata grupo de homoj (kelkcent, malpli ol milo), dungiĝintaj por servi princon en milito, administrado de lia princujo kaj de lia persona bieno; ĝi sekvis la princon kiam li ŝanĝis domajnon, do ĝi similis lian personan teamon (en la moderna ĉeĥa tiu vorto havas la signifon sporta teamo). En diversaj epokoj la funkcioj de la kompanio variis, kaj kvankam ĉiam la milita aspekto restis la plej grava, tamen en la 12 jc la administraj funkcioj estis tre rimarkindaj. Princa kompanio konsistis el du partoj, la supera, aŭ seniora (<text:span text:style-name="T4">старшая дружина,</text:span> «la pli aĝa kompanio, la bojaroj») kaj la malsupera, juniora (<text:span text:style-name="T4">молодшая дружина, гридь, дѣцки</text:span> — «la juna trupo, infanoj, junkroj»). — Atentindas, ke ruse (kaj sporade jam praruse) la vorto <text:span text:style-name="T4">дружина</text:span> estas «varma», el ĝi devenas la vorto <text:span text:style-name="T4">друг</text:span> (unue vojkamarado, poste amiko), tiel ke por la moderna ruso ŝajnus natura traduki ĝin per amikaro, frataro [Eposo], aŭ almenaŭ kamaradaro. Post la 14ª jc oni preferas pli precizajn vortojn (bojaroj, kavaliroj ktp); malaperas la fenomeno, arĥaikiĝas la vorto. — La koncernaj esperantaj signifoj de la vorto kompanio estas: </text:p>
        <text:p text:style-name="Quotations">«4 Kuniĝo de pluraj personoj, akompanantaro …<text:line-break/>5 mil. Grupo el pluraj plotonoj, subdivido de bataliono, normale komandata de kapitano … vd roto» [PIV]. </text:p>
        <text:p text:style-name="P41">Do, kompanio kombinas la signifojn akom<text:span text:style-name="T37">­</text:span>panantaro + militista unuo (bulgare дружина nun signifas bataliono), kaj la signifo «1 Kuniĝo de personoj kune direktantaj komercan aŭ industrian aferon», neaktuala en la Mezepoko, iel similas administradon. Ni provis ankaŭ «gvardio»n, sed ankaŭ ĝi aspektas nenature en la teksto, tiom pli ke fojfoje дружина estas uzata en la ĝenerala senco de batalantoj, kaj profesiaj, kaj milicanoj. Alia pripensinda <text:soft-page-break/>vorto estas trupo, kiu verdire esprimas nur la militistan signifon, sed nemalgrava cirkonstanco estas, ke en la slavlingva skolta movado (slovaka, pola ktp) la vorto <text:span text:style-name="T1">družina</text:span> servas por traduki la anglan <text:span text:style-name="T1">troop,</text:span> kaj estas esperantigigata per trupo; tamen finfine ni rezervis la «trupo»n por плъкъ. </text:p>
        <text:p text:style-name="Text_20_body"><text:bookmark text:name="kuman"/><text:span text:style-name="T10">kuman·o·j</text:span>: okcidenta tjurka popolo, kies orientan branĉon ni nomas kipĉakoj (vd tie). La okcidenta limo de la kumana migrado estis Bulgario, kie ili rapide kristaniĝis kaj asimiliĝis: la fondintoj de la Dua Bulgara Regno, fratoj Teodoro (de 1186, reĝo Petro), Aseno kaj Kalojano devenis el kumanoj. </text:p>
        <text:p text:style-name="Text_20_body"><text:bookmark text:name="Kura"/><text:span text:style-name="T10">Kura·o</text:span>ⁿ: Kaŭkaza rivero fluanta el Turkio tra Kartvelio kaj Azerbajĝanio en Kaspion. R <text:span text:style-name="T4">Курá,</text:span> A Kura, F Koura. </text:p>
        <text:p text:style-name="Text_20_body"><text:bookmark text:name="Lauxrenc"/><text:span text:style-name="T10">Laŭrenc·a kronik·o</text:span>, Laŭr. Kron.: pergamena manuskripto, kopio de kroniko kompilita en 1305. La kopion mendis princo Demetrio de Suzdalo, la laboron prizorgis monaĥo Laŭrenco (1377). Musin-Puŝkin aĉetis ĝin en 1792 kaj poste donacis al imperiestro Aleksandro la Unua. R <text:span text:style-name="T4">Лаврентьевская летопись.</text:span> </text:p>
        <text:p text:style-name="Text_20_body"><text:bookmark text:name="lupfantom"/><text:span text:style-name="T10">lup·fantom·o</text:span>: «Sorĉisto kiun oni kredis kapabla aliformiĝi en lupon» [PIV]. </text:p>
        <text:p text:style-name="Text_20_body"><text:bookmark text:name="Monomahx"/><text:span text:style-name="T10">Monomaĥ·id·o·j</text:span>ⁿ, MR <text:span text:style-name="T4">Мономашичи</text:span>: la klano de la posteuloj de Vladimiro 2ª Monomaĥo, rivaloj de la Olgidoj. La unua dinastio de la rusaj caroj apartenis al tiu branĉo. </text:p>
        <text:p text:style-name="Text_20_body"><text:bookmark text:name="Mstislav"/><text:span text:style-name="T10">Mstislav·o</text:span>ⁿ: slava antaŭnomo vira (venĝo+famo); MR <text:span text:style-name="T4">Мьстиславъ</text:span>, obodrite Mistzlavus, ceĥe Mstislav, P Mścisław. </text:p>
        <text:p text:style-name="Text_20_body"><text:bookmark text:name="Olgid"/><text:span text:style-name="T10">Olg·id·o·j</text:span>ⁿ, MR <text:span text:style-name="T4">Ольговичи</text:span>: la klano de la posteuloj de Olgo kaj Davido Svętoslavidoj <text:soft-page-break/>(de nepoj de Jaroslavo la Saĝa), rivaloj de la Monomaĥidoj. Genealogie la Olgidoj estis branĉo seniora, tamen ĉar Monomaĥo malebligis al Davido kaj Olgo iĝi ĉefprinco, ili devus perdi la rajton je seniorado; malgraŭ tio Vsevolodo II Olgido (la patro de ĉefprinco Svętoslavo el PMI) sukcesis reakiri tiun rajtojn por sia klano. </text:p>
        <text:p text:style-name="Text_20_body"><text:bookmark text:name="Olg"/><text:span text:style-name="T10">Olg·o</text:span>, Olego: MR vira nomo <text:span text:style-name="T4">Ольгъ</text:span>, devenanta el la varenga Helgi, parenca al G heilig, «sankta». Internacie pli konata estas la responda innomo Olg·a [PIV], varenge Helga (kiu iĝis Ἔλγα en la Bizanciaj kronikoj). En la modernaj orientslavaj lingvoj la vira formo estas malregula (pro la nefuĝema e: <text:span text:style-name="T4">Олегу, Олегович</text:span>) kaj nesimetria kun la ina; nu, almenaŭ por verko malnovrusa ni restituis la simetrion. </text:p>
        <text:p text:style-name="Text_20_body"><text:bookmark text:name="or"/><text:span text:style-name="T10">or·a</text:span>: poezia kliŝo esprimanta rilaton al la princa aŭ ĥana rango (ora kasko, ora selo, ora piedingo, sago orumita). </text:p>
        <text:p text:style-name="Text_20_body">paronomazi·o [PIV]. </text:p>
        <text:p text:style-name="Text_20_body"><text:bookmark text:name="pecxeneg"/><text:span text:style-name="T10">peĉeneg·o·j</text:span>ⁿ: en 8–9 jc, hordo de tjurkaj kaj sarmataj triboj en la Transvolga stepo; en 9–10 jc, disbatinte la Ĥazaran regnon, la peĉenegoj penetris la sud-Rusujan stepon; post 1036 la Kieva Regno sukcesis forpuŝi ilin al Hungario kaj Bulgario, kie en bataloj kontraŭ Bizancio la hordo pereis. — MR <text:span text:style-name="T4">пєчєнѣгъ</text:span>, Gr παζινάκος, L Pacinaci, Bisseni, hungare besenyö, arabe paĉanak, F Petchenègue, G Petschenegen. </text:p>
        <text:p text:style-name="Text_20_body"><text:bookmark text:name="princ"/><text:span text:style-name="T10">princ·o</text:span>: MR кънѧѕь, R U князь. Gr ἅρχων, ἡγεμών, βασιλεύς, κόμης. Ekz-e en Juĝistoj 8:3; 7:25; 8:14. </text:p>
        <text:p text:style-name="Text_20_body"><text:bookmark text:name="Radzivil"/><text:span text:style-name="T10">Radzivil·a kronik·o</text:span>, Konigsberga kroniko: malnovrusa kroniko ilustrita, en la 16ª jc trafinta en Pollandon; en la 17ª jc ĝin posedis J. Radziwiłł, poste ĝi pasis al <text:soft-page-break/>Konigsbergo. Venko super Frideriko II revenigis ĝin en Rusion, kie ĝi iĝis publikigita (1767; faksimila eldono en Peterburgo, 1902). La kroniko entenas i.a. 8 miniaturojn pri la militiro de Igoro. Kvankam la papero estas de la 15 jc, laŭ multaj indikoj (la vestoj, la armiloj ktp) la historiistoj opinias tiujn ilustraĵojn kopioj de bildetoj el la fino de la 12 jc. </text:p>
        <text:p text:style-name="Text_20_body"><text:bookmark text:name="Rastislav"/><text:span text:style-name="T10">Rastislav·o</text:span>ⁿ: slava virnomo, i.a. de la Moravia princo, per kies iniciato komenciĝis la agado de s-ta Cirilo; en PMI — vv. 18.21–24 (R U <text:span text:style-name="T4">Ростислав</text:span>, S <text:span text:style-name="T4">Растиславъ,</text:span> slovake?? Rastislav, Bj <text:span text:style-name="T9">Расцiслав</text:span>) [SA80, pĝ 23]. </text:p>
        <text:p text:style-name="Text_20_body"><text:bookmark text:name="Rezan"/><text:span text:style-name="T10">Rezan·o</text:span>: </text:p>
        <text:p text:style-name="Text_20_body"><text:bookmark text:name="Rosj"/><text:span text:style-name="T10">Rosj·o</text:span>ⁿ, MR <text:span text:style-name="T4">Ръсь</text:span>: dekstra alfluanto de Dnepro. </text:p>
        <text:p text:style-name="Text_20_body"><text:bookmark text:name="rot"/><text:span text:style-name="T10">rot·o</text:span>: «1 Taĉmento da soldatoj, pli malpli regule organizitaj … 2 Aro da kune irantaj homoj aŭ bestoj … roto da perdrikoj, da sovaĝaj cignoj» [PIV]. </text:p>
        <text:p text:style-name="Text_20_body"><text:bookmark text:name="Rurik"/><text:span text:style-name="T10">Rurik·o</text:span>ⁿ: rusa virnomo (R <text:span text:style-name="T4">Рюрик</text:span>, Bj Рурык, Gr Ρούρικας), i.a. de la prapatro de la unua dinastio de la Rusujaj princoj. De la varenga Hrørekr (t.e. «famo + reĝo»; kp Islandajn hródr, ríkr), responda al G Roderich, PIVe Rodrigo. </text:p>
        <text:p text:style-name="P42"><text:bookmark text:name="Rusa_lando"/><text:span text:style-name="T10">Rusa lando</text:span>: </text:p>
        <text:list xml:id="list3205632756" text:style-name="L9">
          <text:list-item>
            <text:p text:style-name="P76">la Kieva Regno, la tuta regno de la Rurikidoj </text:p>
          </text:list-item>
          <text:list-item>
            <text:p text:style-name="P76">Suda Rusujo, la kerno de la regno, komuna apartenaĵo de la Rurikida gento, redistribuata konforme al la <text:a xlink:type="simple" xlink:href="#seniorad" text:style-name="Internet_20_link" text:visited-style-name="Visited_20_Internet_20_Link">seniorado</text:a>; do, Kievio (la Kieva princujo), ĉu sola, ĉu kun la landoj Ĉernigova-Sjevera, Perejaslavla princujo kaj la baseno de la rivero Rosjo — kontraste al la apartiĝintaj landoj, kiuj iĝis heredaĵo de la subklanoj: Polockio, Galiĉio, Suzdala lando, Rezanio. </text:p>
          </text:list-item>
        </text:list>
        <text:list xml:id="list3556892049" text:style-name="L10">
          <text:list-item>
            <text:p text:style-name="P78"><text:soft-page-break/>Novgorodo la Granda, kvankam parto de la komuna apartenaĵo, ne estis tiel nomata.</text:p>
          </text:list-item>
          <text:list-item>
            <text:p text:style-name="P67">Ne ĉiam oni povas senhezite distingi tiujn du signifojn. </text:p>
          </text:list-item>
        </text:list>
        <text:p text:style-name="Text_20_body"><text:bookmark text:name="Rus"/><text:span text:style-name="T10">Rus·uj·o</text:span>: tiu vorto ŝajnas oportuna traduko de la tradicia termino Киевская Русь (laŭvorte, Kieva Rusujo); la iom arĥaikiĝinta sufikso -uj ebligas distingi inter la moderna Rusio kaj la malnovrusa Rurikida regno. Vd ruso, Rusa lando, Kievio. </text:p>
        <text:p text:style-name="P42"><text:bookmark text:name="rus"/><text:span text:style-name="T10">rus·o</text:span>: Historie tiu vorto plurfoje ŝanĝis sian signifon. </text:p>
        <text:list xml:id="list1462910847" text:style-name="L11">
          <text:list-item>
            <text:p text:style-name="P77">Komence «rusoj» <text:span text:style-name="T4">(русь)</text:span> estis etnonomo de la gento, el kiu devenis la Rurikidoj. </text:p>
          </text:list-item>
          <text:list-item>
            <text:p text:style-name="P77">Poste la vorto ricevis socikondiĉan signifon: «rusoj» iĝis la supera klaso de la socio, precipe la anoj de la princa <text:a xlink:type="simple" xlink:href="#kompani" text:style-name="Internet_20_link" text:visited-style-name="Visited_20_Internet_20_Link">kompanio</text:a>. </text:p>
          </text:list-item>
          <text:list-item>
            <text:p text:style-name="P77">Poste la vorto <text:span text:style-name="T4">«Русь»</text:span> ricevis la signifon geografian: «la Rusa lando» nomiĝis la Kieva princujo, en kiu precipe akumuliĝis la varengaj enmigrintoj. </text:p>
          </text:list-item>
          <text:list-item>
            <text:p text:style-name="P68">Poste, en la 11–12 jc <text:span text:style-name="T4">«Русь»</text:span>, sen perdi tiun geografian signifon, ricevas ankoraŭ la sencon politikan: tiel nomiĝis la tuta teritorio regata de la «rusaj princoj» (la Kieva Regno). </text:p>
          </text:list-item>
        </text:list>
        <text:p text:style-name="Text_20_body"><text:bookmark text:name="Sejm"/><text:span text:style-name="T10">Sejm·o</text:span>ⁿ: rivero en Ukrajnio, alfluanto … </text:p>
        <text:p text:style-name="Text_20_body"><text:bookmark text:name="seniorad"/><text:span text:style-name="T10">senior·ad·o</text:span>ⁿ, sekundogenituroⁿ: Principo laŭ kiu ĉiuj fratoj de unu generacio estas rigardataj senioroj rilate al la sekva generacio (al siaj nevoj). Teorie en la Kieva Regno tiu principo devis determini la rajton je la ĉefprinca rango. La ĉefprinco estis rigardata «patro» de la tuta Rurikida gento; sekve, liaj filoj estis rigardataj kiel malpli aĝaj fratoj de siaj onkloj. Se iu el la fratoj de ĉefprinco mortis sen iĝi ĉefprinco, liaj filoj ne plu havis ŝancon atingi la rangon de iliaj onkloj kaj kuzoj. Ekz-e Izęslavo filo de s-ta <text:soft-page-break/>Vladimiro mortis antaŭ sia patro, neniam estinte ĉefprinco, tial lia posteularo (i. a. Vseslavo la Mago) perdis la rajton je la Kieva trono. Tamen praktike tiu principo ne ĉiam estis obeata: ja Vseslavo (n-ro 11), Vsevolodo II, Izęslavo III tamen sukcesis okupi la tronon. — Iom pli malfrue senioradon enkondukis la ĉeĥoj (Breĉislavo I, en la nuna ĉeĥa skribo Břetislav I, 1055) kaj la poloj (Boleslavo III la Torda Buŝo, 1138). En la rusa historio la seniorado cedis al la rajto de la unuenaskito (primogenituro) en la Moskva periodo. </text:p>
        <text:p text:style-name="Text_20_body"><text:bookmark text:name="senior"/><text:span text:style-name="T10">senior·o</text:span>ⁿ: Superulo (en feŭda hierarkio). — PIV preferas la formon senjoro; ni opinias ĝin nesufiĉe kontrasta kun la banala sinjoro, kaj krome, senioron nature kompletigas junioro (vd juniora kompanio). La paralela signifo sporta (plenaĝa sportisto) neniel estus konfuziva. </text:p>
        <text:p text:style-name="Text_20_body"><text:bookmark text:name="sjever"/><text:span text:style-name="T10">sjever·o·j</text:span>ⁿ: Orientslava tribo <text:span text:style-name="T4">(сѣвєрянє)</text:span> kies teritorio <text:span text:style-name="T4">(Сѣвєръ)</text:span> unue estis parto de Ĉernigovio, poste Sjevera princujo. Malgraŭ sia nomo (kiu signifas nordanoj), ili ne estis speciale «nordaj», sed loĝis ĉe la mez'orienta limo de la Kieva Regno. Tiu etnonomo estas konata ankaŭ aliloke en Slavujo (Gr Σέβερες, en Balkanio). — Nia transskribo uzas la antikvan valoron de <text:span text:style-name="T4">ѣ</text:span>=[ie] (Vieno=<text:span text:style-name="T4">Вѣна</text:span>) por diferencigi sjevera disde severa. La vorto ĝis nun vivas en pluraj loknomoj: Novgorodo la Sjevera, Sjevera Doneco. </text:p>
        <text:p text:style-name="Text_20_body"><text:bookmark text:name="slavon"/><text:span text:style-name="T10">slavon·ig·o</text:span>: Influo de la slavono sur la malnovrusan, kaj poste, sur la rusan lingvon. Ekde la kristaniĝo la slavono iĝis en la Kieva Regno la lingvo de la Eklezio kaj scienco. En 14–15 jc, kaj precipe post la falo de Konstantinopolo (1453), la Moskva Regno konscias sin heredanto de la antikva <text:soft-page-break/>tradicio, kaj en la lingvo aperas ankoraŭ pli forta arĥaika tendenco (la Reslavonigo, R <text:span text:style-name="T4">Второе южнославянское влияние</text:span>). Tio ne malsimilas la Renesancan arĥaikigon de la ortografio en Francio kaj Anglio. </text:p>
        <text:p text:style-name="Text_20_body"><text:bookmark text:name="Slavon"/><text:span text:style-name="T10">Slavon·o</text:span> «Λ Religia lingvo, devenanta el la malnova bulgara, k uzata de la rus-ortodoksaj eklezioj» [PIV]. Fakte tiu lingvo estis ne nur kulta, sed ankaŭ scienca, diplomatia kaj ĝenerale la skriba formo de la lingvo ĉe la orientslavaj kaj sudslavaj popoloj (en la unua periodo, ankaŭ ĉe la moravoj). En la notoj ni referencas ĝin per S<office:annotation><dc:date>2020-05-08T18:41:29.233938827</dc:date><text:p>&lt;!--, kaj skribas la</text:p><text:p>slavonajn vortojn per la «eklezia» Cirila skribo:</text:p><text:p>&lt;span class="ru" lang="ru"&gt;кирилица&lt;/span&gt; (kp civila tiparo)--&gt;</text:p></office:annotation>. </text:p>
        <text:p text:style-name="Text_20_body"><text:bookmark text:name="Sula"/><text:span text:style-name="T10">Sula·o</text:span>: la rivero Сулá, maldekstra alfluanto de Dnepro. </text:p>
        <text:p text:style-name="Text_20_body"><text:bookmark text:name="Suzdal"/><text:span text:style-name="T10">Suzdala lando</text:span>: (Rostova, Vladimira, Moskvio; Transarbara lando, la Blanka Rusujo, la Transarbara Hordo). </text:p>
        <text:p text:style-name="Text_20_body"><text:bookmark text:name="Svetoslav"/><text:span text:style-name="T10">Svętoslav·o</text:span>ⁿ: rusa antaŭnomo vira, i.a. de multaj rusaj princoj (R <text:span text:style-name="T4">Святослав</text:span>, en la Bizanciaj kronikoj Σφενδοσθλάβος, serba-kroate Svetislav). </text:p>
        <text:p text:style-name="Text_20_body"><text:bookmark text:name="Svetopolk"/><text:span text:style-name="T10">Svętopolk·o</text:span>ⁿ: slava antaŭnomo vira, MR <text:span text:style-name="T4">Свѧтопълкъ,</text:span> Gr Σφεντόπλικος, Ĉ Svatopluk, P Świętopełk (havanta pian trupon). </text:p>
        <text:p text:style-name="Text_20_body"><text:bookmark text:name="tjurk"/><text:span text:style-name="T10">tjurk·o</text:span>: Post ke la osmanoj uzurpis la gentfamilian nomon, oni bezonas ian vorton por distingi la du nociojn (simile al tio kiel oni distingas ĝermano kaj germano). En PIV troveblas la paro tjurko — turko, kio estas konforma al la paro R <text:span text:style-name="T4">турок — тюрк</text:span> (kaj U <text:span text:style-name="T9">тюркськi,</text:span> Bj <text:span text:style-name="T4">цюрскiя</text:span>). La uzo de ju por esprimi etimologian <text:span text:style-name="T4">ь</text:span>, kutima en la slavaj lingvoj, havas similaĵon en ekz-e <text:span text:style-name="T1">kiosko,</text:span> devenanta el la tjurka <text:span text:style-name="T14">köŝk.</text:span> </text:p>
        <text:p text:style-name="Text_20_body"><text:bookmark text:name="Tamatarkan"/><text:span text:style-name="T10">Tamatarkan·o</text:span>: Loko sur la orienta bordo <text:soft-page-break/>de Kerĉa Markolo, kie nun estas urbeto Taman'. Aliaj formoj de tiu nomo: τò Ταμάταρχα; τὰ Μάταρχα; sur italaj mapoj ankaŭ <text:span text:style-name="T1">Matrica</text:span> kaj <text:span text:style-name="T1">Matercha</text:span> [Menges]. MR <text:span text:style-name="T4">Tъмутороканъ, Tьмутороканъ;</text:span> (proba<text:span text:style-name="T34">­</text:span>ble el <text:span text:style-name="T4">Tъмѫтороканъ</text:span> el tjurka Taman-tarkan); kp ankaŭ la formon <text:span text:style-name="T1">Matraĥo</text:span> sur la greklingva sigelo de Olgo (vd <text:a xlink:type="simple" xlink:href="#N20.4" text:style-name="Internet_20_link" text:visited-style-name="Visited_20_Internet_20_Link">kom. 20.4</text:a>). Ĉerkese <text:span text:style-name="T1">Tamatarkanu.</text:span> </text:p>
        <text:p text:style-name="Text_20_body"><text:bookmark text:name="Transarbar"/><text:span text:style-name="T10">Trans·arb·ar·a Land·o</text:span>ⁿ: R <text:span text:style-name="T4">Залеская земля</text:span> </text:p>
        <text:p text:style-name="Text_20_body"><text:a xlink:type="simple" xlink:href="../transdoneado.html" office:name="Transdon" text:style-name="Internet_20_link" text:visited-style-name="Visited_20_Internet_20_Link"><text:span text:style-name="T10">Trans·don·e·ad·o</text:span></text:a>ⁿ MR <text:span text:style-name="T4">Задонщина</text:span>: verko de la fino de la 14ª jc pri la granda batalo trans Don-rivero (do, «trans-Done»), en kiu la rusoj unue venkis la mongolojn. Tiu verko entenas tutajn blokojn, pruntitajn el «La parolo pri la militiro Igora». </text:p>
        <text:p text:style-name="Text_20_body"><text:bookmark text:name="trib"/><text:span text:style-name="T10">trib·o</text:span> «I Hist Grupo da fratrioj aŭ kurioj kunligita per religia kulto, havanta propran protektantan dion kaj propran komunan sanktejon…» [PIV]. Al tio ni aldonus komunan teritorion kaj kulturon: ekz-e, la 12 triboj de Izraelo (la signifo PIVa), la orientslavaj sjeveroj, slovenoj, ĥorvatoj, duleboj, kriviĉoj ktp. </text:p>
        <text:p text:style-name="Text_20_body"><text:bookmark text:name="trup"/><text:span text:style-name="T10">trup·o</text:span>: Per ĉi tiu vorto estas esperantigata unu el la signifoj de <text:span text:style-name="T4">плъкъ</text:span> (φάλαγξ, παράταξις); la aliaj estas <text:span text:style-name="T1">milit(ir)o, popol(amas)o, batalo.</text:span> Kp <text:a xlink:type="simple" xlink:href="#rot" text:style-name="Internet_20_link" text:visited-style-name="Visited_20_Internet_20_Link">roto</text:a>, <text:a xlink:type="simple" xlink:href="#kompani" text:style-name="Internet_20_link" text:visited-style-name="Visited_20_Internet_20_Link">kompanio</text:a>. </text:p>
        <text:p text:style-name="Text_20_body"><text:bookmark text:name="ukrajn"/><text:span text:style-name="T10">ukrajn·o</text:span>: same kiel E. Privat (en lia Vivo de Zamenhof), ni atribuas al tiu vorto la sen-con de etnana nomo (ukrajno, ukrajnino), malsimile al PIV, kiu difinas ĝin kiel lando-nomon. Nun, kiam Ukrajnio iĝis sendependa Eŭropa ŝtato, la sola aktuala demando estas, ĉu oni derivu la etnonomon el ukrain- (kiel faras la tieaj E-istoj), aŭ el ukrajn-, kion mi opinias pli taŭga por Esperanto, ĉar ĝi evitigas la ĝene misgvidan -in. El la vidpunkto de la ukrajna lingvo ambaŭ formoj estas <text:soft-page-break/>egale (mal)proksimaj de ties vorto Україна [ukrajina]; la formo Ukrajna estas iom pli pola (kio havas sian prav-igon, ja tiu vorto aperis en la 16 jc kun la signifo «limlando de la Pola regno», proksimume kiel la Usona frontier), dum la formo Ukraina estas pli rusa. Tamen en poezio oni trovas Ukrajnan kaj ruslingve: <text:span text:style-name="T4">«Украйна глухо волновалась»</text:span> [Puŝkin], kaj ukrajne: <text:span text:style-name="T4">«Холоне серце, як згадаю, Що не в Украйнi поxовають, Що не в Украйнi буду жить»</text:span> [Ŝeŭĉenko]. — En la E-lingva literaturo fojfoje renkontiĝas la aserto, ke ukrajno ne povas esti etnannomo pro etimologiaj konsideroj. Nu, tiam ankaŭ ruso devus esti landnomo, ja ĝia plej proksima rusa sonformo estas <text:span text:style-name="T4">Русь</text:span>, t.e. Rusio. </text:p>
        <text:p text:style-name="Text_20_body"><text:bookmark text:name="vareng"/><text:span text:style-name="T10">vareng·o</text:span>: «ano de skandinava gento, kiu prirabis la Baltajn bordojn en la 9ª jc, kaj poste liveris gvardianojn al la Bizancaj imperiestroj» [PIV]. </text:p>
        <text:p text:style-name="Text_20_body"><text:bookmark text:name="Vecxeslav"/><text:span text:style-name="T10">Vęĉeslav·o</text:span>ⁿ: malnovrusa vira nomo havanta paralelaĵojn en aliaj slavaj lingvoj, L Venceslaus el la praslava [vętjeslavъ], Ĉ Václav (sed innome: Věnceslava). R, U <text:span text:style-name="T4">Вячеслав</text:span>, sed sporade jam en la malnovrusaj fontoj ankaŭ aperas <text:span text:style-name="T4">Вєчєславъ.</text:span> (Pli + famo; samsenca pola nomo estas Bolesław.) </text:p>
        <text:p text:style-name="Text_20_body"><text:bookmark text:name="Veles"/><text:span text:style-name="T10">Veles·o</text:span>: <text:a xlink:type="simple" xlink:href="#N2.22" text:style-name="Internet_20_link" text:visited-style-name="Visited_20_Internet_20_Link">kom. 2.22</text:a>; <text:a xlink:type="simple" xlink:href="#N2.27" text:style-name="Internet_20_link" text:visited-style-name="Visited_20_Internet_20_Link">kom. 2.27</text:a>. </text:p>
        <text:p text:style-name="P46"><text:bookmark text:name="Vladimir"/><text:span text:style-name="T10">Vladimir·o</text:span>: «slava virnomo» [PIV]; MR Володимѣръ, S Владимѣръ («granda per sia posedo»; мѣръ parencas al la gota <text:span text:style-name="T1">mērs,</text:span> «granda», poste ĝin per la popola eti<text:span text:style-name="T36">­</text:span>mologio anstataŭis мир — «mondo; paco»). La esperantigo respondas al la formo slavona, kiu venkis en la novrusa, dum la ukrajna konservas preskaŭ malnovrusan Володимир; la Sagaoj [Kringla] transdonas ĝin per <text:span text:style-name="T2">Valdamar</text:span>. </text:p>
        <text:p text:style-name="Text_20_body"><text:soft-page-break/>(MR <text:span text:style-name="T4">Володимѣрь</text:span>, P Włodzimierz L Lodomeria) nomo de pluraj urboj, i.a. en Volinio kaj ĉe la rivero Klazmo (fondita de Vladimiro Monomaĥo). </text:p>
        <text:p text:style-name="Text_20_body"><text:bookmark text:name="Volinj"/><text:span text:style-name="T10">Volini·o</text:span>ⁿ: MR <text:span text:style-name="T4">Волынь</text:span> P Wołyń, teritorio de la orientslava tribo <text:span text:style-name="T1">duleboj,</text:span> ĉe la supra Bugo kaj ĉe la fontoj de Pripetio [R <text:span text:style-name="T4">Припять</text:span>, U <text:span text:style-name="T9">Прип'ять,</text:span> P Prypeć]; princujo, kies ĉefurbo estis Vladimiro-la-Volinia, dum kelka tempo unuiĝinta kun Galiĉio. </text:p>
        <text:p text:style-name="Text_20_body"><text:bookmark text:name="vostet"/><text:span text:style-name="T10">vostet·o</text:span>ⁿ: diakritilo indikanta nazan prononcon de vokalo en la lingvoj pola kaj litova: ą ę ktp. P ogonek. Per ę ni transskribas la slavonan ѧ (novruse я). </text:p>
        <text:p text:style-name="Text_20_body"><text:bookmark text:name="Vsevolod"/><text:span text:style-name="T10">Vsevolod·o</text:span>: escepte ni donas al tiu nomo formon ne slavonan sed orientslavan, ĉar ni ne scias pri ĝia uzo aliloke. En la Sagaoj [Kringla] ĝi estas Vissivald. </text:p>
        <text:h text:style-name="Heading_20_2" text:outline-level="2"><text:bookmark text:name="glos-ru"/><text:bookmark-start text:name="__RefHeading___Toc15084_3537603899"/>Glosaro Malnovrusa-Esperanta<text:bookmark-end text:name="__RefHeading___Toc15084_3537603899"/></text:h>
        <text:p text:style-name="Text_20_body"><text:span text:style-name="T5">буй</text:span>: tradicie oni difinas la sencon de tiu vorto kiel tiun de furioza (slavone ĝi signifas malsaĝa, praruse, sentima, kuraĝa); tamen ĉie en la teksto plej konvenas la traduko per batalema: tiun epiteton ricevas la princoj, multe batalintaj kontraŭ la kipĉakoj. </text:p>
        <text:p text:style-name="Text_20_body"><text:span text:style-name="T5">вой</text:span>: batalisto. </text:p>
        <text:p text:style-name="Text_20_body"><text:span text:style-name="T5">вѣщий</text:span>: majstra; profeta, sorĉa. </text:p>
        <text:p text:style-name="Text_20_body"><text:span text:style-name="T5">Демид</text:span>: Diomedo [PIV]. </text:p>
        <text:p text:style-name="Text_20_body"><text:span text:style-name="T5">Дивъ</text:span>: Divo. </text:p>
        <text:p text:style-name="Text_20_body"><text:span text:style-name="T5">Дмитрий</text:span>: Demetrio [Agoj, 19:24]. </text:p>
        <text:p text:style-name="Text_20_body"><text:span text:style-name="T5">Домид</text:span>: Diomedo [PIV]. </text:p>
        <text:p text:style-name="Text_20_body"><text:span text:style-name="T5">дружина</text:span>: trupo, <text:a xlink:type="simple" xlink:href="#kompani" text:style-name="Internet_20_link" text:visited-style-name="Visited_20_Internet_20_Link">kompanio</text:a>. </text:p>
        <text:p text:style-name="Text_20_body"><text:span text:style-name="T5">живот</text:span>: slavone vivo, praruse havaĵaro. </text:p>
        <text:p text:style-name="Text_20_body"><text:soft-page-break/><text:span text:style-name="T5">Кафа</text:span>: Kafa', Kafao, Teodozia. </text:p>
        <text:p text:style-name="Text_20_body"><text:span text:style-name="T5">князь</text:span>: <text:a xlink:type="simple" xlink:href="#princ" text:style-name="Internet_20_link" text:visited-style-name="Visited_20_Internet_20_Link">princo</text:a>. </text:p>
        <text:p text:style-name="Text_20_body"><text:span text:style-name="T5">крѣпость</text:span>: forto, ἰσχÝς (1.27), ekz-e Eliro 15:6. </text:p>
        <text:p text:style-name="Text_20_body"><text:span text:style-name="T5">ногата</text:span>: groŝo (dudekono de grivno). </text:p>
        <text:p text:style-name="Text_20_body"><text:span text:style-name="T5">носад</text:span>: riverŝipo. </text:p>
        <text:p text:style-name="Text_20_body"><text:span text:style-name="T5">плълкъ</text:span>: roto, trupo, popol(amas)o; milit(ir)o; batalo. </text:p>
        <text:p text:style-name="Text_20_body"><text:span text:style-name="T5">половец</text:span>: <text:a xlink:type="simple" xlink:href="#kipcxak" text:style-name="Internet_20_link" text:visited-style-name="Visited_20_Internet_20_Link">kipĉako</text:a>; <text:a xlink:type="simple" xlink:href="#kuman" text:style-name="Internet_20_link" text:visited-style-name="Visited_20_Internet_20_Link">kumano</text:a>. </text:p>
        <text:p text:style-name="Text_20_body"><text:span text:style-name="T5">посадникъ</text:span>: leŭtenanto. (Komence: urbestro en Novgorodo, anstataŭanta la princon; kp finan liston en Transdoneado, kie estas menciitaj 30 Novgorodaj leŭtenantoj.) </text:p>
        <text:p text:style-name="Text_20_body"><text:span text:style-name="T5">пѣсь</text:span>: probable tiel la unuaj editoroj transdonis la mallongigon пѣс, atestitan en la manuskriptoj (ekz-e Hip. Kron., pĝ 130), do temas pri MR <text:span text:style-name="T4">пѣcнь.</text:span> </text:p>
        <text:p text:style-name="Text_20_body"><text:span text:style-name="T5">Ростиславъ</text:span>: Rastislavo. </text:p>
        <text:p text:style-name="Text_20_body"><text:span text:style-name="T5">резана</text:span>: duongroŝo (kvindekono de grivno) </text:p>
        <text:p text:style-name="Text_20_body"><text:span text:style-name="T5">сила</text:span>: militistaro (9.2). Regula traduko por δύναμις (1Mak. 11:39; 13:11,12) kaj στρατεία, 1Kron. 12:14 (ambaŭ el Heb. zava). Multas ekzemploj en Hip. Kron. </text:p>
        <text:p text:style-name="Text_20_body"><text:span text:style-name="T5">стружiе</text:span>: konjekteble temas pri lanco (U <text:span text:style-name="T4">струже</text:span> signifas stango); tamen laŭ la kunteksto al ni ŝajnas pli probabla la signifo lancopintingo, stangopintingo (la posta <text:span text:style-name="T4">острожие</text:span> — vd 5.14 kaj 15.6). Evidentas la etimolologia rilato al R <text:span text:style-name="T4">строгать</text:span> (raboti). </text:p>
        <text:p text:style-name="Text_20_body"><text:span text:style-name="T5">Тмуторокань</text:span>: Tamatarkano. </text:p>
        <text:p text:style-name="Text_20_body"><text:span text:style-name="T5">фрягъ (фрязинъ, фряжский)</text:span>: franko; ĝenovano. </text:p>
        <text:p text:style-name="Text_20_body"><text:span text:style-name="T5">Хръсъ, Хорс</text:span>: Ĥorso (<text:a xlink:type="simple" xlink:href="#N2.21" text:style-name="Internet_20_link" text:visited-style-name="Visited_20_Internet_20_Link">kom. 2.21</text:a>, <text:a xlink:type="simple" xlink:href="#N14.26" text:style-name="Internet_20_link" text:visited-style-name="Visited_20_Internet_20_Link">14.26</text:a>). </text:p>
        <text:p text:style-name="Text_20_body"><text:span text:style-name="T5">чръ(в)ленъ</text:span>: slavone ĝi respondas al ἐρυθρóς (malhele ruĝa); laŭ Liĥaĉov, ĝi est<text:soft-page-break/>as skarlata. Ĉiel ajn, temas pri speco de la ruĝa koloro. </text:p>
        <text:p text:style-name="Text_20_body"><text:span text:style-name="T5">удельный князь</text:span>: sendependa princo, domajna princo. </text:p>
        <text:p text:style-name="Text_20_body"><text:span text:style-name="T5">утреня</text:span>: <text:a xlink:type="simple" xlink:href="#15.27" office:name="N15.27" text:style-name="Internet_20_link" text:visited-style-name="Visited_20_Internet_20_Link">matenlaŭdo</text:a> </text:p>
        <text:p text:style-name="Text_20_body"><text:span text:style-name="T5">шереширы</text:span>: ŝereŝiroj (13.13). </text:p>
        <text:h text:style-name="Heading_20_2" text:outline-level="2"><text:bookmark text:name="mll"/>La mallongigoj uzitaj en la Komentaro</text:h>
        <text:p text:style-name="List_20_Heading">A</text:p>
        <text:p text:style-name="List_20_Contents">angle, en la angla lingvo lingvo </text:p>
        <text:p text:style-name="List_20_Heading">Bj</text:p>
        <text:p text:style-name="List_20_Contents">bjelaruse </text:p>
        <text:p text:style-name="List_20_Heading">Ĉ</text:p>
        <text:p text:style-name="List_20_Contents">ĉeĥe R (nov)ruse, en la moderna rusa </text:p>
        <text:p text:style-name="List_20_Heading">Hip. Kron. </text:p>
        <text:p text:style-name="List_20_Contents">la Sankt-Hipata Kroniko </text:p>
        <text:p text:style-name="List_20_Heading">F</text:p>
        <text:p text:style-name="List_20_Contents">france, en la franca lingvo </text:p>
        <text:p text:style-name="List_20_Heading">G</text:p>
        <text:p text:style-name="List_20_Contents">germane </text:p>
        <text:p text:style-name="List_20_Heading">Gr</text:p>
        <text:p text:style-name="List_20_Contents">(mez)greke </text:p>
        <text:p text:style-name="List_20_Heading">L</text:p>
        <text:p text:style-name="List_20_Contents">latine, en la latina lingvo </text:p>
        <text:p text:style-name="List_20_Heading">Laŭr. Kron.</text:p>
        <text:p text:style-name="List_20_Contents">la Laŭrenca Kroniko </text:p>
        <text:p text:style-name="List_20_Heading">…ⁿ</text:p>
        <text:p text:style-name="List_20_Contents">neologismo </text:p>
        <text:p text:style-name="List_20_Heading">MR</text:p>
        <text:p text:style-name="List_20_Contents">malnovruse, en la malnova rusa </text:p>
        <text:p text:style-name="List_20_Heading">P</text:p>
        <text:p text:style-name="List_20_Contents">pole, en la pola </text:p>
        <text:p text:style-name="List_20_Heading"><text:bookmark text:name="pmi"/>PMI</text:p>
        <text:p text:style-name="List_20_Contents">Parolo pri la Militiro Igora, kp <text:a xlink:type="simple" xlink:href="../spi" text:style-name="Internet_20_link" text:visited-style-name="Visited_20_Internet_20_Link">СПИ</text:a> </text:p>
        <text:p text:style-name="List_20_Heading">S</text:p>
        <text:p text:style-name="List_20_Contents">slavone </text:p>
        <text:p text:style-name="List_20_Heading">TĴ</text:p>
        <text:p text:style-name="List_20_Contents">Transdoneado laŭ la teksto de Ĵdanov </text:p>
        <text:p text:style-name="List_20_Heading">TS</text:p>
        <text:p text:style-name="List_20_Contents">Transdoneado el la Sinoda kolekto </text:p>
        <text:p text:style-name="List_20_Heading">TU</text:p>
        <text:p text:style-name="List_20_Contents">Transdoneado el kolekto de Undolskij </text:p>
        <text:p text:style-name="List_20_Heading">U</text:p>
        <text:p text:style-name="List_20_Contents"><text:soft-page-break/>ukrajne </text:p>
        <text:p text:style-name="List_20_Heading"><text:bookmark text:name="spi"/>СПИ</text:p>
        <text:p text:style-name="P49">Слово о полку Игореве, kp <text:a xlink:type="simple" xlink:href="#pmi" text:style-name="Internet_20_link" text:visited-style-name="Visited_20_Internet_20_Link">PMI</text:a> </text:p>
        <text:h text:style-name="Heading_20_2" text:outline-level="2"><text:bookmark text:name="bib"/><text:bookmark-start text:name="__RefHeading___Toc15088_3537603899"/>Bibliografio<text:bookmark-end text:name="__RefHeading___Toc15088_3537603899"/></text:h>
        <text:p text:style-name="Text_20_body"><text:bookmark text:name="BP85"/><text:span text:style-name="T10">BP85</text:span>: СПИ: Сборник. — Л.: Сов. писатель, 1985. — XXXVIII (Б-ка поэта. Большая сер.). </text:p>
        <text:p text:style-name="Text_20_body"><text:bookmark text:name="Cantare"/><text:span text:style-name="T10">Cantare</text:span>: Cantare della gesta di Igor / Introduzione, traduzione e commento di Renato Poggioli. — Torino: Einaudi, 1954. </text:p>
        <text:p text:style-name="Text_20_body"><text:bookmark text:name="Eposo"/><text:span text:style-name="T10">Eposo</text:span>: Eposo pri la militiro de Igorj. Tr. el la rusa B. Tornado // Fajrero. № 6, pĝ 1–15. </text:p>
        <text:p text:style-name="Text_20_body"><text:bookmark text:name="Geste"/><text:span text:style-name="T10">Geste</text:span>: Grégoire H., Jakobson R., Szeftel M. Le Geste du prince Igor' // Annuaire de l'Insutut de philologie et de l'histoire orientales et slaves, VIII. Nov-Jorko, 1948. </text:p>
        <text:p text:style-name="Text_20_body"><text:bookmark text:name="Get76"/><text:span text:style-name="T10">Get76</text:span>: Гетманец М.Ф. По следам князя Игоря//ТОДРЛ Л., 1976. T. 31. C. 305–326. </text:p>
        <text:p text:style-name="Text_20_body"><text:bookmark text:name="Jak58"/><text:span text:style-name="T10">Jak58</text:span>: Якобсон Р.О. Изучение СПИ в США//ТОДРЛ М., Л., 1958. </text:p>
        <text:p text:style-name="Text_20_body"><text:bookmark text:name="Kar89"/><text:span text:style-name="T10">Kar89</text:span>: Карпунин Г.Ф. По мысленному древу. — Novosibirsk, 1989. </text:p>
        <text:p text:style-name="Text_20_body"><text:bookmark text:name="Kringla"/><text:span text:style-name="T10">Kringla</text:span>: Snorri Sturluson. Heimskringla. (La rusa tr.: Снорри Стурлусон. Круг земной. — М.: Наука, 1980.) </text:p>
        <text:p text:style-name="Text_20_body"><text:bookmark text:name="Lied"/><text:span text:style-name="T10">Lied</text:span>: Das Igor-Lied. Eine Heldendichtung. Der altrussische Text mit der Übertragung von Reiner Maria Rilke und der neurussischen Prosafassung von D. S. Lichatschow. — Leipzig, Insel-Verlag, 1985. </text:p>
        <text:p text:style-name="Text_20_body"><text:bookmark text:name="Mal59"/><text:span text:style-name="T10">Mal59</text:span>: Мальсагов Д. Д. О некоторыx непонятныx местаx СПИ // Изв. Чечено-ингушского НИИ истории, языка и литературы, т. 1, вып. 2. Грозный, 1959. </text:p>
        <text:p text:style-name="Text_20_body"><text:bookmark text:name="MB84"/><text:span text:style-name="T10">MB84</text:span>: Мещерский Н.А., Бурыкин А.А. Заметки к восточной лексике СПИ // Вестник ЛГУ. 1984, № 14. </text:p>
        <text:p text:style-name="Text_20_body"><text:bookmark text:name="Menges"/><text:soft-page-break/><text:span text:style-name="T10">Menges</text:span>: Menges K.H. The oriental elements in the vocabulary of the oldest Russian epos, the Igor' Tale <text:span text:style-name="T4">«СПИ»</text:span> // Supplement to «Word». – N. Y. 1951; la rusa traduko: Менгес К.Г. Восточные элементы в СПИ. – Л. 1979. </text:p>
        <text:p text:style-name="Text_20_body"><text:bookmark text:name="Moĵ89"/><text:span text:style-name="T10">Moĵ89</text:span>: Можейко И.В. 1185 год. Восток — Запад. Moskvo, 1989. </text:p>
        <text:p text:style-name="Text_20_body"><text:bookmark text:name="NF90"/><text:span text:style-name="T10">NF90</text:span>: Никитин А.Л., Филиповский Г.Ю. Хтонические мотивы в легенде о Всеславе Полоцком // СПИ: Памятники литературы и искусства XI–XVII веков. — Moskvo, 1978. </text:p>
        <text:p text:style-name="Text_20_body"><text:bookmark text:name="Nik78"/><text:span text:style-name="T10">Nik78</text:span>: Никитин А. Л. Наследие Бояна в СПИ. Сон Святослава // СПИ: Памятники литературы и искусства XI–XVII веков. — Moskvo, 1978. </text:p>
        <text:p text:style-name="Text_20_body"><text:bookmark text:name="Nik84"/><text:span text:style-name="T10">Nik84</text:span>: Никитин А. Л. Испытание Словом // Новый мир, № 5–7, 1984. </text:p>
        <text:p text:style-name="Text_20_body"><text:bookmark text:name="Ple90"/><text:span text:style-name="T10">Ple90</text:span>: Плетнёва С. А. Половцы. — M.: Наука, 1990. </text:p>
        <text:p text:style-name="Text_20_body"><text:bookmark text:name="Poemo"/><text:span text:style-name="T10">Poemo</text:span>: Poemo pri la militiro de Igorj filo Svjatoslava, nepo Olega. Tradukinto ne indikita // Supl. al Espero, 1908. (№ 4296 en BIL de Stojan.) </text:p>
        <text:p text:style-name="Text_20_body"><text:bookmark text:name="Povesti"/><text:span text:style-name="T10">Povesti</text:span>: Повести Древней Руси. XI–XII вв. — Л., 1983. </text:p>
        <text:p text:style-name="Text_20_body"><text:bookmark text:name="Puŝkin"/><text:span text:style-name="T10">Puŝkin</text:span>: Пушкин А. С. Песнь о полку Игореве // [BP85], p. 426–432. </text:p>
        <text:p text:style-name="Text_20_body"><text:bookmark text:name="Rib71"/><text:span text:style-name="T10">Rib71</text:span>: Рыбаков Б.А. СПИ и его современники. — Moskvo, 1971. </text:p>
        <text:p text:style-name="Text_20_body"><text:bookmark text:name="Rib72"/><text:span text:style-name="T10">Rib72</text:span>: Рыбаков Б.А. Русские летописцы и автор СПИ. — Moskvo, 1972. </text:p>
        <text:p text:style-name="Text_20_body"><text:bookmark text:name="Rob78"/><text:span text:style-name="T10">Rob78</text:span>: Робинсон А. Н. Солнечная символика в СПИ // СПИ: Памятники литературы и искусства XI–XVII веков. — Moskvo, 1978. </text:p>
        <text:p text:style-name="Text_20_body"><text:bookmark text:name="SA80"/><text:soft-page-break/><text:span text:style-name="T10">SA80</text:span>: Slovaka Antologio. — Bratislavo, 1980. </text:p>
        <text:p text:style-name="Text_20_body"><text:bookmark text:name="Sol64"/><text:span text:style-name="T10">Sol64</text:span>: Соловьёв А. В. Восемь заметок к СПИ // ТОДРЛ, T. 20, 1964. </text:p>
        <text:p text:style-name="Text_20_body"><text:bookmark text:name="Sum83"/><text:span text:style-name="T10">Sum83</text:span>: Сумаруков Г.В. Кто есть кто в СПИ. — Moskvo, 1983. </text:p>
        <text:p text:style-name="Text_20_body"><text:bookmark text:name="Song"/><text:span text:style-name="T10">Song</text:span>: The Song of Igor's Campaign / Tr. and Foreword by V. Nabokov. — Ann Arbor: Ardis, 1988. </text:p>
        <text:p text:style-name="Text_20_body"><text:bookmark text:name="Ŝer90"/><text:span text:style-name="T10">Ŝer90</text:span>: Шервинский С. В. «Дивъ» в СПИ // СПИ: Памятники литературы и искусства XI–XVII веков.—Moskvo, 1978. </text:p>
        <text:p text:style-name="Text_20_body"><text:bookmark text:name="Ŝkl90"/><text:span text:style-name="T10">Ŝkl90</text:span>: Шкляревский И.И. Избранное. — M.: Худож. лит., 1990. </text:p>
        <text:p text:style-name="Text_20_body"><text:bookmark text:name="Vasmer"/><text:span text:style-name="T10">Vasmer</text:span>: Vasmer M. Russisches etymologisches Wörterbuch. — Heidelberg, 1950–58 (rusa eldono: Фасмер М. Этимологический словарь рус. яз. Т. I–IV. — M.: Прогресс, 1986). </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Ubuntu2" svg:font-family="Ubuntu, 'DejaVu Serif', 'DejaVu Sans', 'Palatino Linotype', 'Droid Serif', 'Droid Sans', Calibri, Cambria, Tahoma, 'Segoe UI'"/>
    <style:font-face style:name="FreeSans1" svg:font-family="FreeSans" style:font-family-generic="swiss"/>
    <style:font-face style:name="Ubuntu1" svg:font-family="Ubuntu" style:font-pitch="variable"/>
    <style:font-face style:name="Ubuntu" svg:font-family="Ubuntu" style:font-adornments="Regular" style:font-pitch="variable"/>
    <style:font-face style:name="Ubuntu Condensed" svg:font-family="'Ubuntu Condensed'"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true"/>
      <style:paragraph-properties style:text-autospace="ideograph-alpha" style:line-break="strict" style:font-independent-line-spacing="false">
        <style:tab-stops/>
      </style:paragraph-properties>
      <style:text-properties style:use-window-font-color="true" style:font-name="Liberation Serif" fo:font-size="12pt" fo:language="ru" fo:country="RU" style:letter-kerning="true" style:font-name-asian="DejaVu Sans" style:font-size-asian="12pt" style:language-asian="zxx" style:country-asian="none"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ru" fo:country="RU" style:font-name-asian="DejaVu Sans" style:font-size-asian="12pt" style:language-asian="zxx" style:country-asian="none"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none" draw:fill-color="#729fcf"/>
      <style:paragraph-properties style:page-number="auto" fo:background-color="transparent">
        <style:tab-stops/>
      </style:paragraph-properties>
      <style:text-properties style:font-name="Ubuntu" fo:font-family="Ubuntu" style:font-style-name="Regular" style:font-pitch="variable" fo:language="eo" fo:country="none" style:font-name-asian="Ubuntu" style:font-family-asian="Ubuntu" style:font-style-name-asian="Regular" style:font-pitch-asian="variable" style:font-name-complex="Ubuntu2" style:font-family-complex="Ubuntu, 'DejaVu Serif', 'DejaVu Sans', 'Palatino Linotype', 'Droid Serif', 'Droid Sans', Calibri, Cambria, Tahoma, 'Segoe UI'"/>
    </style:style>
    <style:style style:name="Heading" style:family="paragraph" style:parent-style-name="Standard" style:next-style-name="Text_20_body" style:class="text">
      <style:paragraph-properties fo:margin-top="4.23mm" fo:margin-bottom="2.12mm"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mm" fo:margin-bottom="2.47mm" loext:contextual-spacing="false" fo:line-height="115%" fo:text-align="justify" style:justify-single-word="false" fo:hyphenation-ladder-count="2" style:page-number="auto"/>
      <style:text-properties fo:language="eo" fo:country="none" style:font-name-asian="Ubuntu" style:font-family-asian="Ubuntu" style:font-style-name-asian="Regular" style:font-pitch-asian="variable" fo:hyphenate="true" fo:hyphenation-remain-char-count="2" fo:hyphenation-push-char-count="2"/>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mm" fo:margin-bottom="2.75mm" loext:contextual-spacing="false" fo:text-align="center" style:justify-single-word="false"/>
      <style:text-properties fo:font-variant="normal" fo:text-transform="none" style:font-name="Liberation Serif" fo:font-family="'Liberation Serif'" style:font-family-generic="roman" style:font-pitch="variable" fo:font-size="18pt" fo:font-style="normal" fo:font-weight="normal" style:font-name-asian="DejaVu Sans" style:font-family-asian="'DejaVu Sans'" style:font-family-generic-asian="system" style:font-pitch-asian="variable" style:font-size-asian="18pt" style:font-style-asian="normal" style:font-weight-asian="bold" style:font-name-complex="FreeSans" style:font-family-complex="FreeSans" style:font-family-generic-complex="system" style:font-pitch-complex="variable" style:font-size-complex="18pt" style:font-style-complex="normal" style:font-weight-complex="600"/>
    </style:style>
    <style:style style:name="Heading_20_3" style:display-name="Heading 3" style:family="paragraph" style:parent-style-name="Heading" style:next-style-name="Text_20_body" style:default-outline-level="3" style:list-style-name="" style:class="text" style:master-page-name="">
      <style:paragraph-properties fo:margin-top="0mm" fo:margin-bottom="1.66mm" loext:contextual-spacing="false" fo:text-align="center" style:justify-single-word="false" style:page-number="auto"/>
      <style:text-properties fo:font-variant="normal" fo:text-transform="none" style:font-name="Liberation Serif" fo:font-family="'Liberation Serif'" style:font-family-generic="roman" style:font-pitch="variable" fo:font-size="16pt" fo:font-style="normal" fo:font-weight="normal" style:font-name-asian="DejaVu Sans" style:font-family-asian="'DejaVu Sans'" style:font-family-generic-asian="system" style:font-pitch-asian="variable" style:font-size-asian="14pt" style:font-style-asian="normal" style:font-weight-asian="bold" style:font-name-complex="FreeSans" style:font-family-complex="FreeSans" style:font-family-generic-complex="system" style:font-pitch-complex="variable" style:font-size-complex="14pt" style:font-style-complex="normal" style:font-weight-complex="600"/>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master-page-name="">
      <style:paragraph-properties fo:margin-top="1.01mm" fo:margin-bottom="0.49mm" loext:contextual-spacing="false" fo:text-align="center" style:justify-single-word="false" style:page-number="auto" fo:keep-with-next="always" text:number-lines="false" text:line-number="0"/>
      <style:text-properties fo:font-size="14pt" fo:font-style="italic" fo:font-weight="normal" style:font-style-asian="italic" style:font-weight-asian="normal" style:font-style-complex="italic" style:font-weight-complex="normal"/>
    </style:style>
    <style:style style:name="Horizontal_20_Line" style:display-name="Horizontal Line" style:family="paragraph" style:parent-style-name="Standard" style:next-style-name="Text_20_body" style:class="html">
      <style:paragraph-properties fo:margin-top="0mm" fo:margin-bottom="4.99mm" loext:contextual-spacing="false" style:border-line-width-bottom="0mm 0.04mm 0.02mm" fo:padding="0mm" fo:border-left="none" fo:border-right="none" fo:border-top="none" fo:border-bottom="0.14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4.23mm" fo:margin-bottom="2.12mm" loext:contextual-spacing="false"/>
      <style:text-properties style:font-name="Liberation Serif" fo:font-family="'Liberation Serif'" style:font-family-generic="roman" style:font-pitch="variable" fo:font-size="24pt" fo:font-weight="bold" style:font-name-asian="DejaVu Sans" style:font-family-asian="'DejaVu Sans'"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bold"/>
    </style:style>
    <style:style style:name="Quotations" style:family="paragraph" style:parent-style-name="Standard" style:class="html" style:master-page-name="">
      <style:paragraph-properties fo:margin-left="3mm" fo:margin-right="0mm" fo:margin-top="0.6mm" fo:margin-bottom="0.6mm" loext:contextual-spacing="false" fo:text-align="justify" style:justify-single-word="false" fo:text-indent="0mm" style:auto-text-indent="false" style:page-number="auto"/>
      <style:text-properties fo:font-size="10pt" fo:language="eo" fo:country="none"/>
    </style:style>
    <style:style style:name="Heading_20_4" style:display-name="Heading 4" style:family="paragraph" style:parent-style-name="Heading" style:next-style-name="Text_20_body" style:default-outline-level="4" style:list-style-name="" style:class="text">
      <style:paragraph-properties fo:margin-top="2.12mm" fo:margin-bottom="2.12mm" loext:contextual-spacing="false"/>
      <style:text-properties style:font-name="Liberation Serif" fo:font-family="'Liberation Serif'" style:font-family-generic="roman" style:font-pitch="variable" fo:font-size="12pt" fo:font-weight="bold" style:font-name-asian="DejaVu Sans" style:font-family-asian="'DejaVu Sans'" style:font-family-generic-asian="system" style:font-pitch-asian="variable" style:font-size-asian="12pt" style:font-weight-asian="bold" style:font-name-complex="FreeSans" style:font-family-complex="FreeSans" style:font-family-generic-complex="system" style:font-pitch-complex="variable" style:font-size-complex="12pt" style:font-weight-complex="bold"/>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vvosto" style:family="paragraph" style:parent-style-name="Table_20_Contents">
      <style:paragraph-properties fo:text-align="end" style:justify-single-word="false"/>
    </style:style>
    <style:style style:name="v2" style:family="paragraph" style:parent-style-name="Table_20_Contents">
      <style:paragraph-properties fo:margin-left="0mm" fo:margin-right="0mm" fo:text-align="start" style:justify-single-word="false" fo:text-indent="11.99mm" style:auto-text-indent="false"/>
    </style:style>
    <style:style style:name="v1" style:family="paragraph" style:parent-style-name="Table_20_Contents">
      <style:paragraph-properties fo:margin-left="0mm" fo:margin-right="0mm" fo:text-align="start" style:justify-single-word="false" fo:text-indent="6mm" style:auto-text-indent="false"/>
      <style:text-properties style:font-name="Ubuntu" fo:font-family="Ubuntu" style:font-style-name="Regular" style:font-pitch="variable"/>
    </style:style>
    <style:style style:name="Poem" style:family="paragraph" style:parent-style-name="Quotations">
      <style:paragraph-properties fo:margin-left="3mm" fo:margin-right="0mm" fo:text-align="start" style:justify-single-word="false" fo:text-indent="0mm" style:auto-text-indent="false"/>
    </style:style>
    <style:style style:name="Subtitle" style:family="paragraph" style:parent-style-name="Heading" style:next-style-name="Text_20_body" style:class="chapter">
      <style:paragraph-properties fo:margin-top="1.06mm" fo:margin-bottom="2.12mm" loext:contextual-spacing="false" fo:text-align="center" style:justify-single-word="false"/>
      <style:text-properties fo:font-size="18pt" style:font-size-asian="18pt" style:font-size-complex="18pt"/>
    </style:style>
    <style:style style:name="Contents_20_Heading" style:display-name="Contents Heading" style:family="paragraph" style:parent-style-name="Heading" style:class="index">
      <style:paragraph-properties fo:margin-left="0mm" fo:margin-right="0mm" fo:text-indent="0m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175.9mm" style:type="right" style:leader-style="dotted" style:leader-text="."/>
        </style:tab-stops>
      </style:paragraph-properties>
    </style:style>
    <style:style style:name="Contents_20_2" style:display-name="Contents 2" style:family="paragraph" style:parent-style-name="Index" style:class="index">
      <style:paragraph-properties fo:margin-left="4.99mm" fo:margin-right="0mm" fo:text-indent="0mm" style:auto-text-indent="false">
        <style:tab-stops>
          <style:tab-stop style:position="170.9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165.91mm" style:type="right" style:leader-style="dotted" style:leader-text="."/>
        </style:tab-stops>
      </style:paragraph-properties>
    </style:style>
    <style:style style:name="Contents_20_4" style:display-name="Contents 4" style:family="paragraph" style:parent-style-name="Index" style:class="index">
      <style:paragraph-properties fo:margin-left="14.98mm" fo:margin-right="0mm" fo:text-indent="0mm" style:auto-text-indent="false">
        <style:tab-stops>
          <style:tab-stop style:position="160.92mm" style:type="right" style:leader-style="dotted" style:leader-tex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Index_20_Link" style:display-name="Index Link" style:family="text"/>
    <style:style style:name="Frame" style:family="graphic">
      <style:graphic-properties text:anchor-type="paragraph" svg:x="0mm" svg:y="0m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page-layout style:name="Mpm1">
      <style:page-layout-properties fo:page-width="215.9mm" fo:page-height="279.4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2">
      <style:page-layout-properties fo:page-width="182mm" fo:page-height="128.01mm" style:num-format="1" style:print-orientation="landscape" fo:margin-top="4.99mm" fo:margin-bottom="4.99mm" fo:margin-left="4.99mm" fo:margin-right="4.99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width="0.18mm" style:distance-before-sep="1.01mm" style:distance-after-sep="1.01m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arolo pri la militiro Igora</dc:title>
    <dc:description>Esperantigo de grava verko de la malnovrusa literaturo, «Слово о полку Игореве».</dc:description>
    <meta:initial-creator>Sergio Pokrovskij</meta:initial-creator>
    <dc:date>2020-05-11T19:58:53.625722184</dc:date>
    <meta:editing-duration>PT22H36M38S</meta:editing-duration>
    <meta:editing-cycles>113</meta:editing-cycles>
    <meta:generator>LibreOffice/6.1.5.2$Linux_X86_64 LibreOffice_project/10$Build-2</meta:generator>
    <meta:document-statistic meta:table-count="7" meta:image-count="0" meta:object-count="1" meta:page-count="123" meta:paragraph-count="3609" meta:word-count="27936" meta:character-count="165952" meta:non-whitespace-character-count="140073"/>
  </office:meta>
</office:document-meta>
</file>