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face style:name="FreeSans1" svg:font-family="FreeSans" style:font-family-generic="swiss"/>
    <style:font-face style:name="Century Schoolbook L" svg:font-family="'Century Schoolbook L'"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P1" style:family="paragraph" style:parent-style-name="Text_20_body">
      <style:paragraph-properties fo:background-color="#90ee90">
        <style:background-image/>
      </style:paragraph-properties>
    </style:style>
    <style:style style:name="P2" style:family="paragraph" style:parent-style-name="Text_20_body">
      <style:paragraph-properties fo:text-align="justify" style:justify-single-word="false"/>
    </style:style>
    <style:style style:name="P3" style:family="paragraph" style:parent-style-name="Text_20_body" style:list-style-name="L1"/>
    <style:style style:name="P4" style:family="paragraph" style:parent-style-name="Text_20_body">
      <style:text-properties style:font-name="Times New Roman" fo:language="eo" fo:country="none"/>
    </style:style>
    <style:style style:name="P5" style:family="paragraph" style:parent-style-name="Text_20_body" style:list-style-name="L1">
      <style:paragraph-properties fo:margin-top="0in" fo:margin-bottom="0in"/>
      <style:text-properties style:font-name="Times New Roman" fo:language="eo" fo:country="none"/>
    </style:style>
    <style:style style:name="P6" style:family="paragraph" style:parent-style-name="Heading_20_3">
      <style:text-properties style:font-name="Times New Roman" fo:language="eo" fo:country="none"/>
    </style:style>
    <style:style style:name="P7" style:family="paragraph" style:parent-style-name="Heading_20_1">
      <style:text-properties style:font-name="Times New Roman"/>
    </style:style>
    <style:style style:name="T1" style:family="text">
      <style:text-properties fo:language="eo" fo:country="none"/>
    </style:style>
    <style:style style:name="T2" style:family="text">
      <style:text-properties fo:font-size="14pt" style:font-size-asian="12.25pt" style:font-size-complex="14pt"/>
    </style:style>
    <style:style style:name="T3" style:family="text">
      <style:text-properties style:font-name="Century Schoolbook L" fo:language="eo" fo:country="none"/>
    </style:style>
    <style:style style:name="T4" style:family="text">
      <style:text-properties style:font-name="Georgia" fo:language="eo" fo:country="none"/>
    </style:style>
    <style:style style:name="T5" style:family="text">
      <style:text-properties style:font-name="Georgia" fo:language="en" fo:country="US"/>
    </style:style>
    <style:style style:name="T6" style:family="text">
      <style:text-properties fo:language="en" fo:country="US"/>
    </style:style>
    <style:style style:name="T7" style:family="text">
      <style:text-properties style:font-name="Times New Roman" fo:language="eo" fo:country="none"/>
    </style:style>
    <style:style style:name="T8" style:family="text">
      <style:text-properties style:font-name="Times New Roman" fo:language="en" fo:country="US"/>
    </style:style>
    <style:style style:name="T9" style:family="text">
      <style:text-properties fo:font-size="18pt" style:font-size-asian="15.75pt" style:font-size-complex="18pt"/>
    </style:style>
    <style:style style:name="Sect1" style:family="section">
      <style:section-properties text:dont-balance-text-columns="false" style:editable="false">
        <style:columns fo:column-count="3" fo:column-gap="0.3in">
          <style:column style:rel-width="3140*" fo:start-indent="0in" fo:end-indent="0.15in"/>
          <style:column style:rel-width="3356*" fo:start-indent="0.15in" fo:end-indent="0.15in"/>
          <style:column style:rel-width="3142*" fo:start-indent="0.15in" fo:end-indent="0in"/>
        </style:columns>
      </style:section-properties>
    </style:style>
    <text:list-style style:name="L1">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7" text:outline-level="1"><text:span text:style-name="T9">Bonvenon</text:span> al OpenOffice.org en Esperanto -- OOo:eo</text:h>
      <text:section text:style-name="Sect1" text:name="Section1">
        <text:p text:style-name="P1"><text:span text:style-name="Strong_20_Emphasis"><text:span text:style-name="T7">Resumo:</text:span></text:span><text:span text:style-name="T7"> OpenOffice.org jam disponeblas en multaj lingvoj. Aktuale la Esperanto-versio ekzistas nun kiel frua test-versio. Eventuale ni bonvenigos volont­ulojn, kiuj pretos kunlabori por kontroli, provlegi kaj poluri la pli fir­majn test-versiojn; -- se vi pretas helpi, sciigu nin -- vidu la ligilojn maldekstre.</text:span></text:p>
        <text:p text:style-name="Text_20_body"><text:span text:style-name="Strong_20_Emphasis"><text:span text:style-name="T7">OpenOffice.org</text:span></text:span><text:span text:style-name="T7"> estas projekto kiu celas krei, per komuna ag­ado, la plej eminentan internaci­an ofic­ejan programaron, kiu funk­cios per ĉiuj gravaj plat­formoj kaj donos aliron al ĉiuj funkcioj kaj datumoj per libera komponentbazita aplikprograma interfaco kaj per </text:span><text:span text:style-name="T8">XML</text:span><text:span text:style-name="T7">-bazita dosier­formato.</text:span></text:p>
        <text:p text:style-name="Text_20_body"><text:span text:style-name="Strong_20_Emphasis"><text:span text:style-name="T7">OpenOffice.org </text:span></text:span><text:span text:style-name="T7">ankaŭ estas la programaro evolu­inta nuntempe en tiu kun­teksto. Oni uzas ĝin por verki dokumentojn, krei kalkultabelojn, verki prezent­aĵojn, ktp. Ĝi estas senpaga, libera oficeja programaro. Vi povas elŝuti ĝin hodiaŭ el www.openof­fice.org, aŭ samloke trovi revendiston, kie vi povas mendi kompaktan diskon kon­traŭ tre eta kosto. Ĉiukaze, vi plene rajtas rekopii la programa­ron, instali ĝin en tiom da komputiloj, kiom vi volas, prun­tedoni ĝin al amikoj, kaj disdoni kopiojn al iu ajn. Ĝi funkcias tre simile al nesenpagaj komercaj programaroj. Uzante ĝin, se vi ne scius, ke temas pri senpaga, libera programo, vi povus kredi, ke vi uzas iomete malsaman ver­sion de la sama programo, al kiu vi kutimiĝis. Per ĝi, vi povas krei dokumentojn, kalkultabelojn kaj prezent­aĵojn, aŭ en la formato de OpenOffice.org, aŭ en la formatoj de Microsoft Office, PDF, RTF kaj kelkaj liberaj formatoj. Vi povas ankaŭ uzi dokumentojn preparitajn per Microsoft Office.</text:span></text:p>
        <text:h text:style-name="P6" text:outline-level="3">Kial OpenOffice.org en Esperanto?</text:h>
        <text:p text:style-name="P4">Ha, kial ne? Serioze, plurki­ale: </text:p>
        <text:list xml:id="list53809557" text:style-name="L1">
          <text:list-item>
            <text:p text:style-name="P5">por praktika uzado en lokoj, kie esper­anto estas la uzata lingvo, ekz. ofic­ejoj de Esperanto-asoci­oj, dum internaciaj staĝoj kaj kongresoj, eventuale en firmaoj kiuj uzas ĝin </text:p>
          </text:list-item>
          <text:list-item>
            <text:p text:style-name="P5">por hejmoj, eble kun mal­samlingvanaj gepatroj, kie oni parolas Esperan­ton </text:p>
          </text:list-item>
          <text:list-item>
            <text:p text:style-name="P5">por ke la mondo vidu la nomon de Esperanto inter la aliaj en la listo de el­ŝuteblaj versioj; por ke oni parolu pri tio; por vid­igi al la mon­do, ke la lingvo ja daŭre ekzistas kaj estas uzata </text:p>
          </text:list-item>
          <text:list-item>
            <text:p text:style-name="P5">OpenOffice.org jam estas havebla en kelkdeko da aliaj lingvoj. </text:p>
          </text:list-item>
          <text:list-item>
            <text:p text:style-name="P3"><text:span text:style-name="T7">pro la tradukprojekto mem, ni pridiskutas, el­provas kaj pli poluras la evoluan­tan komputik-ter­minaron de nia ling­vo; vidu </text:span><text:a xlink:type="simple" xlink:href="http://vikio.ikso.net/Projektoj/Komputeko"><text:span text:style-name="T7">la projekton Kompu­teko</text:span></text:a><text:span text:style-name="T7">. </text:span></text:p>
          </text:list-item>
        </text:list>
        <text:h text:style-name="P6" text:outline-level="3">Nuna stato de la traduklaboro</text:h>
        <text:p text:style-name="P4">Ni fintradukis la interfacon de OpenOffice.org (pli ol 58000 frazojn), kaj nun kompilas test-versiojn, kiuj elprovas ĉi tiujn tradukojn. Restas la helptekstoj por traduki, kaj la literum­kontrolilo por poluri.</text:p>
        <text:p text:style-name="P4">OOo:eo celas aldoni al, ne an­stataŭigi, la ekzistantan OpenOffice.org projekton. Tial vi trovos ligojn al la anglaj paĝoj de la projekto.</text:p>
        <text:p text:style-name="P2"><text:span text:style-name="Strong_20_Emphasis"><text:span text:style-name="T7">Navigado:</text:span></text:span><text:span text:style-name="T7"> en la kadro mal­dekstre troviĝas ligoj al paĝoj de la projekto esperantlingva. La esperan­taj paĝoj estas parto de la tuta retejo de OpenOffice.org. Ĉe la supro kaj ĉe la maldekstra flanko de ĉi tiu paĝo troviĝas li­goj al la anglaj paĝoj de OpenOffice.org.</text:span></text:p>
        <text:p text:style-name="P4"/>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OpenSymbol" svg:font-family="OpenSymbol"/>
    <style:font-face style:name="FreeSans1" svg:font-family="FreeSans" style:font-family-generic="swiss"/>
    <style:font-face style:name="Century Schoolbook L" svg:font-family="'Century Schoolbook L'"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o" fo:country="none"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o" fo:country="none" style:letter-kerning="true" style:font-name-asian="Droid Sans Fallback" style:font-size-asian="10.5pt" style:language-asian="zxx" style:country-asian="none" style:font-name-complex="Free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Droid Sans Fallback" style:font-size-asian="14pt" style:font-name-complex="FreeSans" style:font-size-complex="14pt"/>
    </style:style>
    <style:style style:name="Text_20_body" style:display-name="Text body" style:family="paragraph" style:parent-style-name="Standard" style:class="text" style:master-page-name="">
      <style:paragraph-properties fo:margin-top="0in" fo:margin-bottom="0.0835in" fo:text-align="justify" style:justify-single-word="false" fo:orphans="2" fo:hyphenation-ladder-count="5" style:page-number="auto"/>
      <style:text-properties fo:hyphenate="true" fo:hyphenation-remain-char-count="2" fo:hyphenation-push-char-count="2"/>
    </style:style>
    <style:style style:name="List" style:family="paragraph" style:parent-style-name="Text_20_body" style:class="list">
      <style:text-properties style:font-size-asian="12pt" style:font-name-complex="Free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FreeSans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Droid Sans Fallback" style:font-size-asian="18pt" style:font-weight-asian="bold" style:font-name-complex="FreeSans" style:font-size-complex="18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Droid Sans Fallback" style:font-size-asian="14pt" style:font-weight-asian="bold" style:font-name-complex="FreeSans" style:font-size-complex="14pt" style:font-weight-complex="bold"/>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layout-grid-snap-to-characters="true" style:footnote-max-height="0in">
        <style:columns fo:column-count="1" fo:column-gap="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ergio Pokrovskij</meta:initial-creator>
    <meta:creation-date>2013-02-03T17:51:14</meta:creation-date>
    <dc:date>2013-02-03T19:43:36</dc:date>
    <dc:creator>Sergio Pokrovskij</dc:creator>
    <meta:editing-duration>PT1H4M3S</meta:editing-duration>
    <meta:editing-cycles>10</meta:editing-cycles>
    <meta:generator>LibreOffice/3.4$Linux LibreOffice_project/340m1$Build-402</meta:generator>
    <meta:document-statistic meta:table-count="0" meta:image-count="0" meta:object-count="0" meta:page-count="1" meta:paragraph-count="15" meta:word-count="452" meta:character-count="3003" meta:non-whitespace-character-count="2565"/>
  </office:meta>
</office:document-meta>
</file>