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OpenSymbol1" svg:font-family="OpenSymbol"/>
    <style:font-face style:name="Times New Roman4" svg:font-family="'Times New Roman'" style:font-family-generic="roman"/>
    <style:font-face style:name="FreeSans1" svg:font-family="FreeSans" style:font-family-generic="swiss"/>
    <style:font-face style:name="Courier New" svg:font-family="'Courier New'" style:font-adornments="Regular" style:font-family-generic="modern" style:font-pitch="fixed"/>
    <style:font-face style:name="DejaVu Sans Mono" svg:font-family="'DejaVu Sans Mono'" style:font-family-generic="modern" style:font-pitch="fixed"/>
    <style:font-face style:name="Droid Sans Fallback1" svg:font-family="'Droid Sans Fallback'" style:font-family-generic="modern" style:font-pitch="fixed"/>
    <style:font-face style:name="FreeSans2" svg:font-family="FreeSans" style:font-family-generic="modern" style:font-pitch="fixed"/>
    <style:font-face style:name="ESL Gota Shava1" svg:font-family="'ESL Gota Shava'" style:font-pitch="variable"/>
    <style:font-face style:name="ESL Gota Shava" svg:font-family="'ESL Gota Shava'" style:font-adornments="Regular" style:font-pitch="variable"/>
    <style:font-face style:name="DejaVu Serif" svg:font-family="'DejaVu Serif'" style:font-family-generic="roman" style:font-pitch="variable"/>
    <style:font-face style:name="Times New Roman" svg:font-family="'Times New Roman'" style:font-family-generic="roman" style:font-pitch="variable"/>
    <style:font-face style:name="Times New Roman2" svg:font-family="'Times New Roman'" style:font-adornments="Bold" style:font-family-generic="roman" style:font-pitch="variable"/>
    <style:font-face style:name="Times New Roman3" svg:font-family="'Times New Roman'" style:font-adornments="Italic" style:font-family-generic="roman" style:font-pitch="variable"/>
    <style:font-face style:name="Times New Roman1" svg:font-family="'Times New Roman'" style:font-adornments="Regular" style:font-family-generic="roman" style:font-pitch="variable"/>
    <style:font-face style:name="DejaVu Sans" svg:font-family="'DejaVu Sans'" style:font-family-generic="system"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1" style:family="table">
      <style:table-properties style:width="88.88mm" table:align="margins"/>
    </style:style>
    <style:style style:name="Table1.A" style:family="table-column">
      <style:table-column-properties style:column-width="5.94mm" style:rel-column-width="4383*"/>
    </style:style>
    <style:style style:name="Table1.B" style:family="table-column">
      <style:table-column-properties style:column-width="82.94mm" style:rel-column-width="61152*"/>
    </style:style>
    <style:style style:name="Table1.A1" style:family="table-cell">
      <style:table-cell-properties fo:padding="0.51mm" fo:border-left="0.05pt solid #000000" fo:border-right="none" fo:border-top="0.05pt solid #000000" fo:border-bottom="none"/>
    </style:style>
    <style:style style:name="Table1.B1" style:family="table-cell">
      <style:table-cell-properties fo:padding="0.51mm" fo:border-left="none" fo:border-right="0.05pt solid #000000" fo:border-top="0.05pt solid #000000" fo:border-bottom="none"/>
    </style:style>
    <style:style style:name="Table1.A2" style:family="table-cell">
      <style:table-cell-properties fo:padding="0.51mm" fo:border-left="0.05pt solid #000000" fo:border-right="none" fo:border-top="none" fo:border-bottom="none"/>
    </style:style>
    <style:style style:name="Table1.B2" style:family="table-cell">
      <style:table-cell-properties fo:padding="0.51mm" fo:border-left="none" fo:border-right="0.05pt solid #000000" fo:border-top="none" fo:border-bottom="none"/>
    </style:style>
    <style:style style:name="Table1.A29" style:family="table-cell">
      <style:table-cell-properties fo:padding="0.51mm" fo:border-left="0.05pt solid #000000" fo:border-right="none" fo:border-top="none" fo:border-bottom="0.05pt solid #000000"/>
    </style:style>
    <style:style style:name="Table1.B29" style:family="table-cell">
      <style:table-cell-properties fo:padding="0.51mm" fo:border-left="none" fo:border-right="0.05pt solid #000000" fo:border-top="none" fo:border-bottom="0.05pt solid #000000"/>
    </style:style>
    <style:style style:name="P1" style:family="paragraph" style:parent-style-name="Text_20_body">
      <style:text-properties fo:language="eo" fo:country="none"/>
    </style:style>
    <style:style style:name="P2" style:family="paragraph" style:parent-style-name="Text_20_body">
      <style:paragraph-properties fo:text-align="end" style:justify-single-word="false"/>
      <style:text-properties fo:language="eo" fo:country="none"/>
    </style:style>
    <style:style style:name="P3" style:family="paragraph" style:parent-style-name="Text_20_body">
      <style:text-properties fo:language="en" fo:country="US"/>
    </style:style>
    <style:style style:name="P4" style:family="paragraph" style:parent-style-name="Text_20_body">
      <style:text-properties style:font-name="ESL Gota Shava1"/>
    </style:style>
    <style:style style:name="P5" style:family="paragraph" style:parent-style-name="Text_20_body">
      <style:text-properties style:font-name="ESL Gota Shava1" fo:language="zxx" fo:country="none" style:language-asian="zxx" style:country-asian="none" style:language-complex="zxx" style:country-complex="none"/>
    </style:style>
    <style:style style:name="P6" style:family="paragraph" style:parent-style-name="Text_20_body">
      <style:text-properties style:font-name="ESL Gota Shava1" fo:language="eo" fo:country="none"/>
    </style:style>
    <style:style style:name="P7" style:family="paragraph" style:parent-style-name="Text_20_body">
      <style:text-properties style:text-underline-style="dotted" style:text-underline-width="auto" style:text-underline-color="font-color"/>
    </style:style>
    <style:style style:name="P8" style:family="paragraph" style:parent-style-name="Text_20_body">
      <style:paragraph-properties fo:text-align="end" style:justify-single-word="false"/>
    </style:style>
    <style:style style:name="P9" style:family="paragraph" style:parent-style-name="Heading_20_4">
      <style:text-properties fo:language="en" fo:country="US"/>
    </style:style>
    <style:style style:name="P10" style:family="paragraph" style:parent-style-name="Heading_20_3">
      <style:text-properties fo:language="en" fo:country="US"/>
    </style:style>
    <style:style style:name="P11" style:family="paragraph" style:parent-style-name="Heading_20_3">
      <style:text-properties style:font-name="Times New Roman" fo:language="en" fo:country="US"/>
    </style:style>
    <style:style style:name="P12" style:family="paragraph" style:parent-style-name="Text_20_body" style:master-page-name="">
      <style:paragraph-properties style:page-number="auto"/>
      <style:text-properties fo:language="eo" fo:country="none"/>
    </style:style>
    <style:style style:name="P13" style:family="paragraph" style:parent-style-name="Horizontal_20_Line" style:master-page-name="">
      <style:paragraph-properties style:page-number="auto"/>
      <style:text-properties style:font-name="Times New Roman"/>
    </style:style>
    <style:style style:name="P14" style:family="paragraph" style:parent-style-name="Heading_20_4" style:master-page-name="">
      <style:paragraph-properties style:page-number="auto" fo:padding="0.51mm" fo:border="0.06pt solid #000000" style:shadow="none"/>
      <style:text-properties fo:language="en" fo:country="US" fo:font-style="italic" style:font-style-asian="italic" style:font-style-complex="italic"/>
    </style:style>
    <style:style style:name="P15" style:family="paragraph" style:parent-style-name="Text_20_body">
      <style:paragraph-properties fo:background-color="transparent">
        <style:background-image/>
      </style:paragraph-properties>
    </style:style>
    <style:style style:name="P16" style:family="paragraph" style:parent-style-name="Text_20_body">
      <style:paragraph-properties fo:margin-top="0mm" fo:margin-bottom="0mm" style:contextual-spacing="false"/>
    </style:style>
    <style:style style:name="P17" style:family="paragraph" style:parent-style-name="Heading_20_2">
      <style:text-properties style:font-name="Times New Roman" fo:language="eo" fo:country="none"/>
    </style:style>
    <style:style style:name="P18" style:family="paragraph" style:parent-style-name="Heading_20_2">
      <style:text-properties style:font-name="Times New Roman" fo:language="en" fo:country="US"/>
    </style:style>
    <style:style style:name="P19" style:family="paragraph" style:parent-style-name="Heading_20_2">
      <style:text-properties style:font-name="ESL Gota Shava1"/>
    </style:style>
    <style:style style:name="P20" style:family="paragraph" style:parent-style-name="Text_20_body">
      <style:paragraph-properties fo:background-color="#ffffff">
        <style:background-image/>
      </style:paragraph-properties>
      <style:text-properties style:font-name="ESL Gota Shava1"/>
    </style:style>
    <style:style style:name="P21" style:family="paragraph" style:parent-style-name="Horizontal_20_Line">
      <style:text-properties style:font-name="Times New Roman"/>
    </style:style>
    <style:style style:name="P22" style:family="paragraph" style:parent-style-name="Footnote">
      <style:paragraph-properties fo:text-align="start" style:justify-single-word="false"/>
    </style:style>
    <style:style style:name="P23" style:family="paragraph" style:parent-style-name="Text_20_body" style:master-page-name="">
      <style:paragraph-properties fo:margin-left="8.89mm" fo:margin-right="0mm" fo:margin-top="0mm" fo:margin-bottom="0mm" style:contextual-spacing="false" fo:text-indent="-5.59mm" style:auto-text-indent="false" style:page-number="auto">
        <style:tab-stops/>
      </style:paragraph-properties>
    </style:style>
    <style:style style:name="P24" style:family="paragraph" style:parent-style-name="Text_20_body">
      <style:paragraph-properties fo:margin-left="8.89mm" fo:margin-right="0mm" fo:text-indent="-5.59mm" style:auto-text-indent="false">
        <style:tab-stops/>
      </style:paragraph-properties>
      <style:text-properties style:font-name="ESL Gota Shava1"/>
    </style:style>
    <style:style style:name="P25" style:family="paragraph" style:parent-style-name="Contents_20_2">
      <style:paragraph-properties>
        <style:tab-stops>
          <style:tab-stop style:position="83.89mm" style:type="right" style:leader-style="dotted" style:leader-text="."/>
        </style:tab-stops>
      </style:paragraph-properties>
    </style:style>
    <style:style style:name="P26" style:family="paragraph" style:parent-style-name="Contents_20_1">
      <style:paragraph-properties>
        <style:tab-stops>
          <style:tab-stop style:position="88.88mm" style:type="right" style:leader-style="dotted" style:leader-text="."/>
        </style:tab-stops>
      </style:paragraph-properties>
    </style:style>
    <style:style style:name="P27" style:family="paragraph" style:parent-style-name="Heading_20_5">
      <style:paragraph-properties fo:padding="0.51mm" fo:border="0.06pt solid #000000" style:shadow="none"/>
    </style:style>
    <style:style style:name="P28" style:family="paragraph" style:parent-style-name="Text_20_body">
      <style:paragraph-properties fo:padding="0.51mm" fo:border="0.06pt solid #000000" style:shadow="none"/>
    </style:style>
    <style:style style:name="P29" style:family="paragraph" style:parent-style-name="Text_20_body">
      <style:paragraph-properties fo:text-align="justify" style:justify-single-word="false" fo:padding="0.51mm" fo:border="0.06pt solid #000000" style:shadow="none"/>
      <style:text-properties style:font-name="ESL Gota Shava1"/>
    </style:style>
    <style:style style:name="P30" style:family="paragraph" style:parent-style-name="Text_20_body" style:list-style-name="L1">
      <style:text-properties fo:language="eo" fo:country="none"/>
    </style:style>
    <style:style style:name="P31" style:family="paragraph" style:parent-style-name="Text_20_body" style:list-style-name="L2">
      <style:text-properties style:font-name="ESL Gota Shava1"/>
    </style:style>
    <style:style style:name="P32" style:family="paragraph" style:parent-style-name="Text_20_body" style:list-style-name="L3"/>
    <style:style style:name="P33" style:family="paragraph" style:parent-style-name="Text_20_body" style:list-style-name="L4"/>
    <style:style style:name="P34" style:family="paragraph" style:parent-style-name="Text_20_body" style:list-style-name="L1">
      <style:paragraph-properties fo:margin-top="0mm" fo:margin-bottom="0mm" style:contextual-spacing="false"/>
      <style:text-properties fo:language="eo" fo:country="none"/>
    </style:style>
    <style:style style:name="P35" style:family="paragraph" style:parent-style-name="Text_20_body" style:list-style-name="L1">
      <style:paragraph-properties fo:margin-top="0mm" fo:margin-bottom="0mm" style:contextual-spacing="false"/>
    </style:style>
    <style:style style:name="P36" style:family="paragraph" style:parent-style-name="Text_20_body" style:list-style-name="L2">
      <style:paragraph-properties fo:margin-top="0mm" fo:margin-bottom="0mm" style:contextual-spacing="false"/>
      <style:text-properties style:font-name="ESL Gota Shava1"/>
    </style:style>
    <style:style style:name="P37" style:family="paragraph" style:parent-style-name="Text_20_body" style:list-style-name="L3">
      <style:paragraph-properties fo:margin-top="0mm" fo:margin-bottom="0mm" style:contextual-spacing="false"/>
    </style:style>
    <style:style style:name="P38" style:family="paragraph" style:parent-style-name="Text_20_body" style:list-style-name="L4">
      <style:paragraph-properties fo:margin-top="0mm" fo:margin-bottom="0mm" style:contextual-spacing="false"/>
    </style:style>
    <style:style style:name="P39" style:family="paragraph" style:parent-style-name="Text_20_body" style:list-style-name="L2">
      <style:paragraph-properties fo:margin-top="0mm" fo:margin-bottom="0mm" style:contextual-spacing="false" fo:background-color="#ffffff">
        <style:background-image/>
      </style:paragraph-properties>
    </style:style>
    <style:style style:name="P40" style:family="paragraph" style:parent-style-name="Heading_20_1" style:master-page-name="First_20_Page">
      <style:paragraph-properties style:page-number="auto"/>
      <style:text-properties style:font-name="DejaVu Serif" fo:language="eo" fo:country="none"/>
    </style:style>
    <style:style style:name="P41" style:family="paragraph" style:parent-style-name="Contents_20_Heading" style:master-page-name="Standard">
      <style:paragraph-properties style:page-number="1" fo:break-before="page"/>
    </style:style>
    <style:style style:name="T1" style:family="text">
      <style:text-properties fo:font-style="italic"/>
    </style:style>
    <style:style style:name="T2" style:family="text">
      <style:text-properties fo:font-style="italic" style:font-style-asian="italic" style:font-style-complex="italic"/>
    </style:style>
    <style:style style:name="T3" style:family="text">
      <style:text-properties fo:font-style="italic" officeooo:rsid="000bd019" style:font-style-asian="italic" style:font-style-complex="italic"/>
    </style:style>
    <style:style style:name="T4" style:family="text">
      <style:text-properties fo:language="eo" fo:country="none"/>
    </style:style>
    <style:style style:name="T5" style:family="text">
      <style:text-properties fo:language="eo" fo:country="none" fo:font-style="italic"/>
    </style:style>
    <style:style style:name="T6" style:family="text">
      <style:text-properties fo:language="eo" fo:country="none" fo:font-style="italic" style:font-style-asian="italic" style:font-style-complex="italic"/>
    </style:style>
    <style:style style:name="T7" style:family="text">
      <style:text-properties fo:language="eo" fo:country="none" fo:font-style="normal" style:font-style-asian="normal" style:font-style-complex="normal"/>
    </style:style>
    <style:style style:name="T8" style:family="text">
      <style:text-properties style:font-name="ESL Gota Shava1"/>
    </style:style>
    <style:style style:name="T9" style:family="text">
      <style:text-properties style:font-name="ESL Gota Shava1" fo:font-style="normal" style:font-style-asian="normal" style:font-style-complex="normal"/>
    </style:style>
    <style:style style:name="T10" style:family="text">
      <style:text-properties style:font-name="ESL Gota Shava1" fo:font-style="normal" fo:font-weight="normal" fo:background-color="transparent" loext:char-shading-value="0" style:font-size-asian="10.5pt" style:font-style-asian="normal" style:font-style-complex="normal"/>
    </style:style>
    <style:style style:name="T11" style:family="text">
      <style:text-properties style:font-name="ESL Gota Shava1" fo:font-style="normal" style:text-underline-style="none" style:font-style-asian="normal" style:font-style-complex="normal"/>
    </style:style>
    <style:style style:name="T12" style:family="text">
      <style:text-properties style:font-name="ESL Gota Shava1" fo:font-style="normal" style:text-underline-style="dotted" style:text-underline-width="auto" style:text-underline-color="font-color" fo:font-weight="normal" fo:background-color="transparent" loext:char-shading-value="0" style:font-size-asian="10.5pt" style:font-style-asian="normal" style:font-style-complex="normal"/>
    </style:style>
    <style:style style:name="T13" style:family="text">
      <style:text-properties style:font-name="ESL Gota Shava1" fo:font-style="normal" style:text-underline-style="dotted" style:text-underline-width="auto" style:text-underline-color="font-color" style:font-style-asian="normal" style:font-style-complex="normal"/>
    </style:style>
    <style:style style:name="T14" style:family="text">
      <style:text-properties style:font-name="ESL Gota Shava1" fo:language="en" fo:country="US"/>
    </style:style>
    <style:style style:name="T15" style:family="text">
      <style:text-properties style:font-name="ESL Gota Shava1" fo:language="en" fo:country="US" fo:font-style="normal"/>
    </style:style>
    <style:style style:name="T16" style:family="text">
      <style:text-properties style:font-name="ESL Gota Shava1" fo:language="en" fo:country="US" fo:font-style="normal" style:font-style-asian="normal" style:font-style-complex="normal"/>
    </style:style>
    <style:style style:name="T17" style:family="text">
      <style:text-properties style:font-name="ESL Gota Shava1" fo:language="eo" fo:country="none"/>
    </style:style>
    <style:style style:name="T18" style:family="text">
      <style:text-properties style:font-name="ESL Gota Shava1" fo:language="eo" fo:country="none" fo:font-style="normal" style:font-style-asian="normal" style:font-style-complex="normal"/>
    </style:style>
    <style:style style:name="T19" style:family="text">
      <style:text-properties style:font-name="ESL Gota Shava1" fo:font-weight="normal" fo:background-color="transparent" loext:char-shading-value="0" style:font-size-asian="10.5pt"/>
    </style:style>
    <style:style style:name="T20" style:family="text">
      <style:text-properties style:font-name="ESL Gota Shava1" fo:font-size="15pt" fo:font-style="normal" style:font-size-asian="15pt" style:font-style-asian="normal" style:font-size-complex="15pt" style:font-style-complex="normal"/>
    </style:style>
    <style:style style:name="T21" style:family="text">
      <style:text-properties style:font-name="ESL Gota Shava1" style:text-underline-style="dotted" style:text-underline-width="auto" style:text-underline-color="font-color"/>
    </style:style>
    <style:style style:name="T22" style:family="text">
      <style:text-properties style:font-name="ESL Gota Shava1" fo:font-weight="bold"/>
    </style:style>
    <style:style style:name="T23" style:family="text">
      <style:text-properties style:font-name="ESL Gota Shava1" style:text-underline-style="none" fo:font-weight="bold"/>
    </style:style>
    <style:style style:name="T24" style:family="text">
      <style:text-properties style:font-name="ESL Gota Shava1" fo:font-size="10pt" fo:language="en" fo:country="US" style:text-underline-style="none" style:font-size-asian="10pt" style:font-size-complex="10pt"/>
    </style:style>
    <style:style style:name="T25" style:family="text">
      <style:text-properties style:font-name="ESL Gota Shava1" fo:font-size="10pt" fo:language="en" fo:country="US" fo:font-style="normal" style:text-underline-style="none" style:font-size-asian="10pt" style:font-style-asian="normal" style:font-size-complex="10pt" style:font-style-complex="normal"/>
    </style:style>
    <style:style style:name="T26" style:family="text">
      <style:text-properties style:font-name="ESL Gota Shava1" fo:font-size="10pt" fo:language="eo" fo:country="none" fo:font-style="normal" style:text-underline-style="none" style:font-size-asian="10pt" style:font-style-asian="normal" style:font-size-complex="10pt" style:font-style-complex="normal"/>
    </style:style>
    <style:style style:name="T27" style:family="text">
      <style:text-properties style:font-name="ESL Gota Shava1" fo:font-size="22pt" fo:font-style="normal" style:font-size-asian="22pt" style:font-style-asian="normal" style:font-size-complex="22pt" style:font-style-complex="normal"/>
    </style:style>
    <style:style style:name="T28" style:family="text">
      <style:text-properties style:font-name="ESL Gota Shava1" fo:font-size="16pt" style:font-size-asian="16pt" style:font-size-complex="16pt"/>
    </style:style>
    <style:style style:name="T29" style:family="text">
      <style:text-properties style:font-name="ESL Gota Shava1" style:font-name-asian="Times New Roman4" style:font-name-complex="Times New Roman4"/>
    </style:style>
    <style:style style:name="T30" style:family="text">
      <style:text-properties fo:language="en" fo:country="US"/>
    </style:style>
    <style:style style:name="T31" style:family="text">
      <style:text-properties fo:language="en" fo:country="US" fo:font-style="italic"/>
    </style:style>
    <style:style style:name="T32" style:family="text">
      <style:text-properties fo:language="en" fo:country="US" fo:font-style="italic" style:text-underline-style="none"/>
    </style:style>
    <style:style style:name="T33" style:family="text">
      <style:text-properties fo:language="en" fo:country="US" fo:font-style="italic" style:text-underline-style="none" style:font-style-asian="italic" style:font-style-complex="italic"/>
    </style:style>
    <style:style style:name="T34" style:family="text">
      <style:text-properties fo:language="en" fo:country="US" fo:font-weight="bold" style:font-weight-asian="bold" style:font-weight-complex="bold"/>
    </style:style>
    <style:style style:name="T35" style:family="text">
      <style:text-properties fo:language="en" fo:country="US" style:text-underline-style="none"/>
    </style:style>
    <style:style style:name="T36" style:family="text">
      <style:text-properties fo:language="en" fo:country="US" style:text-underline-style="none" fo:font-weight="bold" style:font-weight-asian="bold" style:font-weight-complex="bold"/>
    </style:style>
    <style:style style:name="T37" style:family="text">
      <style:text-properties fo:font-weight="bold"/>
    </style:style>
    <style:style style:name="T38" style:family="text">
      <style:text-properties fo:font-weight="bold" style:font-weight-asian="bold" style:font-weight-complex="bold"/>
    </style:style>
    <style:style style:name="T39" style:family="text">
      <style:text-properties style:text-underline-style="none"/>
    </style:style>
    <style:style style:name="T40" style:family="text">
      <style:text-properties style:text-underline-style="none" fo:font-weight="bold"/>
    </style:style>
    <style:style style:name="T41" style:family="text">
      <style:text-properties style:text-underline-style="none" fo:font-weight="bold" style:font-weight-asian="bold" style:font-weight-complex="bold"/>
    </style:style>
    <style:style style:name="T42" style:family="text">
      <style:text-properties style:text-underline-style="none" fo:font-weight="bold" style:font-weight-asian="bold" style:font-weight-complex="bold" style:text-overline-style="none" style:text-overline-color="font-color"/>
    </style:style>
    <style:style style:name="T43" style:family="text">
      <style:text-properties style:font-name="Times New Roman"/>
    </style:style>
    <style:style style:name="T44" style:family="text">
      <style:text-properties style:font-name="Times New Roman" fo:language="eo" fo:country="none" fo:font-style="normal" style:font-style-asian="normal" style:font-style-complex="normal"/>
    </style:style>
    <style:style style:name="T45" style:family="text">
      <style:text-properties style:font-name="Times New Roman" fo:language="en" fo:country="US"/>
    </style:style>
    <style:style style:name="T46" style:family="text">
      <style:text-properties style:font-name="Times New Roman" fo:language="en" fo:country="US" fo:font-style="normal" style:font-style-asian="normal" style:font-style-complex="normal"/>
    </style:style>
    <style:style style:name="T47" style:family="text">
      <style:text-properties style:font-name="Times New Roman" fo:language="en" fo:country="US" fo:font-weight="bold"/>
    </style:style>
    <style:style style:name="T48" style:family="text">
      <style:text-properties style:font-name="Times New Roman" fo:language="en" fo:country="US" fo:font-style="italic" style:font-style-asian="italic" style:font-style-complex="italic"/>
    </style:style>
    <style:style style:name="T49" style:family="text">
      <style:text-properties style:font-name="Times New Roman" fo:font-weight="bold"/>
    </style:style>
    <style:style style:name="T50" style:family="text">
      <style:text-properties style:font-name="Times New Roman" fo:font-style="italic" style:font-style-asian="italic" style:font-style-complex="italic"/>
    </style:style>
    <style:style style:name="T51" style:family="text">
      <style:text-properties style:font-name="Times New Roman" fo:font-size="10pt" fo:font-style="normal" style:font-size-asian="10pt" style:font-style-asian="normal" style:font-size-complex="10pt" style:font-style-complex="normal"/>
    </style:style>
    <style:style style:name="T52" style:family="text">
      <style:text-properties style:font-name="Times New Roman" fo:font-size="10pt" fo:language="eo" fo:country="none" style:font-size-asian="10pt" style:font-size-complex="10pt"/>
    </style:style>
    <style:style style:name="T53" style:family="text">
      <style:text-properties style:font-name="Times New Roman" fo:font-size="10pt" fo:language="eo" fo:country="none" officeooo:rsid="0010fd8b" style:font-size-asian="10pt" style:font-size-complex="10pt"/>
    </style:style>
    <style:style style:name="T54" style:family="text">
      <style:text-properties style:font-name="Times New Roman" fo:font-size="10pt" fo:language="eo" fo:country="none" officeooo:rsid="00127110" style:font-size-asian="10pt" style:font-size-complex="10pt"/>
    </style:style>
    <style:style style:name="T55" style:family="text">
      <style:text-properties style:font-name="Times New Roman" fo:font-size="10pt" fo:language="eo" fo:country="none" fo:font-style="italic" style:font-size-asian="10pt" style:font-size-complex="10pt"/>
    </style:style>
    <style:style style:name="T56" style:family="text">
      <style:text-properties style:font-name="Times New Roman" fo:font-style="normal" style:font-style-asian="normal" style:font-style-complex="normal"/>
    </style:style>
    <style:style style:name="T57" style:family="text">
      <style:text-properties style:font-name="Times New Roman" fo:font-size="6pt" fo:font-style="normal" style:font-size-asian="6pt" style:font-style-asian="normal" style:font-size-complex="6pt" style:font-style-complex="normal"/>
    </style:style>
    <style:style style:name="T58" style:family="text">
      <style:text-properties fo:font-style="normal" style:font-style-asian="normal" style:font-style-complex="normal"/>
    </style:style>
    <style:style style:name="T59" style:family="text">
      <style:text-properties style:text-underline-style="dotted" style:text-underline-width="auto" style:text-underline-color="font-color"/>
    </style:style>
    <style:style style:name="T60" style:family="text">
      <style:text-properties fo:font-size="10pt" fo:language="en" fo:country="US" style:text-underline-style="none" style:font-size-asian="10pt" style:font-size-complex="10pt"/>
    </style:style>
    <style:style style:name="T61" style:family="text">
      <style:text-properties style:font-name="Times New Roman4" style:font-name-asian="Times New Roman4" style:font-name-complex="Times New Roman4"/>
    </style:style>
    <style:style style:name="T62" style:family="text">
      <style:text-properties officeooo:rsid="000bca63"/>
    </style:style>
    <style:style style:name="T63" style:family="text">
      <style:text-properties officeooo:rsid="000bd019"/>
    </style:style>
    <style:style style:name="T64" style:family="text">
      <style:text-properties officeooo:rsid="000d6760"/>
    </style:style>
    <style:style style:name="T65" style:family="text">
      <style:text-properties officeooo:rsid="000e95d3"/>
    </style:style>
    <style:style style:name="T66" style:family="text">
      <style:text-properties officeooo:rsid="0010301c"/>
    </style:style>
    <style:style style:name="Sect1" style:family="section">
      <style:section-properties fo:background-color="transparent" style:editable="false">
        <style:columns fo:column-count="1" fo:column-gap="0mm"/>
        <style:background-image/>
      </style:section-properties>
    </style:style>
    <style:style style:name="Sect2" style:family="section">
      <style:section-properties style:editable="false">
        <style:columns fo:column-count="1" fo:column-gap="0mm"/>
      </style:section-properties>
    </style:style>
    <text:list-style style:name="L1">
      <text:list-level-style-bullet text:level="1" text:style-name="Bullet_20_Symbols" style:num-suffix="." text:bullet-char="•">
        <style:list-level-properties text:space-before="2.29mm" text:min-label-width="5.08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2">
      <text:list-level-style-number text:level="1"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3">
      <text:list-level-style-number text:level="1" style:num-suffix=")" style:num-format="1">
        <style:list-level-properties text:space-before="2.29mm" text:min-label-width="5.08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4">
      <text:list-level-style-number text:level="1"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40" text:outline-level="1"><text:bookmark-start text:name="__RefHeading__3262_1756969895"/><text:span text:style-name="T43">Transskribo de la Fundamento de Esperanto</text:span><text:line-break/><text:line-break/><text:span text:style-name="T8">transskribo de la ·fundamento de ·esperanto</text:span><text:bookmark-end text:name="__RefHeading__3262_1756969895"/></text:h>
      <text:p text:style-name="P6"/>
      <text:table-of-content text:style-name="Sect1" text:name="Table of Contents1">
        <text:table-of-content-source text:outline-level="2" text:use-outline-level="false" text:use-index-marks="false" text:use-index-source-styles="true" text:index-scope="chapter" text:relative-tab-stop-position="false">
          <text:index-title-template text:style-name="Contents_20_Heading">Enhavtabelo</text:index-title-template>
          <text:table-of-content-entry-template text:outline-level="1" text:style-name="Contents_20_1">
            <text:index-entry-chapter text:outline-level="2"/>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index-source-styles text:outline-level="1">
            <text:index-source-style text:style-name="Heading_20_2"/>
          </text:index-source-styles>
          <text:index-source-styles text:outline-level="2">
            <text:index-source-style text:style-name="Heading_20_3"/>
          </text:index-source-styles>
        </text:table-of-content-source>
        <text:index-body>
          <text:index-title text:style-name="Sect2" text:name="Table of Contents1_Head">
            <text:p text:style-name="P41">Enhavtabelo</text:p>
          </text:index-title>
          <text:p text:style-name="P26"><text:a xlink:type="simple" xlink:href="#__RefHeading__3264_1756969895" text:style-name="Index_20_Link" text:visited-style-name="Index_20_Link"><text:span text:style-name="T43">Klarigo</text:span></text:a><text:a xlink:type="simple" xlink:href="#__RefHeading__3264_1756969895" text:style-name="Index_20_Link" text:visited-style-name="Index_20_Link"> – klarigo</text:a><text:a xlink:type="simple" xlink:href="#__RefHeading__3264_1756969895" text:style-name="Index_20_Link" text:visited-style-name="Index_20_Link"><text:span text:style-name="T43"><text:tab/>2</text:span></text:a></text:p>
          <text:p text:style-name="P26"><text:a xlink:type="simple" xlink:href="#__RefHeading__3266_1756969895" text:style-name="Index_20_Link" text:visited-style-name="Index_20_Link"><text:span text:style-name="T43">Grammar<text:tab/>4</text:span></text:a></text:p>
          <text:p text:style-name="P25"><text:a xlink:type="simple" xlink:href="#__RefHeading__3268_1756969895" text:style-name="Index_20_Link" text:visited-style-name="Index_20_Link"><text:span text:style-name="T43">A) The Alphabet<text:tab/>4</text:span></text:a></text:p>
          <text:p text:style-name="P25"><text:a xlink:type="simple" xlink:href="#__RefHeading__3272_1756969895" text:style-name="Index_20_Link" text:visited-style-name="Index_20_Link"><text:span text:style-name="T43">B) Parts of Speech<text:tab/>6</text:span></text:a></text:p>
          <text:p text:style-name="P25"><text:a xlink:type="simple" xlink:href="#__RefHeading__3276_1756969895" text:style-name="Index_20_Link" text:visited-style-name="Index_20_Link"><text:span text:style-name="T43">C) General Rules<text:tab/>10</text:span></text:a></text:p>
          <text:p text:style-name="P26"><text:a xlink:type="simple" xlink:href="#__RefHeading__3282_1756969895" text:style-name="Index_20_Link" text:visited-style-name="Index_20_Link">ekzercaro ·esperanto<text:tab/>13</text:a></text:p>
          <text:p text:style-name="P26"><text:a xlink:type="simple" xlink:href="#__RefHeading__3278_1756969895" text:style-name="Index_20_Link" text:visited-style-name="Index_20_Link">antâparolo<text:tab/>48</text:a></text:p>
        </text:index-body>
      </text:table-of-content>
      <text:p text:style-name="P16"><text:a xlink:type="simple" xlink:href="#klarigo"><text:span text:style-name="T4"/></text:a></text:p>
      <text:p text:style-name="P1"/>
      <text:h text:style-name="P17" text:outline-level="2"><text:bookmark-start text:name="__RefHeading__3264_1756969895"/><text:bookmark text:name="klarigo"/>Klarigo <text:span text:style-name="T61">– </text:span><text:span text:style-name="T29">klarigo</text:span><text:bookmark-end text:name="__RefHeading__3264_1756969895"/></text:h>
      <text:p text:style-name="Text_20_body"><text:span text:style-name="T4">Ĉi tiu transskribo de la </text:span><text:span text:style-name="T6">Fundamento de Esperanto</text:span><text:span text:style-name="T4"> per la Ŝava alfabeto</text:span><text:span text:style-name="T4"><text:note text:id="ftn1" text:note-class="footnote"><text:note-citation>1</text:note-citation><text:note-body><text:p text:style-name="P22"><text:span text:style-name="T52">Pri </text:span><text:span text:style-name="T55">la Ŝava alfabeto</text:span><text:span text:style-name="T52"> vi povas legi en Vikipedio: </text:span><text:a xlink:type="simple" xlink:href="https://eo.wikipedia.org/wiki/Ŝava_alfabeto"><text:span text:style-name="T52">https://eo.wikipedia.org/wiki/%C5%9Cava_alfabeto</text:span></text:a><text:span text:style-name="T52"> kaj en mia studaĵo tiutema:</text:span><text:a xlink:type="simple" xlink:href="http://serpo.5gbfree.com/eo/tools/Sxava/sxava.html"><text:span text:style-name="T54">serpo.5gbfree.com/eo/tools/Sxava/sxava.html</text:span></text:a></text:p></text:note-body></text:note></text:span><text:span text:style-name="T4"> ne estas reformoprojekto. Ĝi estas eksperimento, celanta malkovri, kiom forte la </text:span><text:span text:style-name="T6">Fundamento de Esperanto</text:span><text:span text:style-name="T4"> dependas je implicaj tradicioj de la latinalfabeta mondo.</text:span></text:p>
      <text:p text:style-name="P12">Inter tiaj implicaĵoj estas:</text:p>
      <text:list xml:id="list3447640072888173506" text:style-name="L1">
        <text:list-item>
          <text:p text:style-name="P34">la uskleco; </text:p>
        </text:list-item>
        <text:list-item>
          <text:p text:style-name="P35"><text:span text:style-name="T4">la aranĝo, en la alfabeto, de </text:span><text:span text:style-name="T5">ĝ</text:span><text:span text:style-name="T4"> kaj </text:span><text:span text:style-name="T5">ĉ</text:span><text:span text:style-name="T4"> post respektive </text:span><text:span text:style-name="T5">g</text:span><text:span text:style-name="T4"> kaj </text:span><text:span text:style-name="T5">c</text:span><text:span text:style-name="T4"> (en la trajteca</text:span><text:span text:style-name="T4"><text:note text:id="ftn2" text:note-class="footnote"><text:note-citation>2</text:note-citation><text:note-body><text:p text:style-name="P22"><text:span text:style-name="T43">Pri </text:span><text:span text:style-name="T50">trajteca alfabeto </text:span><text:span text:style-name="T56">(angle </text:span><text:span text:style-name="T48">featural alphabet</text:span><text:span text:style-name="T56">) vidu </text:span><text:a xlink:type="simple" xlink:href="https://eo.wikipedia.org/wiki/Trajteca_alfabeto"><text:span text:style-name="T51">https://eo.wikipedia.org/wiki/Trajteca_alfabeto</text:span></text:a><text:span text:style-name="T51"> </text:span></text:p></text:note-body></text:note></text:span><text:span text:style-name="T4"> ŝava alfabeto pli konvenas loki ilin post respektive </text:span><text:span text:style-name="T5">ĵ</text:span><text:span text:style-name="T4"> kaj </text:span><text:span text:style-name="T5">ŝ</text:span><text:span text:style-name="T4">); </text:span></text:p>
        </text:list-item>
        <text:list-item>
          <text:p text:style-name="P30">la uzo de la literoj por numeri erojn de listo en enumeracio. </text:p>
        </text:list-item>
      </text:list>
      <text:p text:style-name="P1">La ŝanĝo de la alfabeto neprigis kelkajn ŝanĝojn en la teksto. Akcento en la «ekzercoj de legado» estas indikita per gra<text:span text:style-name="T38">si</text:span>go de la ak<text:span text:style-name="T38">cen</text:span>ta si<text:span text:style-name="T38">la</text:span>bo; kursivigon <text:soft-page-break/>de ŝavaj pecoj anstataŭas ĉi tia<text:span text:style-name="T8"> </text:span><text:span text:style-name="T21">substrekado</text:span>.</text:p>
      <text:p text:style-name="Text_20_body"><text:span text:style-name="T4">Mi ŝanĝis la ordon de la fundamentaj verkoj por la oportuno de persono kiu lernas la ŝavan alfabeton: ja konvenas komenci per klarigo pri la formo kaj sonvaloro de la literoj, klarigo kian donas la </text:span><text:span text:style-name="T6">Gramatikoj</text:span><text:span text:style-name="T7"> (ĉi tie mi transskribis nur la gramatiketon anglalingvan); simplajn frazojn entenas la </text:span><text:span text:style-name="T6">Ekzercaro;</text:span><text:span text:style-name="T4"> kaj la </text:span><text:span text:style-name="T6">Antaŭparolo</text:span><text:span text:style-name="T4"> estas la plej komplikita peco de la Fundamento. Tial mi lokis ĝin malantaŭe (kvazaŭ postparolon).</text:span></text:p>
      <text:p text:style-name="P1">La aliajn gramatikojn nacilingvajn kaj la <text:span text:style-name="T2">Universa</text:span><text:span text:style-name="T3">­</text:span><text:span text:style-name="T2">lan vortaron</text:span> mi ne transskribis.</text:p>
      <text:p text:style-name="P1">Kompreneble, pro siaj ŝanĝoj ĉi tiu transskribo ne plu estas la deviga kaj netuŝebla <text:span text:style-name="T1">Fundamento de Esperanto.</text:span><text:span text:style-name="T58"> Tial mi neniel markis la (tre malmultajn) ŝanĝojn en la teksto, tiaj markoj ja malfaciligus la legadon.</text:span></text:p>
      <text:p text:style-name="P2"><text:span text:style-name="T1">Sergio Pokrovskij.</text:span><text:line-break/>Novosibirsko, septembro 2014.</text:p>
      <text:h text:style-name="P18" text:outline-level="2"><text:bookmark-start text:name="__RefHeading__3266_1756969895"/>Grammar<text:bookmark-end text:name="__RefHeading__3266_1756969895"/></text:h>
      <text:h text:style-name="P11" text:outline-level="3"><text:bookmark-start text:name="__RefHeading__3268_1756969895"/><text:bookmark text:name="aboco"/>A) The Alphabet<text:bookmark-end text:name="__RefHeading__3268_1756969895"/></text:h>
      <table:table table:name="Table1" table:style-name="Table1">
        <table:table-column table:style-name="Table1.A"/>
        <table:table-column table:style-name="Table1.B"/>
        <table:table-row>
          <table:table-cell table:style-name="Table1.A1" office:value-type="string">
            <text:p text:style-name="Text_20_body"><text:span text:style-name="Emphasis"><text:span text:style-name="T16">a</text:span></text:span><text:span text:style-name="Emphasis"><text:span text:style-name="T30"> </text:span></text:span></text:p>
          </table:table-cell>
          <table:table-cell table:style-name="Table1.B1" office:value-type="string">
            <text:p text:style-name="Text_20_body"><text:span text:style-name="T31">a</text:span><text:span text:style-name="T30"> as in “l</text:span><text:span text:style-name="T34">a</text:span><text:span text:style-name="T30">st” </text:span></text:p>
          </table:table-cell>
        </table:table-row>
        <table:table-row>
          <table:table-cell table:style-name="Table1.A2" office:value-type="string">
            <text:p text:style-name="Text_20_body"><text:span text:style-name="Emphasis"><text:span text:style-name="T15">â </text:span></text:span></text:p>
          </table:table-cell>
          <table:table-cell table:style-name="Table1.B2" office:value-type="string">
            <text:p text:style-name="Text_20_body"><text:span text:style-name="T35">as </text:span><text:span text:style-name="T32">ou</text:span><text:span text:style-name="T35"> in “m</text:span><text:span text:style-name="T36">ou</text:span><text:span text:style-name="T35">nt” </text:span></text:p>
          </table:table-cell>
        </table:table-row>
        <table:table-row>
          <table:table-cell table:style-name="Table1.A2" office:value-type="string">
            <text:p text:style-name="Text_20_body"><text:span text:style-name="Emphasis"><text:span text:style-name="T15">b </text:span></text:span></text:p>
          </table:table-cell>
          <table:table-cell table:style-name="Table1.B2" office:value-type="string">
            <text:p text:style-name="Text_20_body"><text:span text:style-name="T31">b</text:span><text:span text:style-name="T30"> as in “</text:span><text:span text:style-name="T34">b</text:span><text:span text:style-name="T30">e” </text:span></text:p>
          </table:table-cell>
        </table:table-row>
        <table:table-row>
          <table:table-cell table:style-name="Table1.A2" office:value-type="string">
            <text:p text:style-name="Text_20_body"><text:span text:style-name="Emphasis"><text:span text:style-name="T15">c </text:span></text:span></text:p>
          </table:table-cell>
          <table:table-cell table:style-name="Table1.B2" office:value-type="string">
            <text:p text:style-name="Text_20_body"><text:span text:style-name="T31">ts</text:span><text:span text:style-name="T30"> as in “wi</text:span><text:span text:style-name="T34">ts</text:span><text:span text:style-name="T30">” </text:span></text:p>
          </table:table-cell>
        </table:table-row>
        <table:table-row>
          <table:table-cell table:style-name="Table1.A2" office:value-type="string">
            <text:p text:style-name="Text_20_body"><text:span text:style-name="Emphasis"><text:span text:style-name="T15">d </text:span></text:span></text:p>
          </table:table-cell>
          <table:table-cell table:style-name="Table1.B2" office:value-type="string">
            <text:p text:style-name="Text_20_body"><text:span text:style-name="T31">d</text:span><text:span text:style-name="T30"> as in “</text:span><text:span text:style-name="T34">d</text:span><text:span text:style-name="T30">o” </text:span></text:p>
          </table:table-cell>
        </table:table-row>
        <table:table-row>
          <table:table-cell table:style-name="Table1.A2" office:value-type="string">
            <text:p text:style-name="Text_20_body"><text:span text:style-name="Emphasis"><text:span text:style-name="T15">e </text:span></text:span></text:p>
          </table:table-cell>
          <table:table-cell table:style-name="Table1.B2" office:value-type="string">
            <text:p text:style-name="Text_20_body"><text:span text:style-name="T31">e</text:span><text:span text:style-name="T30"> </text:span><text:span text:style-name="T35">as in “g</text:span><text:span text:style-name="T36">e</text:span><text:span text:style-name="T35">t”</text:span><text:span text:style-name="T30"> </text:span></text:p>
          </table:table-cell>
        </table:table-row>
        <table:table-row>
          <table:table-cell table:style-name="Table1.A2" office:value-type="string">
            <text:p text:style-name="Text_20_body"><text:span text:style-name="Emphasis"><text:span text:style-name="T15">ê </text:span></text:span></text:p>
          </table:table-cell>
          <table:table-cell table:style-name="Table1.B2" office:value-type="string">
            <text:p text:style-name="P7"><text:span text:style-name="T35">as </text:span><text:span text:style-name="T32">Eu</text:span><text:span text:style-name="T35"> in Latin </text:span><text:span text:style-name="T33">Europa;</text:span><text:span text:style-name="T35"> almost as </text:span><text:span text:style-name="T32">ow</text:span><text:span text:style-name="T35"> in British “h</text:span><text:span text:style-name="T36">ow</text:span><text:span text:style-name="T35">” or “sl</text:span><text:span text:style-name="T36">ow</text:span><text:span text:style-name="T35">”</text:span></text:p>
          </table:table-cell>
        </table:table-row>
        <table:table-row>
          <table:table-cell table:style-name="Table1.A2" office:value-type="string">
            <text:p text:style-name="Text_20_body"><text:span text:style-name="Emphasis"><text:span text:style-name="T15">f </text:span></text:span></text:p>
          </table:table-cell>
          <table:table-cell table:style-name="Table1.B2" office:value-type="string">
            <text:p text:style-name="Text_20_body"><text:span text:style-name="T31">f</text:span><text:span text:style-name="T30"> as in “</text:span><text:span text:style-name="T34">f</text:span><text:span text:style-name="T30">ly” </text:span></text:p>
          </table:table-cell>
        </table:table-row>
        <table:table-row>
          <table:table-cell table:style-name="Table1.A2" office:value-type="string">
            <text:p text:style-name="Text_20_body"><text:span text:style-name="Emphasis"><text:span text:style-name="T15">g </text:span></text:span></text:p>
          </table:table-cell>
          <table:table-cell table:style-name="Table1.B2" office:value-type="string">
            <text:p text:style-name="Text_20_body"><text:span text:style-name="T31">g</text:span><text:span text:style-name="T30"> as in “</text:span><text:span text:style-name="T34">g</text:span><text:span text:style-name="T30">un” </text:span></text:p>
          </table:table-cell>
        </table:table-row>
        <table:table-row>
          <table:table-cell table:style-name="Table1.A2" office:value-type="string">
            <text:p text:style-name="Text_20_body"><text:span text:style-name="Emphasis"><text:span text:style-name="T15">h </text:span></text:span></text:p>
          </table:table-cell>
          <table:table-cell table:style-name="Table1.B2" office:value-type="string">
            <text:p text:style-name="Text_20_body"><text:span text:style-name="T31">h</text:span><text:span text:style-name="T30"> as in “</text:span><text:span text:style-name="T34">h</text:span><text:span text:style-name="T30">alf” </text:span></text:p>
          </table:table-cell>
        </table:table-row>
        <table:table-row>
          <table:table-cell table:style-name="Table1.A2" office:value-type="string">
            <text:p text:style-name="Text_20_body"><text:span text:style-name="Emphasis"><text:span text:style-name="T15">ĥ </text:span></text:span></text:p>
          </table:table-cell>
          <table:table-cell table:style-name="Table1.B2" office:value-type="string">
            <text:p text:style-name="Text_20_body"><text:span text:style-name="T30">strongly aspirated </text:span><text:span text:style-name="T31">h</text:span><text:span text:style-name="T30">, “ch” in “lo</text:span><text:span text:style-name="T34">ch</text:span><text:span text:style-name="T30">” (scotch) </text:span></text:p>
          </table:table-cell>
        </table:table-row>
        <text:soft-page-break/>
        <table:table-row>
          <table:table-cell table:style-name="Table1.A2" office:value-type="string">
            <text:p text:style-name="Text_20_body"><text:span text:style-name="Emphasis"><text:span text:style-name="T15">i </text:span></text:span></text:p>
          </table:table-cell>
          <table:table-cell table:style-name="Table1.B2" office:value-type="string">
            <text:p text:style-name="Text_20_body"><text:span text:style-name="T31">i</text:span><text:span text:style-name="T30"> as in “mar</text:span><text:span text:style-name="T34">i</text:span><text:span text:style-name="T30">ne” </text:span></text:p>
          </table:table-cell>
        </table:table-row>
        <table:table-row>
          <table:table-cell table:style-name="Table1.A2" office:value-type="string">
            <text:p text:style-name="Text_20_body"><text:span text:style-name="Emphasis"><text:span text:style-name="T15">j </text:span></text:span></text:p>
          </table:table-cell>
          <table:table-cell table:style-name="Table1.B2" office:value-type="string">
            <text:p text:style-name="Text_20_body"><text:span text:style-name="T30"><text:s/></text:span><text:span text:style-name="T31">y</text:span><text:span text:style-name="T30"> as in “</text:span><text:span text:style-name="T34">y</text:span><text:span text:style-name="T30">oke” </text:span></text:p>
          </table:table-cell>
        </table:table-row>
        <table:table-row>
          <table:table-cell table:style-name="Table1.A2" office:value-type="string">
            <text:p text:style-name="Text_20_body"><text:span text:style-name="Emphasis"><text:span text:style-name="T15">ĵ </text:span></text:span></text:p>
          </table:table-cell>
          <table:table-cell table:style-name="Table1.B2" office:value-type="string">
            <text:p text:style-name="Text_20_body"><text:span text:style-name="T30"><text:s/></text:span><text:span text:style-name="T31">z</text:span><text:span text:style-name="T30"> as in “a</text:span><text:span text:style-name="T34">z</text:span><text:span text:style-name="T30">ure” </text:span></text:p>
          </table:table-cell>
        </table:table-row>
        <table:table-row>
          <table:table-cell table:style-name="Table1.A2" office:value-type="string">
            <text:p text:style-name="Text_20_body"><text:span text:style-name="Emphasis"><text:span text:style-name="T15">ĝ </text:span></text:span></text:p>
          </table:table-cell>
          <table:table-cell table:style-name="Table1.B2" office:value-type="string">
            <text:p text:style-name="Text_20_body"><text:span text:style-name="T30"><text:s/></text:span><text:span text:style-name="T32">j</text:span><text:span text:style-name="T35"> as in “</text:span><text:span text:style-name="T36">j</text:span><text:span text:style-name="T35">oin” </text:span></text:p>
          </table:table-cell>
        </table:table-row>
        <table:table-row>
          <table:table-cell table:style-name="Table1.A2" office:value-type="string">
            <text:p text:style-name="Text_20_body"><text:span text:style-name="Emphasis"><text:span text:style-name="T15">k </text:span></text:span></text:p>
          </table:table-cell>
          <table:table-cell table:style-name="Table1.B2" office:value-type="string">
            <text:p text:style-name="Text_20_body"><text:span text:style-name="T30"><text:s/></text:span><text:span text:style-name="T31">k</text:span><text:span text:style-name="T30"> as in “</text:span><text:span text:style-name="T34">k</text:span><text:span text:style-name="T30">ey” </text:span></text:p>
          </table:table-cell>
        </table:table-row>
        <table:table-row>
          <table:table-cell table:style-name="Table1.A2" office:value-type="string">
            <text:p text:style-name="Text_20_body"><text:span text:style-name="Emphasis"><text:span text:style-name="T15">l </text:span></text:span></text:p>
          </table:table-cell>
          <table:table-cell table:style-name="Table1.B2" office:value-type="string">
            <text:p text:style-name="Text_20_body"><text:span text:style-name="T30"><text:s/></text:span><text:span text:style-name="T31">l</text:span><text:span text:style-name="T30"> as in “</text:span><text:span text:style-name="T34">l</text:span><text:span text:style-name="T30">ine” </text:span></text:p>
          </table:table-cell>
        </table:table-row>
        <table:table-row>
          <table:table-cell table:style-name="Table1.A2" office:value-type="string">
            <text:p text:style-name="Text_20_body"><text:span text:style-name="Emphasis"><text:span text:style-name="T15">m </text:span></text:span></text:p>
          </table:table-cell>
          <table:table-cell table:style-name="Table1.B2" office:value-type="string">
            <text:p text:style-name="Text_20_body"><text:span text:style-name="T30"><text:s/></text:span><text:span text:style-name="T31">m</text:span><text:span text:style-name="T30"> as in “</text:span><text:span text:style-name="T34">m</text:span><text:span text:style-name="T30">ake” </text:span></text:p>
          </table:table-cell>
        </table:table-row>
        <table:table-row>
          <table:table-cell table:style-name="Table1.A2" office:value-type="string">
            <text:p text:style-name="Text_20_body"><text:span text:style-name="Emphasis"><text:span text:style-name="T15">n </text:span></text:span></text:p>
          </table:table-cell>
          <table:table-cell table:style-name="Table1.B2" office:value-type="string">
            <text:p text:style-name="Text_20_body"><text:span text:style-name="T30"><text:s/></text:span><text:span text:style-name="T31">n</text:span><text:span text:style-name="T30"> as in “</text:span><text:span text:style-name="T34">n</text:span><text:span text:style-name="T30">ow” </text:span></text:p>
          </table:table-cell>
        </table:table-row>
        <table:table-row>
          <table:table-cell table:style-name="Table1.A2" office:value-type="string">
            <text:p text:style-name="Text_20_body"><text:span text:style-name="Emphasis"><text:span text:style-name="T15">o </text:span></text:span></text:p>
          </table:table-cell>
          <table:table-cell table:style-name="Table1.B2" office:value-type="string">
            <text:p text:style-name="Text_20_body"><text:span text:style-name="T30"><text:s/></text:span><text:span text:style-name="T31">o</text:span><text:span text:style-name="T30"> as in “n</text:span><text:span text:style-name="T34">o</text:span><text:span text:style-name="T30">t” </text:span></text:p>
          </table:table-cell>
        </table:table-row>
        <table:table-row>
          <table:table-cell table:style-name="Table1.A2" office:value-type="string">
            <text:p text:style-name="Text_20_body"><text:span text:style-name="Emphasis"><text:span text:style-name="T15">p </text:span></text:span></text:p>
          </table:table-cell>
          <table:table-cell table:style-name="Table1.B2" office:value-type="string">
            <text:p text:style-name="Text_20_body"><text:span text:style-name="T30"><text:s/></text:span><text:span text:style-name="T31">p</text:span><text:span text:style-name="T30"> as in “</text:span><text:span text:style-name="T34">p</text:span><text:span text:style-name="T30">air” </text:span></text:p>
          </table:table-cell>
        </table:table-row>
        <table:table-row>
          <table:table-cell table:style-name="Table1.A2" office:value-type="string">
            <text:p text:style-name="Text_20_body"><text:span text:style-name="Emphasis"><text:span text:style-name="T15">r </text:span></text:span></text:p>
          </table:table-cell>
          <table:table-cell table:style-name="Table1.B2" office:value-type="string">
            <text:p text:style-name="Text_20_body"><text:span text:style-name="T30"><text:s/></text:span><text:span text:style-name="T31">r</text:span><text:span text:style-name="T30"> as in “</text:span><text:span text:style-name="T34">r</text:span><text:span text:style-name="T30">are” </text:span></text:p>
          </table:table-cell>
        </table:table-row>
        <table:table-row>
          <table:table-cell table:style-name="Table1.A2" office:value-type="string">
            <text:p text:style-name="Text_20_body"><text:span text:style-name="Emphasis"><text:span text:style-name="T15">s </text:span></text:span></text:p>
          </table:table-cell>
          <table:table-cell table:style-name="Table1.B2" office:value-type="string">
            <text:p text:style-name="Text_20_body"><text:span text:style-name="T30"><text:s/></text:span><text:span text:style-name="T31">s</text:span><text:span text:style-name="T30"> as in “</text:span><text:span text:style-name="T34">s</text:span><text:span text:style-name="T30">ee” </text:span></text:p>
          </table:table-cell>
        </table:table-row>
        <table:table-row>
          <table:table-cell table:style-name="Table1.A2" office:value-type="string">
            <text:p text:style-name="Text_20_body"><text:span text:style-name="Emphasis"><text:span text:style-name="T15">ŝ </text:span></text:span></text:p>
          </table:table-cell>
          <table:table-cell table:style-name="Table1.B2" office:value-type="string">
            <text:p text:style-name="Text_20_body"><text:span text:style-name="T30"><text:s/></text:span><text:span text:style-name="T31">sh</text:span><text:span text:style-name="T30"> as in “</text:span><text:span text:style-name="T34">sh</text:span><text:span text:style-name="T30">ow” </text:span></text:p>
          </table:table-cell>
        </table:table-row>
        <table:table-row>
          <table:table-cell table:style-name="Table1.A2" office:value-type="string">
            <text:p text:style-name="Text_20_body"><text:span text:style-name="Emphasis"><text:span text:style-name="T15">ĉ </text:span></text:span></text:p>
          </table:table-cell>
          <table:table-cell table:style-name="Table1.B2" office:value-type="string">
            <text:p text:style-name="Text_20_body"><text:span text:style-name="T30"><text:s/></text:span><text:span text:style-name="T32">ch</text:span><text:span text:style-name="T35"> as in “</text:span><text:span text:style-name="T36">ch</text:span><text:span text:style-name="T35">urch” </text:span></text:p>
          </table:table-cell>
        </table:table-row>
        <table:table-row>
          <table:table-cell table:style-name="Table1.A2" office:value-type="string">
            <text:p text:style-name="Text_20_body"><text:span text:style-name="Emphasis"><text:span text:style-name="T15">t </text:span></text:span></text:p>
          </table:table-cell>
          <table:table-cell table:style-name="Table1.B2" office:value-type="string">
            <text:p text:style-name="Text_20_body"><text:span text:style-name="T30"><text:s/></text:span><text:span text:style-name="T31">t</text:span><text:span text:style-name="T30"> as in “</text:span><text:span text:style-name="T34">t</text:span><text:span text:style-name="T30">ea” </text:span><text:soft-page-break/></text:p>
          </table:table-cell>
        </table:table-row>
        <table:table-row>
          <table:table-cell table:style-name="Table1.A2" office:value-type="string">
            <text:p text:style-name="Text_20_body"><text:span text:style-name="Emphasis"><text:span text:style-name="T15">u </text:span></text:span></text:p>
          </table:table-cell>
          <table:table-cell table:style-name="Table1.B2" office:value-type="string">
            <text:p text:style-name="Text_20_body"><text:span text:style-name="T30"><text:s/></text:span><text:span text:style-name="T31">u</text:span><text:span text:style-name="T30"> as in “b</text:span><text:span text:style-name="T34">u</text:span><text:span text:style-name="T30">ll” </text:span></text:p>
          </table:table-cell>
        </table:table-row>
        <table:table-row>
          <table:table-cell table:style-name="Table1.A2" office:value-type="string">
            <text:p text:style-name="Text_20_body"><text:span text:style-name="Emphasis"><text:span text:style-name="T15">v </text:span></text:span></text:p>
          </table:table-cell>
          <table:table-cell table:style-name="Table1.B2" office:value-type="string">
            <text:p text:style-name="Text_20_body"><text:span text:style-name="T30"><text:s/></text:span><text:span text:style-name="T31">v</text:span><text:span text:style-name="T30"> as in “</text:span><text:span text:style-name="T34">v</text:span><text:span text:style-name="T30">ery” </text:span></text:p>
          </table:table-cell>
        </table:table-row>
        <table:table-row>
          <table:table-cell table:style-name="Table1.A29" office:value-type="string">
            <text:p text:style-name="Text_20_body"><text:span text:style-name="Emphasis"><text:span text:style-name="T15">z </text:span></text:span></text:p>
          </table:table-cell>
          <table:table-cell table:style-name="Table1.B29" office:value-type="string">
            <text:p text:style-name="Text_20_body"><text:span text:style-name="T30"><text:s/></text:span><text:span text:style-name="T31">z</text:span><text:span text:style-name="T30"> as in “</text:span><text:span text:style-name="T34">z</text:span><text:span text:style-name="T30">eal” </text:span></text:p>
          </table:table-cell>
        </table:table-row>
      </table:table>
      <text:h text:style-name="P14" text:outline-level="4"><text:bookmark-start text:name="__RefHeading__3270_1756969895"/>A Note about the Shavian Version<text:bookmark-end text:name="__RefHeading__3270_1756969895"/></text:h>
      <text:p text:style-name="P28"><text:span text:style-name="T60">There are no separate capital or lowercase letters as in the Latin script; instead of using capitalization to mark proper names, a “naming dot” (·) is placed before a name:</text:span><text:span text:style-name="T24"> </text:span><text:span text:style-name="Emphasis"><text:span text:style-name="T26">el ·londono</text:span></text:span><text:span text:style-name="T25">,</text:span><text:span text:style-name="T24"> </text:span><text:span text:style-name="T60">“from London”.</text:span></text:p>
      <text:h text:style-name="P10" text:outline-level="3"><text:bookmark-start text:name="__RefHeading__3272_1756969895"/>B) Parts of Speech<text:bookmark-end text:name="__RefHeading__3272_1756969895"/></text:h>
      <text:p text:style-name="Text_20_body"><text:span text:style-name="T47">1. </text:span><text:span text:style-name="T30">There is no indefinite, and only one definite, article, </text:span><text:span text:style-name="Emphasis"><text:span text:style-name="T16">la</text:span></text:span><text:span text:style-name="T16">,</text:span><text:span text:style-name="T30"> for all genders, numbers, and cases.</text:span></text:p>
      <text:p text:style-name="Text_20_body"><text:span text:style-name="T47">2. </text:span><text:span text:style-name="T30">Substantives are formed by adding </text:span><text:span text:style-name="Emphasis"><text:span text:style-name="T16">o</text:span></text:span><text:span text:style-name="T30"> to the root. For the plural, the letter</text:span><text:span text:style-name="T16"> </text:span><text:span text:style-name="Emphasis"><text:span text:style-name="T16">j</text:span></text:span><text:span text:style-name="T14"> </text:span><text:span text:style-name="T30">must be added to the singular. There are two cases: the nominative and the objective (accusative). The root with the added </text:span><text:span text:style-name="Emphasis"><text:span text:style-name="T16">o</text:span></text:span><text:span text:style-name="T16"> </text:span><text:span text:style-name="T30">is the nominative, the objective adds an </text:span><text:span text:style-name="Emphasis"><text:span text:style-name="T16">n</text:span></text:span><text:span text:style-name="T30"> after the </text:span><text:span text:style-name="Emphasis"><text:span text:style-name="T16">o</text:span></text:span><text:span text:style-name="T16">.</text:span><text:span text:style-name="T30"> Other cases are formed by prepositions; thus, the possessive (genitive) by</text:span><text:span text:style-name="T14"> </text:span><text:span text:style-name="Emphasis"><text:span text:style-name="T18">de</text:span></text:span><text:span text:style-name="T18">, </text:span><text:span text:style-name="T30">“of”; the dative by </text:span><text:span text:style-name="Emphasis"><text:span text:style-name="T18">al</text:span></text:span><text:span text:style-name="T18">,</text:span><text:span text:style-name="T30"> </text:span><text:soft-page-break/><text:span text:style-name="T30">“to”, the instrumental (ablative) by </text:span><text:span text:style-name="Emphasis"><text:span text:style-name="T18">kun</text:span></text:span><text:span text:style-name="T18">,</text:span><text:span text:style-name="T30"> “with”, or other preposition as the sense demands. E.g. root </text:span><text:span text:style-name="Emphasis"><text:span text:style-name="T16">patr</text:span></text:span><text:span text:style-name="T16">,</text:span><text:span text:style-name="T30"> “father”; </text:span><text:span text:style-name="Emphasis"><text:span text:style-name="T16">la patr</text:span></text:span><text:span text:style-name="Emphasis"><text:span text:style-name="T46">¦</text:span></text:span><text:span text:style-name="Emphasis"><text:span text:style-name="T16">o</text:span></text:span><text:span text:style-name="T16">,</text:span><text:span text:style-name="T30"> “the father”;</text:span><text:span text:style-name="T18"> la </text:span><text:span text:style-name="Emphasis"><text:span text:style-name="T18">patr</text:span></text:span><text:span text:style-name="Emphasis"><text:span text:style-name="T44">¦</text:span></text:span><text:span text:style-name="Emphasis"><text:span text:style-name="T18">o</text:span></text:span><text:span text:style-name="Emphasis"><text:span text:style-name="T44">¦</text:span></text:span><text:span text:style-name="Emphasis"><text:span text:style-name="T18">n</text:span></text:span><text:span text:style-name="T18">, </text:span><text:span text:style-name="T30">“the father” (objective),</text:span><text:span text:style-name="T14"> </text:span><text:span text:style-name="Emphasis"><text:span text:style-name="T18">de la patr</text:span></text:span><text:span text:style-name="Emphasis"><text:span text:style-name="T44">¦</text:span></text:span><text:span text:style-name="Emphasis"><text:span text:style-name="T18">o</text:span></text:span><text:span text:style-name="T18">,</text:span><text:span text:style-name="T30"> “of the father”;</text:span><text:span text:style-name="T14"> </text:span><text:span text:style-name="Emphasis"><text:span text:style-name="T18">al la patr</text:span></text:span><text:span text:style-name="Emphasis"><text:span text:style-name="T44">¦</text:span></text:span><text:span text:style-name="Emphasis"><text:span text:style-name="T18">o</text:span></text:span><text:span text:style-name="T18">,</text:span><text:span text:style-name="T30"> “to the father”; </text:span><text:span text:style-name="Emphasis"><text:span text:style-name="T18">kun la patr</text:span></text:span><text:span text:style-name="Emphasis"><text:span text:style-name="T44">¦</text:span></text:span><text:span text:style-name="Emphasis"><text:span text:style-name="T18">o</text:span></text:span><text:span text:style-name="T18">, </text:span><text:span text:style-name="T30">“with the father”;</text:span><text:span text:style-name="T14"> </text:span><text:span text:style-name="Emphasis"><text:span text:style-name="T18">la patr</text:span></text:span><text:span text:style-name="Emphasis"><text:span text:style-name="T44">¦</text:span></text:span><text:span text:style-name="Emphasis"><text:span text:style-name="T18">o</text:span></text:span><text:span text:style-name="Emphasis"><text:span text:style-name="T44">¦</text:span></text:span><text:span text:style-name="Emphasis"><text:span text:style-name="T18">j</text:span></text:span><text:span text:style-name="T18">,</text:span><text:span text:style-name="T30"> “the fathers”;</text:span><text:span text:style-name="T14"> </text:span><text:span text:style-name="Emphasis"><text:span text:style-name="T18">la patr</text:span></text:span><text:span text:style-name="Emphasis"><text:span text:style-name="T44">¦</text:span></text:span><text:span text:style-name="Emphasis"><text:span text:style-name="T18">o</text:span></text:span><text:span text:style-name="Emphasis"><text:span text:style-name="T44">¦</text:span></text:span><text:span text:style-name="Emphasis"><text:span text:style-name="T18">j</text:span></text:span><text:span text:style-name="Emphasis"><text:span text:style-name="T44">¦</text:span></text:span><text:span text:style-name="Emphasis"><text:span text:style-name="T18">n</text:span></text:span><text:span text:style-name="T18">, </text:span><text:span text:style-name="T30">“the fathers” (obj.),</text:span><text:span text:style-name="T14"> </text:span><text:span text:style-name="Emphasis"><text:span text:style-name="T18">por la patr</text:span></text:span><text:span text:style-name="Emphasis"><text:span text:style-name="T44">¦</text:span></text:span><text:span text:style-name="Emphasis"><text:span text:style-name="T18">o</text:span></text:span><text:span text:style-name="Emphasis"><text:span text:style-name="T44">¦</text:span></text:span><text:span text:style-name="Emphasis"><text:span text:style-name="T18">j</text:span></text:span><text:span text:style-name="T18">, </text:span><text:span text:style-name="T30">“for the fathers”.</text:span></text:p>
      <text:p text:style-name="Text_20_body"><text:span text:style-name="T47">3. </text:span><text:span text:style-name="T30">Adjectives are formed by adding </text:span><text:span text:style-name="Emphasis"><text:span text:style-name="T16">a</text:span></text:span><text:span text:style-name="T30"> to the root. The numbers and cases are the same as in substantives. The comparative degree is formed by prefixing </text:span><text:span text:style-name="Emphasis"><text:span text:style-name="T18">pli</text:span></text:span><text:span text:style-name="T30"> (more); the superlative by</text:span><text:span text:style-name="T14"> </text:span><text:span text:style-name="Emphasis"><text:span text:style-name="T18">plej</text:span></text:span><text:span text:style-name="T18"> </text:span><text:span text:style-name="T30">(most). The word “than” is rendered by</text:span><text:span text:style-name="T14"> </text:span><text:span text:style-name="Emphasis"><text:span text:style-name="T16">ol</text:span></text:span><text:span text:style-name="T16">,</text:span><text:span text:style-name="T14"> </text:span><text:span text:style-name="T30">e.g.</text:span><text:span text:style-name="T14"> </text:span><text:span text:style-name="Emphasis"><text:span text:style-name="T18">pli blanka ol neĝo</text:span></text:span><text:span text:style-name="T16">,</text:span><text:span text:style-name="T30"> “whiter than snow”.</text:span></text:p>
      <text:p text:style-name="Text_20_body"><text:span text:style-name="T47">4. </text:span><text:span text:style-name="T30">The cardinal numerals do not change their forms for the different cases. They are:</text:span><text:span text:style-name="T14"> </text:span><text:span text:style-name="Emphasis"><text:span text:style-name="T18">unu</text:span></text:span><text:span text:style-name="T18"> </text:span><text:span text:style-name="T44">(1)</text:span><text:span text:style-name="T18">, </text:span><text:span text:style-name="Emphasis"><text:span text:style-name="T18">du</text:span></text:span><text:span text:style-name="T18"> </text:span><text:span text:style-name="T44">(2),</text:span><text:span text:style-name="T18"> </text:span><text:span text:style-name="Emphasis"><text:span text:style-name="T18">tri</text:span></text:span><text:span text:style-name="T18"> </text:span><text:span text:style-name="T44">(3),</text:span><text:span text:style-name="T18"> </text:span><text:span text:style-name="Emphasis"><text:span text:style-name="T18">kvar</text:span></text:span><text:span text:style-name="T18"> </text:span><text:span text:style-name="T44">(4),</text:span><text:span text:style-name="T18"> </text:span><text:span text:style-name="Emphasis"><text:span text:style-name="T18">kvin</text:span></text:span><text:span text:style-name="T18"> </text:span><text:span text:style-name="T44">(5),</text:span><text:span text:style-name="T18"> </text:span><text:span text:style-name="Emphasis"><text:span text:style-name="T18">ses</text:span></text:span><text:span text:style-name="T18"> </text:span><text:span text:style-name="T44">(6),</text:span><text:span text:style-name="T18"> </text:span><text:span text:style-name="Emphasis"><text:span text:style-name="T18">sep</text:span></text:span><text:span text:style-name="T18"> </text:span><text:span text:style-name="T44">(7),</text:span><text:span text:style-name="T18"> </text:span><text:span text:style-name="Emphasis"><text:span text:style-name="T18">ok</text:span></text:span><text:span text:style-name="T18"> </text:span><text:span text:style-name="T44">(8),</text:span><text:span text:style-name="T18"> </text:span><text:span text:style-name="Emphasis"><text:span text:style-name="T18">nâ</text:span></text:span><text:span text:style-name="T18"> </text:span><text:span text:style-name="T44">(9),</text:span><text:span text:style-name="T18"> </text:span><text:span text:style-name="Emphasis"><text:span text:style-name="T18">dek</text:span></text:span><text:span text:style-name="T18"> </text:span><text:span text:style-name="T44">(10),</text:span><text:span text:style-name="T18"> </text:span><text:span text:style-name="Emphasis"><text:span text:style-name="T18">cent</text:span></text:span><text:span text:style-name="T18"> </text:span><text:span text:style-name="T44">(100),</text:span><text:span text:style-name="T18"> </text:span><text:span text:style-name="Emphasis"><text:span text:style-name="T18">mil</text:span></text:span><text:span text:style-name="T18"> </text:span><text:span text:style-name="T44">(1,000).</text:span><text:span text:style-name="T30"> The tens and hundreds are formed by simple junction of the numerals, e.g. 533 = </text:span><text:span text:style-name="Emphasis"><text:span text:style-name="T18">kvin</text:span></text:span><text:span text:style-name="Emphasis"><text:span text:style-name="T44">¦</text:span></text:span><text:span text:style-name="Emphasis"><text:span text:style-name="T18">cent tri</text:span></text:span><text:span text:style-name="Emphasis"><text:span text:style-name="T44">¦</text:span></text:span><text:span text:style-name="Emphasis"><text:span text:style-name="T18">dek tri</text:span></text:span><text:span text:style-name="T18">.</text:span><text:span text:style-name="T17"> </text:span><text:span text:style-name="T30">Ordinals are formed by adding the adjectival </text:span><text:span text:style-name="Emphasis"><text:span text:style-name="T16">a</text:span></text:span><text:span text:style-name="T30"> to the cardinals, e.g. </text:span><text:span text:style-name="Emphasis"><text:span text:style-name="T18">unu</text:span></text:span><text:span text:style-name="Emphasis"><text:span text:style-name="T44">¦</text:span></text:span><text:span text:style-name="Emphasis"><text:span text:style-name="T18">a</text:span></text:span><text:span text:style-name="T18">,</text:span><text:span text:style-name="T30"> “first”; </text:span><text:span text:style-name="Emphasis"><text:span text:style-name="T16">du</text:span></text:span><text:span text:style-name="Emphasis"><text:span text:style-name="T46">¦</text:span></text:span><text:span text:style-name="Emphasis"><text:span text:style-name="T16">a</text:span></text:span><text:span text:style-name="T16">,</text:span><text:span text:style-name="T30"> “second”, etc. Multiplicatives (as “threefold”, “fourfold”, etc.) add</text:span><text:span text:style-name="T14"> </text:span><text:span text:style-name="Emphasis"><text:span text:style-name="T16">obl</text:span></text:span><text:span text:style-name="T16">,</text:span><text:span text:style-name="T14"> </text:span><text:soft-page-break/><text:span text:style-name="T30">e.g. </text:span><text:span text:style-name="Emphasis"><text:span text:style-name="T16">tri</text:span></text:span><text:span text:style-name="Emphasis"><text:span text:style-name="T46">¦</text:span></text:span><text:span text:style-name="Emphasis"><text:span text:style-name="T16">obl</text:span></text:span><text:span text:style-name="Emphasis"><text:span text:style-name="T46">¦</text:span></text:span><text:span text:style-name="Emphasis"><text:span text:style-name="T16">a</text:span></text:span><text:span text:style-name="T16">,</text:span><text:span text:style-name="T30"> “threefold”. Fractionals add</text:span><text:span text:style-name="T14"> </text:span><text:span text:style-name="Emphasis"><text:span text:style-name="T16">on</text:span></text:span><text:span text:style-name="T16">,</text:span><text:span text:style-name="T14"> </text:span><text:span text:style-name="T30">as</text:span><text:span text:style-name="T14"> </text:span><text:span text:style-name="Emphasis"><text:span text:style-name="T16">du</text:span></text:span><text:span text:style-name="Emphasis"><text:span text:style-name="T46">¦</text:span></text:span><text:span text:style-name="Emphasis"><text:span text:style-name="T16">on</text:span></text:span><text:span text:style-name="Emphasis"><text:span text:style-name="T46">¦</text:span></text:span><text:span text:style-name="Emphasis"><text:span text:style-name="T16">o</text:span></text:span><text:span text:style-name="T16">,</text:span><text:span text:style-name="T30"> “a half”; </text:span><text:span text:style-name="Emphasis"><text:span text:style-name="T16">kvar</text:span></text:span><text:span text:style-name="Emphasis"><text:span text:style-name="T46">¦</text:span></text:span><text:span text:style-name="Emphasis"><text:span text:style-name="T16">on</text:span></text:span><text:span text:style-name="Emphasis"><text:span text:style-name="T46">¦</text:span></text:span><text:span text:style-name="Emphasis"><text:span text:style-name="T16">o</text:span></text:span><text:span text:style-name="T16">,</text:span><text:span text:style-name="T46"> </text:span><text:span text:style-name="T30">“a quarter”. Collective numerals add</text:span><text:span text:style-name="T14"> </text:span><text:span text:style-name="Emphasis"><text:span text:style-name="T16">op</text:span></text:span><text:span text:style-name="T16">,</text:span><text:span text:style-name="T14"> </text:span><text:span text:style-name="T30">as</text:span><text:span text:style-name="T14"> </text:span><text:span text:style-name="Emphasis"><text:span text:style-name="T16">kvar</text:span></text:span><text:span text:style-name="Emphasis"><text:span text:style-name="T46">¦</text:span></text:span><text:span text:style-name="Emphasis"><text:span text:style-name="T16">op</text:span></text:span><text:span text:style-name="Emphasis"><text:span text:style-name="T46">¦</text:span></text:span><text:span text:style-name="Emphasis"><text:span text:style-name="T16">e</text:span></text:span><text:span text:style-name="T30">, “four together”. Distributive prefix</text:span><text:span text:style-name="T14"> </text:span><text:span text:style-name="Emphasis"><text:span text:style-name="T18">po</text:span></text:span><text:span text:style-name="T18">,</text:span><text:span text:style-name="T30"> e.g., </text:span><text:span text:style-name="Emphasis"><text:span text:style-name="T18">po kvin</text:span></text:span><text:span text:style-name="T18">,</text:span><text:span text:style-name="T30"> “five apiece”. Adverbials take</text:span><text:span text:style-name="T14"> </text:span><text:span text:style-name="Emphasis"><text:span text:style-name="T16">e</text:span></text:span><text:span text:style-name="T14">, </text:span><text:span text:style-name="T30">e.g.</text:span><text:span text:style-name="T14"> </text:span><text:span text:style-name="Emphasis"><text:span text:style-name="T16">unu¦e</text:span></text:span><text:span text:style-name="T16">,</text:span><text:span text:style-name="T14"> </text:span><text:span text:style-name="T30">“firstly”, etc. </text:span></text:p>
      <text:p text:style-name="Text_20_body"><text:span text:style-name="T47">5. </text:span><text:span text:style-name="T30">The personal pronouns are:</text:span><text:span text:style-name="T14"> </text:span><text:span text:style-name="Emphasis"><text:span text:style-name="T16">mi</text:span></text:span><text:span text:style-name="T16">,</text:span><text:span text:style-name="T45"> “I</text:span><text:span text:style-name="T30">”;</text:span><text:span text:style-name="T14"> </text:span><text:span text:style-name="Emphasis"><text:span text:style-name="T16">vi</text:span></text:span><text:span text:style-name="T16">,</text:span><text:span text:style-name="T30"> “thou”, “you”;</text:span><text:span text:style-name="T14"> </text:span><text:span text:style-name="Emphasis"><text:span text:style-name="T16">li</text:span></text:span><text:span text:style-name="T16">,</text:span><text:span text:style-name="T14"> </text:span><text:span text:style-name="T30">“he”;</text:span><text:span text:style-name="T14"> </text:span><text:span text:style-name="Emphasis"><text:span text:style-name="T16">ŝi</text:span></text:span><text:span text:style-name="T16">, </text:span><text:span text:style-name="T30">“she”;</text:span><text:span text:style-name="T14"> </text:span><text:span text:style-name="Emphasis"><text:span text:style-name="T16">ĝi</text:span></text:span><text:span text:style-name="T16">,</text:span><text:span text:style-name="T14"> </text:span><text:span text:style-name="T30">“it”;</text:span><text:span text:style-name="T14"> </text:span><text:span text:style-name="Emphasis"><text:span text:style-name="T16">si</text:span></text:span><text:span text:style-name="T16">,</text:span><text:span text:style-name="T14"> </text:span><text:span text:style-name="T30">“self”;</text:span><text:span text:style-name="T14"> </text:span><text:span text:style-name="Emphasis"><text:span text:style-name="T16">ni</text:span></text:span><text:span text:style-name="T16">,</text:span><text:span text:style-name="T14"> </text:span><text:span text:style-name="T30">“we”;</text:span><text:span text:style-name="T14"> </text:span><text:span text:style-name="Emphasis"><text:span text:style-name="T16">ili</text:span></text:span><text:span text:style-name="T16">, </text:span><text:span text:style-name="T30">“they”;</text:span><text:span text:style-name="T14"> </text:span><text:span text:style-name="Emphasis"><text:span text:style-name="T16">oni</text:span></text:span><text:span text:style-name="T16">,</text:span><text:span text:style-name="T46"> </text:span><text:span text:style-name="T45">“</text:span><text:span text:style-name="T30">one”, “people”, (French “on”). Possessive pronouns are formed by suffixing to the required personal, the adjectival termination. The declension of the pronouns is identical with that of substantives. E.g.</text:span><text:span text:style-name="T14"> </text:span><text:span text:style-name="Emphasis"><text:span text:style-name="T16">mi</text:span></text:span><text:span text:style-name="T16">,</text:span><text:span text:style-name="T46"> </text:span><text:span text:style-name="T30">“I”;</text:span><text:span text:style-name="T14"> </text:span><text:span text:style-name="Emphasis"><text:span text:style-name="T16">mi¦n</text:span></text:span><text:span text:style-name="T16">,</text:span><text:span text:style-name="T14"> </text:span><text:span text:style-name="T30">“me” (obj.);</text:span><text:span text:style-name="T14"> </text:span><text:span text:style-name="Emphasis"><text:span text:style-name="T16">mi¦a</text:span></text:span><text:span text:style-name="T16">,</text:span><text:span text:style-name="T14"> </text:span><text:span text:style-name="T30">“my”, “mine”</text:span></text:p>
      <text:p text:style-name="Text_20_body"><text:span text:style-name="T47">6. </text:span><text:span text:style-name="T30">The verb does not change its form for numbers or persons, e.g.</text:span><text:span text:style-name="T14"> </text:span><text:span text:style-name="Emphasis"><text:span text:style-name="T16">mi far</text:span></text:span><text:span text:style-name="Emphasis"><text:span text:style-name="T46">¦</text:span></text:span><text:span text:style-name="Emphasis"><text:span text:style-name="T16">as</text:span></text:span><text:span text:style-name="T16">,</text:span><text:span text:style-name="T14"> </text:span><text:span text:style-name="T30">“I do”;</text:span><text:span text:style-name="T14"> </text:span><text:span text:style-name="Emphasis"><text:span text:style-name="T16">la patr</text:span></text:span><text:span text:style-name="Emphasis"><text:span text:style-name="T46">¦</text:span></text:span><text:span text:style-name="Emphasis"><text:span text:style-name="T16">o far</text:span></text:span><text:span text:style-name="Emphasis"><text:span text:style-name="T46">¦</text:span></text:span><text:span text:style-name="Emphasis"><text:span text:style-name="T16">as</text:span></text:span><text:span text:style-name="T16">,</text:span><text:span text:style-name="T30"> “the father does”;</text:span><text:span text:style-name="T14"> </text:span><text:span text:style-name="Emphasis"><text:span text:style-name="T16">ili far</text:span></text:span><text:span text:style-name="Emphasis"><text:span text:style-name="T46">¦</text:span></text:span><text:span text:style-name="Emphasis"><text:span text:style-name="T16">as</text:span></text:span><text:span text:style-name="T16">,</text:span><text:span text:style-name="T30"> “they do”. </text:span></text:p>
      <text:h text:style-name="P9" text:outline-level="4"><text:bookmark-start text:name="__RefHeading__3274_1756969895"/>Forms of the Verb:<text:bookmark-end text:name="__RefHeading__3274_1756969895"/></text:h>
      <text:p text:style-name="Text_20_body"><text:span text:style-name="T30">a) The present tense ends in</text:span><text:span text:style-name="T14"> </text:span><text:span text:style-name="Emphasis"><text:span text:style-name="T16">as</text:span></text:span><text:span text:style-name="T16">,</text:span><text:span text:style-name="T14"> </text:span><text:span text:style-name="T30">e.g.</text:span><text:span text:style-name="T14"> </text:span><text:span text:style-name="Emphasis"><text:span text:style-name="T16">mi far</text:span></text:span><text:span text:style-name="Emphasis"><text:span text:style-name="T46">¦</text:span></text:span><text:span text:style-name="Emphasis"><text:span text:style-name="T16">as</text:span></text:span><text:span text:style-name="T16">,</text:span><text:span text:style-name="T30"> “I do”.</text:span></text:p>
      <text:p text:style-name="Text_20_body"><text:span text:style-name="T30">b) The past tense ends in</text:span><text:span text:style-name="T14"> </text:span><text:span text:style-name="Emphasis"><text:span text:style-name="T16">is</text:span></text:span><text:span text:style-name="T16">,</text:span><text:span text:style-name="T14"> </text:span><text:span text:style-name="T30">e.g.</text:span><text:span text:style-name="T14"> </text:span><text:span text:style-name="Emphasis"><text:span text:style-name="T16">li far</text:span></text:span><text:span text:style-name="Emphasis"><text:span text:style-name="T46">¦</text:span></text:span><text:span text:style-name="Emphasis"><text:span text:style-name="T16">is</text:span></text:span><text:span text:style-name="T16">,</text:span><text:span text:style-name="T30"> “he did”.</text:span></text:p>
      <text:p text:style-name="Text_20_body"><text:span text:style-name="T30">c) The future tense ends in</text:span><text:span text:style-name="T14"> </text:span><text:span text:style-name="Emphasis"><text:span text:style-name="T16">os</text:span></text:span><text:span text:style-name="T16">,</text:span><text:span text:style-name="T14"> </text:span><text:span text:style-name="T30">e.g.</text:span><text:span text:style-name="T14"> </text:span><text:span text:style-name="Emphasis"><text:span text:style-name="T16">ili far</text:span></text:span><text:span text:style-name="Emphasis"><text:span text:style-name="T46">¦</text:span></text:span><text:span text:style-name="Emphasis"><text:span text:style-name="T16">os</text:span></text:span><text:span text:style-name="T16">,</text:span><text:span text:style-name="T30"> “they </text:span><text:soft-page-break/><text:span text:style-name="T30">will do”.</text:span></text:p>
      <text:p text:style-name="Text_20_body"><text:span text:style-name="T30">ĉ) The subjunctive mood ends in</text:span><text:span text:style-name="T14"> </text:span><text:span text:style-name="Emphasis"><text:span text:style-name="T16">us</text:span></text:span><text:span text:style-name="T16">,</text:span><text:span text:style-name="T14"> </text:span><text:span text:style-name="T30">e.g.</text:span><text:span text:style-name="T14"> </text:span><text:span text:style-name="Emphasis"><text:span text:style-name="T16">ŝi far</text:span></text:span><text:span text:style-name="Emphasis"><text:span text:style-name="T46">¦</text:span></text:span><text:span text:style-name="Emphasis"><text:span text:style-name="T16">us</text:span></text:span><text:span text:style-name="T16">,</text:span><text:span text:style-name="T30"> “she may do”.</text:span></text:p>
      <text:p text:style-name="Text_20_body"><text:span text:style-name="T30">d) The imperative mood ends in</text:span><text:span text:style-name="T14"> </text:span><text:span text:style-name="Emphasis"><text:span text:style-name="T16">u</text:span></text:span><text:span text:style-name="T16">,</text:span><text:span text:style-name="T14"> </text:span><text:span text:style-name="T30">e.g.</text:span><text:span text:style-name="T14"> </text:span><text:span text:style-name="Emphasis"><text:span text:style-name="T16">ni far</text:span></text:span><text:span text:style-name="Emphasis"><text:span text:style-name="T46">¦</text:span></text:span><text:span text:style-name="Emphasis"><text:span text:style-name="T16">u</text:span></text:span><text:span text:style-name="T16">, </text:span><text:span text:style-name="T30">“let us do”.</text:span></text:p>
      <text:p text:style-name="Text_20_body"><text:span text:style-name="T30">e) The infinitive mood ends in</text:span><text:span text:style-name="T14"> </text:span><text:span text:style-name="Emphasis"><text:span text:style-name="T16">i</text:span></text:span><text:span text:style-name="T16">,</text:span><text:span text:style-name="T14"> </text:span><text:span text:style-name="T30">e.g.</text:span><text:span text:style-name="T14"> </text:span><text:span text:style-name="Emphasis"><text:span text:style-name="T18">fari</text:span></text:span><text:span text:style-name="T16">,</text:span><text:span text:style-name="T14"> </text:span><text:span text:style-name="T30">“to do”.</text:span></text:p>
      <text:p text:style-name="P3">There are two forms of the participle in the international language, the changeable or adjectival, and the unchangeable or adverbial.</text:p>
      <text:p text:style-name="Text_20_body"><text:span text:style-name="T30">f) The present participle active ends in </text:span><text:span text:style-name="Emphasis"><text:span text:style-name="T16">ant</text:span></text:span><text:span text:style-name="T16">,</text:span><text:span text:style-name="T30"> e.g. </text:span><text:span text:style-name="Emphasis"><text:span text:style-name="T16">far</text:span></text:span><text:span text:style-name="Emphasis"><text:span text:style-name="T46">¦</text:span></text:span><text:span text:style-name="Emphasis"><text:span text:style-name="T16">ant</text:span></text:span><text:span text:style-name="Emphasis"><text:span text:style-name="T46">¦</text:span></text:span><text:span text:style-name="Emphasis"><text:span text:style-name="T16">a</text:span></text:span><text:span text:style-name="T16">,</text:span><text:span text:style-name="T30"> “he who is doing”;</text:span><text:span text:style-name="T14"> </text:span><text:span text:style-name="Emphasis"><text:span text:style-name="T16">far</text:span></text:span><text:span text:style-name="Emphasis"><text:span text:style-name="T46">¦</text:span></text:span><text:span text:style-name="Emphasis"><text:span text:style-name="T16">ant</text:span></text:span><text:span text:style-name="Emphasis"><text:span text:style-name="T46">¦</text:span></text:span><text:span text:style-name="Emphasis"><text:span text:style-name="T16">e</text:span></text:span><text:span text:style-name="T16">,</text:span><text:span text:style-name="T30"> “doing”.</text:span></text:p>
      <text:p text:style-name="Text_20_body"><text:span text:style-name="T30">g) The past participle active ends in </text:span><text:span text:style-name="Emphasis"><text:span text:style-name="T16">int</text:span></text:span><text:span text:style-name="T30">, e.g. </text:span><text:span text:style-name="Emphasis"><text:span text:style-name="T16">far</text:span></text:span><text:span text:style-name="Emphasis"><text:span text:style-name="T46">¦</text:span></text:span><text:span text:style-name="Emphasis"><text:span text:style-name="T16">int</text:span></text:span><text:span text:style-name="Emphasis"><text:span text:style-name="T46">¦</text:span></text:span><text:span text:style-name="Emphasis"><text:span text:style-name="T16">a</text:span></text:span><text:span text:style-name="T16">,</text:span><text:span text:style-name="T30"> “he who has done”; </text:span><text:span text:style-name="Emphasis"><text:span text:style-name="T16">far</text:span></text:span><text:span text:style-name="Emphasis"><text:span text:style-name="T46">¦</text:span></text:span><text:span text:style-name="Emphasis"><text:span text:style-name="T16">int</text:span></text:span><text:span text:style-name="Emphasis"><text:span text:style-name="T46">¦</text:span></text:span><text:span text:style-name="Emphasis"><text:span text:style-name="T16">e</text:span></text:span><text:span text:style-name="T16">,</text:span><text:span text:style-name="T30"> “having done”.</text:span></text:p>
      <text:p text:style-name="Text_20_body"><text:span text:style-name="T30">ĝ) The future participle active ends in</text:span><text:span text:style-name="T14"> </text:span><text:span text:style-name="Emphasis"><text:span text:style-name="T16">ont</text:span></text:span><text:span text:style-name="T16">,</text:span><text:span text:style-name="T14"> </text:span><text:span text:style-name="T30">e.g. </text:span><text:span text:style-name="Emphasis"><text:span text:style-name="T16">far</text:span></text:span><text:span text:style-name="Emphasis"><text:span text:style-name="T46">¦</text:span></text:span><text:span text:style-name="Emphasis"><text:span text:style-name="T16">ont</text:span></text:span><text:span text:style-name="Emphasis"><text:span text:style-name="T46">¦</text:span></text:span><text:span text:style-name="Emphasis"><text:span text:style-name="T16">a</text:span></text:span><text:span text:style-name="T16">,</text:span><text:span text:style-name="T30"> “he who will do”;</text:span><text:span text:style-name="T14"> </text:span><text:span text:style-name="Emphasis"><text:span text:style-name="T16">far</text:span></text:span><text:span text:style-name="Emphasis"><text:span text:style-name="T46">¦</text:span></text:span><text:span text:style-name="Emphasis"><text:span text:style-name="T16">ont</text:span></text:span><text:span text:style-name="Emphasis"><text:span text:style-name="T46">¦</text:span></text:span><text:span text:style-name="Emphasis"><text:span text:style-name="T16">e</text:span></text:span><text:span text:style-name="T16">, </text:span><text:span text:style-name="T30">“about to do”.</text:span></text:p>
      <text:p text:style-name="Text_20_body"><text:span text:style-name="T30">h) The present participle passive ends in</text:span><text:span text:style-name="T14"> </text:span><text:span text:style-name="Emphasis"><text:span text:style-name="T16">at</text:span></text:span><text:span text:style-name="T16">,</text:span><text:span text:style-name="T14"> </text:span><text:span text:style-name="T30">e.g. </text:span><text:span text:style-name="Emphasis"><text:span text:style-name="T16">far</text:span></text:span><text:span text:style-name="Emphasis"><text:span text:style-name="T46">¦</text:span></text:span><text:span text:style-name="Emphasis"><text:span text:style-name="T16">at</text:span></text:span><text:span text:style-name="Emphasis"><text:span text:style-name="T46">¦</text:span></text:span><text:span text:style-name="Emphasis"><text:span text:style-name="T16">e</text:span></text:span><text:span text:style-name="T16">, </text:span><text:span text:style-name="T30">“being done”.</text:span></text:p>
      <text:p text:style-name="Text_20_body"><text:span text:style-name="T30">ĥ) The past participle passive ends in</text:span><text:span text:style-name="T16"> </text:span><text:span text:style-name="Emphasis"><text:span text:style-name="T16">it</text:span></text:span><text:span text:style-name="T16">,</text:span><text:span text:style-name="T30"> e.g. </text:span><text:span text:style-name="Emphasis"><text:span text:style-name="T16">far</text:span></text:span><text:span text:style-name="Emphasis"><text:span text:style-name="T46">¦</text:span></text:span><text:span text:style-name="Emphasis"><text:span text:style-name="T16">it</text:span></text:span><text:span text:style-name="Emphasis"><text:span text:style-name="T46">¦</text:span></text:span><text:span text:style-name="Emphasis"><text:span text:style-name="T16">a</text:span></text:span><text:span text:style-name="T16">, </text:span><text:span text:style-name="T30">“that which has been done”;</text:span><text:span text:style-name="T14"> </text:span><text:span text:style-name="Emphasis"><text:span text:style-name="T16">far¦it</text:span></text:span><text:span text:style-name="Emphasis"><text:span text:style-name="T46">¦</text:span></text:span><text:span text:style-name="Emphasis"><text:span text:style-name="T16">e</text:span></text:span><text:span text:style-name="T16">,</text:span><text:span text:style-name="T30"> “hav</text:span><text:soft-page-break/><text:span text:style-name="T30">ing been done”.</text:span></text:p>
      <text:p text:style-name="Text_20_body"><text:span text:style-name="T30">i) The future participle passive ends in </text:span><text:span text:style-name="Emphasis"><text:span text:style-name="T16">ot</text:span></text:span><text:span text:style-name="T16">,</text:span><text:span text:style-name="T30"> e.g. </text:span><text:span text:style-name="Emphasis"><text:span text:style-name="T16">far</text:span></text:span><text:span text:style-name="Emphasis"><text:span text:style-name="T46">¦</text:span></text:span><text:span text:style-name="Emphasis"><text:span text:style-name="T16">ot</text:span></text:span><text:span text:style-name="Emphasis"><text:span text:style-name="T46">¦</text:span></text:span><text:span text:style-name="Emphasis"><text:span text:style-name="T16">a</text:span></text:span><text:span text:style-name="T16">,</text:span><text:span text:style-name="T30"> “that which will be done”; </text:span><text:span text:style-name="Emphasis"><text:span text:style-name="T16">far</text:span></text:span><text:span text:style-name="Emphasis"><text:span text:style-name="T46">¦</text:span></text:span><text:span text:style-name="Emphasis"><text:span text:style-name="T16">ot</text:span></text:span><text:span text:style-name="Emphasis"><text:span text:style-name="T46">¦</text:span></text:span><text:span text:style-name="Emphasis"><text:span text:style-name="T16">e</text:span></text:span><text:span text:style-name="T16">,</text:span><text:span text:style-name="T30"> “about to be done”.</text:span></text:p>
      <text:p text:style-name="Text_20_body"><text:span text:style-name="T30">All forms of the passive are rendered by the respective forms of the verb</text:span><text:span text:style-name="T14"> </text:span><text:span text:style-name="Emphasis"><text:span text:style-name="T16">est</text:span></text:span><text:span text:style-name="T14"> </text:span><text:span text:style-name="T30">(to be) and the participle passive of the required verb; the preposition used is</text:span><text:span text:style-name="T14"> </text:span><text:span text:style-name="Emphasis"><text:span text:style-name="T16">de</text:span></text:span><text:span text:style-name="T16">,</text:span><text:span text:style-name="T14"> </text:span><text:span text:style-name="T30">“by”. E.g.</text:span><text:span text:style-name="T17"> </text:span><text:span text:style-name="Emphasis"><text:span text:style-name="T18">ŝi</text:span></text:span><text:span text:style-name="Emphasis"><text:span text:style-name="T16"> est</text:span></text:span><text:span text:style-name="Emphasis"><text:span text:style-name="T46">¦</text:span></text:span><text:span text:style-name="Emphasis"><text:span text:style-name="T16">as am</text:span></text:span><text:span text:style-name="Emphasis"><text:span text:style-name="T46">¦</text:span></text:span><text:span text:style-name="Emphasis"><text:span text:style-name="T16">at</text:span></text:span><text:span text:style-name="Emphasis"><text:span text:style-name="T46">¦</text:span></text:span><text:span text:style-name="Emphasis"><text:span text:style-name="T16">a </text:span></text:span><text:span text:style-name="Emphasis"><text:span text:style-name="T18">de ĉiu</text:span></text:span><text:span text:style-name="Emphasis"><text:span text:style-name="T46">¦</text:span></text:span><text:span text:style-name="Emphasis"><text:span text:style-name="T16">j</text:span></text:span><text:span text:style-name="T16">, </text:span><text:span text:style-name="T30">“she is loved by every one”.</text:span></text:p>
      <text:p text:style-name="Text_20_body"><text:span text:style-name="T47">7. </text:span><text:span text:style-name="T30">Adverbs are formed by adding</text:span><text:span text:style-name="T14"> </text:span><text:span text:style-name="Emphasis"><text:span text:style-name="T16">e</text:span></text:span><text:span text:style-name="T14"> </text:span><text:span text:style-name="T30">to the root. The degrees of comparison are the same as in adjectives, e.g., </text:span><text:span text:style-name="Emphasis"><text:span text:style-name="T18">mi</text:span></text:span><text:span text:style-name="Emphasis"><text:span text:style-name="T44">¦</text:span></text:span><text:span text:style-name="Emphasis"><text:span text:style-name="T18">a frat</text:span></text:span><text:span text:style-name="Emphasis"><text:span text:style-name="T44">¦</text:span></text:span><text:span text:style-name="Emphasis"><text:span text:style-name="T18">o kant</text:span></text:span><text:span text:style-name="Emphasis"><text:span text:style-name="T44">¦</text:span></text:span><text:span text:style-name="Emphasis"><text:span text:style-name="T18">as pli bon</text:span></text:span><text:span text:style-name="Emphasis"><text:span text:style-name="T44">¦</text:span></text:span><text:span text:style-name="Emphasis"><text:span text:style-name="T18">e ol mi</text:span></text:span><text:span text:style-name="T18">, </text:span><text:span text:style-name="T30">“my brother sings better than I”.</text:span></text:p>
      <text:p text:style-name="P3"><text:span text:style-name="T49">8. </text:span>All prepositions govern the nominative case. </text:p>
      <text:h text:style-name="P10" text:outline-level="3"><text:bookmark-start text:name="__RefHeading__3276_1756969895"/>C) General Rules<text:bookmark-end text:name="__RefHeading__3276_1756969895"/></text:h>
      <text:p text:style-name="P3"><text:span text:style-name="T49">9. </text:span>Every word is to be read exactly as written, there are no silent letters.</text:p>
      <text:p text:style-name="P3"><text:span text:style-name="T49">10. </text:span>The accent falls on the last syllable but one, (penultimate).</text:p>
      <text:p text:style-name="Text_20_body"><text:span text:style-name="T47">11. </text:span><text:span text:style-name="T30">Compound words are formed by the simple </text:span><text:soft-page-break/><text:span text:style-name="T30">junction of roots, (the principal word standing last), which are written as a single word, but, in elementary works, separated by a small line (</text:span><text:span text:style-name="T45">¦</text:span><text:span text:style-name="T30">). Grammatical terminations are considered as independent words. E.g.</text:span><text:span text:style-name="T14"> </text:span><text:span text:style-name="Emphasis"><text:span text:style-name="T16">vapor</text:span></text:span><text:span text:style-name="Emphasis"><text:span text:style-name="T46">¦</text:span></text:span><text:span text:style-name="Emphasis"><text:span text:style-name="T16">ŝip</text:span></text:span><text:span text:style-name="Emphasis"><text:span text:style-name="T46">¦</text:span></text:span><text:span text:style-name="Emphasis"><text:span text:style-name="T16">o</text:span></text:span><text:span text:style-name="T30">, “steamboat” is composed of the roots</text:span><text:span text:style-name="T14"> </text:span><text:span text:style-name="Emphasis"><text:span text:style-name="T16">vapor</text:span></text:span><text:span text:style-name="T16">,</text:span><text:span text:style-name="T30"> “steam”, and</text:span><text:span text:style-name="T14"> </text:span><text:span text:style-name="Emphasis"><text:span text:style-name="T16">ŝip</text:span></text:span><text:span text:style-name="T16">, </text:span><text:span text:style-name="T30">“a boat”, with the substantival termination</text:span><text:span text:style-name="T14"> </text:span><text:span text:style-name="Emphasis"><text:span text:style-name="T16">o</text:span></text:span><text:span text:style-name="T16">.</text:span></text:p>
      <text:p text:style-name="P3"><text:span text:style-name="T49">12. </text:span>If there be one negative in a clause, a second is not admissible.</text:p>
      <text:p text:style-name="Text_20_body"><text:span text:style-name="T47">15. </text:span><text:span text:style-name="T30">In phrases answering the question “where?” (meaning direction), the words take the termination of the objective case; e.g.</text:span><text:span text:style-name="T14"> </text:span><text:span text:style-name="Emphasis"><text:span text:style-name="T16">kie</text:span></text:span><text:span text:style-name="Emphasis"><text:span text:style-name="T46">¦</text:span></text:span><text:span text:style-name="Emphasis"><text:span text:style-name="T16">n vi ir</text:span></text:span><text:span text:style-name="Emphasis"><text:span text:style-name="T46">¦</text:span></text:span><text:span text:style-name="Emphasis"><text:span text:style-name="T16">as? </text:span></text:span><text:span text:style-name="T30">“where are you going?”;</text:span><text:span text:style-name="T14"> </text:span><text:span text:style-name="Emphasis"><text:span text:style-name="T16">dom</text:span></text:span><text:span text:style-name="Emphasis"><text:span text:style-name="T46">¦</text:span></text:span><text:span text:style-name="Emphasis"><text:span text:style-name="T16">o</text:span></text:span><text:span text:style-name="Emphasis"><text:span text:style-name="T46">¦</text:span></text:span><text:span text:style-name="Emphasis"><text:span text:style-name="T16">n</text:span></text:span><text:span text:style-name="T16">,</text:span><text:span text:style-name="T30"> “home”;</text:span><text:span text:style-name="T14"> </text:span><text:span text:style-name="Emphasis"><text:span text:style-name="T16">·london¦o¦n</text:span></text:span><text:span text:style-name="T16">,</text:span><text:span text:style-name="T30"> “to London”, etc. </text:span></text:p>
      <text:p text:style-name="Text_20_body"><text:span text:style-name="T47">14. </text:span><text:span text:style-name="T30">Every preposition in the international language has a definite fixed meaning. If it be necessary to employ some preposition, and it is not quite evident from the sense which it should be, the word </text:span><text:span text:style-name="Emphasis"><text:span text:style-name="T30">je</text:span></text:span><text:span text:style-name="T30"> is used, which has no definite meaning; for example, </text:span><text:span text:style-name="Emphasis"><text:span text:style-name="T16">ĝoj</text:span></text:span><text:span text:style-name="Emphasis"><text:span text:style-name="T46">¦</text:span></text:span><text:span text:style-name="Emphasis"><text:span text:style-name="T16">i je tio</text:span></text:span><text:span text:style-name="T16">,</text:span><text:span text:style-name="T30"> “to rejoice </text:span><text:span text:style-name="T31">over</text:span><text:span text:style-name="T30"> it”;</text:span><text:span text:style-name="T14"> </text:span><text:span text:style-name="Emphasis"><text:span text:style-name="T16">rid</text:span></text:span><text:span text:style-name="Emphasis"><text:span text:style-name="T46">¦</text:span></text:span><text:span text:style-name="Emphasis"><text:span text:style-name="T16">i je tio</text:span></text:span><text:span text:style-name="T16">, </text:span><text:span text:style-name="T30">“to laugh </text:span><text:span text:style-name="T31">at</text:span><text:span text:style-name="T30"> it”;</text:span><text:span text:style-name="T14"> </text:span><text:span text:style-name="Emphasis"><text:span text:style-name="T16">enu</text:span></text:span><text:span text:style-name="Emphasis"><text:span text:style-name="T46">¦</text:span></text:span><text:span text:style-name="Emphasis"><text:span text:style-name="T16">o je la patr</text:span></text:span><text:span text:style-name="Emphasis"><text:span text:style-name="T46">¦</text:span></text:span><text:span text:style-name="Emphasis"><text:span text:style-name="T16">uj</text:span></text:span><text:span text:style-name="Emphasis"><text:span text:style-name="T46">¦</text:span></text:span><text:span text:style-name="Emphasis"><text:span text:style-name="T16">o</text:span></text:span><text:span text:style-name="T16">,</text:span><text:span text:style-name="T30"> “a longing for one’s fatherland”. In every language different prepositions, sanctioned by usage, are employed in </text:span><text:soft-page-break/><text:span text:style-name="T30">these dubious cases, in the international language, one word,</text:span><text:span text:style-name="T14"> </text:span><text:span text:style-name="Emphasis"><text:span text:style-name="T18">je</text:span></text:span><text:span text:style-name="T18">,</text:span><text:span text:style-name="T14"> </text:span><text:span text:style-name="T30">suffices for all. Instead of</text:span><text:span text:style-name="T14"> </text:span><text:span text:style-name="Emphasis"><text:span text:style-name="T18">je</text:span></text:span><text:span text:style-name="T17">,</text:span><text:span text:style-name="T14"> </text:span><text:span text:style-name="T30">the objective without a preposition may be used, when no confusion is to be feared.</text:span></text:p>
      <text:p text:style-name="Text_20_body"><text:span text:style-name="T47">15. </text:span><text:span text:style-name="T30">The so-called “foreign” words, i.e. words which the greater number of languages have derived from the same source, undergo no change in the international language, beyond conforming to its system of orthography. — Such is the rule with regard to primary words, derivatives are better formed (from the primary word) according to the rules of the international grammar, e.g.</text:span><text:span text:style-name="T14"> </text:span><text:span text:style-name="Emphasis"><text:span text:style-name="T16">teatr¦o</text:span></text:span><text:span text:style-name="T14">, </text:span><text:span text:style-name="T30">“theatre”, but</text:span><text:span text:style-name="T14"> </text:span><text:span text:style-name="Emphasis"><text:span text:style-name="T16">teatr¦a</text:span></text:span><text:span text:style-name="T14">, </text:span><text:span text:style-name="T30">“theatrical”, (not</text:span><text:span text:style-name="T14"> </text:span><text:span text:style-name="Emphasis"><text:span text:style-name="T16">teatrical</text:span></text:span><text:span text:style-name="Emphasis"><text:span text:style-name="T46">¦</text:span></text:span><text:span text:style-name="Emphasis"><text:span text:style-name="T16">a</text:span></text:span><text:span text:style-name="T30">), etc.</text:span></text:p>
      <text:p text:style-name="Text_20_body"><text:span text:style-name="T47">16. </text:span><text:span text:style-name="T30">The</text:span><text:span text:style-name="T14"> </text:span><text:span text:style-name="Emphasis"><text:span text:style-name="T16">a</text:span></text:span><text:span text:style-name="T14"> </text:span><text:span text:style-name="T30">of the article, and final</text:span><text:span text:style-name="T14"> </text:span><text:span text:style-name="Emphasis"><text:span text:style-name="T16">o</text:span></text:span><text:span text:style-name="T14"> </text:span><text:span text:style-name="T30">of substantives, may be sometimes dropped </text:span><text:span text:style-name="T31">euphoniae gratia</text:span><text:span text:style-name="T30">, e.g.</text:span><text:span text:style-name="T14"> </text:span><text:span text:style-name="Emphasis"><text:span text:style-name="T16">de l’ mond¦o</text:span></text:span><text:span text:style-name="T14"> </text:span><text:span text:style-name="T30">for</text:span><text:span text:style-name="T14"> </text:span><text:span text:style-name="Emphasis"><text:span text:style-name="T16">de la mond</text:span></text:span><text:span text:style-name="Emphasis"><text:span text:style-name="T46">¦</text:span></text:span><text:span text:style-name="Emphasis"><text:span text:style-name="T16">o</text:span></text:span><text:span text:style-name="T16">; </text:span><text:span text:style-name="Emphasis"><text:span text:style-name="T16">·ŝiller’</text:span></text:span><text:span text:style-name="T16"> </text:span><text:span text:style-name="T30">for</text:span><text:span text:style-name="T14"> </text:span><text:span text:style-name="Emphasis"><text:span text:style-name="T16">·ŝiller¦o</text:span></text:span><text:span text:style-name="T14">; </text:span><text:span text:style-name="T30">in such cases an apostrophe should be substituted for the discarded vowel.</text:span></text:p>
      <text:h text:style-name="Heading_20_2" text:outline-level="2"><text:bookmark-start text:name="__RefHeading__3282_1756969895"/><text:span text:style-name="Emphasis"><text:span text:style-name="T27">ekzercaro</text:span></text:span><text:span text:style-name="T27"> </text:span><text:span text:style-name="T8"><text:line-break/></text:span><text:span text:style-name="T28">de la lingvo internacia ·esperanto</text:span><text:bookmark-end text:name="__RefHeading__3282_1756969895"/></text:h>
      <text:p text:style-name="P21"/>
      <text:h text:style-name="Heading_20_5" text:outline-level="5"><text:bookmark-start text:name="__RefHeading__3397_1756969895"/><text:bookmark text:name="e1"/>§1. alfabeto<text:bookmark-end text:name="__RefHeading__3397_1756969895"/></text:h>
      <text:p text:style-name="P29">a, <text:span text:style-name="T39">â,</text:span> b, c, d, e, <text:span text:style-name="T39">ê,</text:span> f, g, h, ĥ, i, j, ĵ, <text:span text:style-name="T39">ĝ,</text:span> k, l, m, n, o, p, r, s, ŝ, <text:span text:style-name="T39">ĉ,</text:span> t, u, v, z</text:p>
      <text:h text:style-name="P27" text:outline-level="5"><text:bookmark-start text:name="__RefHeading__3288_1756969895"/>nomoj de la literoj:<text:bookmark-end text:name="__RefHeading__3288_1756969895"/></text:h>
      <text:p text:style-name="P29">a, <text:span text:style-name="T39">â,</text:span> bo, co, do, e, <text:span text:style-name="T39">ê,</text:span> fo, go, ho, ĥo, i, jo, ĵo, <text:span text:style-name="T39">ĝo,</text:span> ko, lo, mo, no, o, po, ro, so, ŝo, <text:span text:style-name="T39">ĉo,</text:span> to, u, vo, zo.</text:p>
      <text:h text:style-name="Heading_20_5" text:outline-level="5"><text:bookmark-start text:name="__RefHeading__3399_1756969895"/><text:bookmark text:name="e2"/>§2. ekzerco de legado<text:bookmark-end text:name="__RefHeading__3399_1756969895"/></text:h>
      <text:p text:style-name="P5">al. <text:span text:style-name="T41">b</text:span><text:span text:style-name="T42">a</text:span>-lo. <text:span text:style-name="T41">pat</text:span>-ro<text:span text:style-name="T8">. </text:span><text:span text:style-name="T22">nu</text:span><text:span text:style-name="T8">-bo. </text:span><text:span text:style-name="T22">ce</text:span><text:span text:style-name="T8">-lo. ci-</text:span><text:span text:style-name="T22">tro</text:span><text:span text:style-name="T8">-no. </text:span><text:span text:style-name="T22">cen</text:span><text:span text:style-name="T8">-to. </text:span><text:span text:style-name="T22">sen</text:span><text:span text:style-name="T8">-to. </text:span><text:span text:style-name="T22">sce</text:span><text:span text:style-name="T8">-no. </text:span><text:span text:style-name="T22">sci</text:span><text:span text:style-name="T8">-o. </text:span><text:span text:style-name="T22">co</text:span><text:span text:style-name="T8">-lo. </text:span><text:span text:style-name="T22">ko</text:span><text:span text:style-name="T8">-lo. o-fi-</text:span><text:span text:style-name="T22">ci</text:span><text:span text:style-name="T8">-ro. fa-</text:span><text:span text:style-name="T22">ci</text:span><text:span text:style-name="T8">-la. </text:span><text:span text:style-name="T22">la</text:span><text:span text:style-name="T8">-ca. pa-</text:span><text:span text:style-name="T22">cu</text:span><text:span text:style-name="T8">-lo. ĉar. ĉe-</text:span><text:span text:style-name="T22">mi</text:span><text:span text:style-name="T8">-zo. ĉi-</text:span><text:span text:style-name="T22">ka</text:span><text:span text:style-name="T8">-no. ĉi-</text:span><text:span text:style-name="T23">e</text:span><text:span text:style-name="T8">-lo. ĉu. fe-</text:span><text:span text:style-name="T22">li</text:span><text:span text:style-name="T8">-ĉa. </text:span><text:span text:style-name="T22">ci</text:span><text:span text:style-name="T8">-a. ĉ</text:span><text:span text:style-name="T23">i</text:span><text:span text:style-name="T8">-a. pro-</text:span><text:span text:style-name="T22">ce</text:span><text:span text:style-name="T8">-so. sen-ĉ</text:span><text:span text:style-name="T23">e</text:span><text:span text:style-name="T8">-sa. ec. eĉ. ek. da. </text:span><text:span text:style-name="T22">lu</text:span><text:span text:style-name="T8">-do. </text:span><text:span text:style-name="T22">den</text:span><text:span text:style-name="T8">-to. </text:span><text:span text:style-name="T22">plen</text:span><text:span text:style-name="T8">-di. el. en. de. </text:span><text:span text:style-name="T22">te</text:span><text:span text:style-name="T8">-ni. sen. </text:span><text:span text:style-name="T22">ve</text:span><text:span text:style-name="T8">-ro. </text:span><text:span text:style-name="T22">fa</text:span><text:span text:style-name="T8">-li. fi-</text:span><text:span text:style-name="T22">de</text:span><text:span text:style-name="T8">-la. </text:span><text:span text:style-name="T22">tra</text:span><text:span text:style-name="T8">-fi. </text:span><text:span text:style-name="T22">ga</text:span><text:span text:style-name="T8">-lo. </text:span><text:span text:style-name="T22">gran</text:span><text:span text:style-name="T8">-da. </text:span><text:span text:style-name="T22">gen</text:span><text:span text:style-name="T8">-to. </text:span><text:span text:style-name="T22">gip</text:span><text:span text:style-name="T8">-so. </text:span><text:span text:style-name="T22">gus</text:span><text:span text:style-name="T8">-to. </text:span><text:span text:style-name="T22">le</text:span><text:span text:style-name="T8">-gi. </text:span><text:span text:style-name="T22">pa</text:span><text:span text:style-name="T8">-go. </text:span><text:span text:style-name="T22">pa</text:span><text:span text:style-name="T8">-ĝo. ĝis. ĝ</text:span><text:span text:style-name="T23">us</text:span><text:span text:style-name="T8">-ta. </text:span><text:span text:style-name="T22">re</text:span><text:span text:style-name="T8">-ĝi. ĝar-</text:span><text:span text:style-name="T22">de</text:span><text:span text:style-name="T8">-</text:span><text:soft-page-break/><text:span text:style-name="T8">no. </text:span><text:span text:style-name="T22">lon</text:span><text:span text:style-name="T8">-ga. </text:span><text:span text:style-name="T22">reg</text:span><text:span text:style-name="T8">-no. </text:span><text:span text:style-name="T22">sig</text:span><text:span text:style-name="T8">-ni. gvar-</text:span><text:span text:style-name="T22">di</text:span><text:span text:style-name="T8">-o. </text:span><text:span text:style-name="T22">lin</text:span><text:span text:style-name="T8">-gvo. ĝu-</text:span><text:span text:style-name="T23">a</text:span><text:span text:style-name="T8">-do. </text:span><text:span text:style-name="T22">ha</text:span><text:span text:style-name="T8">-ro. hi-</text:span><text:span text:style-name="T22">run</text:span><text:span text:style-name="T8">-do. </text:span><text:span text:style-name="T22">ha</text:span><text:span text:style-name="T8">-ki. ne-</text:span><text:span text:style-name="T22">he</text:span><text:span text:style-name="T8">-la. pac-</text:span><text:span text:style-name="T22">ho</text:span><text:span text:style-name="T8">-ro. ses-</text:span><text:span text:style-name="T22">ho</text:span><text:span text:style-name="T8">-ra. bat-</text:span><text:span text:style-name="T22">hu</text:span><text:span text:style-name="T8">-fo. </text:span><text:span text:style-name="T22">ho</text:span><text:span text:style-name="T8">-ro. ĥ</text:span><text:span text:style-name="T23">o</text:span><text:span text:style-name="T8">-ro. </text:span><text:span text:style-name="T22">ko</text:span><text:span text:style-name="T8">-ro. ĥo-</text:span><text:span text:style-name="T22">le</text:span><text:span text:style-name="T8">-ro. ĥe-</text:span><text:span text:style-name="T22">mi</text:span><text:span text:style-name="T8">-o. i-</text:span><text:span text:style-name="T22">mi</text:span><text:span text:style-name="T8">-ti. </text:span><text:span text:style-name="T22">fi</text:span><text:span text:style-name="T8">-lo. </text:span><text:span text:style-name="T22">bir</text:span><text:span text:style-name="T8">-do. </text:span><text:span text:style-name="T22">tro</text:span><text:span text:style-name="T8">-vi. prin-</text:span><text:span text:style-name="T22">tem</text:span><text:span text:style-name="T8">-po. min. fo-</text:span><text:span text:style-name="T23">i</text:span><text:span text:style-name="T8">-ro. fe-</text:span><text:span text:style-name="T23">i</text:span><text:span text:style-name="T8">-no. i-el. i-am. in. jam. ju. jes. ju-ris-to. kra-</text:span><text:span text:style-name="T22">jo</text:span><text:span text:style-name="T8">-no. ma-</text:span><text:span text:style-name="T22">jes</text:span><text:span text:style-name="T8">-ta. tuj. </text:span><text:span text:style-name="T22">do</text:span><text:span text:style-name="T8">-moj. ru-</text:span><text:span text:style-name="T23">i</text:span><text:span text:style-name="T8">-no. </text:span><text:span text:style-name="T22">pruj</text:span><text:span text:style-name="T8">-no. ba-</text:span><text:span text:style-name="T22">la</text:span><text:span text:style-name="T8">-i. </text:span><text:span text:style-name="T22">pa</text:span><text:span text:style-name="T8">-laj. de-</text:span><text:span text:style-name="T23">i</text:span><text:span text:style-name="T8">-no. </text:span><text:span text:style-name="T22">vej</text:span><text:span text:style-name="T8">-no. pe-</text:span><text:span text:style-name="T22">re</text:span><text:span text:style-name="T8">-i. </text:span><text:span text:style-name="T22">mal</text:span><text:span text:style-name="T8">-plej. </text:span><text:span text:style-name="T22">jus</text:span><text:span text:style-name="T8">-ta. ĵus. ĵ</text:span><text:span text:style-name="T23">e</text:span><text:span text:style-name="T8">-ti. ĵa-</text:span><text:span text:style-name="T22">lu</text:span><text:span text:style-name="T8">-za. ĵur-</text:span><text:span text:style-name="T22">nalo</text:span><text:span text:style-name="T8">. </text:span><text:span text:style-name="T22">ma</text:span><text:span text:style-name="T8">-jo. bo-</text:span><text:span text:style-name="T22">na</text:span><text:span text:style-name="T8">-ĵo. </text:span><text:span text:style-name="T22">ka</text:span><text:span text:style-name="T8">-po. ma-</text:span><text:span text:style-name="T22">ku</text:span><text:span text:style-name="T8">-lo. </text:span><text:span text:style-name="T22">kes</text:span><text:span text:style-name="T8">-to. su-</text:span><text:span text:style-name="T22">ke</text:span><text:span text:style-name="T8">-ro. ak-vo. ko-</text:span><text:span text:style-name="T22">ke</text:span><text:span text:style-name="T8">-to. li-</text:span><text:span text:style-name="T22">kvo</text:span><text:span text:style-name="T8">-ro. pac-</text:span><text:span text:style-name="T22">ka</text:span><text:span text:style-name="T8">-po.</text:span></text:p>
      <text:h text:style-name="Heading_20_5" text:outline-level="5"><text:bookmark-start text:name="__RefHeading__3401_1756969895"/><text:bookmark text:name="e3"/>§3. ekzerco de legado<text:bookmark-end text:name="__RefHeading__3401_1756969895"/></text:h>
      <text:p text:style-name="P5"><text:span text:style-name="T37">la</text:span>-vi. le-<text:span text:style-name="T37">vi</text:span>-lo. pa-<text:span text:style-name="T37">ro</text:span>-li. mem. im-<text:span text:style-name="T37">pli</text:span>-ki. em-ba-<text:span text:style-name="T37">ra</text:span>-so. <text:span text:style-name="T37">no</text:span>-mo. in-di-fe-<text:span text:style-name="T37">ren</text:span>-ta. in-ter-na-<text:span text:style-name="T37">ci</text:span>-a. ol. he-<text:span text:style-name="T37">ro</text:span>-i. he-ro-<text:span text:style-name="T40">i</text:span>-no. <text:span text:style-name="T37">foj</text:span>-no. <text:span text:style-name="T37">pi</text:span>-a. <text:span text:style-name="T37">pal</text:span>-pi. ri-<text:span text:style-name="T37">pe</text:span>-ti. ar-<text:span text:style-name="T37">ba</text:span>-ro. <text:span text:style-name="T37">sa</text:span>-ma. <text:span text:style-name="T37">sta</text:span>-ri. si-<text:span text:style-name="T37">ge</text:span>-lo. sis-<text:span text:style-name="T37">te</text:span>-mo. pe-<text:span text:style-name="T37">si</text:span>-lo. pe-<text:span text:style-name="T37">zi</text:span>-lo. <text:span text:style-name="T37">sen</text:span>-ti. so-<text:span text:style-name="T37">fis</text:span>-mo. ci-<text:span text:style-name="T37">pre</text:span>-so. ŝi. <text:span text:style-name="T37">pa</text:span>-ŝo. <text:span text:style-name="T37">sta</text:span>-lo. ŝ<text:span text:style-name="T37">ta</text:span>-lo. <text:span text:style-name="T37">ves</text:span>-to. <text:span text:style-name="T37">ve</text:span>ŝ-to. dis-ŝ<text:span text:style-name="T40">i</text:span>-ri. ŝan-<text:span text:style-name="T37">ce</text:span>-li. ta-<text:span text:style-name="T37">pi</text:span>-ŝo te-o-<text:span text:style-name="T37">ri</text:span>-o. pa-<text:span text:style-name="T37">ten</text:span>-to. u-<text:span text:style-name="T37">ti</text:span>-la. un-go. <text:span text:style-name="T37">plu</text:span>-mo. tu-<text:span text:style-name="T37">mul</text:span>-to. plu. <text:span text:style-name="T37">lu</text:span>-i. <text:span text:style-name="T37">ki</text:span>-u. ba-<text:span text:style-name="T37">la</text:span>-u. tra-<text:span text:style-name="T40">u</text:span>-lo. pe-<text:span text:style-name="T37">re</text:span>-u. ne-<text:span text:style-name="T40">u</text:span>-lo. fr<text:span text:style-name="T39">â</text:span>-lo. pâ-<text:span text:style-name="T37">li</text:span>-no. l<text:span text:style-name="T39">â</text:span>-di. ·ê-<text:span text:style-name="T37">ro</text:span>-po. tro-<text:span text:style-name="T40">u</text:span>-zi. ho-<text:span text:style-name="T37">di</text:span>-â. <text:span text:style-name="T37">va</text:span>-na. <text:span text:style-name="T37">ver</text:span>-so. <text:span text:style-name="T37">sol</text:span>-vi. <text:span text:style-name="T37">zor</text:span>-gi. ze-<text:span text:style-name="T37">ni</text:span>-to. zo-o-lo-<text:span text:style-name="T37">gi</text:span>-o. a-<text:span text:style-name="T37">ze</text:span>-no. me-<text:span text:style-name="T37">zu</text:span>-ro. <text:span text:style-name="T37">na</text:span>-zo. tre-<text:span text:style-name="T37">zo</text:span>-ro. mez-<text:span text:style-name="T37">nok</text:span>-to. <text:span text:style-name="T37">zu</text:span>-mo. <text:span text:style-name="T37">su</text:span>-mo. <text:soft-page-break/><text:span text:style-name="T37">zo</text:span>-no. <text:span text:style-name="T37">so</text:span>-no. <text:span text:style-name="T37">pe</text:span>-zo. <text:span text:style-name="T37">pe</text:span>-co. <text:span text:style-name="T37">pe</text:span>-so. ne-<text:span text:style-name="T37">ni</text:span>-o. a-<text:span text:style-name="T37">di</text:span>-â. fi-<text:span text:style-name="T37">zi</text:span>-ko. ge-o-gra-<text:span text:style-name="T37">fi</text:span>-o. spi-<text:span text:style-name="T37">ri</text:span>-to. lip-<text:span text:style-name="T37">ha</text:span>-ro. in-<text:span text:style-name="T37">dig</text:span>-ni. ne-<text:span text:style-name="T37">ni</text:span>-el. spe-<text:span text:style-name="T37">gu</text:span>-lo. ŝ<text:span text:style-name="T37">pi</text:span>-no. <text:span text:style-name="T37">ne</text:span>-i. <text:span text:style-name="T37">re</text:span>-e. he-<text:span text:style-name="T37">ro</text:span>-o. kon-<text:span text:style-name="T37">sci</text:span>-i. tra-e-<text:span text:style-name="T37">te</text:span>-ra. he-ro-<text:span text:style-name="T40">e</text:span>-to. <text:span text:style-name="T37">lu</text:span>-e. <text:span text:style-name="T37">mo</text:span>-le. <text:span text:style-name="T37">pa</text:span>-le. tra-<text:span text:style-name="T40">i</text:span>-re. pa-<text:span text:style-name="T37">si</text:span>-e. me-<text:span text:style-name="T37">ti</text:span>-o. in-ĝe-ni-<text:span text:style-name="T40">e</text:span>-ro. in-<text:span text:style-name="T37">sek</text:span>-to. re-<text:span text:style-name="T37">ser</text:span>-vi. re-<text:span text:style-name="T37">zer</text:span>-vi.</text:p>
      <text:h text:style-name="Heading_20_5" text:outline-level="5"><text:bookmark-start text:name="__RefHeading__3403_1756969895"/><text:bookmark text:name="e4"/>§4. ekzerco de legado<text:bookmark-end text:name="__RefHeading__3403_1756969895"/></text:h>
      <text:p text:style-name="P4">citrono. cento. sceno. scio. balau. ŝanceli. neniel. embaraso. zoologio. reservi. traire. hodiâ. disŝiri. neulo. majesta. packapo. heroino. pezo. internacia. seshora. cipreso. stalo. feino. plu. sukero. gento. indigni. sigelo. krajono. ruino. pesilo. lipharo. metio. ĝardeno. sono. lâdi. pale. facila. insekto. kiu. zorgi. ĉikano. traetera. sofi­smo. domoj. spino. majo. signi. ec. bonaĵo. legi. iel. juristo. ĉielo. ĥemio.</text:p>
      <text:h text:style-name="Heading_20_5" text:outline-level="5"><text:bookmark-start text:name="__RefHeading__3302_1756969895"/><text:bookmark text:name="e5"/>§5<text:bookmark-end text:name="__RefHeading__3302_1756969895"/></text:h>
      <text:p text:style-name="P4">patro kaj frato. — leono estas besto. — rozo estas floro kaj kolombo estas birdo. — la rozo apartenas al ·teodoro. — la suno brilas. — la patro estas sana. — la patro estas tajloro. </text:p>
      <text:h text:style-name="Heading_20_5" text:outline-level="5"><text:bookmark-start text:name="__RefHeading__3304_1756969895"/><text:bookmark text:name="e6"/><text:soft-page-break/>§6<text:bookmark-end text:name="__RefHeading__3304_1756969895"/></text:h>
      <text:p text:style-name="P4">infano ne estas matura homo. — la infano jam ne ploras. — la ĉielo estas blua. — kie estas la libro kaj la krajono? — la libro estas sur la tablo, kaj la krajono kuŝas sur la fenestro. — sur la fenestro kuŝas krajono kaj plumo. — jen estas pomo. — jen estas la pomo, kiun mi trovis. — sur la tero kuŝas ŝtono.</text:p>
      <text:h text:style-name="Heading_20_5" text:outline-level="5"><text:bookmark-start text:name="__RefHeading__3306_1756969895"/><text:bookmark text:name="e7"/>§7<text:bookmark-end text:name="__RefHeading__3306_1756969895"/></text:h>
      <text:p text:style-name="P4">leono estas forta. — la dentoj de leono estas akraj. — al leono ne donu la manon. — mi vidas leonon. — resti kun leono estas danĝere. — kiu kuraĝas rajdi sur leono? — mi parolas pri leono.</text:p>
      <text:h text:style-name="Heading_20_5" text:outline-level="5"><text:bookmark-start text:name="__RefHeading__3308_1756969895"/><text:bookmark text:name="e8"/>§8<text:bookmark-end text:name="__RefHeading__3308_1756969895"/></text:h>
      <text:p text:style-name="P4">la patro estas bona. — jen kuŝas la ĉapelo de la patro. — diru al la patro, ke mi estas diligen<text:span text:style-name="T62">­</text:span>ta. — mi amas la patron. — venu kune kun la patro. — la filo staras apud la patro. — la mano de ·johano estas pura. — mi konas ·johanon. — ·ludoviko, donu al mi panon. — mi manĝas per la buŝo kaj flaras per la nazo. — antâ la domo staras arbo. — la patro estas en la ĉambro.</text:p>
      <text:h text:style-name="Heading_20_5" text:outline-level="5"><text:bookmark-start text:name="__RefHeading__3310_1756969895"/><text:bookmark text:name="e9"/><text:soft-page-break/>§9<text:bookmark-end text:name="__RefHeading__3310_1756969895"/></text:h>
      <text:p text:style-name="P4">la birdoj flugas. — la kanto de la birdoj estas agrabla. — donu al la birdoj akvon, ĉar ili volas trinki. — la knabo forpelis la birdojn. — ni vidas per la okuloj kaj âdas per la oreloj. — bonaj infanoj lernas diligente. — ·aleksandro ne volas lerni, kaj tial mi batas ·aleksandron. — de la patro mi ricevis libron, kaj de la frato mi ricevis plumon. — mi venas de la avo, kaj mi iras nun al la onklo. — mi legas libron. — la patro ne legas libron, sed li skribas leteron.</text:p>
      <text:h text:style-name="Heading_20_5" text:outline-level="5"><text:bookmark-start text:name="__RefHeading__3312_1756969895"/><text:bookmark text:name="e10"/>§10<text:bookmark-end text:name="__RefHeading__3312_1756969895"/></text:h>
      <text:p text:style-name="P4">papero estas blanka. — blanka papero kuŝas sur la tablo. — la blanka papero jam ne kuŝas sur la tablo. — jen estas la kajero de la juna frâlino. — la patro donis al mi dolĉan pomon. — rakontu al mia juna amiko belan historion. — mi ne amas obstinajn homojn. — mi deziras al vi bonan tagon, sinjoro! — bonan matenon! — ĝojan feston! (mi deziras al vi). — kia ĝoja festo! (estas hodiâ). — sur la ĉielo staras la bela suno. — en la tago ni vidas la helan sunon, kaj en la nokto ni vidas la palan lunon kaj la belajn stelojn. — la papero estas tre blanka, sed la neĝo estas pli blanka. — <text:soft-page-break/>lakto estas pli nutra, ol vino. — mi havas pli freŝan panon, ol vi. — ne, vi eraras, sinjoro: via pano estas malpli freŝa, ol mia. — el ĉiuj miaj infanoj ·ernesto estas la plej juna. — mi estas tiel forta, kiel vi. — el ĉiuj siaj fratoj ·antono estas la malplej saĝa.</text:p>
      <text:h text:style-name="Heading_20_5" text:outline-level="5"><text:bookmark-start text:name="__RefHeading__3405_1756969895"/><text:bookmark text:name="e11"/>§11. la feino<text:bookmark-end text:name="__RefHeading__3405_1756969895"/></text:h>
      <text:p text:style-name="P4">unu vidvino havis du filinojn. la pli maljuna estis tiel simila al la patrino per sia karaktero kaj vi<text:span text:style-name="T63">­</text:span>zaĝo, ke ĉiu, kiu ŝin vidis, povis pensi, ke li vidas la patrinon; ili ambâ estis tiel malagrablaj kaj tiel fieraj, ke oni ne povis vivi kun ili. la pli juna filino, kiu estis la plena portreto de sia patro lâ sia boneco kaj honesteco, estis krom tio unu el la plej belaj knabinoj, kiujn oni povis trovi.</text:p>
      <text:h text:style-name="Heading_20_5" text:outline-level="5"><text:bookmark-start text:name="__RefHeading__3318_1756969895"/><text:bookmark text:name="e12"/>§12<text:bookmark-end text:name="__RefHeading__3318_1756969895"/></text:h>
      <text:p text:style-name="P4">du homoj povas pli multe fari ol unu. — mi havas nur unu buŝon, sed mi havas du orelojn. — li promenas kun tri hundoj. — li faris ĉion per la dek fingroj de siaj manoj. — el ŝiaj multaj infanoj unuj estas bonaj kaj aliaj estas malbonaj. — kvin kaj sep faras dek du. — dek kaj dek faras dudek. — kvar kaj dek ok faras dudek du. — tridek <text:soft-page-break/>kaj kvardek kvin faras sepdek kvin. — mil okcent nâdek tri. — li havas dek unu infanojn. — sesdek minutoj faras unu horon, kaj unu minuto konsistas el sesdek sekundoj. — ·januaro estas la unua monato de la jaro, ·aprilo estas la kvara, ·novembro estas la dek-unua, ·decembro estas la dek-dua. — la dudeka (tago) de ·februaro estas la kvindek-unua tago de la jaro. — la sepan tagon de la semajno ·dio elektis, ke ĝi estu pli sankta, ol la ses unuaj tagoj. — kion ·dio kreis en la sesa tago? — kiun daton ni havas hodiâ? — hodiâ estas la dudek sepa (tago) de ·marto. — ·georgo ·vaŝington estis naskita la dudek duan de ·februaro de la jaro mil sepcent tridek dua.</text:p>
      <text:h text:style-name="Heading_20_5" text:outline-level="5"><text:bookmark-start text:name="__RefHeading__3407_1756969895"/><text:bookmark text:name="e13"/>§13. la feino (dârigo)<text:bookmark-end text:name="__RefHeading__3407_1756969895"/></text:h>
      <text:p text:style-name="P4">ĉar ĉiu amas ordinare personon, kiu estas simila al li, tial tiu ĉi patrino varmege amis sian pli maljunan filinon, kaj en tiu sama tempo ŝi havis teruran malamon kontrâ la pli juna. ŝi devigis ŝin manĝi en la kuirejo kaj laboradi senĉese. inter aliaj aferoj tiu ĉi malfeliĉa infano devis du fojojn en ĉiu tago iri ĉerpi akvon en tre malproksima loko kaj alporti domen plenan grandan kruĉon.</text:p>
      <text:h text:style-name="Heading_20_5" text:outline-level="5"><text:bookmark-start text:name="__RefHeading__3324_1756969895"/><text:bookmark text:name="e14"/><text:soft-page-break/>§14<text:bookmark-end text:name="__RefHeading__3324_1756969895"/></text:h>
      <text:p text:style-name="P4">mi havas cent pomojn. — mi havas centon da pomoj. — tiu ĉi urbo havas milionon da loĝantoj. — mi aĉetis dekduon (â dek-duon) da kuleroj kaj du dekduojn da forkoj. — mil jaroj (â milo da jaroj) faras miljaron. — unue mi redonas al vi la monon, kiun vi pruntis al mi; due mi dankas vin por la prunto; trie mi petas vin ankâ poste prunti al mi, kiam mi bezonos monon. — por ĉiu tago mi ricevas kvin frankojn, sed por la hodiâa tago mi ricevis duoblan pagon, t. e. (= tio estas) dek frankojn. — kvinoble sep estas tridek kvin. — tri estas duono de ses. — ok estas kvar kvinonoj de dek. — kvar metroj da tiu ĉi ŝtofo kostas nâ frankojn; tial du metroj kostas kvar kaj duonon frankojn (â da frankoj). — unu tago estas tricent-sesdek­-kvinono â tricent-sesdek-sesono de jaro. — tiuj ĉi du amikoj promenas ĉiam duope. — kvinope ili sin ĵetis sur min, sed mi venkis ĉiujn kvin atakantojn. — por miaj kvar infanoj mi aĉetis dek du pomojn, kaj al ĉiu el la infanoj mi donis po tri pomoj. — tiu ĉi libro havas sesdek paĝojn; tial, se mi legos en ĉiu tago po dek kvin paĝoj, mi finos la tutan libron en kvar tagoj.</text:p>
      <text:h text:style-name="Heading_20_5" text:outline-level="5"><text:bookmark-start text:name="__RefHeading__3409_1756969895"/><text:bookmark text:name="e15"/><text:soft-page-break/>§15. la feino (dârigo)<text:bookmark-end text:name="__RefHeading__3409_1756969895"/></text:h>
      <text:p text:style-name="P4">en unu tago, kiam ŝi estis apud tiu fonto, venis al ŝi malriĉa virino, kiu petis ŝin, ke ŝi donu al ŝi trinki.</text:p>
      <text:p text:style-name="P4">«tre volonte, mia bona,» diris la bela knabino.</text:p>
      <text:p text:style-name="P4">kaj ŝi tuj lavis sian kruĉon kaj ĉerpis akvon en la plej pura loko de la fonto kaj alportis al la virino, ĉiam subtenante la kruĉon, por ke la virino povu trinki pli oportune. kiam la bona virino trankviligis sian soifon, ŝi diris al la knabino:</text:p>
      <text:p text:style-name="P4">«vi estas tiel bela, tiel bona kaj tiel honesta, ke mi devas fari al vi donacon» (ĉar tio ĉi estis feino, kiu prenis sur sin la formon de malriĉa vilaĝa virino, por vidi, kiel granda estos la ĝentileco de tiu ĉi juna knabino). «mi faras al vi donacon,» dârigis la feino, «ke ĉe ĉiu vorto, kiun vi diros, el via buŝo eliros â floro â multekosta ŝtono.»</text:p>
      <text:h text:style-name="Heading_20_5" text:outline-level="5"><text:bookmark-start text:name="__RefHeading__3330_1756969895"/><text:bookmark text:name="e16"/>§16<text:bookmark-end text:name="__RefHeading__3330_1756969895"/></text:h>
      <text:p text:style-name="P4">mi legas. — ci skribas (anstatâ «ci» oni uzas ordinare «vi»). — li estas knabo, kaj ŝi estas knabino. — la tranĉilo tranĉas bone, ĉar ĝi estas <text:soft-page-break/>akra. — ni estas homoj. — vi estas infanoj. — ili estas rusoj. — kie estas la knaboj? — ili estas en la ĝardeno. — kie estas la knabinoj? — ili ankâ estas en la ĝardeno. — kie estas la tranĉiloj? — ili kuŝas sur la tablo. — mi vokas la knabon, kaj li venas. — mi vokas la knabinon, kaj ŝi venas. — la infano ploras, ĉar ĝi volas manĝi. — la infanoj ploras, ĉar ili volas manĝi. — knabo, vi estas neĝentila. — sinjoro, vi estas neĝentila. — sinjoroj, vi estas neĝentilaj. — mia hundo, vi estas tre fidela. — oni diras, ke la vero ĉiam venkas. — en la vintro oni hejtas la fornojn. — kiam oni estas riĉa (â riĉaj), oni havas multajn amikojn.</text:p>
      <text:h text:style-name="Heading_20_5" text:outline-level="5"><text:bookmark-start text:name="__RefHeading__3411_1756969895"/><text:bookmark text:name="e17"/>§17. la feino (dârigo)<text:bookmark-end text:name="__RefHeading__3411_1756969895"/></text:h>
      <text:p text:style-name="P4">kiam tiu ĉi bela knabino venis domen, ŝia patrino insultis ŝin, kial ŝi revenis tiel malfrue de la fonto.</text:p>
      <text:p text:style-name="P4">«pardonu al mi, patrino,» diris la malfeliĉa knabino, «ke mi restis tiel longe».</text:p>
      <text:p text:style-name="P4">kaj kiam ŝi parolis tiujn ĉi vortojn, elsaltis el ŝia buŝo tri rozoj, tri perloj kaj tri grandaj diamantoj.</text:p>
      <text:p text:style-name="P4">«kion mi vidas!» diris ŝia patrino kun grandega <text:soft-page-break/>miro. «ŝajnas al mi, ke el ŝia buŝo elsaltas perloj kaj diamantoj! de kio tio ĉi venas, mia filino?» (tio ĉi estis la unua fojo, ke ŝi nomis ŝin sia filino).</text:p>
      <text:p text:style-name="P4">la malfeliĉa infano rakontis al ŝi naive ĉion, kio okazis al ŝi, kaj, dum ŝi parolis, elfalis el ŝia buŝo multego da diamantoj.</text:p>
      <text:p text:style-name="P4">«se estas tiel,» diris la patrino, «mi devas tien sendi mian filinon. ·marinjo, rigardu, kio eliras el la buŝo de via fratino, kiam ŝi parolas; ĉu ne estus al vi agrable havi tian saman kapablon? vi devas nur iri al la fonto ĉerpi akvon; kaj kiam malriĉa virino petos de vi trinki, vi donos ĝin al ŝi ĝentile.»</text:p>
      <text:h text:style-name="Heading_20_5" text:outline-level="5"><text:bookmark-start text:name="__RefHeading__3336_1756969895"/><text:bookmark text:name="e18"/>§18<text:bookmark-end text:name="__RefHeading__3336_1756969895"/></text:h>
      <text:p text:style-name="P4">li amas min, sed mi lin ne amas. — mi volis lin bati, sed li forkuris de mi. — diru al mi vian nomon. — ne skribu al mi tiajn longajn leterojn. — venu al mi hodiâ vespere. — mi rakontos al vi historion. — ĉu vi diros al mi la veron? — la domo apartenas al li. — li estas mia onklo, ĉar mia patro estas lia frato. — sinjoro ·petro kaj lia edzino tre amas miajn infanojn; mi ankâ tre amas iliajn (infanojn). — montru al ili vian novan <text:soft-page-break/>veston. — mi amas min mem, vi amas vin mem, li amas sin mem, kaj ĉiu homo amas sin mem. — mia frato diris al ·stefano, ke li amas lin pli, ol sin mem. — mi zorgas pri ŝi tiel, kiel mi zorgas pri mi mem; sed ŝi mem tute ne zorgas pri si kaj tute sin ne gardas. — miaj fratoj havis hodiâ gastojn; post la vespermanĝo niaj fratoj eliris kun la gastoj el sia domo kaj akompanis ilin ĝis ilia domo. — mi jam havas mian ĉapelon; nun serĉu vi vian. — mi lavis min en mia ĉambro, kaj ŝi lavis sin en sia ĉambro. — la infano serĉis sian pupon; mi montris al la infano, kie kuŝas ĝia pupo. — oni ne forgesas facile sian unuan amon.</text:p>
      <text:h text:style-name="Heading_20_5" text:outline-level="5"><text:bookmark-start text:name="__RefHeading__3413_1756969895"/><text:bookmark text:name="e19"/>§19. la feino (dârigo)<text:bookmark-end text:name="__RefHeading__3413_1756969895"/></text:h>
      <text:p text:style-name="P4">«estus tre bele,» respondis la filino malĝentile, «ke mi iru al la fonto!»</text:p>
      <text:p text:style-name="P4">«mi volas ke vi tien iru,» diris la patrino, «kaj iru tuj!»</text:p>
      <text:p text:style-name="P4">la filino iris, sed ĉiam murmurante. ŝi prenis la plej belan arĝentan vazon, kiu estis en la loĝejo. apenâ ŝi venis al la fonto, ŝi vidis unu sinjorinon, tre riĉe vestitan, kiu eliris el la arbaro kaj petis de ŝi trinki (tio ĉi estis tiu sama feino, kiu prenis <text:soft-page-break/>sur sin la formon kaj la vestojn de princino, por vidi, kiel granda estos la malboneco de tiu ĉi knabino).</text:p>
      <text:p text:style-name="P4">«ĉu mi venis tien ĉi,» diris al ŝi la malĝentila kaj fiera knabino, «por doni al vi trinki? certe, mi alportis arĝentan vazon speciale por tio, por doni trinki al tiu ĉi sinjorino! mia opinio estas: prenu mem akvon, se vi volas trinki.»</text:p>
      <text:p text:style-name="P4">«vi tute ne estas ĝentila,» diris la feino sen kolero. «bone, ĉar vi estas tiel servema, mi faras al vi donacon, ke ĉe ĉiu vorto, kiun vi parolos, eliros el via buŝo â serpento â rano.»</text:p>
      <text:h text:style-name="Heading_20_5" text:outline-level="5"><text:bookmark-start text:name="__RefHeading__3342_1756969895"/><text:bookmark text:name="e20"/>§20<text:bookmark-end text:name="__RefHeading__3342_1756969895"/></text:h>
      <text:p text:style-name="P4">nun mi legas, vi legas kaj li legas; ni ĉiuj legas. — vi skribas, kaj la infanoj skribas; ili ĉiuj sidas silente kaj skribas. — hierâ mi renkontis vian filon, kaj li ĝentile salutis min. — hodiâ estas sabato, kaj morgâ estos dimanĉo. — hierâ estis vendredo, kaj postmorgâ estos lundo. — antâ tri tagoj mi vizitis vian kuzon kaj mia vizito faris al li plezuron. — ĉu vi jam trovis vian horloĝon? — mi ĝin ankorâ ne serĉis; kiam mi finos mian laboron, mi serĉos mian horloĝon, sed mi timas, ke mi ĝin <text:soft-page-break/>jam ne trovos. — kiam mi venis al li, li dormis; sed mi lin vekis. — se mi estus sana, mi estus feliĉa. — se li scius, ke mi estas tie ĉi, li tuj venus al mi. — se la lernanto scius bone sian lecionon, la instruanto lin ne punus. — kial vi ne respondas al mi? — ĉu vi estas surda â muta? — iru for! — infano, ne tuŝu la spegulon! — karaj infanoj, estu ĉiam honestaj! — li venu, kaj mi pardonos al li. ordonu al li, ke li ne babilu. — petu ŝin, ke ŝi sendu al mi kandelon. — ni estu gajaj, ni uzu bone la vivon, ĉar la vivo ne estas longa. — ŝi volas danci. — morti pro la patrujo estas agrable. — la infano ne ĉesas petoli.</text:p>
      <text:h text:style-name="Heading_20_5" text:outline-level="5"><text:bookmark-start text:name="__RefHeading__3415_1756969895"/><text:bookmark text:name="e21"/>§21. la feino (dârigo)<text:bookmark-end text:name="__RefHeading__3415_1756969895"/></text:h>
      <text:p text:style-name="P4">apenâ ŝia patrino ŝin rimarkis, ŝi kriis al ŝi:</text:p>
      <text:p text:style-name="P4">«nu, mia filino?»</text:p>
      <text:p text:style-name="P4">«jes, patrino», respondis al ŝi la malĝentilulino, elĵetante unu serpenton kaj unu ranon.</text:p>
      <text:p text:style-name="P4">«ho, ĉielo!» ekkriis la patrino, «kion mi vidas? ŝia fratino en ĉio estas kulpa; mi pagos al ŝi por tio ĉi!»</text:p>
      <text:p text:style-name="P4">kaj ŝi tuj kuris bati ŝin. la malfeliĉa infano for<text:soft-page-break/>kuris kaj kaŝis sin en la plej proksima arbaro.</text:p>
      <text:p text:style-name="P4">la filo de la reĝo, kiu revenis de ĉaso, ŝin renkontis; kaj, vidante, ke ŝi estas tiel bela, li demandis ŝin, kion ŝi faras tie ĉi tute sola kaj pro kio ŝi ploras.</text:p>
      <text:p text:style-name="P4">«ho ve, sinjoro, mia patrino forpelis min el la domo».</text:p>
      <text:h text:style-name="Heading_20_5" text:outline-level="5"><text:bookmark-start text:name="__RefHeading__3348_1756969895"/><text:bookmark text:name="e22"/>§22<text:bookmark-end text:name="__RefHeading__3348_1756969895"/></text:h>
      <text:p text:style-name="P4">fluanta akvo estas pli pura, ol akvo staranta senmove. — promenante sur la strato, mi falis. — kiam ·nikodemo batas ·jozefon, tiam ·nikodemo estas la batanto kaj ·jozefo estas la batato. — al homo, pekinta senintence, ·dio facile pardonas. — trovinte pomon, mi ĝin manĝis. — la falinta homo ne povis sin levi. ne riproĉu vian amikon, ĉar vi mem pli multe meritas riproĉon; li estas nur unufoja mensoginto dum vi estas ankorâ nun ĉiam mensoganto. — la tempo pasinta jam neniam revenos; la tempon venontan neniu ankorâ konas. — venu, ni atendas vin, ·savonto de la mondo. — en la lingvo «·esperanto» ni vidas la estontan lingvon de la tuta mondo. — ·âgusto estas mia plej amata filo. — mono havata estas pli grava ol havita. — pasero <text:soft-page-break/>kaptita estas pli bona, ol aglo kaptota. — la soldatoj kondukis la arestitojn tra la stratoj. — li venis al mi tute ne atendite. — homo, kiun oni devas juĝi, estas juĝoto.</text:p>
      <text:h text:style-name="Heading_20_5" text:outline-level="5"><text:bookmark-start text:name="__RefHeading__3417_1756969895"/><text:bookmark text:name="e23"/>§23. la feino (fino)<text:bookmark-end text:name="__RefHeading__3417_1756969895"/></text:h>
      <text:p text:style-name="P4">la reĝido, kiu vidis, ke el ŝia buŝo eliris kelke da perloj kaj kelke da diamantoj, petis ŝin, ke ŝi diru al li, de kie tio ĉi venas. ŝi rakontis al li sian tutan aventuron. la reĝido konsideris, ke tia kapablo havas pli grandan indon, ol ĉio, kion oni povus doni dote al alia frâlino, forkondukis ŝin al la palaco de sia patro, la reĝo, kie li edziĝis je ŝi. sed pri ŝia fratino ni povas diri, ke ŝi fariĝis tiel malaminda, ke ŝia propra patrino ŝin forpelis de si; kaj la malfeliĉa knabino, multe kurinte kaj trovinte neniun, kiu volus ŝin akcepti, baldâ mortis en angulo de arbaro.</text:p>
      <text:h text:style-name="Heading_20_5" text:outline-level="5"><text:bookmark-start text:name="__RefHeading__3354_1756969895"/><text:bookmark text:name="e24"/>§24<text:bookmark-end text:name="__RefHeading__3354_1756969895"/></text:h>
      <text:p text:style-name="P4">nun li diras al mi la veron. — hierâ li diris al mi la veron. — li ĉiam diradis al mi la veron. — kiam vi vidis nin en la salono, li jam antâe diris al mi la veron (â li estis dirinta al mi la veron). — li diros al mi la veron. — kiam vi venos al mi, li <text:soft-page-break/>jam antâe diros al mi la veron (â li estos dirinta al mi la veron; â antâ ol vi venos al mi, li diros al mi la veron). — se mi petus lin, li dirus al mi la veron. — mi ne farus la eraron, se li antâe dirus al mi la veron (â se li estus dirinta al mi la veron). — kiam mi venos, diru al mi la veron. — kiam mia patro venos, diru al mi antâe la veron (â estu dirinta al mi la veron). — mi volas diri al vi la veron. — mi volas, ke tio, kion mi diris, estu vera (â mi volas esti dirinta la veron).</text:p>
      <text:h text:style-name="Heading_20_5" text:outline-level="5"><text:bookmark-start text:name="__RefHeading__3356_1756969895"/><text:bookmark text:name="e25"/>§25<text:bookmark-end text:name="__RefHeading__3356_1756969895"/></text:h>
      <text:p text:style-name="P4">mi estas amata. mi estis amata. mi estos amata. mi estus amata. estu amata. esti amata. — vi estas lavita. vi estis lavita. vi estos lavita. vi estus lavita. estu lavita. esti lavita. — li estas invitota. li estis invitota. li estos invitota. li estus invitota. estu invitota. esti invitota. — tiu ĉi komercaĵo estas ĉiam volonte aĉetata de mi. — la surtuto estas aĉetita de mi, sekve ĝi apartenas al mi. — kiam via domo estis konstruata, mia domo estis jam longe konstruita. — mi sciigas, ke de nun la ŝuldoj de mia filo ne estos pagataj de mi. — estu trankvila, mia tuta ŝuldo estos pagita al vi baldâ. — mia ora ringo ne estus nun tiel longe serĉata, <text:soft-page-break/>se ĝi ne estus tiel lerte kaŝita de vi. — lâ la projekto de la inĝenieroj tiu ĉi fervojo estas konstruota en la dâro de du jaroj; sed mi pensas, ke ĝi estos konstruata pli ol tri jarojn. — honesta homo agas honeste. — la pastro, kiu mortis antâ nelonge (â antâ nelonga tempo), loĝis longe en nia urbo. — ĉu hodiâ estas varme â malvarme? — sur la kameno inter du potoj staras fera kaldrono; el la kaldrono, en kiu sin trovas bolanta akvo, eliras vaporo; tra la fenestro, kiu sin trovas apud la pordo, la vaporo iras sur la korton.</text:p>
      <text:h text:style-name="Heading_20_5" text:outline-level="5"><text:bookmark-start text:name="__RefHeading__3358_1756969895"/><text:bookmark text:name="e26"/>§26<text:bookmark-end text:name="__RefHeading__3358_1756969895"/></text:h>
      <text:p text:style-name="P4">kie vi estas? — mi estas en la ĝardeno. — kien vi iras? — mi iras en la ĝardenon. — la birdo flugas en la ĉambro (= ĝi estas en la ĉambro kaj flugas en ĝi). — la birdo flugas en la ĉambron (= ĝi estas ekster la ĉambro kaj flugas nun en ĝin). — mi vojaĝas en ·hispanujo. — mi vojaĝas en ·hispanujon. — mi sidas sur seĝo kaj tenas la piedojn sur benketo. — mi metis la manon sur la tablon. — el sub la kanapo la muso kuris sub la liton, kaj nun ĝi kuras sub la lito. — super la tero sin trovas aero. — anstatâ kafo li donis al mi teon kun sukero, sed sen kremo. — mi staras ekster la <text:soft-page-break/>domo, kaj li estas interne. — en la salono estis neniu krom li kaj lia fianĉino. — la hirundo flugis trans la riveron, ĉar trans la rivero sin trovis aliaj hirundoj. — mi restas tie ĉi lâ la ordono de mia estro. — kiam li estis ĉe mi, li staris tutan horon apud la fenestro. — li diras, ke mi estas atenta. — li petas, ke mi estu atenta. — kvankam vi estas riĉa, mi dubas, ĉu vi estas feliĉa. — se vi scius, kiu li estas, vi lin pli estimus. — se li jam venis, petu lin al mi. — ho, ·dio! kion vi faras! — ha, kiel bele! — for de tie ĉi! — fi, kiel abomene! — nu, iru pli rapide!</text:p>
      <text:h text:style-name="Heading_20_5" text:outline-level="5"><text:bookmark-start text:name="__RefHeading__3360_1756969895"/><text:bookmark text:name="e27"/>§27<text:bookmark-end text:name="__RefHeading__3360_1756969895"/></text:h>
      <text:p text:style-name="P4">la artikolo «la» estas uzata tiam, kiam ni parolas pri personoj â objektoj konataj. ĝia uzado estas tia sama kiel en la aliaj lingvoj. la personoj, kiuj ne komprenas la uzadon de la artikolo (ekzemple rusoj â poloj, kiuj ne scias alian lingvon krom sia propra), povas en la unua tempo tute ne uzi la artikolon, ĉar ĝi estas oportuna sed ne necesa. anstatâ «la» oni povas ankâ diri «l’» (sed nur post prepozicio, kiu finiĝas per vokalo). — vortoj kunmetitaj estas kreataj per simpla kunligado de vortoj; oni prenas ordinare la purajn radikojn, <text:soft-page-break/>sed, se la bonsoneco â la klareco postulas, oni povas ankâ preni la tutan vorton, t. e. la radikon kune kun ĝia gramatika finiĝo. ekzemploj: skribtablo â skribotablo (= tablo, sur kiu oni skribas); internacia (= kiu estas inter diversaj nacioj); tutmonda (= de la tuta mondo); unutaga (= kiu dâras unu tagon); unuataga (= kiu estas en la unua tago); vaporŝipo (= ŝipo, kiu sin movas per vaporo); matenmanĝi, tagmanĝi, vespermanĝi; abonpago (= pago por la abono).</text:p>
      <text:h text:style-name="Heading_20_5" text:outline-level="5"><text:bookmark-start text:name="__RefHeading__3362_1756969895"/><text:bookmark text:name="e28"/>§28<text:bookmark-end text:name="__RefHeading__3362_1756969895"/></text:h>
      <text:p text:style-name="P4">ĉiuj prepozicioj per si mem postulas ĉiam nur la nominativon. se ni iam post prepozicio uzas la akuzativon, la akuzativo tie dependas ne de la prepozicio, sed de aliaj kâzoj. ekzemple: por esprimi direkton, ni aldonas al la vorto la finon «n»; sekve: tie (= en tiu loko), tien (= al tiu loko); tiel same ni ankâ diras: «la birdo flugis en la ĝardenon, sur la tablon», kaj la vortoj «ĝardenon», «tablon» staras tie ĉi en akuzativo ne ĉar la prepozicioj «en» kaj «sur» tion ĉi postulas, sed nur ĉar ni volis esprimi direkton, t.e. montri, ke la birdo sin ne trovis antâe en la ĝardeno â sur la tablo kaj tie flugis, sed ke ĝi de alia loko flugis <text:soft-page-break/>al la ĝardeno, al la tablo (ni volas montri, ke la ĝardeno kaj tablo ne estis la loko de la flugado, sed nur la celo de la flugado); en tiaj okazoj ni uzus la finiĝon «n» tute egale ĉu ia prepozicio starus â ne. — morgâ mi veturos ·parizon (â en ·parizon). — mi restos hodiâ dome. — jam estas tempo iri domen. — ni disiĝis kaj iris en diversajn flankojn: mi iris dekstren, kaj li iris maldekstren. — flanken, sinjoro! — mi konas neniun en tiu ĉi urbo. — mi neniel povas kompreni, kion vi parolas. — mi renkontis nek lin, nek lian fraton (â mi ne renkontis lin, nek lian fraton).</text:p>
      <text:h text:style-name="Heading_20_5" text:outline-level="5"><text:bookmark-start text:name="__RefHeading__3364_1756969895"/><text:bookmark text:name="e29"/>§29<text:bookmark-end text:name="__RefHeading__3364_1756969895"/></text:h>
      <text:p text:style-name="P4">se ni bezonas uzi prepozicion kaj la senco ne montras al ni, kian prepozicion uzi, tiam ni povas uzi la komunan prepozicion «je». sed estas bone uzadi la vorton «je» kiel eble pli malofte. anstatâ la vorto «je» ni povas ankâ uzi akuzativon sen prepozicio. — mi ridas je lia naiveco (â mi ridas pro lia naiveco, â: mi ridas lian naivecon). — je la lasta fojo mi vidas lin ĉe vi (â: la lastan fojon). — mi veturis du tagojn kaj unu nokton. — mi sopiras je mia perdita feliĉo (â: mian perditan feliĉon). — el la dirita regulo sekvas, ke se ni pri ia verbo ne <text:soft-page-break/>scias, ĉu ĝi postulas post si la akuzativon (t.e. ĉu ĝi estas aktiva) â ne, ni povas ĉiam uzi la akuzativon. ekzemple, ni povas diri «obei al la patro» kaj «obei la patron» (anstatâ «obei je la patro»). sed ni ne uzas la akuzativon tiam, kiam la klareco de la senco tion ĉi malpermesas; ekzemple: ni povas diri «pardoni al la malamiko» kaj «pardoni la malamikon», sed ni devas diri ĉiam «pardoni al la malamiko lian kulpon».</text:p>
      <text:h text:style-name="Heading_20_5" text:outline-level="5"><text:bookmark-start text:name="__RefHeading__3366_1756969895"/><text:bookmark text:name="e30"/>§30<text:bookmark-end text:name="__RefHeading__3366_1756969895"/></text:h>
      <text:p text:style-name="P4">ia, ial, iam, ie, iel, ies, io, iom, iu. — la montritajn nâ vortojn ni konsilas bone ellerni, ĉar el ili ĉiu povas jam fari al si grandan serion da aliaj pronomoj kaj adverboj. se ni aldonas al ili la literon «k», ni ricevas vortojn demandajn â rilatajn: kia, kial, kiam, kie, kiel, kies, kio, kiom, kiu. se ni aldonas la literon «t», ni ricevas vortojn montrajn: tia, tial, tiam, tie, tiel, ties, tio, tiom, tiu. aldonante la literon «ĉ», ni ricevas vortojn komunajn: ĉia, ĉial, ĉiam, ĉie, ĉiel, ĉies, ĉio, ĉiom, ĉiu. aldonante la prefikson «nen», ni ricevas vortojn neajn: nenia, nenial, neniam, nenie, neniel, nenies, nenio, neniom, neniu. aldonante al la vortoj montraj la vorton «ĉi», ni <text:soft-page-break/>ricevas montron pli proksiman; ekzemple: tiu (pli malproksima), tiu ĉi (â ĉi tiu) (pli proksima); tie (malproksime), tie ĉi â ĉi tie (proksime). aldonante al la vortoj demandaj la vorton «ajn», ni ricevas vortojn sendiferencajn: kia ajn, kial ajn, kiam ajn, kie ajn, kiel ajn, kies ajn, kio ajn, kiom ajn, kiu ajn. ekster tio el la diritaj vortoj ni povas ankorâ fari aliajn vortojn, per helpo de gramatikaj finiĝoj kaj aliaj vortoj (sufiksoj); ekzemple: tiama, ĉiama, kioma, tiea, ĉi-tiea, tieulo, tiamulo k.t.p. (= kaj tiel plu).</text:p>
      <text:h text:style-name="Heading_20_5" text:outline-level="5"><text:bookmark-start text:name="__RefHeading__3368_1756969895"/><text:bookmark text:name="e31"/>§31<text:bookmark-end text:name="__RefHeading__3368_1756969895"/></text:h>
      <text:p text:style-name="P4">lia kolero longe dâris. — li estas hodiâ en kolera humoro. — li koleras kaj insultas. — li fermis kolere la pordon. — lia filo mortis kaj estas nun malviva. — la korpo estas morta, la animo estas senmorta. — li estas morte malsana, li ne vivos pli, ol unu tagon. — li parolas, kaj lia parolo fluas dolĉe kaj agrable. — ni faris la kontrakton ne skribe, sed parole. — li estas bona parolanto. — starante ekstere, li povis vidi nur la eksteran flankon de nia domo. — li loĝas ekster la urbo. — la ekstero de tiu ĉi homo estas pli bona, ol lia interno. — li tuj faris, kion mi volis, kaj mi dan<text:soft-page-break/>kis lin por la tuja plenumo de mia deziro. — kia granda brulo! kio brulas? — ligno estas bona brula materialo. — la fera bastono, kiu kuŝis en la forno, estas nun brule varmega. — ĉu li donis al vi jesan respondon â nean? li eliris el la dormoĉambro kaj eniris en la manĝoĉambron. — la birdo ne forflugis: ĝi nur deflugis de la arbo, alflugis al la domo kaj surflugis sur la tegmenton. — por ĉiu aĉetita funto da teo tiu ĉi komercisto aldonas senpage funton da sukero. — lernolibron oni devas ne tralegi, sed tralerni. — li portas rozokoloran superveston kaj teleroforman ĉapelon. — en mia skribotablo sin trovas kvar tirkestoj. — liaj lipharoj estas pli grizaj, ol liaj vangharoj.</text:p>
      <text:h text:style-name="Heading_20_5" text:outline-level="5"><text:bookmark-start text:name="__RefHeading__3370_1756969895"/><text:bookmark text:name="e32"/>§32<text:bookmark-end text:name="__RefHeading__3370_1756969895"/></text:h>
      <text:p text:style-name="P4">teatramanto ofte vizitas la teatron kaj ricevas baldâ teatrajn manierojn. — kiu okupas sin je meĥaniko, estas meĥanikisto, kaj kiu okupas sin je ĥemio, estas ĥemiisto. — diplomatiiston oni povas ankâ nomi diplomato, sed fizikiston oni ne povas nomi fiziko, ĉar fiziko estas la nomo de la scienco mem. — la fotografisto fotografis min, kaj mi sendis mian fotografaĵon al mia patro. — glaso de vino estas <text:soft-page-break/>glaso, en kiu antâe sin trovis vino, â kiun oni uzas por vino; glaso da vino estas glaso plena je vino. — alportu al mi metron da nigra drapo (metro de drapo signifus metron, kiu kuŝis sur drapo, â kiu estas uzata por drapo). — mi aĉetis dekon da ovoj. — tiu ĉi rivero havas ducent kilometrojn da longo. — sur la bordo de la maro staris amaso da homoj. — multaj birdoj flugas en la âtuno en pli varmajn landojn. — sur la arbo sin trovis multe (â multo) da birdoj. — kelkaj homoj sentas sin la plej feliĉaj, kiam ili vidas la suferojn de siaj najbaroj. — en la ĉambro sidis nur kelke da homoj. — «da» post ia vorto montras, ke tiu ĉi vorto havas signifon de mezuro.</text:p>
      <text:h text:style-name="Heading_20_5" text:outline-level="5"><text:bookmark-start text:name="__RefHeading__3372_1756969895"/><text:bookmark text:name="e33"/>§33<text:bookmark-end text:name="__RefHeading__3372_1756969895"/></text:h>
      <text:p text:style-name="P4">mia frato ne estas granda, sed li ne estas ankâ malgranda: li estas de meza kresko. — li estas tiel dika, ke li ne povas trairi tra nia mallarĝa pordo. — haro estas tre maldika. — la nokto estis tiel malluma, ke ni nenion povis vidi eĉ antâ nia nazo. — tiu ĉi malfreŝa pano estas malmola, kiel ŝtono. — malbonaj infanoj amas turmenti bestojn. — li sentis sin tiel malfeliĉa, ke li malbenis la tagon, en kiu li estis naskita. — ni forte mal<text:soft-page-break/>estimas tiun ĉi malnoblan homon. — la fenestro longe estis nefermita; mi ĝin fermis, sed mia frato tuj ĝin denove malfermis. — rekta vojo estas pli mallonga, ol kurba. — la tablo staras malrekte kaj kredeble baldâ renversiĝos. — li staras supre sur la monto kaj rigardas malsupren sur la kampon. — malamiko venis en nian landon. — oni tiel malhelpis al mi, ke mi malbonigis mian tutan laboron. — la edzino de mia patro estas mia patrino kaj la avino de miaj infanoj. — sur la korto staras koko kun tri kokinoj. — mia fratino estas tre bela knabino. — mia onklino estas bona virino. — mi vidis vian avinon kun ŝiaj kvar nepinoj kaj kun mia nevino. — lia duonpatrino estas mia bofratino. — mi havas bovon kaj bovinon. — la juna vidvino fariĝis denove fianĉino.</text:p>
      <text:h text:style-name="Heading_20_5" text:outline-level="5"><text:bookmark-start text:name="__RefHeading__3374_1756969895"/><text:bookmark text:name="e34"/>§34<text:bookmark-end text:name="__RefHeading__3374_1756969895"/></text:h>
      <text:p text:style-name="P4">la tranĉilo estis tiel malakra, ke mi ne povis tranĉi per ĝi la viandon kaj mi devis uzi mian poŝan tranĉilon. — ĉu vi havas korktirilon, por malŝtopi la botelon? — mi volis ŝlosi la pordon, sed mi perdis la ŝlosilon. — ŝi kombas al si la harojn per arĝenta kombilo. — en somero ni veturas per diversaj veturiloj, kaj en vintro ni veturas per <text:soft-page-break/>glitveturilo. — hodiâ estas bela frosta vetero, tial mi prenos miajn glitilojn kaj iros gliti. — per hakilo ni hakas, per segilo ni segas, per fosilo ni fosas, per kudrilo ni kudras, per tondilo ni tondas, per sonorilo ni sonoras, per fajfilo ni fajfas. — mia skribilaro konsistas el inkujo, sablujo, kelke da plumoj, krajono kaj inksorbilo. — oni metis antâ mi manĝilaron, kiu konsistis el telero, kulero, tranĉilo, forko, glaseto por brando, glaso por vino kaj telertuketo. — en varmega tago mi amas promeni en arbaro. — nia lando venkos, ĉar nia militistaro estas granda kaj brava. — sur kruta ŝtuparo li levis sin al la tegmento de la domo. — mi ne scias la lingvon hispanan, sed per helpo de vortaro hispana-germana mi tamen komprenis iom vian leteron. — sur tiuj ĉi vastaj kaj herboriĉaj kampoj paŝtas sin grandaj brutaroj, precipe aroj da bellanaj ŝafoj.</text:p>
      <text:h text:style-name="Heading_20_5" text:outline-level="5"><text:bookmark-start text:name="__RefHeading__3376_1756969895"/><text:bookmark text:name="e35"/>§35<text:bookmark-end text:name="__RefHeading__3376_1756969895"/></text:h>
      <text:p text:style-name="P4">vi parolas sensencaĵon, mia amiko. — mi trinkis teon kun kuko kaj konfitaĵo. — akvo estas fluidaĵo. — mi ne volis trinki la vinon, ĉar ĝi enhavis en si ian suspektan malklaraĵon. — sur la tablo staris diversaj sukeraĵoj. — en tiuj ĉi boteletoj <text:soft-page-break/>sin trovas diversaj acidoj: vinagro, sulfuracido, azotacido kaj aliaj. — via vino estas nur ia abomena acidaĵo. — la acideco de tiu ĉi vinagro estas tre malforta. — mi manĝis bongustan ovaĵon. — tiu ĉi granda altaĵo ne estas natura monto. — la alteco de tiu monto ne estas tre granda. — kiam mi ien veturas, mi neniam prenas kun mi multon da pakaĵo. — ĉemizojn, kolumojn, manumojn kaj ceterajn similajn objektojn ni nomas tolaĵo, kvankam ili ne ĉiam estas faritaj el tolo. — glaciaĵo estas dolĉa glaciigita frandaĵo. — la riĉeco de tiu ĉi homo estas granda, sed lia malsaĝeco estas ankorâ pli granda. — li amas tiun ĉi knabinon pro ŝia beleco kaj boneco. — lia heroeco tre plaĉis al mi. — la tuta supraĵo de la lago estis kovrita per naĝantaj folioj kaj diversaj aliaj kreskaĵoj. — mi vivas kun li en granda amikeco.</text:p>
      <text:h text:style-name="Heading_20_5" text:outline-level="5"><text:bookmark-start text:name="__RefHeading__3378_1756969895"/><text:bookmark text:name="e36"/>§36<text:bookmark-end text:name="__RefHeading__3378_1756969895"/></text:h>
      <text:p text:style-name="P4">patro kaj patrino kune estas nomataj gepatroj. — ·petro, ·anno kaj ·elizabeto estas miaj gefratoj. — gesinjoroj ·n. hodiâ vespere venos al ni. — mi gratulis telegrafe la junajn geedzojn. — la gefianĉoj staris apud la altaro. — la patro de mia <text:soft-page-break/>edzino estas mia bopatro, mi estas lia bofilo, kaj mia patro estas la bopatro de mia edzino. — ĉiuj parencoj de mia edzino estas miaj boparencoj, sekve ŝia frato estas mia bofrato, ŝia fratino estas mia bofratino; mia frato kaj fratino (gefratoj) estas la bogefratoj de mia edzino. — la edzino de mia nevo kaj la nevino de mia edzino estas miaj bonevinoj. — virino, kiu kuracas, estas kuracistino; edzino de kuracisto estas kuracistedzino. — la doktoredzino ·a. vizitis hodiâ la gedoktorojn ·p. — li ne estas lavisto, li estas lavistinedzo. — la filoj, nepoj kaj pranepoj de reĝo estas reĝidoj. — la hebreoj estas ·izraelidoj, ĉar ili devenas de ·izraelo. — ĉevalido estas nematura ĉevalo, kokido — nematura koko, bovido — nematura bovo, birdido — nematura birdo.</text:p>
      <text:h text:style-name="Heading_20_5" text:outline-level="5"><text:bookmark-start text:name="__RefHeading__3380_1756969895"/><text:bookmark text:name="e37"/>§37<text:bookmark-end text:name="__RefHeading__3380_1756969895"/></text:h>
      <text:p text:style-name="P4">la ŝipanoj devas obei la ŝipestron. — ĉiuj loĝantoj de regno estas regnanoj. — urbanoj estas ordinare pli ruzaj, ol vilaĝanoj. — la regnestro de nia lando estas bona kaj saĝa reĝo. — la ·parizanoj estas gajaj homoj. — nia provincestro estas severa, sed justa. — nia urbo havas bonajn policanojn, sed ne sufiĉe energian policestron. — <text:soft-page-break/>·luteranoj kaj ·kalvinanoj estas kristanoj. — germanoj kaj francoj, kiuj loĝas en ·rusujo, estas ·rusujanoj, kvankam ili ne estas rusoj. — li estas nelerta kaj naiva provincano. — la loĝantoj de unu regno estas samregnanoj, la loĝantoj de unu urbo estas samurbanoj, la konfesantoj de unu religio estas samreligianoj. — nia regimentestro estas por siaj soldatoj kiel bona patro. — la botisto faras botojn kaj ŝuojn. — la lignisto vendas lignon, kaj la lignaĵisto faras tablojn, seĝojn kaj aliajn lignajn objektojn. - ŝteliston neniu lasas en sian domon. — la kuraĝa maristo dronis en la maro. — verkisto verkas librojn, kaj skribisto simple transskribas paperojn. — ni havas diversajn servantojn: kuiriston, ĉambristinon, infanistinon kaj veturigiston. — la riĉulo havas multe da mono. — malsaĝulon ĉiu batas. — timulo timas eĉ sian propran ombron. — li estas mensogisto kaj malnoblulo. — preĝu al la sankta virgulino.</text:p>
      <text:h text:style-name="Heading_20_5" text:outline-level="5"><text:bookmark-start text:name="__RefHeading__3382_1756969895"/><text:bookmark text:name="e38"/>§38<text:bookmark-end text:name="__RefHeading__3382_1756969895"/></text:h>
      <text:p text:style-name="P4">mi aĉetis por la infanoj tableton kaj kelke da seĝetoj. — en nia lando sin ne trovas montoj, sed nur montetoj. — tuj post la hejto la forno estis varmega, post unu horo ĝi estis jam nur varma, post du <text:soft-page-break/>horoj ĝi estis nur iom varmeta, kaj post tri horoj ĝi estis jam tute malvarma. — en somero ni trovas malvarmeton en densaj arbaroj. — li sidas apud la tablo kaj dormetas. — mallarĝa vojeto kondukas tra tiu ĉi kampo al nia domo. — sur lia vizaĝo mi vidis ĝojan rideton. — kun bruo oni malfermis la pordegon, kaj la kaleŝo enveturis en la korton. tio ĉi estis jam ne simpla pluvo, sed pluvego. — grandega hundo metis sur min sian antâan piedegon, kaj mi de teruro ne sciis, kion fari, — antâ nia militistaro staris granda serio da pafilegoj. — ·johanon, ·nikolaon, ·erneston, ·vilhelmon, ·marion, ·klaron kaj ·sofion iliaj gepatroj nomas ·johanĉjo (â ·joĉjo), ·nikolĉjo (â ·nikoĉjo â ·nikĉjo â ·niĉjo), ·erneĉjo (â ·erĉjo), ·vilhelĉjo (â ·vilheĉjo â ·vilĉjo â ·viĉjo), ·manjo (â ·marinjo), ·klanjo kaj ·sonjo (â ·sofinjo).</text:p>
      <text:h text:style-name="Heading_20_5" text:outline-level="5"><text:bookmark-start text:name="__RefHeading__3384_1756969895"/><text:bookmark text:name="e39"/>§39<text:bookmark-end text:name="__RefHeading__3384_1756969895"/></text:h>
      <text:p text:style-name="P4">en la kota vetero mia vesto forte malpuriĝis; tial mi prenis broson kaj purigis la veston. — li paliĝis de timo kaj poste li ruĝiĝis de honto. — li fianĉiĝis kun frâlino ·berto; post tri monatoj estos la edziĝo; la edziĝa soleno estos en la nova preĝejo, kaj la edziĝa festo estos en la domo de liaj <text:soft-page-break/>estontaj bogepatroj. — tiu ĉi maljunulo tute malsaĝiĝis kaj infaniĝis. — post infekta malsano oni ofte bruligas la vestojn de la malsanulo. — forigu vian fraton, ĉar li malhelpas al ni. — ŝi edziniĝis kun sia kuzo, kvankam ŝiaj gepatroj volis ŝin edzinigi kun alia persono. — en la printempo la glacio kaj la neĝo fluidiĝas. — venigu la kuraciston, ĉar mi estas malsana. — li venigis al si el ·berlino multajn librojn. — mia onklo ne mortis per natura morto, sed li tamen ne mortigis sin mem kaj ankâ estis mortigita de neniu; unu tagon, promenante apud la reloj de fervojo, li falis sub la radojn de veturanta vagonaro kaj mortiĝis. — mi ne pendigis mian ĉapon sur tiu ĉi arbeto; sed la vento forblovis de mia kapo la ĉapon, kaj ĝi, flugante, pendiĝis sur la branĉoj de la arbeto. — sidigu vin (â sidiĝu), sinjoro! — la junulo aliĝis al nia militistaro kaj kuraĝe batalis kune kun ni kontrâ niaj malamikoj.</text:p>
      <text:h text:style-name="Heading_20_5" text:outline-level="5"><text:bookmark-start text:name="__RefHeading__3386_1756969895"/><text:bookmark text:name="e40"/>§40<text:bookmark-end text:name="__RefHeading__3386_1756969895"/></text:h>
      <text:p text:style-name="P4">en la dâro de kelke da minutoj mi âdis du pafojn. — la pafado dâris tre longe. — mi eksaltis de surprizo. — mi saltas tre lerte. — mi saltadis la tutan tagon de loko al loko. — lia hierâa parolo <text:soft-page-break/>estis tre bela, sed la tro multa parolado lacigas lin. — kiam vi ekparolis, ni atendis âdi ion novan, sed baldâ ni vidis, ke ni trompiĝis, — li kantas tre belan kanton. — la kantado estas agrabla okupo. — la diamanto havas belan brilon. — du ekbriloj de fulmo trakuris tra la malluma ĉielo. — la domo, en kiu oni lernas, estas lernejo, kaj la domo, en kiu oni preĝas, estas preĝejo. — la kuiristo sidas en la kuirejo. — la ku<text:span text:style-name="T64">­</text:span>racisto konsilis al mi iri en ŝvitbanejon. — magazeno, en kiu oni vendas cigarojn, â ĉambro, en kiu oni tenas cigarojn, estas cigarejo; skato<text:span text:style-name="T64">­</text:span>leto â alia objekto, en kiu oni tenas cigarojn, estas cigarujo; tubeto, en kiun oni metas cigaron, kiam oni ĝin fumas, estas cigaringo. — skatolo, en kiu oni tenas plumojn, estas plumujo, kaj bastoneto, sur kiu oni tenas plumon por skribado, estas plumingo. — en la kandelingo sidis brulanta kandelo. — en la poŝo de mia pantalo<text:span text:style-name="T65">­</text:span>no mi portas monujon, kaj en la poŝo de mia surtuto mi portas paperujon; pli grandan paperujon mi portas sub la brako. — la rusoj loĝas en ·rusujo kaj la germanoj en ·germanujo.</text:p>
      <text:h text:style-name="Heading_20_5" text:outline-level="5"><text:bookmark-start text:name="__RefHeading__3388_1756969895"/><text:bookmark text:name="e41"/>§41<text:bookmark-end text:name="__RefHeading__3388_1756969895"/></text:h>
      <text:p text:style-name="P4">ŝtalo estas fleksebla, sed fero ne estas fleksebla. <text:soft-page-break/>— vitro estas rompebla kaj travidebla. — ne ĉiu kreskaĵo estas manĝebla. — via parolo estas tute nekomprenebla kaj viaj leteroj estas ĉiam skribitaj tute nelegeble. — rakontu al mi vian malfeliĉon, ĉar eble mi povos helpi al vi. — li rakontis al mi historion tute nekredeblan. — ĉu vi amas vian patron? kia demando! kompreneble, ke mi lin amas. — mi kredeble ne povos veni al vi hodiâ, ĉar mi pensas, ke mi mem havos hodiâ gastojn. — li estas homo ne kredinda. — via ago estas tre lâdinda. — tiu ĉi grava tago restos por mi ĉiam memorinda. — lia edzino estas tre laborema kaj ŝparema, sed ŝi estas ankâ tre babilema kaj kriema. li estas tre ekkolerema kaj ekscitiĝas ofte ĉe la plej malgranda bagatelo; tamen li estas tre pardonema, li ne portas longe la koleron kaj li tute ne estas venĝema. — li estas tre kredema: eĉ la plej nekredeblajn aferojn, kiujn rakontas al li la plej nekredindaj homoj, li tuj kredas. — centimo, pfenigo kaj kopeko estas moneroj. — sablero enfalis en mian okulon. — li estas tre purema, kaj eĉ unu polveron vi ne trovos sur lia vesto. — unu fajrero estas sufiĉa, por eksplodigi pulvon.</text:p>
      <text:h text:style-name="Heading_20_5" text:outline-level="5"><text:bookmark-start text:name="__RefHeading__3390_1756969895"/><text:bookmark text:name="e42"/><text:soft-page-break/>§42<text:bookmark-end text:name="__RefHeading__3390_1756969895"/></text:h>
      <text:p text:style-name="P4">ni ĉiuj kunvenis, por priparoli tre gravan aferon; sed ni ne povis atingi ian rezultaton, kaj ni disiris. — malfeliĉo ofte kunigas la homojn, kaj feliĉo ofte disigas ilin. — mi disŝiris la leteron kaj disĵetis ĝiajn pecetojn en ĉiujn angulojn de la ĉambro. — li donis al mi monon, sed mi ĝin tuj redonis al li. — mi foriras, sed atendu min, ĉar mi baldâ revenos. — la suno rebrilas en la klara akvo de la rivero. — mi diris al la reĝo: via reĝa moŝto, pardonu min! — el la tri leteroj unu estis adresita: al lia episkopa moŝto, sinjoro ·n.; la dua: al lia grafa moŝto, sinjoro ·p.; la tria: al lia moŝto, sinjoro ·d. — la sufikso «um» ne havas difinitan signifon, kaj tial la (tre malmultajn) vortojn kun «um» oni devas lerni, kiel simplajn vortojn. ekzemple: plenumi, kolumo, manumo. — mi volonte plenumis lian deziron. — en malbona vetero oni povas facile malvarmumi.</text:p>
      <text:p text:style-name="P4">sano, sana, sane, sani, sanu, saniga, saneco, sanilo, sanigi, saniĝi, sanejo, sanisto, sanulo, malsano, malsana, malsane, malsani, malsanulo, malsaniga, malsaniĝi, malsaneta, malsanema, malsanulejo, malsanulisto, malsanero, malsaner<text:span text:style-name="T66">­</text:span>aro, sanigebla, sanig<text:soft-page-break/>isto, sanigilo, resanigi, resaniĝanto, sanigilejo, sanigejo, malsanemulo, sanilaro, malsanaro, malsanulido, nesana, malsanado, sanulaĵo, malsaneco, malsanemeco, san<text:span text:style-name="T66">­</text:span>iginda, sanilujo, sanigilujo, remalsano, remalsaniĝo, malsanulino, sanigista, sanigilista, sanilista, malsanulista k.t.p.</text:p>
      <text:p text:style-name="P13"/>
      <text:h text:style-name="P19" text:outline-level="2"><text:bookmark-start text:name="__RefHeading__3278_1756969895"/>antâparolo<text:bookmark-end text:name="__RefHeading__3278_1756969895"/></text:h>
      <text:p text:style-name="P15"><text:span text:style-name="T8">por ke lingvo internacia povu bone kaj regule progresadi kaj por ke ĝi havu plenan certecon, ke ĝi neniam disfalos kaj ia facilanima paŝo de ĝiaj amikoj estontaj ne detruos la laborojn de ĝiaj amikoj estintaj, — estas plej necesa antâ ĉio unu kondiĉo: la ekzistado de klare difinita, neniam tuŝebla kaj neniam ŝanĝebla </text:span><text:span text:style-name="Strong_20_Emphasis"><text:span text:style-name="T8">·fundamento</text:span></text:span><text:span text:style-name="T8"> de la lingvo. kiam nia lingvo estos oficiale akceptita de la</text:span><text:span text:style-name="Emphasis"><text:span text:style-name="T8"> </text:span></text:span><text:span text:style-name="Emphasis"><text:span text:style-name="T13">registaroj</text:span></text:span><text:span text:style-name="Emphasis"><text:span text:style-name="T8"> </text:span></text:span><text:span text:style-name="T8">de la plej ĉefaj regnoj kaj tiuj ĉi registaroj per speciala</text:span><text:span text:style-name="Emphasis"><text:span text:style-name="T8"> </text:span></text:span><text:span text:style-name="Emphasis"><text:span text:style-name="T13">leĝo</text:span></text:span><text:span text:style-name="Emphasis"><text:span text:style-name="T8"> </text:span></text:span><text:span text:style-name="T8">garantios al ·esperanto tute certan vivon kaj uzatecon kaj plenan sendanĝerecon kontrâ ĉiuj personaj kapricoj â disputoj, tiam âtoritata komitato, interkonsente elektita de tiuj registaroj, havos la rajton fari en la fundamento de la lingvo unu fojon por ĉiam ĉiujn deziritajn ŝanĝojn,</text:span><text:span text:style-name="Emphasis"><text:span text:style-name="T8"> se </text:span></text:span><text:span text:style-name="T8">tiaj ŝanĝoj montriĝos necesaj; sed</text:span><text:span text:style-name="Emphasis"><text:span text:style-name="T8"> </text:span></text:span><text:span text:style-name="Emphasis"><text:span text:style-name="T13">ĝis tiu tempo</text:span></text:span><text:span text:style-name="Emphasis"><text:span text:style-name="T8"> </text:span></text:span><text:span text:style-name="T8">la fundamento de ·esperanto devas plej severe resti absolute senŝanĝa, ĉar severa netuŝebleco de nia fundamento estas la plej grava kâzo de nia ĝisnuna progresado kaj la plej grava kondiĉo por nia regula kaj paca progresado estonta.</text:span><text:span text:style-name="Emphasis"><text:span text:style-name="T8"> </text:span></text:span><text:span text:style-name="Emphasis"><text:span text:style-name="T13">neniu persono kaj neniu societo devas havi la rajton arbitre fari en nia ·fundamento iun eĉ plej </text:span></text:span><text:soft-page-break/><text:span text:style-name="Emphasis"><text:span text:style-name="T13">malgrandan ŝanĝon!</text:span></text:span><text:span text:style-name="Emphasis"><text:span text:style-name="T11"> </text:span></text:span><text:span text:style-name="T8">tiun ĉi tre gravan principon la esperantistoj volu ĉiam bone memori kaj kontrâ la ektuŝo de tiu ĉi principo ili volu ĉiam energie batali, ĉar la momento, en kiu ni ektuŝus tiun principon, estus la komenco de nia morto.</text:span></text:p>
      <text:p text:style-name="P20">lâ silenta interkonsento de ĉiuj esperantistoj jam de tre longa tempo la sekvantaj tri verkoj estas rigardataj kiel fundamento de ·esperanto:</text:p>
      <text:list xml:id="list38562876349192506" text:style-name="L2">
        <text:list-item>
          <text:p text:style-name="P39"><text:span text:style-name="T8">la 16-regula</text:span><text:span text:style-name="Emphasis"><text:span text:style-name="T19"> </text:span></text:span><text:span text:style-name="Emphasis"><text:span text:style-name="T12">gramatiko</text:span></text:span><text:span text:style-name="T10">; </text:span></text:p>
        </text:list-item>
        <text:list-item>
          <text:p text:style-name="P36">la «<text:span text:style-name="T59">·universala vortaro</text:span>»; </text:p>
        </text:list-item>
        <text:list-item>
          <text:p text:style-name="P31">la «<text:span text:style-name="T59">·ekzercaro</text:span>». </text:p>
        </text:list-item>
      </text:list>
      <text:p text:style-name="Text_20_body"><text:span text:style-name="T8">tiujn ĉi tri verkojn la âtoro de ·esperanto rigardadis ĉiam kiel</text:span><text:span text:style-name="Emphasis"><text:span text:style-name="T8"> </text:span></text:span><text:span text:style-name="Emphasis"><text:span text:style-name="T13">leĝojn</text:span></text:span><text:span text:style-name="Emphasis"><text:span text:style-name="T8"> </text:span></text:span><text:span text:style-name="T8">por li, kaj malgrâ oftaj tentoj kaj delogoj li neniam permesis al si (almenâ</text:span><text:span text:style-name="Emphasis"><text:span text:style-name="T8"> </text:span></text:span><text:span text:style-name="Emphasis"><text:span text:style-name="T13">konscie</text:span></text:span><text:span text:style-name="T8">) eĉ la plej malgrandan pekon kontrâ tiuj ĉi leĝoj; li esperas, ke pro la bono de nia afero ankâ ĉiuj aliaj esperantistoj ĉiam rigardados tiujn ĉi tri verkojn kiel la solan leĝan kaj netuŝeblan fundamenton de ·esperanto.</text:span></text:p>
      <text:p text:style-name="Text_20_body"><text:span text:style-name="T8">por ke ia regno estu forta kaj glora kaj povu sane disvolviĝadi, estas necese, ke ĉiu regnano sciu, ke li neniam dependos de la kapricoj de tiu â alia persono, sed devas obei ĉiam nur klarajn, tute </text:span><text:soft-page-break/><text:span text:style-name="T8">difinitajn fundamentajn</text:span><text:span text:style-name="Emphasis"><text:span text:style-name="T8"> </text:span></text:span><text:span text:style-name="Emphasis"><text:span text:style-name="T13">leĝojn</text:span></text:span><text:span text:style-name="Emphasis"><text:span text:style-name="T8"> </text:span></text:span><text:span text:style-name="T8">de sia lando, kiuj estas egale devigaj por la regantoj kaj regatoj kaj en kiuj neniu havas la rajton fari arbitre lâ persona bontrovo ian ŝanĝon â aldonon. tiel same por ke nia afero bone progresadu, estas necese, ke ĉiu esperantisto havu la plenan certecon, ke leĝodonanto por li ĉiam estos ne ia</text:span><text:span text:style-name="Emphasis"><text:span text:style-name="T8"> </text:span></text:span><text:span text:style-name="Emphasis"><text:span text:style-name="T13">persono</text:span></text:span><text:span text:style-name="Emphasis"><text:span text:style-name="T8">, </text:span></text:span><text:span text:style-name="T8">sed ia klare difinita</text:span><text:span text:style-name="Emphasis"><text:span text:style-name="T9"> </text:span></text:span><text:span text:style-name="Emphasis"><text:span text:style-name="T13">verko</text:span></text:span><text:span text:style-name="Emphasis"><text:span text:style-name="T9">.</text:span></text:span><text:span text:style-name="Emphasis"><text:span text:style-name="T8"> </text:span></text:span><text:span text:style-name="T8">tial, por meti finon al ĉiuj malkompreniĝoj kaj disputoj, kaj por ke ĉiu esperantisto sciu tute klare, per kio li devas en ĉio sin gvidi, la âtoro de ·esperanto decidis nun eldoni en formo de unu libro tiujn tri verkojn, kiuj lâ silenta interkonsento de ĉiuj esperantistoj jam de longe fariĝis fundamento por ·esperanto, kaj li petas, ke la okuloj de ĉiuj esperantistoj estu ĉiam turnataj ne al li, sed al</text:span><text:span text:style-name="Emphasis"><text:span text:style-name="T8"> </text:span></text:span><text:span text:style-name="Emphasis"><text:span text:style-name="T13">tiu ĉi libro</text:span></text:span><text:span text:style-name="Emphasis"><text:span text:style-name="T8">. </text:span></text:span><text:span text:style-name="T8">ĝis la tempo, kiam ia por ĉiuj âtoritata kaj nedisputebla institucio decidos alie, ĉio, kio troviĝas en tiu ĉi libro, devas esti rigardata kiel deviga por ĉiuj; ĉio, kio estas kontrâ tiu ĉi libro, devas esti rigardata kiel malbona, se ĝi eĉ apartenus al la plumo de la âtoro de ·esperanto mem. nur la supre nomitaj tri verkoj publikigitaj en la libro «·fundamento de ·esperanto», devas esti rigardataj kiel oficialaj; ĉio alia, kion mi verkis â verkos, konsilas, korektas, </text:span><text:soft-page-break/><text:span text:style-name="T8">aprobas kaj tiel plu, estas nur verkoj</text:span><text:span text:style-name="Emphasis"><text:span text:style-name="T8"> </text:span></text:span><text:span text:style-name="Emphasis"><text:span text:style-name="T13">privataj</text:span></text:span><text:span text:style-name="Emphasis"><text:span text:style-name="T9">,</text:span></text:span><text:span text:style-name="Emphasis"><text:span text:style-name="T8"> </text:span></text:span><text:span text:style-name="T8">kiujn la esperantistoj — se ili trovas tion ĉi utila por la unueco de nia afero — povas rigardadi kiel</text:span><text:span text:style-name="Emphasis"><text:span text:style-name="T8"> </text:span></text:span><text:span text:style-name="Emphasis"><text:span text:style-name="T13">modela</text:span></text:span><text:span text:style-name="Emphasis"><text:span text:style-name="T11">jn</text:span></text:span><text:span text:style-name="Emphasis"><text:span text:style-name="T9">,</text:span></text:span><text:span text:style-name="Emphasis"><text:span text:style-name="T8"> </text:span></text:span><text:span text:style-name="T8">sed ne kiel</text:span><text:span text:style-name="Emphasis"><text:span text:style-name="T8"> </text:span></text:span><text:span text:style-name="Emphasis"><text:span text:style-name="T13">deviga</text:span></text:span><text:span text:style-name="Emphasis"><text:span text:style-name="T11">jn</text:span></text:span><text:span text:style-name="T9">.</text:span></text:p>
      <text:p text:style-name="Text_20_body"><text:span text:style-name="T8">havante la karakteron de</text:span><text:span text:style-name="Emphasis"><text:span text:style-name="T8"> </text:span></text:span><text:span text:style-name="Emphasis"><text:span text:style-name="T13">fundamento</text:span></text:span><text:span text:style-name="Emphasis"><text:span text:style-name="T9">,</text:span></text:span><text:span text:style-name="Emphasis"><text:span text:style-name="T8"> </text:span></text:span><text:span text:style-name="T8">la tri verkoj represitaj en tiu ĉi libro devas antâ ĉio esti</text:span><text:span text:style-name="Emphasis"><text:span text:style-name="T8"> </text:span></text:span><text:span text:style-name="Emphasis"><text:span text:style-name="T13">netuŝeblaj</text:span></text:span><text:span text:style-name="Emphasis"><text:span text:style-name="T9">.</text:span></text:span><text:span text:style-name="Emphasis"><text:span text:style-name="T8"> </text:span></text:span><text:span text:style-name="T8">tial la legantoj ne miru, ke ili trovos en la nacia traduko de diversaj vortoj en tiu ĉi libro (precipe en la angla parto) tute nekorektite tiujn samajn</text:span><text:span text:style-name="Emphasis"><text:span text:style-name="T8"> </text:span></text:span><text:span text:style-name="Emphasis"><text:span text:style-name="T13">erarojn</text:span></text:span><text:span text:style-name="Emphasis"><text:span text:style-name="T9">,</text:span></text:span><text:span text:style-name="Emphasis"><text:span text:style-name="T8"> </text:span></text:span><text:span text:style-name="T8">kiuj sin trovis en la unua eldono de la «universala vortaro». mi permesis al mi nur korekti la</text:span><text:span text:style-name="Emphasis"><text:span text:style-name="T8"> </text:span></text:span><text:span text:style-name="Emphasis"><text:span text:style-name="T13">preserarojn</text:span></text:span><text:span text:style-name="T8">; sed se ia vorto estis erare â nelerte</text:span><text:span text:style-name="Emphasis"><text:span text:style-name="T8"> </text:span></text:span><text:span text:style-name="Emphasis"><text:span text:style-name="T13">tradukita</text:span></text:span><text:span text:style-name="Emphasis"><text:span text:style-name="T9">,</text:span></text:span><text:span text:style-name="Emphasis"><text:span text:style-name="T8"> </text:span></text:span><text:span text:style-name="T8">mi ĝin lasis en tiu ĉi libro tute senŝanĝe; ĉar se mi volus plibonigi, tio ĉi jam estus</text:span><text:span text:style-name="Emphasis"><text:span text:style-name="T8"> </text:span></text:span><text:span text:style-name="Emphasis"><text:span text:style-name="T13">ŝanĝo</text:span></text:span><text:span text:style-name="T9">,</text:span><text:span text:style-name="T8"> kiu povus kâzi disputojn kaj kiu en verko fundamenta ne povas esti tolerata.</text:span><text:span text:style-name="Emphasis"><text:span text:style-name="T8"> </text:span></text:span><text:span text:style-name="Emphasis"><text:span text:style-name="T13">la fundamento devas resti severe netuŝebla eĉ kune kun siaj eraroj</text:span></text:span><text:span text:style-name="Emphasis"><text:span text:style-name="T9">.</text:span></text:span><text:span text:style-name="Emphasis"><text:span text:style-name="T8"> </text:span></text:span><text:span text:style-name="T8">la</text:span><text:span text:style-name="Emphasis"><text:span text:style-name="T8"> </text:span></text:span><text:span text:style-name="Emphasis"><text:span text:style-name="T13">erareco</text:span></text:span><text:span text:style-name="Emphasis"><text:span text:style-name="T8"> </text:span></text:span><text:span text:style-name="T8">en la nacia traduko de tiu â alia vorto ne prezentas grandan malfeliĉon, ĉar, komparante la kuntekstan tradukon en la aliaj lingvoj, oni facile trovos la veran sencon de ĉiu vorto; sed senkompare pli grandan danĝeron prezentus la</text:span><text:span text:style-name="Emphasis"><text:span text:style-name="T8"> </text:span></text:span><text:span text:style-name="Emphasis"><text:span text:style-name="T13">ŝanĝado</text:span></text:span><text:span text:style-name="Emphasis"><text:span text:style-name="T8"> </text:span></text:span><text:span text:style-name="T8">de la traduko de ia vorto, ĉar, perdinte la severan netuŝeblecon, la verko perdus sian eksterordinare necesan karakteron de dogma funda</text:span><text:soft-page-break/><text:span text:style-name="T8">menteco, kaj, trovante en unu eldono alian tradukon ol en alia, la uzanto ne havus la certecon, ke mi morgâ ne faros ian alian ŝanĝon, kaj li perdus sian konfidon kaj apogon. al ĉiu, kiu montros al mi ian nebonan esprimon en la fundamenta libro, mi respondos trankvile: jes, ĝi estas eraro, sed ĝi devas resti netuŝebla, ĉar ĝi apartenas al la fundamenta dokumento, en kiu neniu havas la rajton fari ian ŝanĝon.</text:span></text:p>
      <text:p text:style-name="Text_20_body"><text:span text:style-name="T8">la «·fundamento de ·esperanto» tute ne devas esti rigardata kiel la plej bona lernolibro kaj vortaro de ·esperanto. ho, ne! kiu volas</text:span><text:span text:style-name="Emphasis"><text:span text:style-name="T8"> </text:span></text:span><text:span text:style-name="Emphasis"><text:span text:style-name="T13">perfektiĝi</text:span></text:span><text:span text:style-name="Emphasis"><text:span text:style-name="T8"> </text:span></text:span><text:span text:style-name="T8">en ·esperanto, al tiu mi rekomendas la diversajn lernolibrojn kaj vortarojn, multe</text:span><text:span text:style-name="Emphasis"><text:span text:style-name="T8"> </text:span></text:span><text:span text:style-name="Emphasis"><text:span text:style-name="T13">pli bonajn</text:span></text:span><text:span text:style-name="Emphasis"><text:span text:style-name="T8"> </text:span></text:span><text:span text:style-name="T8">kaj</text:span><text:span text:style-name="Emphasis"><text:span text:style-name="T8"> </text:span></text:span><text:span text:style-name="Emphasis"><text:span text:style-name="T13">pli vastajn</text:span></text:span><text:span text:style-name="Emphasis"><text:span text:style-name="T9">,</text:span></text:span><text:span text:style-name="Emphasis"><text:span text:style-name="T8"> </text:span></text:span><text:span text:style-name="T8">kiuj estas eldonitaj de niaj plej kompetentaj amikoj por ĉiu nacio aparte kaj el kiuj la plej gravaj estas eldonitaj tre bone kaj zorgeme, sub mia persona kontrolo kaj kunhelpo. sed la «·fundamento de ·esperanto» devas troviĝi en la manoj de ĉiu bona esperantisto kiel konstanta</text:span><text:span text:style-name="Emphasis"><text:span text:style-name="T8"> </text:span></text:span><text:span text:style-name="Emphasis"><text:span text:style-name="T13">gvida dokumento</text:span></text:span><text:span text:style-name="Emphasis"><text:span text:style-name="T9">,</text:span></text:span><text:span text:style-name="Emphasis"><text:span text:style-name="T8"> </text:span></text:span><text:span text:style-name="T8">por ke li bone ellernu kaj per ofta enrigardado konstante memorigadu al si, kio en nia lingvo estas oficiala kaj netuŝebla, por ke li povu ĉiam bone distingi la vortojn kaj regulojn</text:span><text:span text:style-name="Emphasis"><text:span text:style-name="T8"> </text:span></text:span><text:span text:style-name="Emphasis"><text:span text:style-name="T13">oficialajn</text:span></text:span><text:span text:style-name="Emphasis"><text:span text:style-name="T9">,</text:span></text:span><text:span text:style-name="Emphasis"><text:span text:style-name="T8"> </text:span></text:span><text:span text:style-name="T8">kiuj devas troviĝi en ĉiuj lernoverkoj de </text:span><text:soft-page-break/><text:span text:style-name="T8">·esperanto, de la vortoj kaj reguloj rekomendataj</text:span><text:span text:style-name="Emphasis"><text:span text:style-name="T8"> </text:span></text:span><text:span text:style-name="Emphasis"><text:span text:style-name="T13">private,</text:span></text:span><text:span text:style-name="Emphasis"><text:span text:style-name="T8"> </text:span></text:span><text:span text:style-name="T8">kiuj eble ne al ĉiuj esperantistoj estas konataj â eble ne de ĉiuj estas aprobataj. la «·fundamento de ·esperanto» devas troviĝi en la manoj de ĉiu esperantisto kiel konstanta</text:span><text:span text:style-name="Emphasis"><text:span text:style-name="T8"> </text:span></text:span><text:span text:style-name="Emphasis"><text:span text:style-name="T13">kontrolilo</text:span></text:span><text:span text:style-name="Emphasis"><text:span text:style-name="T9">,</text:span></text:span><text:span text:style-name="Emphasis"><text:span text:style-name="T8"> </text:span></text:span><text:span text:style-name="T8">kiu gardos lin de deflankiĝado de la vojo de unueco.</text:span></text:p>
      <text:p text:style-name="Text_20_body"><text:span text:style-name="T8">mi diris, ke la fundamento de nia lingvo devas esti absolute netuŝebla, se eĉ ŝajnus al ni, ke tiu â alia punkto estas sendube erara. tio ĉi povus naski la penson, ke nia lingvo restos ĉiam rigida kaj neniam disvolviĝos… ho, ne! malgrâ la severa netuŝebleco de la fundamento, nia lingvo havos la plenan eblon ne sole konstante riĉiĝadi, sed eĉ konstante</text:span><text:span text:style-name="Emphasis"><text:span text:style-name="T8"> </text:span></text:span><text:span text:style-name="Emphasis"><text:span text:style-name="T13">pliboniĝadi</text:span></text:span><text:span text:style-name="Emphasis"><text:span text:style-name="T9"> </text:span></text:span><text:span text:style-name="T8">kaj</text:span><text:span text:style-name="Emphasis"><text:span text:style-name="T8"> </text:span></text:span><text:span text:style-name="Emphasis"><text:span text:style-name="T13">perfektiĝadi</text:span></text:span><text:span text:style-name="T9">;</text:span><text:span text:style-name="T8"> la netuŝebleco de la fundamento nur garantios al ni konstante, ke tiu perfektiĝado fariĝados ne per arbitra, interbatala kaj ruiniga</text:span><text:span text:style-name="Emphasis"><text:span text:style-name="T8"> </text:span></text:span><text:span text:style-name="Emphasis"><text:span text:style-name="T13">rompado</text:span></text:span><text:span text:style-name="Emphasis"><text:span text:style-name="T8"> </text:span></text:span><text:span text:style-name="T8">kaj</text:span><text:span text:style-name="Emphasis"><text:span text:style-name="T8"> </text:span></text:span><text:span text:style-name="Emphasis"><text:span text:style-name="T13">ŝanĝado</text:span></text:span><text:span text:style-name="Emphasis"><text:span text:style-name="T9">,</text:span></text:span><text:span text:style-name="Emphasis"><text:span text:style-name="T8"> </text:span></text:span><text:span text:style-name="T8">ne per nuligado â sentâgigado de nia ĝisnuna literaturo, sed per vojo</text:span><text:span text:style-name="Emphasis"><text:span text:style-name="T8"> </text:span></text:span><text:span text:style-name="Emphasis"><text:span text:style-name="T13">natura</text:span></text:span><text:span text:style-name="Emphasis"><text:span text:style-name="T9">,</text:span></text:span><text:span text:style-name="Emphasis"><text:span text:style-name="T8"> </text:span></text:span><text:span text:style-name="T8">senkonfuza kaj sendanĝera. pli detale mi parolos pri tio ĉi en la bulonja kongreso; nun mi diros pri tio ĉi nur kelkajn vortojn, por ke mia opinio ne ŝajnu tro paradoksa:</text:span></text:p>
      <text:list xml:id="list4381543711945873029" text:style-name="L3">
        <text:list-item>
          <text:p text:style-name="P37"><text:span text:style-name="Emphasis"><text:span text:style-name="T13">riĉigadi</text:span></text:span><text:span text:style-name="Emphasis"><text:span text:style-name="T8"> </text:span></text:span><text:span text:style-name="T8">la lingvon per novaj vortoj oni povas jam</text:span><text:span text:style-name="Emphasis"><text:span text:style-name="T8"> </text:span></text:span><text:span text:style-name="Emphasis"><text:span text:style-name="T13">nun</text:span></text:span><text:span text:style-name="Emphasis"><text:span text:style-name="T9">,</text:span></text:span><text:span text:style-name="Emphasis"><text:span text:style-name="T8"> </text:span></text:span><text:span text:style-name="T8">per konsiliĝado kun tiuj personoj, </text:span><text:soft-page-break/><text:span text:style-name="T8">kiuj estas rigardataj kiel la plej âtoritataj en nia lingvo, kaj zorgante pri tio, ke ĉiuj uzu tiujn vortojn en la sama formo; sed tiuj ĉi vortoj devas esti nur rekomendataj, ne altrudataj; oni devas ilin uzadi nur en la</text:span><text:span text:style-name="Emphasis"><text:span text:style-name="T8"> </text:span></text:span><text:span text:style-name="Emphasis"><text:span text:style-name="T13">literaturo</text:span></text:span><text:span text:style-name="T9">;</text:span><text:span text:style-name="T8"> sed en korespondado kun personoj</text:span><text:span text:style-name="Emphasis"><text:span text:style-name="T8"> </text:span></text:span><text:span text:style-name="Emphasis"><text:span text:style-name="T13">nekonataj</text:span></text:span><text:span text:style-name="Emphasis"><text:span text:style-name="T8"> </text:span></text:span><text:span text:style-name="T8">estas bone ĉiam peni uzadi nur vortojn el la «·fundamento» ĉar nur pri tiaj vortoj ni povas esti certaj, ke nia adresato ilin nepre trovos en sia vortaro. nur iam poste, kiam la plej granda parto de la novaj vortoj estos jam tute matura, ia âtoritata institucio enkondukos ilin en la vortaron</text:span><text:span text:style-name="Emphasis"><text:span text:style-name="T8"> </text:span></text:span><text:span text:style-name="Emphasis"><text:span text:style-name="T13">oficialan</text:span></text:span><text:span text:style-name="Emphasis"><text:span text:style-name="T8"> </text:span></text:span><text:span text:style-name="T8">kiel «</text:span><text:span text:style-name="T21">aldonon al la ·fundamento</text:span><text:span text:style-name="T8">» </text:span></text:p>
        </text:list-item>
        <text:list-item>
          <text:p text:style-name="P32"><text:span text:style-name="T8">se ia âtoritata centra institucio trovos, ke tiu â alia vorto â regulo en nia lingvo estas</text:span><text:span text:style-name="Emphasis"><text:span text:style-name="T8"> </text:span></text:span><text:span text:style-name="Emphasis"><text:span text:style-name="T13">tro neoportuna</text:span></text:span><text:span text:style-name="T9">,</text:span><text:span text:style-name="T8"> ĝi ne devos</text:span><text:span text:style-name="Emphasis"><text:span text:style-name="T8"> </text:span></text:span><text:span text:style-name="Emphasis"><text:span text:style-name="T13">forigi</text:span></text:span><text:span text:style-name="Emphasis"><text:span text:style-name="T8"> </text:span></text:span><text:span text:style-name="T8">â</text:span><text:span text:style-name="Emphasis"><text:span text:style-name="T8"> </text:span></text:span><text:span text:style-name="Emphasis"><text:span text:style-name="T13">ŝanĝi</text:span></text:span><text:span text:style-name="T8"> la diritan formon, sed ĝi povos proponi formon</text:span><text:span text:style-name="Emphasis"><text:span text:style-name="T8"> </text:span></text:span><text:span text:style-name="Emphasis"><text:span text:style-name="T13">novan</text:span></text:span><text:span text:style-name="T9">,</text:span><text:span text:style-name="T8"> kiun ĝi rekomendos uzadi</text:span><text:span text:style-name="Emphasis"><text:span text:style-name="T8"> </text:span></text:span><text:span text:style-name="Emphasis"><text:span text:style-name="T13">paralele</text:span></text:span><text:span text:style-name="Emphasis"><text:span text:style-name="T8"> </text:span></text:span><text:span text:style-name="T8">kun la formo malnova. kun la tempo la formo nova iom post iom elpuŝos la formon malnovan, kiu fariĝos</text:span><text:span text:style-name="Emphasis"><text:span text:style-name="T8"> </text:span></text:span><text:span text:style-name="Emphasis"><text:span text:style-name="T13">arĥaismo</text:span></text:span><text:span text:style-name="Emphasis"><text:span text:style-name="T9">,</text:span></text:span><text:span text:style-name="Emphasis"><text:span text:style-name="T8"> </text:span></text:span><text:span text:style-name="T8">kiel ni tion ĉi vidas en ĉiu natura lingvo. sed, prezentante parton de la</text:span><text:span text:style-name="Emphasis"><text:span text:style-name="T8"> </text:span></text:span><text:span text:style-name="Emphasis"><text:span text:style-name="T13">fundamento</text:span></text:span><text:span text:style-name="Emphasis"><text:span text:style-name="T9">,</text:span></text:span><text:span text:style-name="Emphasis"><text:span text:style-name="T8"> </text:span></text:span><text:span text:style-name="T8">tiuj ĉi arĥaismoj neniam estos elĵetitaj, sed ĉiam estos presataj en ĉiuj ler</text:span><text:soft-page-break/><text:span text:style-name="T8">nolibroj kaj vortaroj samtempe kun la formoj novaj, kaj tiamaniere ni havos la certecon, ke eĉ ĉe la plej granda perfektiĝado la unueco de ·esperanto neniam estos rompata kaj neniu verko esperanta eĉ el la plej frua tempo iam perdos sian valoron kaj kompreneblecon por la estontaj generacioj. </text:span></text:p>
        </text:list-item>
      </text:list>
      <text:p text:style-name="Text_20_body"><text:span text:style-name="T8">mi montris en</text:span><text:span text:style-name="Emphasis"><text:span text:style-name="T8"> </text:span></text:span><text:span text:style-name="Emphasis"><text:span text:style-name="T13">principo</text:span></text:span><text:span text:style-name="Emphasis"><text:span text:style-name="T9">,</text:span></text:span><text:span text:style-name="Emphasis"><text:span text:style-name="T8"> </text:span></text:span><text:span text:style-name="T8">kiamaniere la severa netuŝebleco de la «·fundamento» gardos ĉiam la unuecon de nia lingvo, ne malhelpante tamen al la lingvo ne sole riĉiĝadi, sed eĉ konstante</text:span><text:span text:style-name="Emphasis"><text:span text:style-name="T8"> </text:span></text:span><text:span text:style-name="Emphasis"><text:span text:style-name="T13">perfektiĝadi</text:span></text:span><text:span text:style-name="Emphasis"><text:span text:style-name="T9">.</text:span></text:span><text:span text:style-name="Emphasis"><text:span text:style-name="T8"> </text:span></text:span><text:span text:style-name="T8">sed en la</text:span><text:span text:style-name="Emphasis"><text:span text:style-name="T8"> </text:span></text:span><text:span text:style-name="Emphasis"><text:span text:style-name="T13">praktiko</text:span></text:span><text:span text:style-name="Emphasis"><text:span text:style-name="T8"> </text:span></text:span><text:span text:style-name="T8">ni (pro kâzoj jam multajn fojojn priparolitaj) devas kompreneble esti</text:span><text:span text:style-name="Emphasis"><text:span text:style-name="T8"> </text:span></text:span><text:span text:style-name="Emphasis"><text:span text:style-name="T13">tre singardaj</text:span></text:span><text:span text:style-name="Emphasis"><text:span text:style-name="T8"> </text:span></text:span><text:span text:style-name="T8">kun ĉia «perfektigado» de la lingvo:</text:span></text:p>
      <text:p text:style-name="P23"><text:span text:style-name="T43">a)</text:span><text:span text:style-name="T8"> ni devas tion ĉi fari ne facilanime, sed nur en okazoj de efektiva</text:span><text:span text:style-name="Emphasis"><text:span text:style-name="T8"> </text:span></text:span><text:span text:style-name="Emphasis"><text:span text:style-name="T13">neceseco</text:span></text:span><text:span text:style-name="T9">; </text:span></text:p>
      <text:p text:style-name="P24"><text:span text:style-name="T43">b)</text:span> fari tion ĉi (post matura prijuĝado) povas ne apartaj personoj, sed nur ia centra institucio, kiu havos nedisputeblan âtoritatecon por la tuta esperantistaro. </text:p>
      <text:p text:style-name="P4">mi finas do per la jenaj vortoj:</text:p>
      <text:list xml:id="list5762056919162203162" text:style-name="L4">
        <text:list-item>
          <text:p text:style-name="P38"><text:span text:style-name="T8">pro la unueco de nia afero ĉiu bona esperantisto devas antâ ĉio bone koni la</text:span><text:span text:style-name="Emphasis"><text:span text:style-name="T8"> </text:span></text:span><text:span text:style-name="Emphasis"><text:span text:style-name="T13">fun</text:span></text:span><text:soft-page-break/><text:span text:style-name="Emphasis"><text:span text:style-name="T13">damenton</text:span></text:span><text:span text:style-name="Emphasis"><text:span text:style-name="T8"> </text:span></text:span><text:span text:style-name="T8">de nia lingvo; </text:span></text:p>
        </text:list-item>
        <text:list-item>
          <text:p text:style-name="P38"><text:span text:style-name="T8">la fundamento de nia lingvo devas resti por ĉiam</text:span><text:span text:style-name="Emphasis"><text:span text:style-name="T8"> </text:span></text:span><text:span text:style-name="Emphasis"><text:span text:style-name="T13">netuŝebla</text:span></text:span><text:span text:style-name="T9">;</text:span><text:span text:style-name="T8"> </text:span></text:p>
        </text:list-item>
        <text:list-item>
          <text:p text:style-name="P33"><text:span text:style-name="T8">ĝis la tempo kiam âtoritata centra institucio decidos</text:span><text:span text:style-name="Emphasis"><text:span text:style-name="T8"> </text:span></text:span><text:span text:style-name="Emphasis"><text:span text:style-name="T13">pligrandigi</text:span></text:span><text:span text:style-name="Emphasis"><text:span text:style-name="T8"> </text:span></text:span><text:span text:style-name="T8">(neniam</text:span><text:span text:style-name="Emphasis"><text:span text:style-name="T8"> </text:span></text:span><text:span text:style-name="Emphasis"><text:span text:style-name="T13">ŝanĝi</text:span></text:span><text:span text:style-name="T8">!) la ĝisnunan fundamenton per oficialigo de novaj vortoj â reguloj, ĉio bona, kio ne troviĝas en la «·fundamento de ·esperanto», devas esti rigardata ne kiel deviga, sed nur kiel</text:span><text:span text:style-name="Emphasis"><text:span text:style-name="T8"> </text:span></text:span><text:span text:style-name="Emphasis"><text:span text:style-name="T13">rekomendata</text:span></text:span><text:span text:style-name="T9">. </text:span></text:p>
        </text:list-item>
      </text:list>
      <text:p text:style-name="Text_20_body"><text:span text:style-name="T8">la ideoj, kiujn mi supre esprimis pri la ·fundamento de ·esperanto, prezentas dume nur mian</text:span><text:span text:style-name="Emphasis"><text:span text:style-name="T8"> </text:span></text:span><text:span text:style-name="Emphasis"><text:span text:style-name="T13">privatan</text:span></text:span><text:span text:style-name="Emphasis"><text:span text:style-name="T8"> </text:span></text:span><text:span text:style-name="T8">opinion. leĝan sankcion ili ricevos nur en tia okazo, se ili estos akceptitaj de la unua internacia kongreso de esperantistoj, al kiu tiu ĉi verko kune kun sia antâparolo estos prezentita.</text:span></text:p>
      <text:p text:style-name="P8"><text:span text:style-name="Emphasis"><text:span text:style-name="T20">·l. ·zamenhof.</text:span></text:span><text:span text:style-name="T8"><text:line-break/>·varsovio, julio 1905.</text:span></text:p>
      <text:p text:style-name="P21"/>
      <text:p text:style-name="Footnote"><text:span text:style-name="Emphasis"><text:span text:style-name="T5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OpenSymbol1" svg:font-family="OpenSymbol"/>
    <style:font-face style:name="Times New Roman4" svg:font-family="'Times New Roman'" style:font-family-generic="roman"/>
    <style:font-face style:name="FreeSans1" svg:font-family="FreeSans" style:font-family-generic="swiss"/>
    <style:font-face style:name="Courier New" svg:font-family="'Courier New'" style:font-adornments="Regular" style:font-family-generic="modern" style:font-pitch="fixed"/>
    <style:font-face style:name="DejaVu Sans Mono" svg:font-family="'DejaVu Sans Mono'" style:font-family-generic="modern" style:font-pitch="fixed"/>
    <style:font-face style:name="Droid Sans Fallback1" svg:font-family="'Droid Sans Fallback'" style:font-family-generic="modern" style:font-pitch="fixed"/>
    <style:font-face style:name="FreeSans2" svg:font-family="FreeSans" style:font-family-generic="modern" style:font-pitch="fixed"/>
    <style:font-face style:name="ESL Gota Shava1" svg:font-family="'ESL Gota Shava'" style:font-pitch="variable"/>
    <style:font-face style:name="ESL Gota Shava" svg:font-family="'ESL Gota Shava'" style:font-adornments="Regular" style:font-pitch="variable"/>
    <style:font-face style:name="DejaVu Serif" svg:font-family="'DejaVu Serif'" style:font-family-generic="roman" style:font-pitch="variable"/>
    <style:font-face style:name="Times New Roman" svg:font-family="'Times New Roman'" style:font-family-generic="roman" style:font-pitch="variable"/>
    <style:font-face style:name="Times New Roman2" svg:font-family="'Times New Roman'" style:font-adornments="Bold" style:font-family-generic="roman" style:font-pitch="variable"/>
    <style:font-face style:name="Times New Roman3" svg:font-family="'Times New Roman'" style:font-adornments="Italic" style:font-family-generic="roman" style:font-pitch="variable"/>
    <style:font-face style:name="Times New Roman1" svg:font-family="'Times New Roman'" style:font-adornments="Regular" style:font-family-generic="roman" style:font-pitch="variable"/>
    <style:font-face style:name="DejaVu Sans" svg:font-family="'DejaVu Sans'" style:font-family-generic="system"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f"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o" fo:country="non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lr-tb"/>
      <style:text-properties style:use-window-font-color="true" style:font-name="Times New Roman" fo:font-size="12pt" fo:language="eo" fo:country="non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size-asian="10.5pt"/>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Times New Roman1" fo:font-family="'Times New Roman'" style:font-style-name="Regular" style:font-family-generic="roman"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mm" fo:margin-bottom="2.12mm" style:contextual-spacing="false" fo:text-align="justify" style:justify-single-word="false" fo:hyphenation-ladder-count="no-limit" style:page-number="auto"/>
      <style:text-properties style:font-name="Times New Roman1" fo:font-family="'Times New Roman'" style:font-style-name="Regular" style:font-family-generic="roman" style:font-pitch="variable" style:font-size-asian="10.5pt" fo:hyphenate="true" fo:hyphenation-remain-char-count="2" fo:hyphenation-push-char-count="3"/>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Heading" style:next-style-name="Text_20_body" style:default-outline-level="1" style:list-style-name="" style:class="text" style:master-page-name="">
      <style:paragraph-properties fo:text-align="end" style:justify-single-word="false" style:page-number="auto"/>
      <style:text-properties style:font-name="Times New Roman1" fo:font-family="'Times New Roman'" style:font-style-name="Regular" style:font-family-generic="roman" style:font-pitch="variable" fo:font-size="22pt" fo:font-weight="normal"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600"/>
    </style:style>
    <style:style style:name="Quotations" style:family="paragraph" style:parent-style-name="Standard" style:class="html">
      <style:paragraph-properties fo:margin-left="10mm" fo:margin-right="10mm" fo:margin-top="0mm" fo:margin-bottom="4.99mm" style:contextual-spacing="false" fo:text-indent="0mm" style:auto-text-indent="false"/>
    </style:style>
    <style:style style:name="Table_20_Contents" style:display-name="Table Contents" style:family="paragraph" style:parent-style-name="Standard" style:class="extra" style:master-page-name="">
      <style:paragraph-properties style:page-number="auto" style:shadow="none" text:number-lines="false" text:line-number="0">
        <style:tab-stops/>
      </style:paragraph-properties>
      <style:text-properties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text-properties style:font-size-asian="10.5pt"/>
    </style:style>
    <style:style style:name="Heading_20_2" style:display-name="Heading 2" style:family="paragraph" style:parent-style-name="Heading" style:next-style-name="Text_20_body" style:default-outline-level="2" style:list-style-name="" style:class="text" style:master-page-name="">
      <style:paragraph-properties fo:margin-top="2.22mm" fo:margin-bottom="1.62mm" style:contextual-spacing="false" fo:line-height="100%" fo:text-align="center" style:justify-single-word="false" style:page-number="auto" fo:break-before="page"/>
      <style:text-properties style:font-name="ESL Gota Shava" fo:font-family="'ESL Gota Shava'" style:font-style-name="Regular" style:font-pitch="variable" fo:font-size="18pt" fo:font-weight="normal"/>
    </style:style>
    <style:style style:name="Heading_20_3" style:display-name="Heading 3" style:family="paragraph" style:parent-style-name="Heading" style:next-style-name="Text_20_body" style:default-outline-level="3" style:list-style-name="" style:class="text">
      <style:paragraph-properties fo:margin-top="2.22mm" fo:margin-bottom="2.12mm" style:contextual-spacing="false"/>
      <style:text-properties style:font-name="Times New Roman1" fo:font-family="'Times New Roman'" style:font-style-name="Regular" style:font-family-generic="roman" style:font-pitch="variable" fo:font-size="16pt"/>
    </style:style>
    <style:style style:name="Heading_20_4" style:display-name="Heading 4" style:family="paragraph" style:parent-style-name="Heading" style:next-style-name="Text_20_body" style:default-outline-level="4" style:list-style-name="" style:class="text">
      <style:paragraph-properties fo:margin-top="1.73mm" fo:margin-bottom="1.62mm" style:contextual-spacing="false" fo:text-align="start" style:justify-single-word="false"/>
      <style:text-properties style:font-name="Times New Roman1" fo:font-family="'Times New Roman'" style:font-style-name="Regular" style:font-family-generic="roman" style:font-pitch="variable" fo:font-size="15pt"/>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2mm 0.35mm 0.02mm" fo:padding="0mm" fo:border-left="none" fo:border-right="none" fo:border-top="none" fo:border-bottom="1.11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paragraph-properties fo:margin-left="4.99mm" fo:margin-right="0mm" fo:text-indent="0mm" style:auto-text-indent="false"/>
    </style:style>
    <style:style style:name="Contents_20_Heading" style:display-name="Contents Heading" style:family="paragraph" style:parent-style-name="Heading" style:class="index">
      <style:paragraph-properties fo:margin-left="0mm" fo:margin-right="0mm" fo:text-indent="0mm" style:auto-text-indent="false" style:shadow="none" text:number-lines="false" text:line-number="0"/>
      <style:text-properties style:font-name="Times New Roman1" fo:font-family="'Times New Roman'" style:font-style-name="Regular" style:font-family-generic="roman" style:font-pitch="variable" fo:font-size="16pt" fo:font-weight="normal" style:font-size-asian="16pt" style:font-weight-asian="bold" style:font-size-complex="16pt" style:font-weight-complex="600"/>
    </style:style>
    <style:style style:name="Contents_20_1" style:display-name="Contents 1" style:family="paragraph" style:parent-style-name="Index" style:class="index" style:master-page-name="">
      <style:paragraph-properties fo:margin-left="0mm" fo:margin-right="0mm" fo:text-indent="0mm" style:auto-text-indent="false" style:page-number="auto">
        <style:tab-stops>
          <style:tab-stop style:position="87.12mm" style:type="right" style:leader-style="dotted" style:leader-text="."/>
        </style:tab-stops>
      </style:paragraph-properties>
      <style:text-properties style:font-name="ESL Gota Shava" fo:font-family="'ESL Gota Shava'" style:font-style-name="Regular" style:font-pitch="variable" fo:font-weight="normal"/>
    </style:style>
    <style:style style:name="Contents_20_2" style:display-name="Contents 2" style:family="paragraph" style:parent-style-name="Index" style:class="index">
      <style:paragraph-properties fo:margin-left="4.99mm" fo:margin-right="0mm" fo:text-indent="0mm" style:auto-text-indent="false">
        <style:tab-stops>
          <style:tab-stop style:position="82.13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text-properties fo:font-size="11pt"/>
    </style:style>
    <style:style style:name="Footnote" style:family="paragraph" style:parent-style-name="Standard" style:class="extra" style:master-page-name="">
      <style:paragraph-properties fo:margin-left="3.56mm" fo:margin-right="0mm" fo:text-align="justify" style:justify-single-word="false" fo:text-indent="-3.56mm" style:auto-text-indent="false" style:page-number="auto" text:number-lines="false" text:line-number="0">
        <style:tab-stops/>
      </style:paragraph-properties>
      <style:text-properties fo:font-size="10pt" fo:font-weight="normal" style:font-size-asian="10pt" style:font-size-complex="10pt"/>
    </style:style>
    <style:style style:name="Header"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Preformatted_20_Text" style:display-name="Preformatted Text" style:family="paragraph" style:parent-style-name="Standard" style:class="html">
      <style:paragraph-properties fo:margin-top="0mm" fo:margin-bottom="0mm" style:contextual-spacing="false"/>
      <style:text-properties style:font-name="Courier New" fo:font-family="'Courier New'" style:font-style-name="Regular" style:font-family-generic="modern" style:font-pitch="fixed" fo:font-size="12pt" style:font-name-asian="Droid Sans Fallback1" style:font-family-asian="'Droid Sans Fallback'" style:font-family-generic-asian="modern" style:font-pitch-asian="fixed" style:font-size-asian="10pt" style:font-name-complex="DejaVu Sans Mono" style:font-family-complex="'DejaVu Sans Mono'" style:font-family-generic-complex="modern" style:font-pitch-complex="fixed" style:font-size-complex="10pt"/>
    </style:style>
    <style:style style:name="First_20_line_20_indent" style:display-name="First line indent" style:family="paragraph" style:parent-style-name="Text_20_body" style:class="text" style:master-page-name="">
      <style:paragraph-properties fo:margin-left="0mm" fo:margin-right="0mm" fo:hyphenation-ladder-count="2" fo:text-indent="0mm" style:auto-text-indent="false" style:page-number="auto"/>
      <style:text-properties fo:hyphenate="true" fo:hyphenation-remain-char-count="3" fo:hyphenation-push-char-count="3"/>
    </style:style>
    <style:style style:name="Heading_20_5" style:display-name="Heading 5" style:family="paragraph" style:parent-style-name="Heading" style:next-style-name="Text_20_body" style:default-outline-level="5" style:list-style-name="" style:class="text">
      <style:paragraph-properties fo:margin-top="1.99mm" fo:margin-bottom="0.58mm" style:contextual-spacing="false"/>
      <style:text-properties style:font-name="ESL Gota Shava" fo:font-family="'ESL Gota Shava'" style:font-style-name="Regular" style:font-pitch="variable" fo:font-size="14pt" fo:font-weight="normal" style:font-size-asian="85%" style:font-weight-asian="bold" style:font-size-complex="85%" style:font-weight-complex="bold"/>
    </style:style>
    <style:style style:name="Title" style:family="paragraph" style:parent-style-name="Heading" style:next-style-name="Text_20_body" style:class="chapter">
      <style:paragraph-properties fo:text-align="center" style:justify-single-word="false"/>
      <style:text-properties style:font-name="Times New Roman2" fo:font-family="'Times New Roman'" style:font-style-name="Bold" style:font-family-generic="roman" style:font-pitch="variable" fo:font-size="18pt" fo:font-weight="bold" style:font-size-asian="18pt" style:font-weight-asian="bold" style:font-size-complex="18pt" style:font-weight-complex="600"/>
    </style:style>
    <style:style style:name="Subtitle" style:family="paragraph" style:parent-style-name="Heading" style:next-style-name="Text_20_body" style:class="chapter">
      <style:paragraph-properties fo:text-align="center" style:justify-single-word="false"/>
      <style:text-properties style:font-name="Times New Roman3" fo:font-family="'Times New Roman'" style:font-style-name="Italic" style:font-family-generic="roman" style:font-pitch="variable" fo:font-size="14pt" fo:font-style="italic" style:font-size-asian="14pt" style:font-style-asian="italic" style:font-weight-asian="normal" style:font-size-complex="14pt" style:font-style-complex="italic"/>
    </style:style>
    <style:style style:name="Addressee" style:family="paragraph" style:parent-style-name="Standard" style:class="extra">
      <style:paragraph-properties fo:margin-top="0mm" fo:margin-bottom="1.06mm" style:contextual-spacing="false" text:number-lines="false" text:line-number="0"/>
    </style:style>
    <style:style style:name="Endnote" style:family="paragraph" style:parent-style-name="Standard" style:class="extra">
      <style:paragraph-properties fo:margin-left="5.98mm" fo:margin-right="0mm" fo:text-indent="-5.98mm"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44.43mm" style:type="center"/>
          <style:tab-stop style:position="88.88mm" style:type="right"/>
        </style:tab-stops>
      </style:paragraph-properties>
    </style:style>
    <style:style style:name="User_20_Index_20_Heading" style:display-name="User Index Heading" style:family="paragraph" style:parent-style-name="Heading" style:class="index">
      <style:paragraph-properties fo:margin-left="0mm" fo:margin-right="0mm" fo:text-indent="0mm" style:auto-text-indent="false" text:number-lines="false" text:line-number="0"/>
      <style:text-properties style:font-name="Times New Roman2" fo:font-family="'Times New Roman'" style:font-style-name="Bold" style:font-family-generic="roman" style:font-pitch="variable" fo:font-size="16pt" fo:font-weight="bold" style:font-size-asian="16pt" style:font-weight-asian="bold" style:font-size-complex="16pt" style:font-weight-complex="600"/>
    </style:style>
    <style:style style:name="Table_20_index_20_heading" style:display-name="Table index heading" style:family="paragraph" style:parent-style-name="Heading" style:class="index">
      <style:paragraph-properties fo:margin-left="0mm" fo:margin-right="0mm" fo:text-indent="0mm" style:auto-text-indent="false" text:number-lines="false" text:line-number="0"/>
      <style:text-properties style:font-name="Times New Roman2" fo:font-family="'Times New Roman'" style:font-style-name="Bold" style:font-family-generic="roman" style:font-pitch="variable" fo:font-size="16pt" fo:font-weight="bold" style:font-size-asian="16pt" style:font-weight-asian="bold" style:font-size-complex="16pt" style:font-weight-complex="600"/>
    </style:style>
    <style:style style:name="Index_20_Heading" style:display-name="Index Heading" style:family="paragraph" style:parent-style-name="Heading" style:class="index">
      <style:paragraph-properties fo:margin-left="0mm" fo:margin-right="0mm" fo:text-indent="0mm" style:auto-text-indent="false" text:number-lines="false" text:line-number="0"/>
      <style:text-properties style:font-name="Times New Roman2" fo:font-family="'Times New Roman'" style:font-style-name="Bold" style:font-family-generic="roman" style:font-pitch="variable" fo:font-size="16pt" fo:font-weight="bold" style:font-size-asian="16pt" style:font-weight-asian="bold" style:font-size-complex="16pt" style:font-weight-complex="600"/>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Illustration_20_Index_20_Heading" style:display-name="Illustration Index Heading" style:family="paragraph" style:parent-style-name="Heading" style:class="index">
      <style:paragraph-properties fo:margin-left="0mm" fo:margin-right="0mm" fo:text-indent="0mm" style:auto-text-indent="false" text:number-lines="false" text:line-number="0"/>
      <style:text-properties fo:font-size="16pt" fo:font-weight="bold" style:font-size-asian="16pt" style:font-weight-asian="bold" style:font-size-complex="16pt" style:font-weight-complex="600"/>
    </style:style>
    <style:style style:name="Object_20_index_20_heading" style:display-name="Object index heading" style:family="paragraph" style:parent-style-name="Heading" style:class="index">
      <style:paragraph-properties fo:margin-left="0mm" fo:margin-right="0mm" fo:text-indent="0mm" style:auto-text-indent="false" text:number-lines="false" text:line-number="0"/>
      <style:text-properties fo:font-size="16pt" fo:font-weight="bold" style:font-size-asian="16pt" style:font-weight-asian="bold" style:font-size-complex="16pt" style:font-weight-complex="600"/>
    </style:style>
    <style:style style:name="Sender" style:family="paragraph" style:parent-style-name="Standard" style:class="extra">
      <style:paragraph-properties fo:margin-top="0mm" fo:margin-bottom="1.06mm" style:contextual-spacing="false" text:number-lines="false" text:line-number="0"/>
    </style:style>
    <style:style style:name="Signature" style:family="paragraph" style:parent-style-name="Standard" style:class="text">
      <style:paragraph-properties text:number-lines="false" text:line-number="0"/>
    </style:style>
    <style:style style:name="Salutation" style:family="paragraph" style:parent-style-name="Index" style:class="text">
      <style:paragraph-properties text:number-lines="false" text:line-number="0"/>
    </style:style>
    <style:style style:name="User_20_Index_20_10" style:display-name="User Index 10" style:family="paragraph" style:parent-style-name="Index" style:class="index">
      <style:paragraph-properties fo:margin-left="44.93mm" fo:margin-right="0mm" fo:text-indent="0mm" style:auto-text-indent="false">
        <style:tab-stops>
          <style:tab-stop style:position="43.96mm" style:type="right" style:leader-style="dotted" style:leader-text="."/>
        </style:tab-stops>
      </style:paragraph-properties>
    </style:style>
    <style:style style:name="User_20_Index_20_1" style:display-name="User Index 1" style:family="paragraph" style:parent-style-name="Index" style:class="index">
      <style:paragraph-properties fo:margin-left="0mm" fo:margin-right="0mm" fo:text-indent="0mm" style:auto-text-indent="false">
        <style:tab-stops>
          <style:tab-stop style:position="88.88mm" style:type="right" style:leader-style="dotted" style:leader-text="."/>
        </style:tab-stops>
      </style:paragraph-properties>
    </style:style>
    <style:style style:name="Index_20_Separator" style:display-name="Index Separator" style:family="paragraph" style:parent-style-name="Index" style:class="index">
      <style:paragraph-properties fo:margin-left="0mm" fo:margin-right="0mm" fo:text-indent="0mm" style:auto-text-indent="false"/>
    </style:style>
    <style:style style:name="Marginalia" style:family="paragraph" style:parent-style-name="Text_20_body" style:class="text">
      <style:paragraph-properties fo:margin-left="40.01mm" fo:margin-right="0mm" fo:text-indent="0mm" style:auto-text-indent="false"/>
    </style:style>
    <style:style style:name="Emphasis" style:family="text">
      <style:text-properties fo:font-style="italic" style:font-style-asian="italic" style:font-style-complex="italic"/>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fo:font-family="'Times New Roman'" style:font-family-generic="roman" style:font-pitch="variable" style:font-name-asian="OpenSymbol1" style:font-family-asian="OpenSymbol" style:font-name-complex="OpenSymbol1" style:font-family-complex="OpenSymbol"/>
    </style:style>
    <style:style style:name="Numbering_20_Symbols" style:display-name="Numbering Symbols" style:family="text">
      <style:text-properties style:font-name="Times New Roman" fo:font-family="'Times New Roman'" style:font-family-generic="roman" style:font-pitch="variable"/>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 fo:font-family="'DejaVu Sans Mono'" style:font-family-generic="modern" style:font-pitch="fixed" style:font-name-asian="Droid Sans Fallback1" style:font-family-asian="'Droid Sans Fallback'" style:font-family-generic-asian="modern" style:font-pitch-asian="fixed" style:font-name-complex="DejaVu Sans Mono" style:font-family-complex="'DejaVu Sans Mono'" style:font-family-generic-complex="modern" style:font-pitch-complex="fixed"/>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Definition" style:family="text"/>
    <style:style style:name="Teletype" style:family="text">
      <style:text-properties style:font-name="DejaVu Sans Mono" fo:font-family="'DejaVu Sans Mono'" style:font-family-generic="modern" style:font-pitch="fixed" style:font-name-asian="DejaVu Sans Mono" style:font-family-asian="'DejaVu Sans Mono'" style:font-family-generic-asian="modern" style:font-pitch-asian="fixed" style:font-name-complex="FreeSans2" style:font-family-complex="FreeSans" style:font-family-generic-complex="modern" style:font-pitch-complex="fixed"/>
    </style:style>
    <style:style style:name="Index_20_Link" style:display-name="Index Link" style:family="text"/>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4.99mm" fo:text-indent="-4.99mm" fo:margin-left="4.99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0mm" fo:text-indent="-4.99mm" fo:margin-left="10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mm" fo:text-indent="-4.99mm" fo:margin-left="14.99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0mm" fo:text-indent="-4.99mm" fo:margin-left="20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mm" fo:text-indent="-4.99mm" fo:margin-left="24.99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0mm" fo:text-indent="-4.99mm" fo:margin-left="30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mm" fo:text-indent="-4.99mm" fo:margin-left="35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mm" fo:text-indent="-4.99mm" fo:margin-left="40.01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mm" fo:text-indent="-4.99mm" fo:margin-left="4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mm" fo:text-indent="-4.99mm" fo:margin-left="50.01mm"/>
        </style:list-level-properties>
      </text:list-level-style-number>
    </text:list-style>
    <text:list-style style:name="Numbering_20_2" style:display-name="Numbering 2">
      <text:list-level-style-number text:level="1" text:style-name="Numbering_20_Symbols" style:num-format="1">
        <style:list-level-properties text:list-level-position-and-space-mode="label-alignment">
          <style:list-level-label-alignment text:label-followed-by="listtab" text:list-tab-stop-position="4.99mm" fo:text-indent="-4.99mm" fo:margin-left="4.99m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9.98mm" fo:text-indent="-4.99mm" fo:margin-left="9.98m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mm" fo:text-indent="-10mm" fo:margin-left="19.98m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mm" fo:text-indent="-12.51mm" fo:margin-left="32.49m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mm" fo:text-indent="-14.99mm" fo:margin-left="47.48m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mm" fo:text-indent="-18.01mm" fo:margin-left="65.49m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mm" fo:text-indent="-23mm" fo:margin-left="88.49m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mm" fo:text-indent="-26mm" fo:margin-left="114.49m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mm" fo:text-indent="-28.01mm" fo:margin-left="142.5m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mm" fo:text-indent="-31.01mm" fo:margin-left="173.51mm"/>
        </style:list-level-properties>
      </text:list-level-style-number>
    </text:list-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4mm" fo:text-indent="-4mm" fo:margin-left="4m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8.01mm" fo:text-indent="-4mm" fo:margin-left="8.01m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mm" fo:text-indent="-4mm" fo:margin-left="11.99m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mm" fo:text-indent="-4mm" fo:margin-left="16m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0mm" fo:text-indent="-4mm" fo:margin-left="20m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mm" fo:text-indent="-4mm" fo:margin-left="24.01m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mm" fo:text-indent="-4mm" fo:margin-left="27.99m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mm" fo:text-indent="-4mm" fo:margin-left="32m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mm" fo:text-indent="-4mm" fo:margin-left="36m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mm" fo:text-indent="-4mm" fo:margin-left="40.01m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90.93mm" fo:page-height="121.92mm" style:num-format="1" style:print-orientation="portrait" fo:margin-top="1.02mm" fo:margin-bottom="1.02mm" fo:margin-left="1.02mm" fo:margin-right="1.02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2">
      <style:page-layout-properties fo:page-width="90.93mm" fo:page-height="121.92mm" style:num-format="1" style:print-orientation="portrait" fo:margin-top="10mm" fo:margin-bottom="10mm" fo:margin-left="20mm" fo:margin-right="1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3">
      <style:page-layout-properties fo:page-width="90.93mm" fo:page-height="121.92mm" style:num-format="1" style:print-orientation="portrait" fo:margin-top="20mm" fo:margin-bottom="20mm" fo:margin-left="7.37mm" fo:margin-right="7.37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4">
      <style:page-layout-properties fo:page-width="90.93mm" fo:page-height="121.92mm" style:num-format="1"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style:master-page style:name="First_20_Page" style:display-name="First Page" style:page-layout-name="Mpm3" style:next-style-name="Standard"/>
    <style:master-page style:name="Index"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4-09-07T18:02:21.105406227</meta:creation-date>
    <dc:date>2017-02-02T17:06:44.404084195</dc:date>
    <dc:creator>Sergio Pokrovskij</dc:creator>
    <meta:editing-duration>P1DT7H20M45S</meta:editing-duration>
    <meta:editing-cycles>132</meta:editing-cycles>
    <meta:generator>LibreOffice/4.2.8.2$Linux_X86_64 LibreOffice_project/420m0$Build-2</meta:generator>
    <dc:description>Transskribo de la Fundamento de Esperanto per la Ŝava alfabeto adaptita por Esperanto (la diftonga versio).</dc:description>
    <meta:keyword>Esperanto</meta:keyword>
    <meta:keyword>Fundamento</meta:keyword>
    <meta:keyword>Shavian alphabet</meta:keyword>
    <dc:subject>La Ŝava skribo por Esperanto</dc:subject>
    <dc:title>Transskribo de la Fundamento de Esperanto</dc:title>
    <meta:document-statistic meta:table-count="1" meta:image-count="0" meta:object-count="0" meta:page-count="59" meta:paragraph-count="245" meta:word-count="9592" meta:character-count="56060" meta:non-whitespace-character-count="46197"/>
  </office:meta>
</office:document-meta>
</file>