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application/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Noto Mono1" svg:font-family="'Noto Mono'" style:font-pitch="fixed"/>
    <style:font-face style:name="Noto Mono" svg:font-family="'Noto Mono'" style:font-adornments="Regular" style:font-pitch="fixed"/>
    <style:font-face style:name="Courier New" svg:font-family="'Courier New'" style:font-family-generic="modern" style:font-pitch="fixed"/>
    <style:font-face style:name="Androklo3" svg:font-family="Androklo3" style:font-pitch="variable"/>
    <style:font-face style:name="DejaRu Mono" svg:font-family="'DejaRu Mono'" style:font-pitch="variable"/>
    <style:font-face style:name="FIGDOC+DeVinneTextBT" svg:font-family="FIGDOC+DeVinneTextBT" style:font-pitch="variable"/>
    <style:font-face style:name="MPH 2B Damase" svg:font-family="'MPH 2B Damase'" style:font-pitch="variable"/>
    <style:font-face style:name="Segoe UI Historic" svg:font-family="'Segoe UI Historic'" style:font-pitch="variable"/>
    <style:font-face style:name="Shaw Britannia3" svg:font-family="'Shaw Britannia3'" style:font-pitch="variable"/>
    <style:font-face style:name="ShawCurly3" svg:font-family="ShawCurly3" style:font-pitch="variable"/>
    <style:font-face style:name="Noto Serif1" svg:font-family="'Noto Serif'" style:font-adornments="Bold" style:font-family-generic="roman" style:font-pitch="variable"/>
    <style:font-face style:name="Noto Serif" svg:font-family="'Noto Serif'" style:font-adornments="Regular"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Noto Sans2" svg:font-family="'Noto Sans'" style:font-family-generic="swiss" style:font-pitch="variable"/>
    <style:font-face style:name="Noto Sans" svg:font-family="'Noto Sans'" style:font-adornments="Bold" style:font-family-generic="swiss" style:font-pitch="variable"/>
    <style:font-face style:name="Noto Sans1" svg:font-family="'Noto Sans'" style:font-adornments="Regular" style:font-family-generic="swiss" style:font-pitch="variable"/>
    <style:font-face style:name="Noto Sans Shavian" svg:font-family="'Noto Sans Shavian'"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Table11" style:family="table">
      <style:table-properties style:width="95.02mm" table:align="margins"/>
    </style:style>
    <style:style style:name="Table11.A" style:family="table-column">
      <style:table-column-properties style:column-width="47.5mm" style:rel-column-width="32767*"/>
    </style:style>
    <style:style style:name="Table11.B" style:family="table-column">
      <style:table-column-properties style:column-width="47.52mm" style:rel-column-width="32768*"/>
    </style:style>
    <style:style style:name="Table11.A1" style:family="table-cell">
      <style:table-cell-properties fo:padding="0.97mm" fo:border="none"/>
    </style:style>
    <style:style style:name="Table1" style:family="table">
      <style:table-properties style:width="95.02mm" table:align="margins"/>
    </style:style>
    <style:style style:name="Table1.A" style:family="table-column">
      <style:table-column-properties style:column-width="11.87mm" style:rel-column-width="8187*"/>
    </style:style>
    <style:style style:name="Table1.D" style:family="table-column">
      <style:table-column-properties style:column-width="11.89mm" style:rel-column-width="8199*"/>
    </style:style>
    <style:style style:name="Table1.H" style:family="table-column">
      <style:table-column-properties style:column-width="11.89mm" style:rel-column-width="8202*"/>
    </style:style>
    <style:style style:name="Table1.A1" style:family="table-cell">
      <style:table-cell-properties fo:padding="0mm" fo:border="none"/>
    </style:style>
    <style:style style:name="Table2" style:family="table">
      <style:table-properties style:width="88.72mm" table:align="center"/>
    </style:style>
    <style:style style:name="Table2.A" style:family="table-column">
      <style:table-column-properties style:column-width="11.87mm"/>
    </style:style>
    <style:style style:name="Table2.D" style:family="table-column">
      <style:table-column-properties style:column-width="11.89mm"/>
    </style:style>
    <style:style style:name="Table2.H" style:family="table-column">
      <style:table-column-properties style:column-width="5.59mm"/>
    </style:style>
    <style:style style:name="Table2.A1" style:family="table-cell">
      <style:table-cell-properties fo:padding="0mm" fo:border="none"/>
    </style:style>
    <style:style style:name="Table3" style:family="table">
      <style:table-properties style:width="88.6mm" table:align="center"/>
    </style:style>
    <style:style style:name="Table3.A" style:family="table-column">
      <style:table-column-properties style:column-width="7.76mm"/>
    </style:style>
    <style:style style:name="Table3.B" style:family="table-column">
      <style:table-column-properties style:column-width="6.35mm"/>
    </style:style>
    <style:style style:name="Table3.C" style:family="table-column">
      <style:table-column-properties style:column-width="7.41mm"/>
    </style:style>
    <style:style style:name="Table3.D" style:family="table-column">
      <style:table-column-properties style:column-width="8.64mm"/>
    </style:style>
    <style:style style:name="Table3.K" style:family="table-column">
      <style:table-column-properties style:column-width="6.58mm"/>
    </style:style>
    <style:style style:name="Table3.A1" style:family="table-cell">
      <style:table-cell-properties fo:padding="0mm" fo:border="none"/>
    </style:style>
    <style:style style:name="Table4" style:family="table">
      <style:table-properties style:width="95.02mm" table:align="margins"/>
    </style:style>
    <style:style style:name="Table4.A" style:family="table-column">
      <style:table-column-properties style:column-width="47.5mm" style:rel-column-width="32767*"/>
    </style:style>
    <style:style style:name="Table4.B" style:family="table-column">
      <style:table-column-properties style:column-width="47.52mm" style:rel-column-width="32768*"/>
    </style:style>
    <style:style style:name="Table4.A1" style:family="table-cell">
      <style:table-cell-properties fo:padding="0mm" fo:border="none"/>
    </style:style>
    <style:style style:name="Table5" style:family="table">
      <style:table-properties style:width="21.73mm" table:align="center"/>
    </style:style>
    <style:style style:name="Table5.A" style:family="table-column">
      <style:table-column-properties style:column-width="3.44mm"/>
    </style:style>
    <style:style style:name="Table5.B" style:family="table-column">
      <style:table-column-properties style:column-width="3.7mm"/>
    </style:style>
    <style:style style:name="Table5.C" style:family="table-column">
      <style:table-column-properties style:column-width="5.82mm"/>
    </style:style>
    <style:style style:name="Table5.E" style:family="table-column">
      <style:table-column-properties style:column-width="5.06mm"/>
    </style:style>
    <style:style style:name="Table5.A1" style:family="table-cell">
      <style:table-cell-properties fo:padding="0mm" fo:border="none"/>
    </style:style>
    <style:style style:name="Table5.B2" style:family="table-cell">
      <style:table-cell-properties fo:background-color="#ffff99" fo:padding="0mm" fo:border="none">
        <style:background-image/>
      </style:table-cell-properties>
    </style:style>
    <style:style style:name="Table6" style:family="table">
      <style:table-properties style:width="93.49mm" table:align="left"/>
    </style:style>
    <style:style style:name="Table6.A" style:family="table-column">
      <style:table-column-properties style:column-width="20.6mm"/>
    </style:style>
    <style:style style:name="Table6.B" style:family="table-column">
      <style:table-column-properties style:column-width="19.95mm"/>
    </style:style>
    <style:style style:name="Table6.C" style:family="table-column">
      <style:table-column-properties style:column-width="8.11mm"/>
    </style:style>
    <style:style style:name="Table6.D" style:family="table-column">
      <style:table-column-properties style:column-width="6mm"/>
    </style:style>
    <style:style style:name="Table6.E" style:family="table-column">
      <style:table-column-properties style:column-width="38.82mm"/>
    </style:style>
    <style:style style:name="Table6.A1" style:family="table-cell">
      <style:table-cell-properties fo:padding="0mm" fo:border="none"/>
    </style:style>
    <style:style style:name="Table6.C1" style:family="table-cell">
      <style:table-cell-properties style:vertical-align="middle" fo:padding="0mm" fo:border="none"/>
    </style:style>
    <style:style style:name="Table7" style:family="table">
      <style:table-properties style:width="95.02mm" table:align="margins"/>
    </style:style>
    <style:style style:name="Table7.A" style:family="table-column">
      <style:table-column-properties style:column-width="51.86mm" style:rel-column-width="35766*"/>
    </style:style>
    <style:style style:name="Table7.B" style:family="table-column">
      <style:table-column-properties style:column-width="43.16mm" style:rel-column-width="29769*"/>
    </style:style>
    <style:style style:name="Table7.A1" style:family="table-cell">
      <style:table-cell-properties fo:padding="0mm" fo:border-left="none" fo:border-right="none" fo:border-top="none" fo:border-bottom="0.05pt solid #000000"/>
    </style:style>
    <style:style style:name="Table7.B1" style:family="table-cell">
      <style:table-cell-properties fo:padding="0mm" fo:border-left="0.05pt solid #000000" fo:border-right="none" fo:border-top="none" fo:border-bottom="0.05pt solid #000000"/>
    </style:style>
    <style:style style:name="Table7.A2" style:family="table-cell">
      <style:table-cell-properties fo:padding="0mm" fo:border="none"/>
    </style:style>
    <style:style style:name="Table7.B2" style:family="table-cell">
      <style:table-cell-properties fo:padding="0mm" fo:border-left="0.05pt solid #000000" fo:border-right="none" fo:border-top="none" fo:border-bottom="none"/>
    </style:style>
    <style:style style:name="Table8" style:family="table">
      <style:table-properties style:width="95.02mm" table:align="margins"/>
    </style:style>
    <style:style style:name="Table8.A" style:family="table-column">
      <style:table-column-properties style:column-width="95.02mm" style:rel-column-width="65535*"/>
    </style:style>
    <style:style style:name="Table8.A1" style:family="table-cell">
      <style:table-cell-properties fo:padding="0mm" fo:border="none"/>
    </style:style>
    <style:style style:name="Table9" style:family="table">
      <style:table-properties style:width="95.02mm" table:align="margins"/>
    </style:style>
    <style:style style:name="Table9.A" style:family="table-column">
      <style:table-column-properties style:column-width="95.02mm" style:rel-column-width="65535*"/>
    </style:style>
    <style:style style:name="Table9.A1" style:family="table-cell">
      <style:table-cell-properties fo:padding="0mm" fo:border="none"/>
    </style:style>
    <style:style style:name="Table10" style:family="table">
      <style:table-properties style:width="95.02mm" table:align="margins"/>
    </style:style>
    <style:style style:name="Table10.A" style:family="table-column">
      <style:table-column-properties style:column-width="47.5mm" style:rel-column-width="32767*"/>
    </style:style>
    <style:style style:name="Table10.B" style:family="table-column">
      <style:table-column-properties style:column-width="47.52mm" style:rel-column-width="32768*"/>
    </style:style>
    <style:style style:name="Table10.A1" style:family="table-cell">
      <style:table-cell-properties fo:padding="0mm" fo:border="none"/>
    </style:style>
    <style:style style:name="P1" style:family="paragraph" style:parent-style-name="Footer">
      <style:paragraph-properties fo:text-align="center" style:justify-single-word="false"/>
      <style:text-properties fo:language="eo" fo:country="none"/>
    </style:style>
    <style:style style:name="P2" style:family="paragraph" style:parent-style-name="Quotations">
      <style:paragraph-properties fo:margin-left="12.7mm" fo:margin-right="0mm" fo:text-indent="0mm" style:auto-text-indent="false"/>
    </style:style>
    <style:style style:name="P3" style:family="paragraph" style:parent-style-name="Quotations">
      <style:paragraph-properties fo:margin-left="12.7mm" fo:margin-right="0mm" fo:text-indent="0mm" style:auto-text-indent="false"/>
      <style:text-properties fo:language="eo" fo:country="none"/>
    </style:style>
    <style:style style:name="P4" style:family="paragraph" style:parent-style-name="Quotations">
      <style:paragraph-properties fo:margin-left="12.7mm" fo:margin-right="0mm" fo:text-indent="0mm" style:auto-text-indent="false"/>
      <style:text-properties fo:language="eo" fo:country="none" officeooo:paragraph-rsid="00292443"/>
    </style:style>
    <style:style style:name="P5" style:family="paragraph" style:parent-style-name="Quotations">
      <style:paragraph-properties fo:margin-left="12.7mm" fo:margin-right="0mm" fo:margin-top="0mm" fo:margin-bottom="0mm" style:contextual-spacing="false" fo:text-indent="0mm" style:auto-text-indent="false"/>
      <style:text-properties fo:language="eo" fo:country="none" officeooo:paragraph-rsid="002c3916"/>
    </style:style>
    <style:style style:name="P6" style:family="paragraph" style:parent-style-name="Standard">
      <style:text-properties fo:language="eo" fo:country="none"/>
    </style:style>
    <style:style style:name="P7" style:family="paragraph" style:parent-style-name="Standard">
      <style:paragraph-properties fo:text-align="center" style:justify-single-word="false"/>
      <style:text-properties fo:language="eo" fo:country="none"/>
    </style:style>
    <style:style style:name="P8" style:family="paragraph" style:parent-style-name="Standard">
      <style:paragraph-properties fo:text-align="end" style:justify-single-word="false"/>
      <style:text-properties fo:language="eo" fo:country="none"/>
    </style:style>
    <style:style style:name="P9" style:family="paragraph" style:parent-style-name="Standard">
      <style:paragraph-properties fo:text-align="start" style:justify-single-word="false"/>
      <style:text-properties fo:language="eo" fo:country="none"/>
    </style:style>
    <style:style style:name="P10" style:family="paragraph" style:parent-style-name="Standard">
      <style:text-properties style:font-name="MPH 2B Damase"/>
    </style:style>
    <style:style style:name="P11" style:family="paragraph" style:parent-style-name="Standard">
      <style:text-properties style:font-name="Noto Sans Shavian"/>
    </style:style>
    <style:style style:name="P12" style:family="paragraph" style:parent-style-name="Standard">
      <style:text-properties style:font-name="Segoe UI Historic"/>
    </style:style>
    <style:style style:name="P13" style:family="paragraph" style:parent-style-name="Standard">
      <style:text-properties style:font-name="FIGDOC+DeVinneTextBT" fo:font-size="14pt" officeooo:paragraph-rsid="0040dd93" style:font-size-asian="14pt" style:font-size-complex="14pt"/>
    </style:style>
    <style:style style:name="P14" style:family="paragraph" style:parent-style-name="Standard">
      <style:text-properties style:font-name="Noto Serif1" fo:font-style="italic" officeooo:rsid="0048956a" officeooo:paragraph-rsid="0048956a" style:font-style-asian="italic" style:font-style-complex="italic"/>
    </style:style>
    <style:style style:name="P15" style:family="paragraph" style:parent-style-name="Standard">
      <style:paragraph-properties fo:text-align="end" style:justify-single-word="false"/>
      <style:text-properties officeooo:rsid="00519d91" officeooo:paragraph-rsid="00519d91"/>
    </style:style>
    <style:style style:name="P16" style:family="paragraph" style:parent-style-name="Standard">
      <style:text-properties style:font-name="Shaw Britannia3" fo:font-size="12pt" fo:language="eo" fo:country="none" officeooo:paragraph-rsid="0055ec40" style:font-size-asian="12pt" style:font-size-complex="12pt"/>
    </style:style>
    <style:style style:name="P17" style:family="paragraph" style:parent-style-name="Standard">
      <style:text-properties style:font-name="ShawCurly3" fo:font-size="14pt" fo:language="eo" fo:country="none" officeooo:rsid="0055ec40" officeooo:paragraph-rsid="0055ec40" style:font-size-asian="14pt" style:font-size-complex="14pt"/>
    </style:style>
    <style:style style:name="P18" style:family="paragraph" style:parent-style-name="Standard">
      <style:text-properties style:font-name="Androklo3" fo:font-size="14pt" fo:language="eo" fo:country="none" officeooo:rsid="0055ec40" officeooo:paragraph-rsid="005f11a8" style:font-size-asian="14pt" style:font-size-complex="14pt"/>
    </style:style>
    <style:style style:name="P19" style:family="paragraph" style:parent-style-name="Text_20_body">
      <style:text-properties fo:language="eo" fo:country="none"/>
    </style:style>
    <style:style style:name="P20" style:family="paragraph" style:parent-style-name="Text_20_body">
      <style:text-properties fo:language="eo" fo:country="none" officeooo:paragraph-rsid="0043b973"/>
    </style:style>
    <style:style style:name="P21" style:family="paragraph" style:parent-style-name="Text_20_body">
      <style:text-properties fo:language="eo" fo:country="none" officeooo:rsid="00641f34" officeooo:paragraph-rsid="00641f34"/>
    </style:style>
    <style:style style:name="P22" style:family="paragraph" style:parent-style-name="Text_20_body">
      <style:paragraph-properties fo:text-align="center" style:justify-single-word="false"/>
      <style:text-properties style:font-name="Noto Sans Shavian" fo:font-size="14pt" fo:language="eo" fo:country="none" style:font-size-asian="14pt" style:font-size-complex="14pt"/>
    </style:style>
    <style:style style:name="P23" style:family="paragraph" style:parent-style-name="Text_20_body">
      <style:text-properties officeooo:paragraph-rsid="00395655"/>
    </style:style>
    <style:style style:name="P24" style:family="paragraph" style:parent-style-name="Preformatted_20_Text">
      <style:text-properties fo:language="eo" fo:country="none"/>
    </style:style>
    <style:style style:name="P25" style:family="paragraph" style:parent-style-name="Preformatted_20_Text">
      <style:text-properties style:font-name="Noto Mono1" fo:font-size="12pt" fo:language="eo" fo:country="none" style:font-size-asian="12pt" style:font-size-complex="12pt"/>
    </style:style>
    <style:style style:name="P26" style:family="paragraph" style:parent-style-name="Preformatted_20_Text">
      <style:text-properties fo:font-size="9pt" fo:language="eo" fo:country="none" style:font-size-asian="9pt" style:font-size-complex="9pt"/>
    </style:style>
    <style:style style:name="P27" style:family="paragraph" style:parent-style-name="Preformatted_20_Text">
      <style:text-properties fo:font-size="9pt" fo:language="eo" fo:country="none" officeooo:paragraph-rsid="005992a1" style:font-size-asian="9pt" style:font-size-complex="9pt"/>
    </style:style>
    <style:style style:name="P28" style:family="paragraph" style:parent-style-name="Preformatted_20_Text">
      <style:text-properties fo:language="en" fo:country="US"/>
    </style:style>
    <style:style style:name="P29" style:family="paragraph" style:parent-style-name="Table_20_Contents">
      <style:text-properties style:font-name="Noto Sans Shavian" fo:language="eo" fo:country="none"/>
    </style:style>
    <style:style style:name="P30" style:family="paragraph" style:parent-style-name="Table_20_Contents">
      <style:paragraph-properties fo:text-align="center" style:justify-single-word="false"/>
      <style:text-properties style:font-name="Noto Sans Shavian" fo:language="eo" fo:country="none"/>
    </style:style>
    <style:style style:name="P31" style:family="paragraph" style:parent-style-name="Table_20_Contents">
      <style:paragraph-properties fo:text-align="end" style:justify-single-word="false"/>
      <style:text-properties style:font-name="Noto Sans Shavian" fo:language="eo" fo:country="none"/>
    </style:style>
    <style:style style:name="P32" style:family="paragraph" style:parent-style-name="Table_20_Contents">
      <style:paragraph-properties fo:text-align="start" style:justify-single-word="false"/>
      <style:text-properties style:font-name="Noto Sans Shavian" fo:language="eo" fo:country="none"/>
    </style:style>
    <style:style style:name="P33" style:family="paragraph" style:parent-style-name="Table_20_Contents">
      <style:text-properties fo:language="eo" fo:country="none"/>
    </style:style>
    <style:style style:name="P34" style:family="paragraph" style:parent-style-name="Table_20_Contents">
      <style:text-properties fo:language="eo" fo:country="none" fo:font-style="italic" style:font-style-asian="italic" style:font-style-complex="italic"/>
    </style:style>
    <style:style style:name="P35" style:family="paragraph" style:parent-style-name="Table_20_Contents">
      <style:paragraph-properties fo:text-align="center" style:justify-single-word="false"/>
      <style:text-properties fo:language="eo" fo:country="none" fo:font-style="italic" style:font-style-asian="italic" style:font-style-complex="italic"/>
    </style:style>
    <style:style style:name="P36" style:family="paragraph" style:parent-style-name="Table_20_Contents">
      <style:paragraph-properties fo:text-align="end" style:justify-single-word="false"/>
      <style:text-properties fo:language="eo" fo:country="none" fo:font-style="italic" style:font-style-asian="italic" style:font-style-complex="italic"/>
    </style:style>
    <style:style style:name="P37" style:family="paragraph" style:parent-style-name="Table_20_Contents">
      <style:paragraph-properties fo:text-align="start" style:justify-single-word="false"/>
      <style:text-properties fo:language="eo" fo:country="none" fo:font-style="italic" style:font-style-asian="italic" style:font-style-complex="italic"/>
    </style:style>
    <style:style style:name="P38" style:family="paragraph" style:parent-style-name="Table_20_Contents">
      <style:text-properties fo:language="eo" fo:country="none" fo:font-weight="bold" style:font-weight-asian="bold" style:font-weight-complex="bold"/>
    </style:style>
    <style:style style:name="P39" style:family="paragraph" style:parent-style-name="Table_20_Contents">
      <style:paragraph-properties fo:text-align="center" style:justify-single-word="false"/>
      <style:text-properties fo:language="eo" fo:country="none"/>
    </style:style>
    <style:style style:name="P40" style:family="paragraph" style:parent-style-name="Table_20_Contents">
      <style:paragraph-properties fo:text-align="end" style:justify-single-word="false"/>
      <style:text-properties fo:language="eo" fo:country="none"/>
    </style:style>
    <style:style style:name="P41" style:family="paragraph" style:parent-style-name="Table_20_Contents">
      <style:text-properties fo:language="eo" fo:country="none" officeooo:paragraph-rsid="0035b75d"/>
    </style:style>
    <style:style style:name="P42" style:family="paragraph" style:parent-style-name="Table_20_Contents">
      <style:text-properties fo:font-size="10.5pt" fo:language="eo" fo:country="none" style:font-size-asian="10.5pt" style:font-size-complex="10.5pt"/>
    </style:style>
    <style:style style:name="P43" style:family="paragraph" style:parent-style-name="Table_20_Contents">
      <style:paragraph-properties fo:text-align="end" style:justify-single-word="false"/>
      <style:text-properties fo:font-size="15pt" fo:language="eo" fo:country="none" style:font-size-asian="15pt" style:font-size-complex="15pt"/>
    </style:style>
    <style:style style:name="P44" style:family="paragraph" style:parent-style-name="Table_20_Contents">
      <style:paragraph-properties fo:text-align="start" style:justify-single-word="false"/>
      <style:text-properties fo:font-size="15pt" fo:language="eo" fo:country="none" style:font-size-asian="15pt" style:font-size-complex="15pt"/>
    </style:style>
    <style:style style:name="P45" style:family="paragraph" style:parent-style-name="Table_20_Contents">
      <style:text-properties officeooo:paragraph-rsid="0035b75d"/>
    </style:style>
    <style:style style:name="P46" style:family="paragraph" style:parent-style-name="Table_20_Contents">
      <style:text-properties fo:language="en" fo:country="US"/>
    </style:style>
    <style:style style:name="P47" style:family="paragraph" style:parent-style-name="Table_20_Contents">
      <style:paragraph-properties fo:text-align="center" style:justify-single-word="false"/>
    </style:style>
    <style:style style:name="P48" style:family="paragraph" style:parent-style-name="Table_20_Heading">
      <style:text-properties fo:font-size="10pt" fo:language="eo" fo:country="none" style:font-size-asian="10pt" style:font-size-complex="10pt"/>
    </style:style>
    <style:style style:name="P49" style:family="paragraph" style:parent-style-name="Table_20_Heading">
      <style:paragraph-properties fo:text-align="center" style:justify-single-word="false"/>
      <style:text-properties fo:font-size="10pt" fo:language="eo" fo:country="none" style:font-size-asian="10pt" style:font-size-complex="10pt"/>
    </style:style>
    <style:style style:name="P50" style:family="paragraph" style:parent-style-name="Horizontal_20_Line">
      <style:text-properties fo:language="eo" fo:country="none"/>
    </style:style>
    <style:style style:name="P51" style:family="paragraph" style:parent-style-name="First_20_paragraph">
      <style:text-properties fo:language="eo" fo:country="none"/>
    </style:style>
    <style:style style:name="P52" style:family="paragraph" style:parent-style-name="First_20_paragraph">
      <style:paragraph-properties fo:text-align="end" style:justify-single-word="false"/>
      <style:text-properties fo:language="eo" fo:country="none"/>
    </style:style>
    <style:style style:name="P53" style:family="paragraph" style:parent-style-name="First_20_paragraph">
      <style:text-properties fo:language="eo" fo:country="none" officeooo:paragraph-rsid="003222b4"/>
    </style:style>
    <style:style style:name="P54" style:family="paragraph" style:parent-style-name="First_20_paragraph">
      <style:text-properties officeooo:paragraph-rsid="002aa9b6"/>
    </style:style>
    <style:style style:name="P55" style:family="paragraph" style:parent-style-name="First_20_paragraph">
      <style:text-properties style:font-name="Noto Sans2" fo:language="eo" fo:country="none" officeooo:paragraph-rsid="003222b4"/>
    </style:style>
    <style:style style:name="P56" style:family="paragraph" style:parent-style-name="First_20_paragraph">
      <style:text-properties fo:font-style="italic" style:font-style-asian="italic" style:font-style-complex="italic"/>
    </style:style>
    <style:style style:name="P57" style:family="paragraph" style:parent-style-name="First_20_paragraph">
      <style:text-properties style:font-name="Noto Sans"/>
    </style:style>
    <style:style style:name="P58" style:family="paragraph" style:parent-style-name="First_20_paragraph">
      <style:text-properties fo:language="en" fo:country="US" fo:font-style="italic" style:font-style-asian="italic" style:font-style-complex="italic"/>
    </style:style>
    <style:style style:name="P59" style:family="paragraph" style:parent-style-name="First_20_paragraph">
      <style:paragraph-properties fo:margin-left="12.51mm" fo:margin-right="0mm" fo:text-indent="0mm" style:auto-text-indent="false"/>
      <style:text-properties officeooo:paragraph-rsid="002aa9b6"/>
    </style:style>
    <style:style style:name="P60" style:family="paragraph" style:parent-style-name="Contents_20_2">
      <style:paragraph-properties>
        <style:tab-stops>
          <style:tab-stop style:position="90.03mm" style:type="right" style:leader-style="dotted" style:leader-text="."/>
        </style:tab-stops>
      </style:paragraph-properties>
    </style:style>
    <style:style style:name="P61" style:family="paragraph" style:parent-style-name="Contents_20_1">
      <style:paragraph-properties>
        <style:tab-stops>
          <style:tab-stop style:position="95.02mm" style:type="right" style:leader-style="dotted" style:leader-text="."/>
        </style:tab-stops>
      </style:paragraph-properties>
    </style:style>
    <style:style style:name="P62" style:family="paragraph" style:parent-style-name="Contents_20_4">
      <style:paragraph-properties>
        <style:tab-stops>
          <style:tab-stop style:position="80.05mm" style:type="right" style:leader-style="dotted" style:leader-text="."/>
        </style:tab-stops>
      </style:paragraph-properties>
    </style:style>
    <style:style style:name="P63" style:family="paragraph" style:parent-style-name="Contents_20_3">
      <style:paragraph-properties>
        <style:tab-stops>
          <style:tab-stop style:position="85.04mm" style:type="right" style:leader-style="dotted" style:leader-text="."/>
        </style:tab-stops>
      </style:paragraph-properties>
    </style:style>
    <style:style style:name="P64" style:family="paragraph" style:parent-style-name="Heading_20_1">
      <style:text-properties fo:language="eo" fo:country="none"/>
    </style:style>
    <style:style style:name="P65" style:family="paragraph" style:parent-style-name="Text_20_body" style:list-style-name="L1">
      <style:paragraph-properties fo:margin-top="0mm" fo:margin-bottom="0mm" style:contextual-spacing="false"/>
      <style:text-properties fo:language="eo" fo:country="none"/>
    </style:style>
    <style:style style:name="P66" style:family="paragraph" style:parent-style-name="Text_20_body" style:list-style-name="L2">
      <style:paragraph-properties fo:margin-top="0mm" fo:margin-bottom="0mm" style:contextual-spacing="false"/>
      <style:text-properties fo:language="eo" fo:country="none"/>
    </style:style>
    <style:style style:name="P67" style:family="paragraph" style:parent-style-name="Text_20_body" style:list-style-name="L3">
      <style:paragraph-properties fo:margin-top="0mm" fo:margin-bottom="0mm" style:contextual-spacing="false"/>
      <style:text-properties fo:language="eo" fo:country="none"/>
    </style:style>
    <style:style style:name="P68" style:family="paragraph" style:parent-style-name="Text_20_body" style:list-style-name="L5">
      <style:paragraph-properties fo:margin-top="0mm" fo:margin-bottom="0mm" style:contextual-spacing="false"/>
      <style:text-properties fo:language="eo" fo:country="none"/>
    </style:style>
    <style:style style:name="P69" style:family="paragraph" style:parent-style-name="Text_20_body" style:list-style-name="L8">
      <style:paragraph-properties fo:margin-top="0mm" fo:margin-bottom="0mm" style:contextual-spacing="false"/>
      <style:text-properties fo:language="eo" fo:country="none"/>
    </style:style>
    <style:style style:name="P70" style:family="paragraph" style:parent-style-name="Text_20_body" style:list-style-name="L9">
      <style:paragraph-properties fo:margin-top="0mm" fo:margin-bottom="0mm" style:contextual-spacing="false"/>
      <style:text-properties fo:language="eo" fo:country="none"/>
    </style:style>
    <style:style style:name="P71" style:family="paragraph" style:parent-style-name="Text_20_body" style:list-style-name="L10">
      <style:paragraph-properties fo:margin-top="0mm" fo:margin-bottom="0mm" style:contextual-spacing="false"/>
      <style:text-properties fo:language="eo" fo:country="none"/>
    </style:style>
    <style:style style:name="P72" style:family="paragraph" style:parent-style-name="Text_20_body" style:list-style-name="L11">
      <style:paragraph-properties fo:margin-top="0mm" fo:margin-bottom="0mm" style:contextual-spacing="false"/>
      <style:text-properties fo:language="eo" fo:country="none"/>
    </style:style>
    <style:style style:name="P73" style:family="paragraph" style:parent-style-name="Text_20_body" style:list-style-name="L12">
      <style:paragraph-properties fo:margin-top="0mm" fo:margin-bottom="0mm" style:contextual-spacing="false"/>
      <style:text-properties fo:language="eo" fo:country="none"/>
    </style:style>
    <style:style style:name="P74" style:family="paragraph" style:parent-style-name="Text_20_body">
      <style:paragraph-properties fo:margin-top="0mm" fo:margin-bottom="0mm" style:contextual-spacing="false" fo:text-align="center" style:justify-single-word="false"/>
      <style:text-properties fo:language="eo" fo:country="none" fo:font-style="normal" style:font-style-asian="normal" style:font-style-complex="normal"/>
    </style:style>
    <style:style style:name="P75" style:family="paragraph" style:parent-style-name="Text_20_body" style:list-style-name="L3">
      <style:paragraph-properties fo:margin-top="0mm" fo:margin-bottom="0mm" style:contextual-spacing="false"/>
    </style:style>
    <style:style style:name="P76" style:family="paragraph" style:parent-style-name="Text_20_body" style:list-style-name="L4">
      <style:paragraph-properties fo:margin-top="0mm" fo:margin-bottom="0mm" style:contextual-spacing="false"/>
    </style:style>
    <style:style style:name="P77" style:family="paragraph" style:parent-style-name="Text_20_body" style:list-style-name="L5">
      <style:paragraph-properties fo:margin-top="0mm" fo:margin-bottom="0mm" style:contextual-spacing="false"/>
    </style:style>
    <style:style style:name="P78" style:family="paragraph" style:parent-style-name="Text_20_body" style:list-style-name="L6">
      <style:paragraph-properties fo:margin-top="0mm" fo:margin-bottom="0mm" style:contextual-spacing="false"/>
      <style:text-properties officeooo:paragraph-rsid="002702f4"/>
    </style:style>
    <style:style style:name="P79" style:family="paragraph" style:parent-style-name="Text_20_body" style:list-style-name="L7">
      <style:paragraph-properties fo:margin-top="0mm" fo:margin-bottom="0mm" style:contextual-spacing="false"/>
      <style:text-properties fo:font-size="14pt" fo:language="eo" fo:country="none" style:font-size-asian="14pt" style:font-size-complex="14pt"/>
    </style:style>
    <style:style style:name="P80" style:family="paragraph" style:parent-style-name="Text_20_body" style:list-style-name="L8">
      <style:paragraph-properties fo:margin-top="0mm" fo:margin-bottom="0mm" style:contextual-spacing="false"/>
    </style:style>
    <style:style style:name="P81" style:family="paragraph" style:parent-style-name="Text_20_body">
      <style:paragraph-properties fo:padding="1.01mm" fo:border-left="0.99pt solid #9900ff" fo:border-right="0.99pt solid #9900ff" fo:border-top="none" fo:border-bottom="none" style:shadow="none"/>
      <style:text-properties fo:language="eo" fo:country="none" officeooo:paragraph-rsid="001fe58d"/>
    </style:style>
    <style:style style:name="P82" style:family="paragraph" style:parent-style-name="Heading_20_4">
      <style:text-properties fo:language="eo" fo:country="none"/>
    </style:style>
    <style:style style:name="P83" style:family="paragraph" style:parent-style-name="Table_20_Contents">
      <style:paragraph-properties fo:text-align="center" style:justify-single-word="false"/>
      <style:text-properties fo:language="eo" fo:country="none"/>
    </style:style>
    <style:style style:name="P84" style:family="paragraph" style:parent-style-name="Table_20_Contents">
      <style:paragraph-properties fo:text-align="center" style:justify-single-word="false"/>
      <style:text-properties fo:language="eo" fo:country="none" fo:font-style="italic" style:font-style-asian="italic" style:font-style-complex="italic"/>
    </style:style>
    <style:style style:name="P85" style:family="paragraph" style:parent-style-name="Heading_20_2">
      <style:text-properties fo:language="eo" fo:country="none"/>
    </style:style>
    <style:style style:name="P86" style:family="paragraph" style:parent-style-name="Heading_20_3">
      <style:text-properties fo:language="eo" fo:country="none"/>
    </style:style>
    <style:style style:name="T1" style:family="text">
      <style:text-properties fo:font-style="italic" style:font-style-asian="italic" style:font-style-complex="italic"/>
    </style:style>
    <style:style style:name="T2" style:family="text">
      <style:text-properties fo:font-style="italic" fo:font-weight="bold" style:font-style-asian="italic" style:font-weight-asian="bold" style:font-style-complex="italic" style:font-weight-complex="bold"/>
    </style:style>
    <style:style style:name="T3" style:family="text">
      <style:text-properties fo:font-weight="bold" style:font-weight-asian="bold" style:font-weight-complex="bold"/>
    </style:style>
    <style:style style:name="T4" style:family="text">
      <style:text-properties fo:language="eo" fo:country="none"/>
    </style:style>
    <style:style style:name="T5" style:family="text">
      <style:text-properties fo:language="eo" fo:country="none" fo:font-style="italic" style:font-style-asian="italic" style:font-style-complex="italic"/>
    </style:style>
    <style:style style:name="T6" style:family="text">
      <style:text-properties fo:language="eo" fo:country="none" fo:font-weight="bold" style:font-weight-asian="bold" style:font-weight-complex="bold"/>
    </style:style>
    <style:style style:name="T7" style:family="text">
      <style:text-properties fo:language="eo" fo:country="none" fo:font-style="normal" style:font-style-asian="normal" style:font-style-complex="normal"/>
    </style:style>
    <style:style style:name="T8" style:family="text">
      <style:text-properties fo:language="eo" fo:country="none" officeooo:rsid="00517d70"/>
    </style:style>
    <style:style style:name="T9" style:family="text">
      <style:text-properties fo:language="eo" fo:country="none" officeooo:rsid="0054882e"/>
    </style:style>
    <style:style style:name="T10" style:family="text">
      <style:text-properties style:font-name="Noto Sans Shavian"/>
    </style:style>
    <style:style style:name="T11" style:family="text">
      <style:text-properties style:font-name="Noto Sans Shavian" fo:language="eo" fo:country="none"/>
    </style:style>
    <style:style style:name="T12" style:family="text">
      <style:text-properties style:font-name="Noto Sans Shavian" fo:font-weight="bold" style:font-weight-asian="bold" style:font-weight-complex="bold"/>
    </style:style>
    <style:style style:name="T13" style:family="text">
      <style:text-properties style:font-name="Noto Sans Shavian" officeooo:rsid="003893d6"/>
    </style:style>
    <style:style style:name="T14" style:family="text">
      <style:text-properties fo:language="en" fo:country="US"/>
    </style:style>
    <style:style style:name="T15" style:family="text">
      <style:text-properties fo:language="en" fo:country="US" fo:font-style="italic" style:font-style-asian="italic" style:font-style-complex="italic"/>
    </style:style>
    <style:style style:name="T16" style:family="text">
      <style:text-properties style:font-name="Noto Mono1" fo:font-size="13pt" fo:language="eo" fo:country="none" style:font-size-asian="13pt" style:font-size-complex="13pt"/>
    </style:style>
    <style:style style:name="T17" style:family="text">
      <style:text-properties style:font-name="Noto Mono1" fo:language="eo" fo:country="none"/>
    </style:style>
    <style:style style:name="T18" style:family="text">
      <style:text-properties style:font-name="Noto Mono1" fo:font-size="12pt" fo:language="eo" fo:country="none" style:font-size-asian="12pt" style:font-size-complex="12pt"/>
    </style:style>
    <style:style style:name="T19" style:family="text">
      <style:text-properties officeooo:rsid="002f5131"/>
    </style:style>
    <style:style style:name="T20" style:family="text">
      <style:text-properties officeooo:rsid="0030dc7b"/>
    </style:style>
    <style:style style:name="T21" style:family="text">
      <style:text-properties officeooo:rsid="00330b5f"/>
    </style:style>
    <style:style style:name="T22" style:family="text">
      <style:text-properties officeooo:rsid="0035b75d"/>
    </style:style>
    <style:style style:name="T23" style:family="text">
      <style:text-properties style:font-name="DejaRu Mono"/>
    </style:style>
    <style:style style:name="T24" style:family="text">
      <style:text-properties style:font-name="DejaRu Mono" officeooo:rsid="00395655"/>
    </style:style>
    <style:style style:name="T25" style:family="text">
      <style:text-properties officeooo:rsid="003c12a9"/>
    </style:style>
    <style:style style:name="T26" style:family="text">
      <style:text-properties style:letter-kerning="false"/>
    </style:style>
    <style:style style:name="T27" style:family="text">
      <style:text-properties officeooo:rsid="0055ec40"/>
    </style:style>
    <style:style style:name="T28" style:family="text">
      <style:text-properties fo:font-size="12pt" fo:language="eo" fo:country="none" style:font-size-asian="12pt" style:font-size-complex="12pt"/>
    </style:style>
    <style:style style:name="T29" style:family="text">
      <style:text-properties officeooo:rsid="006156ce"/>
    </style:style>
    <style:style style:name="T30" style:family="text">
      <style:text-properties officeooo:rsid="0064d7dd"/>
    </style:style>
    <style:style style:name="T31" style:family="text">
      <style:text-properties officeooo:rsid="0065fed0"/>
    </style:style>
    <style:style style:name="T32" style:family="text">
      <style:text-properties officeooo:rsid="0069f72a"/>
    </style:style>
    <style:style style:name="T33" style:family="text">
      <style:text-properties fo:color="#800000" fo:font-style="italic" style:font-style-asian="italic" style:font-style-complex="italic"/>
    </style:style>
    <style:style style:name="T34" style:family="text">
      <style:text-properties fo:color="#b2b2b2" fo:font-style="italic" style:font-style-asian="italic" style:font-style-complex="italic"/>
    </style:style>
    <style:style style:name="T35" style:family="text">
      <style:text-properties fo:color="#666666" fo:font-style="italic" style:font-style-asian="italic" style:font-style-complex="italic"/>
    </style:style>
    <style:style style:name="Sect1" style:family="section">
      <style:section-properties style:editable="false">
        <style:columns fo:column-count="1" fo:column-gap="0mm"/>
      </style:section-properties>
    </style:style>
    <text:list-style style:name="L1">
      <text:list-level-style-bullet text:level="1" text:bullet-char="➢">
        <style:list-level-properties text:space-before="6.35mm" text:min-label-width="6.35mm"/>
        <style:text-properties style:font-name="StarSymbol1"/>
      </text:list-level-style-bullet>
      <text:list-level-style-bullet text:level="2" text:bullet-char="">
        <style:list-level-properties text:space-before="12.7mm" text:min-label-width="6.35mm"/>
        <style:text-properties style:font-name="StarSymbol1"/>
      </text:list-level-style-bullet>
      <text:list-level-style-bullet text:level="3" text:bullet-char="">
        <style:list-level-properties text:space-before="19.05mm" text:min-label-width="6.35mm"/>
        <style:text-properties style:font-name="StarSymbol1"/>
      </text:list-level-style-bullet>
      <text:list-level-style-bullet text:level="4" text:bullet-char="•">
        <style:list-level-properties text:space-before="25.4mm" text:min-label-width="6.35mm"/>
        <style:text-properties style:font-name="StarSymbol1"/>
      </text:list-level-style-bullet>
      <text:list-level-style-bullet text:level="5" text:bullet-char="•">
        <style:list-level-properties text:space-before="31.75mm" text:min-label-width="6.35mm"/>
        <style:text-properties style:font-name="StarSymbol1"/>
      </text:list-level-style-bullet>
      <text:list-level-style-bullet text:level="6" text:bullet-char="•">
        <style:list-level-properties text:space-before="38.1mm" text:min-label-width="6.35mm"/>
        <style:text-properties style:font-name="StarSymbol1"/>
      </text:list-level-style-bullet>
      <text:list-level-style-bullet text:level="7" text:bullet-char="•">
        <style:list-level-properties text:space-before="44.45mm" text:min-label-width="6.35mm"/>
        <style:text-properties style:font-name="StarSymbol1"/>
      </text:list-level-style-bullet>
      <text:list-level-style-bullet text:level="8" text:bullet-char="•">
        <style:list-level-properties text:space-before="50.8mm" text:min-label-width="6.35mm"/>
        <style:text-properties style:font-name="StarSymbol1"/>
      </text:list-level-style-bullet>
      <text:list-level-style-bullet text:level="9" text:bullet-char="•">
        <style:list-level-properties text:space-before="57.15mm" text:min-label-width="6.35mm"/>
        <style:text-properties style:font-name="StarSymbol1"/>
      </text:list-level-style-bullet>
      <text:list-level-style-bullet text:level="10" text:bullet-char="•">
        <style:list-level-properties text:space-before="63.5mm" text:min-label-width="6.35mm"/>
        <style:text-properties style:font-name="StarSymbol1"/>
      </text:list-level-style-bullet>
    </text:list-style>
    <text:list-style style:name="L2">
      <text:list-level-style-bullet text:level="1" text:style-name="Bullet_20_Symbols" style:num-suffix="." text:bullet-char="•">
        <style:list-level-properties text:space-before="6.35mm" text:min-label-width="6.35mm"/>
      </text:list-level-style-bullet>
      <text:list-level-style-bullet text:level="2" text:style-name="Bullet_20_Symbols" style:num-suffix="." text:bullet-char="‣">
        <style:list-level-properties text:space-before="12.7mm" text:min-label-width="6.35mm"/>
      </text:list-level-style-bullet>
      <text:list-level-style-bullet text:level="3" text:style-name="Bullet_20_Symbols" style:num-suffix="." text:bullet-char="⁃">
        <style:list-level-properties text:space-before="19.05mm" text:min-label-width="6.35mm"/>
      </text:list-level-style-bullet>
      <text:list-level-style-bullet text:level="4" text:style-name="Bullet_20_Symbols" style:num-suffix="." text:bullet-char="•">
        <style:list-level-properties text:space-before="25.4mm" text:min-label-width="6.35mm"/>
      </text:list-level-style-bullet>
      <text:list-level-style-bullet text:level="5" text:style-name="Bullet_20_Symbols" style:num-suffix="." text:bullet-char="‣">
        <style:list-level-properties text:space-before="31.75mm" text:min-label-width="6.35mm"/>
      </text:list-level-style-bullet>
      <text:list-level-style-bullet text:level="6" text:style-name="Bullet_20_Symbols" style:num-suffix="." text:bullet-char="⁃">
        <style:list-level-properties text:space-before="38.1mm" text:min-label-width="6.35mm"/>
      </text:list-level-style-bullet>
      <text:list-level-style-bullet text:level="7" text:style-name="Bullet_20_Symbols" style:num-suffix="." text:bullet-char="•">
        <style:list-level-properties text:space-before="44.45mm" text:min-label-width="6.35mm"/>
      </text:list-level-style-bullet>
      <text:list-level-style-bullet text:level="8" text:style-name="Bullet_20_Symbols" style:num-suffix="." text:bullet-char="‣">
        <style:list-level-properties text:space-before="50.8mm" text:min-label-width="6.35mm"/>
      </text:list-level-style-bullet>
      <text:list-level-style-bullet text:level="9" text:style-name="Bullet_20_Symbols" style:num-suffix="." text:bullet-char="⁃">
        <style:list-level-properties text:space-before="57.15mm" text:min-label-width="6.35mm"/>
      </text:list-level-style-bullet>
      <text:list-level-style-bullet text:level="10" text:style-name="Bullet_20_Symbols" style:num-suffix="." text:bullet-char="•">
        <style:list-level-properties text:space-before="63.5mm" text:min-label-width="6.35mm"/>
      </text:list-level-style-bullet>
    </text:list-style>
    <text:list-style style:name="L3">
      <text:list-level-style-bullet text:level="1" text:bullet-char="➢">
        <style:list-level-properties text:space-before="6.35mm" text:min-label-width="6.35mm"/>
        <style:text-properties style:font-name="StarSymbol1"/>
      </text:list-level-style-bullet>
      <text:list-level-style-bullet text:level="2" text:bullet-char="">
        <style:list-level-properties text:space-before="12.7mm" text:min-label-width="6.35mm"/>
        <style:text-properties style:font-name="StarSymbol1"/>
      </text:list-level-style-bullet>
      <text:list-level-style-bullet text:level="3" text:bullet-char="">
        <style:list-level-properties text:space-before="19.05mm" text:min-label-width="6.35mm"/>
        <style:text-properties style:font-name="StarSymbol1"/>
      </text:list-level-style-bullet>
      <text:list-level-style-bullet text:level="4" text:bullet-char="•">
        <style:list-level-properties text:space-before="25.4mm" text:min-label-width="6.35mm"/>
        <style:text-properties style:font-name="StarSymbol1"/>
      </text:list-level-style-bullet>
      <text:list-level-style-bullet text:level="5" text:bullet-char="•">
        <style:list-level-properties text:space-before="31.75mm" text:min-label-width="6.35mm"/>
        <style:text-properties style:font-name="StarSymbol1"/>
      </text:list-level-style-bullet>
      <text:list-level-style-bullet text:level="6" text:bullet-char="•">
        <style:list-level-properties text:space-before="38.1mm" text:min-label-width="6.35mm"/>
        <style:text-properties style:font-name="StarSymbol1"/>
      </text:list-level-style-bullet>
      <text:list-level-style-bullet text:level="7" text:bullet-char="•">
        <style:list-level-properties text:space-before="44.45mm" text:min-label-width="6.35mm"/>
        <style:text-properties style:font-name="StarSymbol1"/>
      </text:list-level-style-bullet>
      <text:list-level-style-bullet text:level="8" text:bullet-char="•">
        <style:list-level-properties text:space-before="50.8mm" text:min-label-width="6.35mm"/>
        <style:text-properties style:font-name="StarSymbol1"/>
      </text:list-level-style-bullet>
      <text:list-level-style-bullet text:level="9" text:bullet-char="•">
        <style:list-level-properties text:space-before="57.15mm" text:min-label-width="6.35mm"/>
        <style:text-properties style:font-name="StarSymbol1"/>
      </text:list-level-style-bullet>
      <text:list-level-style-bullet text:level="10" text:bullet-char="•">
        <style:list-level-properties text:space-before="63.5mm" text:min-label-width="6.35mm"/>
        <style:text-properties style:font-name="StarSymbol1"/>
      </text:list-level-style-bullet>
    </text:list-style>
    <text:list-style style:name="L4">
      <text:list-level-style-bullet text:level="1" text:bullet-char="➢">
        <style:list-level-properties text:space-before="6.35mm" text:min-label-width="6.35mm"/>
        <style:text-properties style:font-name="StarSymbol1"/>
      </text:list-level-style-bullet>
      <text:list-level-style-bullet text:level="2" text:bullet-char="">
        <style:list-level-properties text:space-before="12.7mm" text:min-label-width="6.35mm"/>
        <style:text-properties style:font-name="StarSymbol1"/>
      </text:list-level-style-bullet>
      <text:list-level-style-bullet text:level="3" text:bullet-char="">
        <style:list-level-properties text:space-before="19.05mm" text:min-label-width="6.35mm"/>
        <style:text-properties style:font-name="StarSymbol1"/>
      </text:list-level-style-bullet>
      <text:list-level-style-bullet text:level="4" text:bullet-char="•">
        <style:list-level-properties text:space-before="25.4mm" text:min-label-width="6.35mm"/>
        <style:text-properties style:font-name="StarSymbol1"/>
      </text:list-level-style-bullet>
      <text:list-level-style-bullet text:level="5" text:bullet-char="•">
        <style:list-level-properties text:space-before="31.75mm" text:min-label-width="6.35mm"/>
        <style:text-properties style:font-name="StarSymbol1"/>
      </text:list-level-style-bullet>
      <text:list-level-style-bullet text:level="6" text:bullet-char="•">
        <style:list-level-properties text:space-before="38.1mm" text:min-label-width="6.35mm"/>
        <style:text-properties style:font-name="StarSymbol1"/>
      </text:list-level-style-bullet>
      <text:list-level-style-bullet text:level="7" text:bullet-char="•">
        <style:list-level-properties text:space-before="44.45mm" text:min-label-width="6.35mm"/>
        <style:text-properties style:font-name="StarSymbol1"/>
      </text:list-level-style-bullet>
      <text:list-level-style-bullet text:level="8" text:bullet-char="•">
        <style:list-level-properties text:space-before="50.8mm" text:min-label-width="6.35mm"/>
        <style:text-properties style:font-name="StarSymbol1"/>
      </text:list-level-style-bullet>
      <text:list-level-style-bullet text:level="9" text:bullet-char="•">
        <style:list-level-properties text:space-before="57.15mm" text:min-label-width="6.35mm"/>
        <style:text-properties style:font-name="StarSymbol1"/>
      </text:list-level-style-bullet>
      <text:list-level-style-bullet text:level="10" text:bullet-char="•">
        <style:list-level-properties text:space-before="63.5mm" text:min-label-width="6.35mm"/>
        <style:text-properties style:font-name="StarSymbol1"/>
      </text:list-level-style-bullet>
    </text:list-style>
    <text:list-style style:name="L5">
      <text:list-level-style-bullet text:level="1" text:bullet-char="➢">
        <style:list-level-properties text:space-before="6.35mm" text:min-label-width="6.35mm"/>
        <style:text-properties style:font-name="StarSymbol1"/>
      </text:list-level-style-bullet>
      <text:list-level-style-bullet text:level="2" text:bullet-char="">
        <style:list-level-properties text:space-before="12.7mm" text:min-label-width="6.35mm"/>
        <style:text-properties style:font-name="StarSymbol1"/>
      </text:list-level-style-bullet>
      <text:list-level-style-bullet text:level="3" text:bullet-char="">
        <style:list-level-properties text:space-before="19.05mm" text:min-label-width="6.35mm"/>
        <style:text-properties style:font-name="StarSymbol1"/>
      </text:list-level-style-bullet>
      <text:list-level-style-bullet text:level="4" text:bullet-char="•">
        <style:list-level-properties text:space-before="25.4mm" text:min-label-width="6.35mm"/>
        <style:text-properties style:font-name="StarSymbol1"/>
      </text:list-level-style-bullet>
      <text:list-level-style-bullet text:level="5" text:bullet-char="•">
        <style:list-level-properties text:space-before="31.75mm" text:min-label-width="6.35mm"/>
        <style:text-properties style:font-name="StarSymbol1"/>
      </text:list-level-style-bullet>
      <text:list-level-style-bullet text:level="6" text:bullet-char="•">
        <style:list-level-properties text:space-before="38.1mm" text:min-label-width="6.35mm"/>
        <style:text-properties style:font-name="StarSymbol1"/>
      </text:list-level-style-bullet>
      <text:list-level-style-bullet text:level="7" text:bullet-char="•">
        <style:list-level-properties text:space-before="44.45mm" text:min-label-width="6.35mm"/>
        <style:text-properties style:font-name="StarSymbol1"/>
      </text:list-level-style-bullet>
      <text:list-level-style-bullet text:level="8" text:bullet-char="•">
        <style:list-level-properties text:space-before="50.8mm" text:min-label-width="6.35mm"/>
        <style:text-properties style:font-name="StarSymbol1"/>
      </text:list-level-style-bullet>
      <text:list-level-style-bullet text:level="9" text:bullet-char="•">
        <style:list-level-properties text:space-before="57.15mm" text:min-label-width="6.35mm"/>
        <style:text-properties style:font-name="StarSymbol1"/>
      </text:list-level-style-bullet>
      <text:list-level-style-bullet text:level="10" text:bullet-char="•">
        <style:list-level-properties text:space-before="63.5mm" text:min-label-width="6.35mm"/>
        <style:text-properties style:font-name="StarSymbol1"/>
      </text:list-level-style-bullet>
    </text:list-style>
    <text:list-style style:name="L6">
      <text:list-level-style-bullet text:level="1" text:bullet-char="➢">
        <style:list-level-properties text:space-before="6.35mm" text:min-label-width="6.35mm"/>
        <style:text-properties style:font-name="StarSymbol1"/>
      </text:list-level-style-bullet>
      <text:list-level-style-bullet text:level="2" text:bullet-char="">
        <style:list-level-properties text:space-before="12.7mm" text:min-label-width="6.35mm"/>
        <style:text-properties style:font-name="StarSymbol1"/>
      </text:list-level-style-bullet>
      <text:list-level-style-bullet text:level="3" text:bullet-char="">
        <style:list-level-properties text:space-before="19.05mm" text:min-label-width="6.35mm"/>
        <style:text-properties style:font-name="StarSymbol1"/>
      </text:list-level-style-bullet>
      <text:list-level-style-bullet text:level="4" text:bullet-char="•">
        <style:list-level-properties text:space-before="25.4mm" text:min-label-width="6.35mm"/>
        <style:text-properties style:font-name="StarSymbol1"/>
      </text:list-level-style-bullet>
      <text:list-level-style-bullet text:level="5" text:bullet-char="•">
        <style:list-level-properties text:space-before="31.75mm" text:min-label-width="6.35mm"/>
        <style:text-properties style:font-name="StarSymbol1"/>
      </text:list-level-style-bullet>
      <text:list-level-style-bullet text:level="6" text:bullet-char="•">
        <style:list-level-properties text:space-before="38.1mm" text:min-label-width="6.35mm"/>
        <style:text-properties style:font-name="StarSymbol1"/>
      </text:list-level-style-bullet>
      <text:list-level-style-bullet text:level="7" text:bullet-char="•">
        <style:list-level-properties text:space-before="44.45mm" text:min-label-width="6.35mm"/>
        <style:text-properties style:font-name="StarSymbol1"/>
      </text:list-level-style-bullet>
      <text:list-level-style-bullet text:level="8" text:bullet-char="•">
        <style:list-level-properties text:space-before="50.8mm" text:min-label-width="6.35mm"/>
        <style:text-properties style:font-name="StarSymbol1"/>
      </text:list-level-style-bullet>
      <text:list-level-style-bullet text:level="9" text:bullet-char="•">
        <style:list-level-properties text:space-before="57.15mm" text:min-label-width="6.35mm"/>
        <style:text-properties style:font-name="StarSymbol1"/>
      </text:list-level-style-bullet>
      <text:list-level-style-bullet text:level="10" text:bullet-char="•">
        <style:list-level-properties text:space-before="63.5mm" text:min-label-width="6.35mm"/>
        <style:text-properties style:font-name="StarSymbol1"/>
      </text:list-level-style-bullet>
    </text:list-style>
    <text:list-style style:name="L7">
      <text:list-level-style-bullet text:level="1" text:style-name="Bullet_20_Symbols" style:num-suffix="." text:bullet-char="•">
        <style:list-level-properties text:space-before="6.35mm" text:min-label-width="6.35mm"/>
      </text:list-level-style-bullet>
      <text:list-level-style-bullet text:level="2" text:style-name="Bullet_20_Symbols" style:num-suffix="." text:bullet-char="‣">
        <style:list-level-properties text:space-before="12.7mm" text:min-label-width="6.35mm"/>
      </text:list-level-style-bullet>
      <text:list-level-style-bullet text:level="3" text:style-name="Bullet_20_Symbols" style:num-suffix="." text:bullet-char="⁃">
        <style:list-level-properties text:space-before="19.05mm" text:min-label-width="6.35mm"/>
      </text:list-level-style-bullet>
      <text:list-level-style-bullet text:level="4" text:style-name="Bullet_20_Symbols" style:num-suffix="." text:bullet-char="•">
        <style:list-level-properties text:space-before="25.4mm" text:min-label-width="6.35mm"/>
      </text:list-level-style-bullet>
      <text:list-level-style-bullet text:level="5" text:style-name="Bullet_20_Symbols" style:num-suffix="." text:bullet-char="‣">
        <style:list-level-properties text:space-before="31.75mm" text:min-label-width="6.35mm"/>
      </text:list-level-style-bullet>
      <text:list-level-style-bullet text:level="6" text:style-name="Bullet_20_Symbols" style:num-suffix="." text:bullet-char="⁃">
        <style:list-level-properties text:space-before="38.1mm" text:min-label-width="6.35mm"/>
      </text:list-level-style-bullet>
      <text:list-level-style-bullet text:level="7" text:style-name="Bullet_20_Symbols" style:num-suffix="." text:bullet-char="•">
        <style:list-level-properties text:space-before="44.45mm" text:min-label-width="6.35mm"/>
      </text:list-level-style-bullet>
      <text:list-level-style-bullet text:level="8" text:style-name="Bullet_20_Symbols" style:num-suffix="." text:bullet-char="‣">
        <style:list-level-properties text:space-before="50.8mm" text:min-label-width="6.35mm"/>
      </text:list-level-style-bullet>
      <text:list-level-style-bullet text:level="9" text:style-name="Bullet_20_Symbols" style:num-suffix="." text:bullet-char="⁃">
        <style:list-level-properties text:space-before="57.15mm" text:min-label-width="6.35mm"/>
      </text:list-level-style-bullet>
      <text:list-level-style-bullet text:level="10" text:style-name="Bullet_20_Symbols" style:num-suffix="." text:bullet-char="•">
        <style:list-level-properties text:space-before="63.5mm" text:min-label-width="6.35mm"/>
      </text:list-level-style-bullet>
    </text:list-style>
    <text:list-style style:name="L8">
      <text:list-level-style-number text:level="1" text:style-name="Numbering_20_Symbols" style:num-suffix="." style:num-format="1">
        <style:list-level-properties text:space-before="6.35mm" text:min-label-width="6.35mm"/>
      </text:list-level-style-number>
      <text:list-level-style-number text:level="2" style:num-suffix="." style:num-format="1">
        <style:list-level-properties text:list-level-position-and-space-mode="label-alignment">
          <style:list-level-label-alignment text:label-followed-by="listtab" text:list-tab-stop-position="19.05mm" fo:text-indent="-6.35mm" fo:margin-left="19.05mm"/>
        </style:list-level-properties>
      </text:list-level-style-number>
      <text:list-level-style-number text:level="3" style:num-suffix="." style:num-format="1">
        <style:list-level-properties text:list-level-position-and-space-mode="label-alignment">
          <style:list-level-label-alignment text:label-followed-by="listtab" text:list-tab-stop-position="25.4mm" fo:text-indent="-6.35mm" fo:margin-left="25.4mm"/>
        </style:list-level-properties>
      </text:list-level-style-number>
      <text:list-level-style-number text:level="4" style:num-suffix="." style:num-format="1">
        <style:list-level-properties text:list-level-position-and-space-mode="label-alignment">
          <style:list-level-label-alignment text:label-followed-by="listtab" text:list-tab-stop-position="31.75mm" fo:text-indent="-6.35mm" fo:margin-left="31.75mm"/>
        </style:list-level-properties>
      </text:list-level-style-number>
      <text:list-level-style-number text:level="5" style:num-suffix="." style:num-format="1">
        <style:list-level-properties text:list-level-position-and-space-mode="label-alignment">
          <style:list-level-label-alignment text:label-followed-by="listtab" text:list-tab-stop-position="38.1mm" fo:text-indent="-6.35mm" fo:margin-left="38.1mm"/>
        </style:list-level-properties>
      </text:list-level-style-number>
      <text:list-level-style-number text:level="6" style:num-suffix="." style:num-format="1">
        <style:list-level-properties text:list-level-position-and-space-mode="label-alignment">
          <style:list-level-label-alignment text:label-followed-by="listtab" text:list-tab-stop-position="44.45mm" fo:text-indent="-6.35mm" fo:margin-left="44.45mm"/>
        </style:list-level-properties>
      </text:list-level-style-number>
      <text:list-level-style-number text:level="7" style:num-suffix="." style:num-format="1">
        <style:list-level-properties text:list-level-position-and-space-mode="label-alignment">
          <style:list-level-label-alignment text:label-followed-by="listtab" text:list-tab-stop-position="50.8mm" fo:text-indent="-6.35mm" fo:margin-left="50.8mm"/>
        </style:list-level-properties>
      </text:list-level-style-number>
      <text:list-level-style-number text:level="8" style:num-suffix="." style:num-format="1">
        <style:list-level-properties text:list-level-position-and-space-mode="label-alignment">
          <style:list-level-label-alignment text:label-followed-by="listtab" text:list-tab-stop-position="57.15mm" fo:text-indent="-6.35mm" fo:margin-left="57.15mm"/>
        </style:list-level-properties>
      </text:list-level-style-number>
      <text:list-level-style-number text:level="9" style:num-suffix="." style:num-format="1">
        <style:list-level-properties text:list-level-position-and-space-mode="label-alignment">
          <style:list-level-label-alignment text:label-followed-by="listtab" text:list-tab-stop-position="63.5mm" fo:text-indent="-6.35mm" fo:margin-left="63.5mm"/>
        </style:list-level-properties>
      </text:list-level-style-number>
      <text:list-level-style-number text:level="10" style:num-suffix="." style:num-format="1">
        <style:list-level-properties text:list-level-position-and-space-mode="label-alignment">
          <style:list-level-label-alignment text:label-followed-by="listtab" text:list-tab-stop-position="69.85mm" fo:text-indent="-6.35mm" fo:margin-left="69.85mm"/>
        </style:list-level-properties>
      </text:list-level-style-number>
    </text:list-style>
    <text:list-style style:name="L9">
      <text:list-level-style-number text:level="1" text:style-name="Numbering_20_Symbols" style:num-suffix="." style:num-format="1">
        <style:list-level-properties text:space-before="6.35mm" text:min-label-width="6.35mm"/>
      </text:list-level-style-number>
      <text:list-level-style-number text:level="2" style:num-suffix="." style:num-format="1">
        <style:list-level-properties text:list-level-position-and-space-mode="label-alignment">
          <style:list-level-label-alignment text:label-followed-by="listtab" text:list-tab-stop-position="19.05mm" fo:text-indent="-6.35mm" fo:margin-left="19.05mm"/>
        </style:list-level-properties>
      </text:list-level-style-number>
      <text:list-level-style-number text:level="3" style:num-suffix="." style:num-format="1">
        <style:list-level-properties text:list-level-position-and-space-mode="label-alignment">
          <style:list-level-label-alignment text:label-followed-by="listtab" text:list-tab-stop-position="25.4mm" fo:text-indent="-6.35mm" fo:margin-left="25.4mm"/>
        </style:list-level-properties>
      </text:list-level-style-number>
      <text:list-level-style-number text:level="4" style:num-suffix="." style:num-format="1">
        <style:list-level-properties text:list-level-position-and-space-mode="label-alignment">
          <style:list-level-label-alignment text:label-followed-by="listtab" text:list-tab-stop-position="31.75mm" fo:text-indent="-6.35mm" fo:margin-left="31.75mm"/>
        </style:list-level-properties>
      </text:list-level-style-number>
      <text:list-level-style-number text:level="5" style:num-suffix="." style:num-format="1">
        <style:list-level-properties text:list-level-position-and-space-mode="label-alignment">
          <style:list-level-label-alignment text:label-followed-by="listtab" text:list-tab-stop-position="38.1mm" fo:text-indent="-6.35mm" fo:margin-left="38.1mm"/>
        </style:list-level-properties>
      </text:list-level-style-number>
      <text:list-level-style-number text:level="6" style:num-suffix="." style:num-format="1">
        <style:list-level-properties text:list-level-position-and-space-mode="label-alignment">
          <style:list-level-label-alignment text:label-followed-by="listtab" text:list-tab-stop-position="44.45mm" fo:text-indent="-6.35mm" fo:margin-left="44.45mm"/>
        </style:list-level-properties>
      </text:list-level-style-number>
      <text:list-level-style-number text:level="7" style:num-suffix="." style:num-format="1">
        <style:list-level-properties text:list-level-position-and-space-mode="label-alignment">
          <style:list-level-label-alignment text:label-followed-by="listtab" text:list-tab-stop-position="50.8mm" fo:text-indent="-6.35mm" fo:margin-left="50.8mm"/>
        </style:list-level-properties>
      </text:list-level-style-number>
      <text:list-level-style-number text:level="8" style:num-suffix="." style:num-format="1">
        <style:list-level-properties text:list-level-position-and-space-mode="label-alignment">
          <style:list-level-label-alignment text:label-followed-by="listtab" text:list-tab-stop-position="57.15mm" fo:text-indent="-6.35mm" fo:margin-left="57.15mm"/>
        </style:list-level-properties>
      </text:list-level-style-number>
      <text:list-level-style-number text:level="9" style:num-suffix="." style:num-format="1">
        <style:list-level-properties text:list-level-position-and-space-mode="label-alignment">
          <style:list-level-label-alignment text:label-followed-by="listtab" text:list-tab-stop-position="63.5mm" fo:text-indent="-6.35mm" fo:margin-left="63.5mm"/>
        </style:list-level-properties>
      </text:list-level-style-number>
      <text:list-level-style-number text:level="10" style:num-suffix="." style:num-format="1">
        <style:list-level-properties text:list-level-position-and-space-mode="label-alignment">
          <style:list-level-label-alignment text:label-followed-by="listtab" text:list-tab-stop-position="69.85mm" fo:text-indent="-6.35mm" fo:margin-left="69.85mm"/>
        </style:list-level-properties>
      </text:list-level-style-number>
    </text:list-style>
    <text:list-style style:name="L10">
      <text:list-level-style-bullet text:level="1" text:style-name="Bullet_20_Symbols" style:num-suffix="." text:bullet-char="•">
        <style:list-level-properties text:space-before="6.35mm" text:min-label-width="6.35mm"/>
      </text:list-level-style-bullet>
      <text:list-level-style-bullet text:level="2" text:style-name="Bullet_20_Symbols" style:num-suffix="." text:bullet-char="‣">
        <style:list-level-properties text:space-before="12.7mm" text:min-label-width="6.35mm"/>
      </text:list-level-style-bullet>
      <text:list-level-style-bullet text:level="3" text:style-name="Bullet_20_Symbols" style:num-suffix="." text:bullet-char="⁃">
        <style:list-level-properties text:space-before="19.05mm" text:min-label-width="6.35mm"/>
      </text:list-level-style-bullet>
      <text:list-level-style-bullet text:level="4" text:style-name="Bullet_20_Symbols" style:num-suffix="." text:bullet-char="•">
        <style:list-level-properties text:space-before="25.4mm" text:min-label-width="6.35mm"/>
      </text:list-level-style-bullet>
      <text:list-level-style-bullet text:level="5" text:style-name="Bullet_20_Symbols" style:num-suffix="." text:bullet-char="‣">
        <style:list-level-properties text:space-before="31.75mm" text:min-label-width="6.35mm"/>
      </text:list-level-style-bullet>
      <text:list-level-style-bullet text:level="6" text:style-name="Bullet_20_Symbols" style:num-suffix="." text:bullet-char="⁃">
        <style:list-level-properties text:space-before="38.1mm" text:min-label-width="6.35mm"/>
      </text:list-level-style-bullet>
      <text:list-level-style-bullet text:level="7" text:style-name="Bullet_20_Symbols" style:num-suffix="." text:bullet-char="•">
        <style:list-level-properties text:space-before="44.45mm" text:min-label-width="6.35mm"/>
      </text:list-level-style-bullet>
      <text:list-level-style-bullet text:level="8" text:style-name="Bullet_20_Symbols" style:num-suffix="." text:bullet-char="‣">
        <style:list-level-properties text:space-before="50.8mm" text:min-label-width="6.35mm"/>
      </text:list-level-style-bullet>
      <text:list-level-style-bullet text:level="9" text:style-name="Bullet_20_Symbols" style:num-suffix="." text:bullet-char="⁃">
        <style:list-level-properties text:space-before="57.15mm" text:min-label-width="6.35mm"/>
      </text:list-level-style-bullet>
      <text:list-level-style-bullet text:level="10" text:style-name="Bullet_20_Symbols" style:num-suffix="." text:bullet-char="•">
        <style:list-level-properties text:space-before="63.5mm" text:min-label-width="6.35mm"/>
      </text:list-level-style-bullet>
    </text:list-style>
    <text:list-style style:name="L11">
      <text:list-level-style-number text:level="1" text:style-name="Numbering_20_Symbols" style:num-suffix="." style:num-format="1">
        <style:list-level-properties text:space-before="6.35mm" text:min-label-width="6.35mm"/>
      </text:list-level-style-number>
      <text:list-level-style-number text:level="2" style:num-suffix="." style:num-format="1">
        <style:list-level-properties text:list-level-position-and-space-mode="label-alignment">
          <style:list-level-label-alignment text:label-followed-by="listtab" text:list-tab-stop-position="19.05mm" fo:text-indent="-6.35mm" fo:margin-left="19.05mm"/>
        </style:list-level-properties>
      </text:list-level-style-number>
      <text:list-level-style-number text:level="3" style:num-suffix="." style:num-format="1">
        <style:list-level-properties text:list-level-position-and-space-mode="label-alignment">
          <style:list-level-label-alignment text:label-followed-by="listtab" text:list-tab-stop-position="25.4mm" fo:text-indent="-6.35mm" fo:margin-left="25.4mm"/>
        </style:list-level-properties>
      </text:list-level-style-number>
      <text:list-level-style-number text:level="4" style:num-suffix="." style:num-format="1">
        <style:list-level-properties text:list-level-position-and-space-mode="label-alignment">
          <style:list-level-label-alignment text:label-followed-by="listtab" text:list-tab-stop-position="31.75mm" fo:text-indent="-6.35mm" fo:margin-left="31.75mm"/>
        </style:list-level-properties>
      </text:list-level-style-number>
      <text:list-level-style-number text:level="5" style:num-suffix="." style:num-format="1">
        <style:list-level-properties text:list-level-position-and-space-mode="label-alignment">
          <style:list-level-label-alignment text:label-followed-by="listtab" text:list-tab-stop-position="38.1mm" fo:text-indent="-6.35mm" fo:margin-left="38.1mm"/>
        </style:list-level-properties>
      </text:list-level-style-number>
      <text:list-level-style-number text:level="6" style:num-suffix="." style:num-format="1">
        <style:list-level-properties text:list-level-position-and-space-mode="label-alignment">
          <style:list-level-label-alignment text:label-followed-by="listtab" text:list-tab-stop-position="44.45mm" fo:text-indent="-6.35mm" fo:margin-left="44.45mm"/>
        </style:list-level-properties>
      </text:list-level-style-number>
      <text:list-level-style-number text:level="7" style:num-suffix="." style:num-format="1">
        <style:list-level-properties text:list-level-position-and-space-mode="label-alignment">
          <style:list-level-label-alignment text:label-followed-by="listtab" text:list-tab-stop-position="50.8mm" fo:text-indent="-6.35mm" fo:margin-left="50.8mm"/>
        </style:list-level-properties>
      </text:list-level-style-number>
      <text:list-level-style-number text:level="8" style:num-suffix="." style:num-format="1">
        <style:list-level-properties text:list-level-position-and-space-mode="label-alignment">
          <style:list-level-label-alignment text:label-followed-by="listtab" text:list-tab-stop-position="57.15mm" fo:text-indent="-6.35mm" fo:margin-left="57.15mm"/>
        </style:list-level-properties>
      </text:list-level-style-number>
      <text:list-level-style-number text:level="9" style:num-suffix="." style:num-format="1">
        <style:list-level-properties text:list-level-position-and-space-mode="label-alignment">
          <style:list-level-label-alignment text:label-followed-by="listtab" text:list-tab-stop-position="63.5mm" fo:text-indent="-6.35mm" fo:margin-left="63.5mm"/>
        </style:list-level-properties>
      </text:list-level-style-number>
      <text:list-level-style-number text:level="10" style:num-suffix="." style:num-format="1">
        <style:list-level-properties text:list-level-position-and-space-mode="label-alignment">
          <style:list-level-label-alignment text:label-followed-by="listtab" text:list-tab-stop-position="69.85mm" fo:text-indent="-6.35mm" fo:margin-left="69.85mm"/>
        </style:list-level-properties>
      </text:list-level-style-number>
    </text:list-style>
    <text:list-style style:name="L12">
      <text:list-level-style-bullet text:level="1" text:style-name="Bullet_20_Symbols" style:num-suffix="." text:bullet-char="•">
        <style:list-level-properties text:space-before="6.35mm" text:min-label-width="6.35mm"/>
      </text:list-level-style-bullet>
      <text:list-level-style-bullet text:level="2" text:style-name="Bullet_20_Symbols" style:num-suffix="." text:bullet-char="‣">
        <style:list-level-properties text:space-before="12.7mm" text:min-label-width="6.35mm"/>
      </text:list-level-style-bullet>
      <text:list-level-style-bullet text:level="3" text:style-name="Bullet_20_Symbols" style:num-suffix="." text:bullet-char="⁃">
        <style:list-level-properties text:space-before="19.05mm" text:min-label-width="6.35mm"/>
      </text:list-level-style-bullet>
      <text:list-level-style-bullet text:level="4" text:style-name="Bullet_20_Symbols" style:num-suffix="." text:bullet-char="•">
        <style:list-level-properties text:space-before="25.4mm" text:min-label-width="6.35mm"/>
      </text:list-level-style-bullet>
      <text:list-level-style-bullet text:level="5" text:style-name="Bullet_20_Symbols" style:num-suffix="." text:bullet-char="‣">
        <style:list-level-properties text:space-before="31.75mm" text:min-label-width="6.35mm"/>
      </text:list-level-style-bullet>
      <text:list-level-style-bullet text:level="6" text:style-name="Bullet_20_Symbols" style:num-suffix="." text:bullet-char="⁃">
        <style:list-level-properties text:space-before="38.1mm" text:min-label-width="6.35mm"/>
      </text:list-level-style-bullet>
      <text:list-level-style-bullet text:level="7" text:style-name="Bullet_20_Symbols" style:num-suffix="." text:bullet-char="•">
        <style:list-level-properties text:space-before="44.45mm" text:min-label-width="6.35mm"/>
      </text:list-level-style-bullet>
      <text:list-level-style-bullet text:level="8" text:style-name="Bullet_20_Symbols" style:num-suffix="." text:bullet-char="‣">
        <style:list-level-properties text:space-before="50.8mm" text:min-label-width="6.35mm"/>
      </text:list-level-style-bullet>
      <text:list-level-style-bullet text:level="9" text:style-name="Bullet_20_Symbols" style:num-suffix="." text:bullet-char="⁃">
        <style:list-level-properties text:space-before="57.15mm" text:min-label-width="6.35mm"/>
      </text:list-level-style-bullet>
      <text:list-level-style-bullet text:level="10" text:style-name="Bullet_20_Symbols" style:num-suffix="." text:bullet-char="•">
        <style:list-level-properties text:space-before="63.5mm" text:min-label-width="6.35m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64" text:outline-level="1"><text:bookmark-start text:name="__RefHeading__2265_569200005"/>La Ŝava alfabeto por Esperanto<text:bookmark-end text:name="__RefHeading__2265_569200005"/></text:h>
      <text:p text:style-name="P52">Studaĵo de <text:span text:style-name="T1">Sergio Pokrovskij</text:span></text:p>
      <table:table table:name="Table11" table:style-name="Table11">
        <table:table-column table:style-name="Table11.A"/>
        <table:table-column table:style-name="Table11.B"/>
        <table:table-row>
          <table:table-cell table:style-name="Table11.A1" office:value-type="string">
            <text:p text:style-name="P3">Versio unua:</text:p>
          </table:table-cell>
          <table:table-cell table:style-name="Table11.A1" office:value-type="string">
            <text:p text:style-name="P3">2011-11-20</text:p>
          </table:table-cell>
        </table:table-row>
        <table:table-row>
          <table:table-cell table:style-name="Table11.A1" office:value-type="string">
            <text:p text:style-name="P3">Versio ĵusa:</text:p>
          </table:table-cell>
          <table:table-cell table:style-name="Table11.A1" office:value-type="string">
            <text:p text:style-name="P3">2017-0<text:span text:style-name="T32">5</text:span>-<text:span text:style-name="T32">08</text:span></text:p>
          </table:table-cell>
        </table:table-row>
      </table:table>
      <text:table-of-content text:style-name="Sect1" text:protected="true" text:name="Table of Contents1">
        <text:table-of-content-source text:outline-level="10">
          <text:index-title-template text:style-name="Contents_20_Heading">Enhavtabelo</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of Contents1_Head">
            <text:p text:style-name="Contents_20_Heading">Enhavtabelo</text:p>
          </text:index-title>
          <text:p text:style-name="P61"><text:a xlink:type="simple" xlink:href="#__RefHeading__2265_569200005" text:style-name="Index_20_Link" text:visited-style-name="Index_20_Link">La Ŝava alfabeto por Esperanto<text:tab/>1</text:a></text:p>
          <text:p text:style-name="P60"><text:a xlink:type="simple" xlink:href="#__RefHeading__2267_569200005" text:style-name="Index_20_Link" text:visited-style-name="Index_20_Link">Enkonduko<text:tab/>3</text:a></text:p>
          <text:p text:style-name="P63"><text:a xlink:type="simple" xlink:href="#__RefHeading__2269_569200005" text:style-name="Index_20_Link" text:visited-style-name="Index_20_Link">Kial tio min interesas?<text:tab/>4</text:a></text:p>
          <text:p text:style-name="P63"><text:a xlink:type="simple" xlink:href="#__RefHeading__2271_569200005" text:style-name="Index_20_Link" text:visited-style-name="Index_20_Link">Kial ne cirila alfabeto?<text:tab/>5</text:a></text:p>
          <text:p text:style-name="P63"><text:a xlink:type="simple" xlink:href="#__RefHeading__2273_569200005" text:style-name="Index_20_Link" text:visited-style-name="Index_20_Link">Kial ne IFA?<text:tab/>6</text:a></text:p>
          <text:p text:style-name="P63"><text:a xlink:type="simple" xlink:href="#__RefHeading__2275_569200005" text:style-name="Index_20_Link" text:visited-style-name="Index_20_Link">Kial ne Tengvaro?<text:tab/>7</text:a></text:p>
          <text:p text:style-name="P60"><text:a xlink:type="simple" xlink:href="#__RefHeading__2277_569200005" text:style-name="Index_20_Link" text:visited-style-name="Index_20_Link">La alfabeto<text:tab/>10</text:a></text:p>
          <text:p text:style-name="P63"><text:a xlink:type="simple" xlink:href="#__RefHeading__2279_569200005" text:style-name="Index_20_Link" text:visited-style-name="Index_20_Link">La aspekto<text:tab/>10</text:a></text:p>
          <text:p text:style-name="P63"><text:a xlink:type="simple" xlink:href="#__RefHeading__2281_569200005" text:style-name="Index_20_Link" text:visited-style-name="Index_20_Link">La kultura ŝoko<text:tab/>12</text:a></text:p>
          <text:p text:style-name="P62"><text:a xlink:type="simple" xlink:href="#__RefHeading__2283_569200005" text:style-name="Index_20_Link" text:visited-style-name="Index_20_Link">1. Samformaj signoj diverse turnitaj.<text:tab/>14</text:a></text:p>
          <text:p text:style-name="P62"><text:a xlink:type="simple" xlink:href="#__RefHeading__2285_569200005" text:style-name="Index_20_Link" text:visited-style-name="Index_20_Link">2. La signifoj de diversaj turnoj konfuziĝas.<text:tab/>14</text:a></text:p>
          <text:p text:style-name="P62"><text:a xlink:type="simple" xlink:href="#__RefHeading__2287_569200005" text:style-name="Index_20_Link" text:visited-style-name="Index_20_Link">3. La skribo nesufiĉe varias laŭ la alto.<text:tab/>15</text:a></text:p>
          <text:p text:style-name="P62"><text:a xlink:type="simple" xlink:href="#__RefHeading__2289_569200005" text:style-name="Index_20_Link" text:visited-style-name="Index_20_Link">4. Iuj literoj estas nesufiĉe kontrastaj.<text:tab/>16</text:a></text:p>
          <text:p text:style-name="P63"><text:a xlink:type="simple" xlink:href="#__RefHeading__2291_569200005" text:style-name="Index_20_Link" text:visited-style-name="Index_20_Link">La Starlinga adapto<text:tab/>17</text:a></text:p>
          <text:p text:style-name="P63"><text:soft-page-break/><text:a xlink:type="simple" xlink:href="#__RefHeading__2293_569200005" text:style-name="Index_20_Link" text:visited-style-name="Index_20_Link">La unikoda tabelo<text:tab/>18</text:a></text:p>
          <text:p text:style-name="P60"><text:a xlink:type="simple" xlink:href="#__RefHeading__2295_569200005" text:style-name="Index_20_Link" text:visited-style-name="Index_20_Link">Esperantologie pri la alfabeto<text:tab/>23</text:a></text:p>
          <text:p text:style-name="P63"><text:a xlink:type="simple" xlink:href="#__RefHeading__2297_569200005" text:style-name="Index_20_Link" text:visited-style-name="Index_20_Link">La paro h/ĥ<text:tab/>24</text:a></text:p>
          <text:p text:style-name="P63"><text:a xlink:type="simple" xlink:href="#__RefHeading__2299_569200005" text:style-name="Index_20_Link" text:visited-style-name="Index_20_Link">Duonvokaloj kaj diftongoj<text:tab/>25</text:a></text:p>
          <text:p text:style-name="P62"><text:a xlink:type="simple" xlink:href="#__RefHeading__2301_569200005" text:style-name="Index_20_Link" text:visited-style-name="Index_20_Link">La diftonga alfabeto — 𐑤𐑨 𐑛𐑦𐑓𐑑𐑩𐑵𐑜𐑨 𐑨𐑤𐑓𐑨𐑚𐑧𐑑𐑩<text:tab/>28</text:a></text:p>
          <text:p text:style-name="P62"><text:a xlink:type="simple" xlink:href="#__RefHeading__2303_569200005" text:style-name="Index_20_Link" text:visited-style-name="Index_20_Link">La duonvokalo /j/<text:tab/>28</text:a></text:p>
          <text:p text:style-name="P62"><text:a xlink:type="simple" xlink:href="#__RefHeading__2305_569200005" text:style-name="Index_20_Link" text:visited-style-name="Index_20_Link">La elemento eŭ<text:tab/>31</text:a></text:p>
          <text:p text:style-name="P63"><text:a xlink:type="simple" xlink:href="#__RefHeading__2307_569200005" text:style-name="Index_20_Link" text:visited-style-name="Index_20_Link">Ekzemplaj tekstopecoj<text:tab/>33</text:a></text:p>
          <text:p text:style-name="P62"><text:a xlink:type="simple" xlink:href="#__RefHeading__2309_569200005" text:style-name="Index_20_Link" text:visited-style-name="Index_20_Link">La Bulonja deklaracio<text:tab/>36</text:a></text:p>
          <text:p text:style-name="P62"><text:a xlink:type="simple" xlink:href="#__RefHeading__2311_569200005" text:style-name="Index_20_Link" text:visited-style-name="Index_20_Link">«Esenco kaj estonteco»<text:tab/>36</text:a></text:p>
          <text:p text:style-name="P62"><text:a xlink:type="simple" xlink:href="#__RefHeading__2313_569200005" text:style-name="Index_20_Link" text:visited-style-name="Index_20_Link">«Pro Iŝtar»<text:tab/>40</text:a></text:p>
          <text:p text:style-name="P60"><text:a xlink:type="simple" xlink:href="#__RefHeading__2317_569200005" text:style-name="Index_20_Link" text:visited-style-name="Index_20_Link">Programaro<text:tab/>41</text:a></text:p>
          <text:p text:style-name="P63"><text:a xlink:type="simple" xlink:href="#__RefHeading__2319_569200005" text:style-name="Index_20_Link" text:visited-style-name="Index_20_Link">Tradukaj skriptoj<text:tab/>41</text:a></text:p>
          <text:p text:style-name="P63"><text:a xlink:type="simple" xlink:href="#__RefHeading__2321_569200005" text:style-name="Index_20_Link" text:visited-style-name="Index_20_Link">Emaksa enigmetodo<text:tab/>42</text:a></text:p>
          <text:p text:style-name="P63"><text:a xlink:type="simple" xlink:href="#__RefHeading__2323_569200005" text:style-name="Index_20_Link" text:visited-style-name="Index_20_Link">La tiparoj<text:tab/>42</text:a></text:p>
          <text:p text:style-name="P60"><text:a xlink:type="simple" xlink:href="#__RefHeading__2325_569200005" text:style-name="Index_20_Link" text:visited-style-name="Index_20_Link">Bernardo Ŝavo kaj Esperanto<text:tab/>48</text:a></text:p>
          <text:p text:style-name="P63"><text:a xlink:type="simple" xlink:href="#__RefHeading__2327_569200005" text:style-name="Index_20_Link" text:visited-style-name="Index_20_Link">Kial «Ŝavo»<text:tab/>48</text:a></text:p>
          <text:p text:style-name="P63"><text:a xlink:type="simple" xlink:href="#__RefHeading__2329_569200005" text:style-name="Index_20_Link" text:visited-style-name="Index_20_Link">Bernardo Ŝavo pri Esperanto<text:tab/>49</text:a></text:p>
          <text:p text:style-name="P60"><text:a xlink:type="simple" xlink:href="#__RefHeading__2331_569200005" text:style-name="Index_20_Link" text:visited-style-name="Index_20_Link">Konkludo<text:tab/>51</text:a></text:p>
        </text:index-body>
      </text:table-of-content>
      <text:p text:style-name="First_20_paragraph"><text:a xlink:type="simple" xlink:href="#sec1"><text:span text:style-name="Definition"><text:span text:style-name="T4"/></text:span></text:a></text:p>
      <text:h text:style-name="P85" text:outline-level="2"><text:bookmark-start text:name="__RefHeading__2267_569200005"/>Enkonduko<text:bookmark-end text:name="__RefHeading__2267_569200005"/></text:h>
      <text:p text:style-name="First_20_paragraph"><text:span text:style-name="T4">La </text:span><text:span text:style-name="T5">ŝava alfabeto</text:span><text:span text:style-name="T4"> estas priskribita en </text:span><text:a xlink:type="simple" xlink:href="http://eo.wikipedia.org/wiki/Ŝava_alfabeto"><text:span text:style-name="Definition"><text:span text:style-name="T4">Vikipedio</text:span></text:span></text:a><text:span text:style-name="T4"> kaj en </text:span><text:a xlink:type="simple" xlink:href="http://esperanto.us/sxava_alfabeto/"><text:span text:style-name="Definition"><text:span text:style-name="T4">la originala artikolo</text:span></text:span></text:a><text:span text:style-name="T4"> de </text:span><text:a xlink:type="simple" xlink:href="https://eo.wikipedia.org/wiki/Ĝan_Ŭesli_Starling"><text:span text:style-name="Definition"><text:span text:style-name="T4">Ĝan Ŭesli STARLING</text:span></text:span></text:a><text:span text:style-name="T4">, la adaptinto de la angla ideo al Esperanto (naskite kiel </text:span><text:span text:style-name="T5">John Wesley Starling,</text:span><text:span text:style-name="T4"> li oficiale esperantigis sian nomon). La adptadon kunaŭtoris </text:span><text:span text:style-name="T5">Phillip Driscoll</text:span><text:span text:style-name="T4">, menciita en la informo de Ĝ.Ŭ. Starling kiel la «amiko mia» atentiginta ĉi tiun pri la ideo.</text:span></text:p>
      <text:p text:style-name="P19">Ĉi tiu artikolo prezentas iom alian adapton de la Ŝava alfabeto, bazitan sur la Starlinga, tamen diferencan pri la traktado de la duonvokaloj kaj diftongoj.</text:p>
      <text:p text:style-name="Text_20_body"><text:span text:style-name="T4">La ŝava alfabeto (aŭ, pli ĝuste, ĝia angla originalo, </text:span><text:a xlink:type="simple" xlink:href="http://en.wikipedia.org/wiki/Shavian_alphabet"><text:span text:style-name="Definition"><text:span text:style-name="T14">the Shavian alphabet</text:span></text:span></text:a><text:span text:style-name="T4">) iom malfrue eniris Unikodon (en aprilo de la 2003ª, en la versio 4.0.), tial en via ordinara tiparo ĝi probable mankas. Mi metis la elŝutajn indikojn en la stilfolion, kaj ne maleblas, ke via foliumilo ĝin profitos (se vi ne malŝaltis tiun opcion </text:span><text:soft-page-break/><text:span text:style-name="T4">en viaj agordoj). Cetere, vi povas instali iun el la TTF-tiparoj listigitaj en la vikipedia artikolo.</text:span></text:p>
      <text:h text:style-name="P86" text:outline-level="3"><text:bookmark-start text:name="__RefHeading__2269_569200005"/>Kial tio min interesas?<text:bookmark-end text:name="__RefHeading__2269_569200005"/></text:h>
      <text:p text:style-name="First_20_paragraph"><text:span text:style-name="T4">Mi serĉis alfabeton, per kiu mi povus montri malraciecon de kelkaj antaŭjuĝoj alportataj de la latinlitera tradicio, kiujn homoj edukitaj en tiu tradicio senkonscie trudas al Esperanto (la plej evidenta estas la uskleco; mi verkis pri tio en «</text:span><text:a xlink:type="simple" xlink:href="../../artikoloj/fremdaj-nomoj.html#malbeno"><text:span text:style-name="Definition"><text:span text:style-name="T4">La latinalfabeta malbeno</text:span></text:span></text:a><text:span text:style-name="T4">»).</text:span></text:p>
      <text:p text:style-name="P19">Mi ne proponas reformon de Esperanto; mi proponas ĝui intelektan ludon, kiu ebligu freŝokule rigardi nian lingvon kaj helpu kompreni aliajn lingvokonstruajn konceptojn. Aliflanke, min amuzas la ideo multipliki la marĝenecon de Esperanto per ankoraŭ pli granda marĝeneco de la ŝava alfabeto. Laŭ la malnova ŝerco:</text:p>
      <text:p text:style-name="P5">— Je kiu perverso vi do suferas?</text:p>
      <text:p text:style-name="P5">— Mi ne suferas, doktoro, mi ĝuas!</text:p>
      <text:h text:style-name="P86" text:outline-level="3"><text:bookmark-start text:name="__RefHeading__2271_569200005"/><text:soft-page-break/>Kial ne cirila alfabeto?<text:bookmark-end text:name="__RefHeading__2271_569200005"/></text:h>
      <text:p text:style-name="P51">En la sortimento da parolsonoj, prezentataj per la kernaj literoj cirilaj, estas pluraj kiuj mankas en la alfabeto latina: <text:span text:style-name="T1">ц</text:span> (c), <text:span text:style-name="T1">ч</text:span> (ĉ), <text:span text:style-name="T1">х</text:span> (ĥ), <text:span text:style-name="T1">ж</text:span> (ĵ), <text:span text:style-name="T1">ш</text:span> (ŝ); sed kelkaj fonemoj esperantaj mankas: /h/, /ĝ/; la cirilaj diftongoj estas kreskaj, do alispecaj ol la malkreskaj diftongoj de Esperanto. La mankantaj sonoj ja ekzistas en kelkaj nacilingvaj adaptaĵoj, sed</text:p>
      <text:list xml:id="list859072937618043160" text:style-name="L1">
        <text:list-item>
          <text:p text:style-name="P65">ili estas malmulte konataj — do ne prezentas evidentan avantaĝon kompare kun la literoj ŝavaj; kaj</text:p>
        </text:list-item>
        <text:list-item>
          <text:p text:style-name="P65">ili ne aspektas kiel plenrajtaj, memstaraj literoj: <text:span text:style-name="T1">ҳ</text:span> /h/, <text:span text:style-name="T1">ӂ</text:span> aŭ <text:span text:style-name="T1">џ</text:span> /ĝ/; do, ne pli bone ol la esperantaj diakritaĵoj.</text:p>
        </text:list-item>
      </text:list>
      <text:p text:style-name="P51">Krome, la naciaj alfabetoj cirilaj havas multe pli firme fiksitajn sonsignifojn, ol la alfabetoj novlatinaj, kaj tio malhelpas ilian adaptadon al Esperanto. Tio ne helpus, sed eĉ pli konfuzus la argumentadon. (Logike oni povus prezenti la saman obĵeton pri la alfabeto ŝava; tamen ĝia <text:soft-page-break/>malsukceso pri la angla lingvo liberigas ĝin por la interpretoj esperantaj.)</text:p>
      <text:h text:style-name="P86" text:outline-level="3"><text:bookmark-start text:name="__RefHeading__2273_569200005"/>Kial ne IFA?<text:bookmark-end text:name="__RefHeading__2273_569200005"/></text:h>
      <text:p text:style-name="P51">IFA estas interesa ekzemplo pri alfabeto bazita sur la latina, kiu tamen senkompromise atribuas precizan signifon al ĉiu sia signo. Tiurilate ĝi formas klaran kontraston kun la tradicioj de la latinlitera mondo, kaj pruvas, ke ion precizan eblas ellabori ankaŭ surbaze de la novlatina alfabeto.</text:p>
      <text:p text:style-name="P19">Tamen ĝi estas multe <text:span text:style-name="T1">tro</text:span> preciza. Ekz-e en Esperanto</text:p>
      <text:list xml:id="list319326616081235962" text:style-name="L2">
        <text:list-item>
          <text:p text:style-name="P66"><text:span text:style-name="T1">a</text:span> povas realiĝi kiel [a] aŭ [ɑ];</text:p>
        </text:list-item>
        <text:list-item>
          <text:p text:style-name="P66">la esperantan <text:span text:style-name="T1">e</text:span> oni povas prononci kiel [e] aŭ [ɛ];</text:p>
        </text:list-item>
        <text:list-item>
          <text:p text:style-name="P66"><text:span text:style-name="T1">o</text:span> povas realiĝi kiel [o] aŭ [ɔ] ktp;</text:p>
        </text:list-item>
      </text:list>
      <text:p text:style-name="P51">indiki tiajn alofonojn en la komuna alfabeto estas ĝena malfaciligo (krom iuj specialaj okazoj kiam oni volas prezenti specifan akĉenton ktp).</text:p>
      <text:p text:style-name="P19"><text:soft-page-break/>Se oni elektas la pli simplan (t.e. latinalfabetan) alofonon por prezenti fonemojn, tio povas esti misgvida, kaj probable nesufiĉe malsimila ol la latina skribo por eviti la misinfluojn:</text:p>
      <text:p text:style-name="P74">exoʃanʤo ʧiuʒaude</text:p>
      <text:p text:style-name="P19">Kaj la evidenta kunmetiteco de la IFA-signoj por la diftongoj kaj por <text:span text:style-name="T1">c, ĉ, ĝ</text:span> kolizias kun ilia fonologia simpleco (neanalizindo). IFA ne taŭgas por <text:span text:style-name="T1">limigi</text:span> disponeblan fonemaron, ĝi estas signaro de malpli alta nivelo ol la fonologia.</text:p>
      <text:h text:style-name="P86" text:outline-level="3"><text:bookmark-start text:name="__RefHeading__2275_569200005"/>Kial ne Tengvaro?<text:bookmark-end text:name="__RefHeading__2275_569200005"/></text:h>
      <text:p text:style-name="First_20_paragraph"><text:a xlink:type="simple" xlink:href="http://eo.wikipedia.org/wiki/Tengvaro"><text:span text:style-name="Definition"><text:span text:style-name="T4">Tengvaro</text:span></text:span></text:a><text:span text:style-name="T4">, la alfabeto el «La mastro de l' ringoj», prezentas la samajn problemojn kiel IFA: la diftongojn oni signas per kunmetaĵoj; la literformoj kodas fonetikajn trajtojn, kiuj en Esperanto ne nepre estas fonologie signifaj. Ekz-e la artikulacia diferenco inter [v] kaj [w] postulas, ke ilin esprimu malsamaj literoj, el malsamaj ĉeloj de la tengvara matrico, kaj malsamformaj; dum en kelkaj lingvoj ili povas </text:span><text:soft-page-break/><text:span text:style-name="T4">funkcii kiel alofonoj de unu sama fonemo, kaj en mia studaĵo pri la duonvokaloj (vd </text:span><text:a xlink:type="simple" xlink:href="#diftongoj"><text:span text:style-name="Definition"><text:span text:style-name="T4">ĉi-sube</text:span></text:span></text:a><text:span text:style-name="T4">) mi prezentas argumentojn favore al tia funkciado de /v/ en Esperanto. En Tengvaro tio probable maleblus.</text:span></text:p>
      <text:p text:style-name="Text_20_body"><text:span text:style-name="T4">Krome, kontraste al la asketismo de la ŝava alfabeto, Tengvaro evidentigas emon al ekzote malsimplaj formoj kaj malnecesaj komplikaĵoj — ekz-e la superliniaj vokaloj. Tiu lasta apartaĵo postulas elekton inter la skoloj: ĉu, laŭ la aperta-silaba skemo, oni vokalizu la antaŭ</text:span><text:span text:style-name="T9">­</text:span><text:span text:style-name="T4">vokalan konsonanton; aŭ laŭ la skemo malaperta-silaba, la postvokalan. La fonetika sistemo de Esperanto sugestas la unuan; la morfologio (precipe la sufiksoj kaj la finaĵoj: </text:span><text:span text:style-name="T5">aĵ, at, em, ig, as, an</text:span><text:span text:style-name="T4"> …) pli bone funkcias kun la dua (aldonu al tio la fleksian ŝanĝon de aperteco ĉe </text:span><text:span text:style-name="T5">esti—estas, homo—homon</text:span><text:span text:style-name="T4"> ktp). Pli detale vd la priskribon de esperantigo de Tengvaro en </text:span><text:a xlink:type="simple" xlink:href="http://www.catb.org/~esr/tengwar/esperanto-tengwar.html"><text:span text:style-name="Definition"><text:span text:style-name="T4">anglalingva (!) artikolo</text:span></text:span></text:a><text:span text:style-name="T4"> fare de </text:span><text:span text:style-name="T5">Eric S. Raymond</text:span><text:span text:style-name="T4">.</text:span></text:p>
      <text:h text:style-name="P85" text:outline-level="2"><text:bookmark-start text:name="__RefHeading__2277_569200005"/>La alfabeto<text:bookmark-end text:name="__RefHeading__2277_569200005"/></text:h>
      <text:p text:style-name="P51">Se alio ne estas malimplice indikita, en la ĉi-suba teksto temas pri esperantigita versio de la ŝava alfabeto. Mi <text:span text:style-name="T3">ne</text:span> parolos pri la «pionira» adaptaĵo Starlinga, kiu estas plene izomorfa al la norma alfabeto Fundamenta; anstataŭe ni ekzamenos variantojn, kiujn sugestas la fonologio de Esperanto kaj la trajteca karaktero de la Ŝava skribo.</text:p>
      <text:h text:style-name="P86" text:outline-level="3"><text:bookmark-start text:name="__RefHeading__2279_569200005"/>La aspekto<text:bookmark-end text:name="__RefHeading__2279_569200005"/></text:h>
      <text:p text:style-name="P51">La ŝava alfabeto estas «apriora» (sen rilato al la tradiciaj skribosistemoj estiĝintaj surbaze de la fenica tradicio: hebrea, greka, araba, latina, cirila…); kvankam ĝi jes estas influita de stenografio (interalie, ĉiu litero estas kontinue desegnebla per unu streko, aŭ — malpli ofte — per du strekoj). Kiel oftas ĉe la sistemoj aprioraj, ĝi havas sistememan dizajnon.</text:p>
      <text:p text:style-name="P19">Por pli facile memorfiksi la literojn, oni atentu, <text:soft-page-break/>ke la signobildoj formas regulajn grupojn (en la priskribo mi uzos la sonvalorojn de esperanta adaptaĵo, kelkaj el kiuj diferencas de la sonvaloroj de la originala versio angla):</text:p>
      <text:list xml:id="list8687996502024912769" text:style-name="L3">
        <text:list-item>
          <text:p text:style-name="P75"><text:span text:style-name="T6">literoj altaj</text:span><text:span text:style-name="T4"> (kiuj elstaras super la linion) estas plejparte senvoĉaj konsonantoj</text:span></text:p>
        </text:list-item>
        <text:list-item>
          <text:p text:style-name="P67"><text:span text:style-name="T3">literoj profundaj</text:span> (kiuj sinkas sub la linion) estas plejparte konsonantoj voĉaj</text:p>
        </text:list-item>
        <text:list-item>
          <text:p text:style-name="P67">la paroj «voĉa — senvoĉa» estas prezentataj per geometrie identaj figuroj, turnitaj je 180°; t.e. la litero por /p/ estas renversita litero por /b/ (aŭ inverse), simile pri /d/~/t/, /z/~/s/, /ĵ/~/ŝ/, /ĝ/~/ĉ/, /g/~/k/, /v/~/f/; iom analogie (kvankam surbaze de alia kontrastigo) pri /h/~/ĥ/ (ĉiun konsonanton ĉi-sube sekvas la mezalta litero <text:span text:style-name="T10">𐑩</text:span>, t.e. /o/):</text:p>
        </text:list-item>
      </text:list>
      <table:table table:name="Table1" table:style-name="Table1">
        <table:table-column table:style-name="Table1.A" table:number-columns-repeated="3"/>
        <table:table-column table:style-name="Table1.D"/>
        <table:table-column table:style-name="Table1.A" table:number-columns-repeated="2"/>
        <table:table-column table:style-name="Table1.D"/>
        <table:table-column table:style-name="Table1.H"/>
        <table:table-row>
          <table:table-cell table:style-name="Table1.A1" office:value-type="string">
            <text:p text:style-name="P29">𐑐𐑩 𐑚𐑩</text:p>
          </table:table-cell>
          <table:table-cell table:style-name="Table1.A1" office:value-type="string">
            <text:p text:style-name="P29">𐑑𐑩 𐑛𐑩</text:p>
          </table:table-cell>
          <table:table-cell table:style-name="Table1.A1" office:value-type="string">
            <text:p text:style-name="P29">𐑒𐑩 𐑜𐑩</text:p>
          </table:table-cell>
          <table:table-cell table:style-name="Table1.A1" office:value-type="string">
            <text:p text:style-name="P29">𐑓𐑩 𐑝𐑩</text:p>
          </table:table-cell>
          <table:table-cell table:style-name="Table1.A1" office:value-type="string">
            <text:p text:style-name="P29">𐑕𐑩 𐑟𐑩</text:p>
          </table:table-cell>
          <table:table-cell table:style-name="Table1.A1" office:value-type="string">
            <text:p text:style-name="P29">𐑖𐑩 𐑠𐑩</text:p>
          </table:table-cell>
          <table:table-cell table:style-name="Table1.A1" office:value-type="string">
            <text:p text:style-name="P29">𐑗𐑩 𐑡𐑩</text:p>
          </table:table-cell>
          <table:table-cell table:style-name="Table1.A1" office:value-type="string">
            <text:p text:style-name="P29">𐑣𐑩 𐑙𐑩</text:p>
          </table:table-cell>
        </table:table-row>
        <table:table-row>
          <table:table-cell table:style-name="Table1.A1" office:value-type="string">
            <text:p text:style-name="P42">po bo</text:p>
          </table:table-cell>
          <table:table-cell table:style-name="Table1.A1" office:value-type="string">
            <text:p text:style-name="P42">to do</text:p>
          </table:table-cell>
          <table:table-cell table:style-name="Table1.A1" office:value-type="string">
            <text:p text:style-name="P42">ko go</text:p>
          </table:table-cell>
          <table:table-cell table:style-name="Table1.A1" office:value-type="string">
            <text:p text:style-name="P42">fo vo</text:p>
          </table:table-cell>
          <table:table-cell table:style-name="Table1.A1" office:value-type="string">
            <text:p text:style-name="P42">so zo</text:p>
          </table:table-cell>
          <table:table-cell table:style-name="Table1.A1" office:value-type="string">
            <text:p text:style-name="P42">ŝo ĵo</text:p>
          </table:table-cell>
          <table:table-cell table:style-name="Table1.A1" office:value-type="string">
            <text:p text:style-name="P42">ĉo ĝo</text:p>
          </table:table-cell>
          <table:table-cell table:style-name="Table1.A1" office:value-type="string">
            <text:p text:style-name="P42">ho ĥo</text:p>
          </table:table-cell>
        </table:table-row>
      </table:table>
      <text:list xml:id="list8167559377563200744" text:style-name="L4">
        <text:list-item>
          <text:p text:style-name="P76"><text:span text:style-name="T4">la </text:span><text:span text:style-name="T6">mezaltaj literoj</text:span><text:span text:style-name="T4"> enliniaj prezentas</text:span></text:p>
          <text:list text:style-name="L5">
            <text:list-item>
              <text:p text:style-name="P77"><text:span text:style-name="T7">la </text:span><text:span text:style-name="T5">vokalojn,</text:span><text:span text:style-name="T4"> kaj ankaŭ la diftongojn </text:span><text:soft-page-break/><text:span text:style-name="T4">/aŭ/ kaj /eŭ/;</text:span></text:p>
            </text:list-item>
            <text:list-item>
              <text:p text:style-name="P68">l<text:span text:style-name="T1">a sonorantojn,</text:span> t.e.</text:p>
              <text:list text:style-name="L6">
                <text:list-item>
                  <text:p text:style-name="P78"><text:span text:style-name="T4">la </text:span><text:span text:style-name="T5">fluantojn</text:span><text:span text:style-name="T4"> /l/ kaj /r/ (ankaŭ simetriaj: </text:span><text:span text:style-name="T11">𐑤</text:span><text:span text:style-name="T4"> kaj </text:span><text:span text:style-name="T11">𐑮</text:span><text:span text:style-name="T4">) kaj la duonvokalon /j/;</text:span></text:p>
                </text:list-item>
                <text:list-item>
                  <text:p text:style-name="P78"><text:span text:style-name="T4">kaj la </text:span><text:span text:style-name="T5">nazsonojn</text:span><text:span text:style-name="T4"> /m/ kaj /n/ (resp. </text:span><text:span text:style-name="T11">𐑫</text:span><text:span text:style-name="T4"> kaj </text:span><text:span text:style-name="T11">𐑵</text:span><text:span text:style-name="T4">).</text:span></text:p>
                </text:list-item>
              </text:list>
            </text:list-item>
          </text:list>
        </text:list-item>
      </text:list>
      <text:h text:style-name="P86" text:outline-level="3"><text:bookmark-start text:name="__RefHeading__2281_569200005"/>La kultura ŝoko<text:bookmark-end text:name="__RefHeading__2281_569200005"/></text:h>
      <text:p text:style-name="P51">La ŝava alfabeto ne estas ligita al iu konata tradicio; tio estas ĝia interesaĵo — kaj tio estas ĝia problemo. Por averaĝa homo malfacilas lerni tridekon da tute novaj signoj (nur 3 literoj similas la latinajn: <text:span text:style-name="T10">𐑦</text:span> /i/, <text:span text:style-name="T10">𐑕</text:span> /s/, <text:span text:style-name="T10">𐑟</text:span> /z/). Necesas plurtaga ekzercado por trejni la okulon, rimarki kaj memorfiksi la karakterajn apartaĵojn de la signoj.</text:p>
      <text:p text:style-name="P19">Konsternite de tiu alfabeta lavango, la novulo (kiu ne plu memoras, kiel li lernis la nun tiom bone konatan alfabeton latinan) plendas ke la alfabeto estas ĥaosa kaj malfacila (mi citas ret<text:soft-page-break/>forumajn afiŝojn):</text:p>
      <text:p text:style-name="P4">La alfabeto mem estas malbone desegnita. Tro multaj literoj similas unu al alia kaj estas simple renversoj unu de alia, do, estas malfacile rememori kiu litero prezentas kiun sonon …</text:p>
      <text:p text:style-name="P4">La nacilingvaj alfabetoj distingigas preskaŭ ĉiun literon per aparta desegno (d,t; g,k; r,l). Evidente lingvistoj desegnis la ŝavan alfabeton kaj traktas lingvajn trajtojn peralfabete. Tamen, la lingvaj trajtoj distingiĝas per unusola alfabeta trajto, kiu estas malfacile distingebla en rapida legado. Ĝenerale la literoj tro similas unu la alian por facila rekoneblo. Laŭ mia opinio la desegnisto tro atentis la lingvistikan elegantecon kaj nesufiĉe la legofacilon …</text:p>
      <text:p text:style-name="P4">Sukcesa alfabeto havas konsiderinde pli da vario. Ekz-e, la latina alfabeto havas literojn de diversaj altecoj super kaj sub <text:soft-page-break/>norma linio. La latinaj literoj estas pli facile distingeblaj unu de alia, do, pli facile rememoreblaj kaj rekoneblaj.</text:p>
      <text:p text:style-name="P51">Tiuj riproĉoj estas maljustaj kaj nelogikaj, sed evidente ili estas sinceraj. Mi konsideru ilin unu post alia.</text:p>
      <text:h text:style-name="P82" text:outline-level="4"><text:bookmark-start text:name="__RefHeading__2283_569200005"/>1. Samformaj signoj diverse turnitaj.<text:bookmark-end text:name="__RefHeading__2283_569200005"/></text:h>
      <text:p text:style-name="First_20_paragraph"><text:span text:style-name="T4">Tio ne estas apartaĵo de la ŝava alfabeto. Estas normala afero ke signaron oni konstruas el unuecaj grafikaj elementoj. Ankaŭ la latina alfabeto estas tia, kun diversmaniere turnitaj signoj; ekz-e jen unu latinalfabeta formo en 4 manieroj turnita: </text:span><text:span text:style-name="Source_5f_Text"><text:span text:style-name="T4">dbqp</text:span></text:span><text:span text:style-name="T4">. Kp ankaŭ:</text:span></text:p>
      <table:table table:name="Table2" table:style-name="Table2">
        <table:table-column table:style-name="Table2.A" table:number-columns-repeated="3"/>
        <table:table-column table:style-name="Table2.D"/>
        <table:table-column table:style-name="Table2.A" table:number-columns-repeated="2"/>
        <table:table-column table:style-name="Table2.D"/>
        <table:table-column table:style-name="Table2.H"/>
        <table:table-row>
          <table:table-cell table:style-name="Table2.A1" office:value-type="string">
            <text:p text:style-name="P33">d</text:p>
          </table:table-cell>
          <table:table-cell table:style-name="Table2.A1" office:value-type="string">
            <text:p text:style-name="P33">b</text:p>
          </table:table-cell>
          <table:table-cell table:style-name="Table2.A1" office:value-type="string">
            <text:p text:style-name="P33">n</text:p>
          </table:table-cell>
          <table:table-cell table:style-name="Table2.A1" office:value-type="string">
            <text:p text:style-name="P33">M</text:p>
          </table:table-cell>
          <table:table-cell table:style-name="Table2.A1" office:value-type="string">
            <text:p text:style-name="P33">f</text:p>
          </table:table-cell>
          <table:table-cell table:style-name="Table2.A1" office:value-type="string">
            <text:p text:style-name="P33">a</text:p>
          </table:table-cell>
          <table:table-cell table:style-name="Table2.A1" office:value-type="string">
            <text:p text:style-name="P33">S</text:p>
          </table:table-cell>
          <table:table-cell table:style-name="Table2.A1" office:value-type="string">
            <text:p text:style-name="P34">h</text:p>
          </table:table-cell>
        </table:table-row>
        <table:table-row>
          <table:table-cell table:style-name="Table2.A1" office:value-type="string">
            <text:p text:style-name="P33">q</text:p>
          </table:table-cell>
          <table:table-cell table:style-name="Table2.A1" office:value-type="string">
            <text:p text:style-name="P33">p</text:p>
          </table:table-cell>
          <table:table-cell table:style-name="Table2.A1" office:value-type="string">
            <text:p text:style-name="P33">u</text:p>
          </table:table-cell>
          <table:table-cell table:style-name="Table2.A1" office:value-type="string">
            <text:p text:style-name="P33">W</text:p>
          </table:table-cell>
          <table:table-cell table:style-name="Table2.A1" office:value-type="string">
            <text:p text:style-name="P33">j</text:p>
          </table:table-cell>
          <table:table-cell table:style-name="Table2.A1" office:value-type="string">
            <text:p text:style-name="P33">e</text:p>
          </table:table-cell>
          <table:table-cell table:style-name="Table2.A1" office:value-type="string">
            <text:p text:style-name="P33">Z</text:p>
          </table:table-cell>
          <table:table-cell table:style-name="Table2.A1" office:value-type="string">
            <text:p text:style-name="P34">y</text:p>
          </table:table-cell>
        </table:table-row>
      </table:table>
      <text:h text:style-name="P82" text:outline-level="4"><text:bookmark-start text:name="__RefHeading__2285_569200005"/>2. La signifoj de diversaj turnoj konfuziĝas.<text:bookmark-end text:name="__RefHeading__2285_569200005"/></text:h>
      <text:p text:style-name="First_20_paragraph"><text:span text:style-name="T4">Tio estus justa riproĉo por la alfabeto latina: la sonvaloroj de </text:span><text:span text:style-name="Source_5f_Text"><text:span text:style-name="T4">dbdp</text:span></text:span><text:span text:style-name="T4"> aŭ </text:span><text:span text:style-name="Source_5f_Text"><text:span text:style-name="T4">nu</text:span></text:span><text:span text:style-name="T4"> estas tute arbitraj (ler</text:span><text:soft-page-break/><text:span text:style-name="T4">nante la anglan lingvon kaj ties alfabeton mia nepino dum pluraj monatoj konfuzadis </text:span><text:span text:style-name="Source_5f_Text"><text:span text:style-name="T4">b</text:span></text:span><text:span text:style-name="T4"> kaj </text:span><text:span text:style-name="Source_5f_Text"><text:span text:style-name="T4">d</text:span></text:span><text:span text:style-name="T4">); male, en la ŝava regas regulo: la altaj literoj estas senvoĉaj: </text:span><text:span text:style-name="T11">𐑕</text:span><text:span text:style-name="T4"> /s/, </text:span><text:span text:style-name="T11">𐑑</text:span><text:span text:style-name="T4"> /t/, </text:span><text:span text:style-name="T11">𐑖</text:span><text:span text:style-name="T4"> /ŝ/; dum la profundaj literoj estas voĉaj: </text:span><text:span text:style-name="T11">𐑟</text:span><text:span text:style-name="T4"> /z/, </text:span><text:span text:style-name="T11">𐑛</text:span><text:span text:style-name="T4"> /d/, </text:span><text:span text:style-name="T11">𐑠</text:span><text:span text:style-name="T4"> /ĵ/ (kvankam la senvoĉa </text:span><text:span text:style-name="T11">𐑣</text:span><text:span text:style-name="T4"> estas escepto).</text:span></text:p>
      <text:h text:style-name="P82" text:outline-level="4"><text:bookmark-start text:name="__RefHeading__2287_569200005"/>3. La skribo nesufiĉe varias laŭ la alto.<text:bookmark-end text:name="__RefHeading__2287_569200005"/></text:h>
      <text:p text:style-name="P51">Malfacilas diri, kio kreis ĉi tiun malveran impreson.</text:p>
      <text:p text:style-name="P19">En la 26-litera novlatina alfabeto duono da literoj (13) estas mezaltaj, kaj duono havas partojn eksterliniajn:</text:p>
      <text:p text:style-name="Text_20_body"><text:span text:style-name="Source_5f_Text"><text:span text:style-name="T4">acemnorsuvwxz</text:span></text:span><text:span text:style-name="T4"><text:line-break/></text:span><text:span text:style-name="Source_5f_Text"><text:span text:style-name="T4">bdfghijklpqty</text:span></text:span></text:p>
      <text:p text:style-name="P19">Tio <text:span text:style-name="T1">ŝajnas</text:span> iomete pli ekvilibra ol la ĉi-sube prezentata 30-litera alfabeto ŝava-esperanta, kiu havas 12 literojn mezajn — kaj sekve, 17 literojn elstarajn. Tamen fakte la ekvilibro de la ŝava alfabeto estas pli inĝenia: ne duparta, sed triparta:</text:p>
      <text:list xml:id="list560292161222774659" text:style-name="L7">
        <text:list-item>
          <text:p text:style-name="P79"><text:soft-page-break/><text:span text:style-name="T10">𐑚𐑛𐑜𐑡𐑣𐑠𐑝𐑟𐑞</text:span> — 9 literoj <text:span text:style-name="T1">profundaj</text:span>;</text:p>
        </text:list-item>
        <text:list-item>
          <text:p text:style-name="P79"><text:span text:style-name="T10">𐑨𐑲𐑧𐑱𐑦𐑰𐑤𐑫𐑵𐑩𐑮𐑪</text:span> — 12 literoj <text:span text:style-name="T1">mezaj</text:span>;</text:p>
        </text:list-item>
        <text:list-item>
          <text:p text:style-name="P79"><text:span text:style-name="T10">𐑔𐑗𐑓𐑙𐑒𐑐𐑕𐑖𐑑</text:span> — 9 literoj <text:span text:style-name="T1">altaj</text:span>.</text:p>
        </text:list-item>
      </text:list>
      <text:p text:style-name="P54"><text:span text:style-name="T4">La novlatina alfabeto havas 8 literojn altajn kaj 6 profundajn (</text:span><text:span text:style-name="Source_5f_Text"><text:span text:style-name="T4">j</text:span></text:span><text:span text:style-name="T4"> estas kaj profunda, kaj alta):</text:span></text:p>
      <text:p text:style-name="P59"><text:span text:style-name="Source_5f_Text"><text:span text:style-name="T16">bdfhijkl</text:span></text:span><text:span text:style-name="T16"><text:line-break/></text:span><text:span text:style-name="Source_5f_Text"><text:span text:style-name="T16">gjpqty</text:span></text:span></text:p>
      <text:h text:style-name="P82" text:outline-level="4"><text:bookmark-start text:name="__RefHeading__2289_569200005"/>4. Iuj literoj estas nesufiĉe kontrastaj.<text:bookmark-end text:name="__RefHeading__2289_569200005"/></text:h>
      <text:p text:style-name="P51">Mi koncedas, ke tio veras pri <text:span text:style-name="T10">𐑐𐑑</text:span> (pt), kaj simetrie pri <text:span text:style-name="T10">𐑚𐑛</text:span> (bd). Sed post kiam oni rimarkis la diferencon, tio ne plu ĝenas. Cetere, la novlatina alfabeto prezentas multajn tiajn malgrandajn diferencojn, kiujn trejnita okulo scipovas distingi (krom eble Il en tiuj tiparoj):</text:p>
      <table:table table:name="Table3" table:style-name="Table3">
        <table:table-column table:style-name="Table3.A"/>
        <table:table-column table:style-name="Table3.B"/>
        <table:table-column table:style-name="Table3.C"/>
        <table:table-column table:style-name="Table3.D" table:number-columns-repeated="7"/>
        <table:table-column table:style-name="Table3.K"/>
        <table:table-row>
          <table:table-cell table:style-name="Table3.A1" office:value-type="string">
            <text:p text:style-name="P39">c</text:p>
          </table:table-cell>
          <table:table-cell table:style-name="Table3.A1" office:value-type="string">
            <text:p text:style-name="P39">I</text:p>
          </table:table-cell>
          <table:table-cell table:style-name="Table3.A1" office:value-type="string">
            <text:p text:style-name="P35">l</text:p>
          </table:table-cell>
          <table:table-cell table:style-name="Table3.A1" office:value-type="string">
            <text:p text:style-name="P35">cl</text:p>
          </table:table-cell>
          <table:table-cell table:style-name="Table3.A1" office:value-type="string">
            <text:p text:style-name="P39">E</text:p>
          </table:table-cell>
          <table:table-cell table:style-name="Table3.A1" office:value-type="string">
            <text:p text:style-name="P39">H</text:p>
          </table:table-cell>
          <table:table-cell table:style-name="Table3.A1" office:value-type="string">
            <text:p text:style-name="P39">P</text:p>
          </table:table-cell>
          <table:table-cell table:style-name="Table3.A1" office:value-type="string">
            <text:p text:style-name="P39">O</text:p>
          </table:table-cell>
          <table:table-cell table:style-name="Table3.A1" office:value-type="string">
            <text:p text:style-name="P39">C</text:p>
          </table:table-cell>
          <table:table-cell table:style-name="Table3.A1" office:value-type="string">
            <text:p text:style-name="P39">nm</text:p>
          </table:table-cell>
          <table:table-cell table:style-name="Table3.A1" office:value-type="string">
            <text:p text:style-name="P39">rn</text:p>
          </table:table-cell>
        </table:table-row>
        <table:table-row>
          <table:table-cell table:style-name="Table3.A1" office:value-type="string">
            <text:p text:style-name="P39">e</text:p>
          </table:table-cell>
          <table:table-cell table:style-name="Table3.A1" office:value-type="string">
            <text:p text:style-name="P39">l</text:p>
          </table:table-cell>
          <table:table-cell table:style-name="Table3.A1" office:value-type="string">
            <text:p text:style-name="P35">t</text:p>
          </table:table-cell>
          <table:table-cell table:style-name="Table3.A1" office:value-type="string">
            <text:p text:style-name="P35">d</text:p>
          </table:table-cell>
          <table:table-cell table:style-name="Table3.A1" office:value-type="string">
            <text:p text:style-name="P39">F</text:p>
          </table:table-cell>
          <table:table-cell table:style-name="Table3.A1" office:value-type="string">
            <text:p text:style-name="P39">N</text:p>
          </table:table-cell>
          <table:table-cell table:style-name="Table3.A1" office:value-type="string">
            <text:p text:style-name="P39">R</text:p>
          </table:table-cell>
          <table:table-cell table:style-name="Table3.A1" office:value-type="string">
            <text:p text:style-name="P39">Q</text:p>
          </table:table-cell>
          <table:table-cell table:style-name="Table3.A1" office:value-type="string">
            <text:p text:style-name="P39">G</text:p>
          </table:table-cell>
          <table:table-cell table:style-name="Table3.A1" office:value-type="string">
            <text:p text:style-name="P39">mn</text:p>
          </table:table-cell>
          <table:table-cell table:style-name="Table3.A1" office:value-type="string">
            <text:p text:style-name="P39">m</text:p>
          </table:table-cell>
        </table:table-row>
      </table:table>
      <text:p text:style-name="P51">Supozeble la ŝavaj literoj ŝajnas al novulo similaj ĉar ili ĉiuj aspektas por li egale fremdaj. Pro la sama kialo eŭropano trovas ĉiujn ĉinojn aŭ <text:soft-page-break/>koreojn nedistingeblaj — kaj simetrie, la eŭropanoj aspektas nedistingeblaj por ĉino. Fakte la ŝavaj literoj estas ne malpli kontrastaj ol la literoj latinaj (kaj eble eĉ pli kontrastaj).</text:p>
      <text:h text:style-name="P86" text:outline-level="3"><text:bookmark-start text:name="__RefHeading__2291_569200005"/>La Starlinga adapto<text:bookmark-end text:name="__RefHeading__2291_569200005"/></text:h>
      <text:p text:style-name="First_20_paragraph"><text:span text:style-name="T4">La originala angla versio de la ŝava alfabeto havas 48 signojn, la literaro de Esperanto havas nur 28. Kaj la plej oftaj literoj (aŭ sonoj) anglaj ne nepre estas tiaj en Esperanto. </text:span><text:a xlink:type="simple" xlink:href="https://eo.wikipedia.org/wiki/Ĝan_Ŭesli_Starling"><text:span text:style-name="Definition"><text:span text:style-name="T5">Ĝan Starling</text:span></text:span></text:a><text:span text:style-name="T4"> tre racie ŝanĝis la valorojn de 9 signobildoj, por doni al la pli oftaj literoj de Esperanto pli simplajn formojn; aŭ por ebligi kreon de pli elegantaj ligaĵoj. Plimulton da liaj adaptoj transprenis la «diftonga varianto» prezentita en ĉi tiu artikolo. Nun ni ekzamenu tiujn transprenitajn adaptojn, la komunaĵon de la adaptoj Starlinga kaj diftonga.</text:span></text:p>
      <text:p text:style-name="P19">Ĉi-sube ni atentos nur ĉi tiun sonvalore modifitan alfabeton kaj ĝiajn pluajn modifaĵojn, senrilate al la originala anglalingva versio.</text:p>
      <text:p text:style-name="P19"><text:soft-page-break/>La vokalsignojn Starlingo elektis tiel, ke (krom la memevidenta <text:span text:style-name="T10">𐑦</text:span> = i) ili formas konkavan lozanĝon — se aranĝi ilin kvadrate kaj rondiri laŭ la latina ordo alfabeta (a – e – o – u):</text:p>
      <table:table table:name="Table4" table:style-name="Table4">
        <table:table-column table:style-name="Table4.A"/>
        <table:table-column table:style-name="Table4.B"/>
        <table:table-row>
          <table:table-cell table:style-name="Table4.A1" office:value-type="string">
            <text:p text:style-name="P43"><text:span text:style-name="T35">a</text:span> <text:span text:style-name="T10">𐑨</text:span></text:p>
          </table:table-cell>
          <table:table-cell table:style-name="Table4.A1" office:value-type="string">
            <text:p text:style-name="P44"><text:span text:style-name="T10">𐑧</text:span> <text:span text:style-name="T35">e</text:span></text:p>
          </table:table-cell>
        </table:table-row>
        <table:table-row>
          <table:table-cell table:style-name="Table4.A1" office:value-type="string">
            <text:p text:style-name="P43"><text:span text:style-name="T35">u</text:span> <text:span text:style-name="T10">𐑪</text:span></text:p>
          </table:table-cell>
          <table:table-cell table:style-name="Table4.A1" office:value-type="string">
            <text:p text:style-name="P44"><text:span text:style-name="T10">𐑩</text:span> <text:span text:style-name="T35">o</text:span></text:p>
          </table:table-cell>
        </table:table-row>
      </table:table>
      <text:p text:style-name="P51">Similan figuron formas la enliniaj konsonantoj:</text:p>
      <table:table table:name="Table5" table:style-name="Table5">
        <table:table-column table:style-name="Table5.A"/>
        <table:table-column table:style-name="Table5.B"/>
        <table:table-column table:style-name="Table5.C"/>
        <table:table-column table:style-name="Table5.B"/>
        <table:table-column table:style-name="Table5.E"/>
        <table:table-row>
          <table:table-cell table:style-name="Table5.A1" office:value-type="string">
            <text:p text:style-name="P8"/>
          </table:table-cell>
          <table:table-cell table:style-name="Table5.A1" office:value-type="string">
            <text:p text:style-name="P8"/>
          </table:table-cell>
          <table:table-cell table:style-name="Table5.A1" office:value-type="string">
            <text:p text:style-name="P35">n</text:p>
          </table:table-cell>
          <table:table-cell table:style-name="Table5.A1" office:value-type="string">
            <text:p text:style-name="P9"/>
          </table:table-cell>
          <table:table-cell table:style-name="Table5.A1" office:value-type="string">
            <text:p text:style-name="P9"/>
          </table:table-cell>
        </table:table-row>
        <table:table-row>
          <table:table-cell table:style-name="Table5.A1" office:value-type="string">
            <text:p text:style-name="P8"/>
          </table:table-cell>
          <table:table-cell table:style-name="Table5.B2" office:value-type="string">
            <text:p text:style-name="P8"/>
          </table:table-cell>
          <table:table-cell table:style-name="Table5.B2" office:value-type="string">
            <text:p text:style-name="P30">𐑵</text:p>
          </table:table-cell>
          <table:table-cell table:style-name="Table5.B2" office:value-type="string">
            <text:p text:style-name="P9"/>
          </table:table-cell>
          <table:table-cell table:style-name="Table5.A1" office:value-type="string">
            <text:p text:style-name="P9"/>
          </table:table-cell>
        </table:table-row>
        <table:table-row>
          <table:table-cell table:style-name="Table5.A1" office:value-type="string">
            <text:p text:style-name="P36">l</text:p>
          </table:table-cell>
          <table:table-cell table:style-name="Table5.B2" office:value-type="string">
            <text:p text:style-name="P31">𐑤</text:p>
          </table:table-cell>
          <table:table-cell table:style-name="Table5.B2" office:value-type="string">
            <text:p text:style-name="P7"/>
          </table:table-cell>
          <table:table-cell table:style-name="Table5.B2" office:value-type="string">
            <text:p text:style-name="P32">𐑮</text:p>
          </table:table-cell>
          <table:table-cell table:style-name="Table5.A1" office:value-type="string">
            <text:p text:style-name="P37">R</text:p>
          </table:table-cell>
        </table:table-row>
        <table:table-row>
          <table:table-cell table:style-name="Table5.A1" office:value-type="string">
            <text:p text:style-name="P8"/>
          </table:table-cell>
          <table:table-cell table:style-name="Table5.B2" office:value-type="string">
            <text:p text:style-name="P8"/>
          </table:table-cell>
          <table:table-cell table:style-name="Table5.B2" office:value-type="string">
            <text:p text:style-name="P30">𐑫</text:p>
          </table:table-cell>
          <table:table-cell table:style-name="Table5.B2" office:value-type="string">
            <text:p text:style-name="P9"/>
          </table:table-cell>
          <table:table-cell table:style-name="Table5.A1" office:value-type="string">
            <text:p text:style-name="P9"/>
          </table:table-cell>
        </table:table-row>
        <table:table-row>
          <table:table-cell table:style-name="Table5.A1" office:value-type="string">
            <text:p text:style-name="P8"/>
          </table:table-cell>
          <table:table-cell table:style-name="Table5.A1" office:value-type="string">
            <text:p text:style-name="P8"/>
          </table:table-cell>
          <table:table-cell table:style-name="Table5.A1" office:value-type="string">
            <text:p text:style-name="P39">M</text:p>
          </table:table-cell>
          <table:table-cell table:style-name="Table5.A1" office:value-type="string">
            <text:p text:style-name="P9"/>
          </table:table-cell>
          <table:table-cell table:style-name="Table5.A1" office:value-type="string">
            <text:p text:style-name="P9"/>
          </table:table-cell>
        </table:table-row>
      </table:table>
      <text:h text:style-name="P86" text:outline-level="3"><text:bookmark-start text:name="__RefHeading__2293_569200005"/>La unikoda tabelo<text:bookmark-end text:name="__RefHeading__2293_569200005"/></text:h>
      <text:p text:style-name="P51">Ĉi-sube aperas, laŭ la ordo de la kolumnoj:</text:p>
      <text:list xml:id="list52333975377991331" text:style-name="L8">
        <text:list-item>
          <text:p text:style-name="P69">La unikoda signonumero (16-ume);</text:p>
        </text:list-item>
        <text:list-item>
          <text:p text:style-name="P69">la originala angla nomo de la signobildo, eventuale sekvata per la sonvaloro angla en la IFA-transskribo (por la literoj kies sonvaloro estas ŝanĝita ĉe esperant<text:soft-page-break/>igo);</text:p>
        </text:list-item>
        <text:list-item>
          <text:p text:style-name="P80"><text:span text:style-name="T4">la klavo ĉe la </text:span><text:a xlink:type="simple" xlink:href="#enigmetodo"><text:span text:style-name="Definition"><text:span text:style-name="T4">Emaksa enigmetodo</text:span></text:span></text:a><text:span text:style-name="T4"> (vd sube);</text:span></text:p>
        </text:list-item>
        <text:list-item>
          <text:p text:style-name="P69">la ŝava signobildo;</text:p>
        </text:list-item>
        <text:list-item>
          <text:p text:style-name="P69">la responda litero (aŭ duliteraĵo) esperanta, eventuale kun noto.</text:p>
        </text:list-item>
      </text:list>
      <text:p text:style-name="P51">La unikodaj numeroj respondas al la ŝava alfabeta ordo, kiu havas nenion komunan kun la tradicia alfabeta ordo latina, kaj iel rilatas al la grafika formo de la literoj (unue la altaj, poste la profundaj, poste la mezaltaj). Por faciligi konsultadon, mi aranĝis la literojn laŭ la alfabeta ordo esperanta (tiu de la 5ª kolumno) — tamen mi ŝanĝis la lokon de la «ekfrotaj» (aŭ «afrikataj») literoj <text:span text:style-name="T10">𐑡</text:span> kaj <text:span text:style-name="T10">𐑗</text:span> (respondaj al <text:span text:style-name="T1">ĝ</text:span> kaj <text:span text:style-name="T1">ĉ</text:span>), ĉar en la ŝava alfabeto ili aspektas kiel mo<text:span text:style-name="T25">d</text:span>ifitaj <text:span text:style-name="T10">𐑠</text:span> kaj <text:span text:style-name="T10">𐑖</text:span> (t.e. <text:span text:style-name="T1">ĵ</text:span> kaj <text:span text:style-name="T1">ŝ</text:span>); tial mi movis ilin posten, al la respektiva baza litero.</text:p>
      <text:p text:style-name="P19">La du unuaj kolumnoj entenas krominformojn kiuj la temon de ĉi tiu studaĵo neniel koncernas; mi enmetis ilin precipe por tiuj legantoj, <text:soft-page-break/>kiujn eble interesus ankaŭ la angla versio. La temaron de ĉi tiu studaĵo koncernas nur la kolumnoj 3–5.</text:p>
      <text:p text:style-name="Text_20_body"><text:span text:style-name="T4">En la tabelo aperas tri kromaj literoj, kiujn la starlinga adapto ne konas, sed pri kiuj temos en la studaĵo: </text:span><text:span text:style-name="T11">𐑞</text:span><text:span text:style-name="T4">, </text:span><text:span text:style-name="T11">𐑱</text:span><text:span text:style-name="T4">, </text:span><text:span text:style-name="T11">𐑰</text:span><text:span text:style-name="T4">; kaj </text:span><text:span text:style-name="T11">𐑲</text:span><text:span text:style-name="T4"> havas nestarlingan sonvaloron (resp. </text:span><text:span text:style-name="Source_5f_Text"><text:span text:style-name="T18">U+1045e, U+10471, U+10470, U+10472</text:span></text:span><text:span text:style-name="T4">).</text:span></text:p>
      <table:table table:name="Table6" table:style-name="Table6">
        <table:table-column table:style-name="Table6.A"/>
        <table:table-column table:style-name="Table6.B"/>
        <table:table-column table:style-name="Table6.C"/>
        <table:table-column table:style-name="Table6.D"/>
        <table:table-column table:style-name="Table6.E"/>
        <table:table-header-rows>
          <table:table-row>
            <table:table-cell table:style-name="Table6.A1" office:value-type="string">
              <text:p text:style-name="P48">1. Unikode</text:p>
            </table:table-cell>
            <table:table-cell table:style-name="Table6.A1" office:value-type="string">
              <text:p text:style-name="P48">(2. Angle)</text:p>
            </table:table-cell>
            <table:table-cell table:style-name="Table6.C1" office:value-type="string">
              <text:p text:style-name="P49">3</text:p>
            </table:table-cell>
            <table:table-cell table:style-name="Table6.C1" office:value-type="string">
              <text:p text:style-name="P49">4</text:p>
            </table:table-cell>
            <table:table-cell table:style-name="Table6.A1" office:value-type="string">
              <text:p text:style-name="P48">5. Esperant<text:span text:style-name="T19">igoj</text:span></text:p>
            </table:table-cell>
          </table:table-row>
        </table:table-header-rows>
        <table:table-row>
          <table:table-cell table:style-name="Table6.A1" office:value-type="string">
            <text:p text:style-name="P33">0x10468</text:p>
          </table:table-cell>
          <table:table-cell table:style-name="Table6.A1" office:value-type="string">
            <text:p text:style-name="P33"><text:span text:style-name="T1">ash</text:span> [æ]</text:p>
          </table:table-cell>
          <table:table-cell table:style-name="Table6.C1" office:value-type="string">
            <text:p text:style-name="P47"><text:span text:style-name="Source_5f_Text"><text:span text:style-name="T18">a</text:span></text:span></text:p>
          </table:table-cell>
          <table:table-cell table:style-name="Table6.C1" office:value-type="string">
            <text:p text:style-name="P30">𐑨</text:p>
          </table:table-cell>
          <table:table-cell table:style-name="Table6.A1" office:value-type="string">
            <text:p text:style-name="P38">a</text:p>
          </table:table-cell>
        </table:table-row>
        <table:table-row>
          <table:table-cell table:style-name="Table6.A1" office:value-type="string">
            <text:p text:style-name="P33">0x10472</text:p>
          </table:table-cell>
          <table:table-cell table:style-name="Table6.A1" office:value-type="string">
            <text:p text:style-name="P33"><text:span text:style-name="T1">ice</text:span> [aɪ]</text:p>
          </table:table-cell>
          <table:table-cell table:style-name="Table6.C1" office:value-type="string">
            <text:p text:style-name="P47"><text:span text:style-name="Source_5f_Text"><text:span text:style-name="T18">A</text:span></text:span></text:p>
          </table:table-cell>
          <table:table-cell table:style-name="Table6.C1" office:value-type="string">
            <text:p text:style-name="P30">𐑲</text:p>
          </table:table-cell>
          <table:table-cell table:style-name="Table6.A1" office:value-type="string">
            <text:p text:style-name="P33"><text:span text:style-name="T3">aŭ</text:span> (starlinge <text:span text:style-name="T1">an</text:span>)</text:p>
          </table:table-cell>
        </table:table-row>
        <table:table-row>
          <table:table-cell table:style-name="Table6.A1" office:value-type="string">
            <text:p text:style-name="P33">0x1045a</text:p>
          </table:table-cell>
          <table:table-cell table:style-name="Table6.A1" office:value-type="string">
            <text:p text:style-name="P34">bib</text:p>
          </table:table-cell>
          <table:table-cell table:style-name="Table6.C1" office:value-type="string">
            <text:p text:style-name="P47"><text:span text:style-name="Source_5f_Text"><text:span text:style-name="T18">b</text:span></text:span></text:p>
          </table:table-cell>
          <table:table-cell table:style-name="Table6.C1" office:value-type="string">
            <text:p text:style-name="P30">𐑚</text:p>
          </table:table-cell>
          <table:table-cell table:style-name="Table6.A1" office:value-type="string">
            <text:p text:style-name="P38">b</text:p>
          </table:table-cell>
        </table:table-row>
        <table:table-row>
          <table:table-cell table:style-name="Table6.A1" office:value-type="string">
            <text:p text:style-name="P33">0x10454</text:p>
          </table:table-cell>
          <table:table-cell table:style-name="Table6.A1" office:value-type="string">
            <text:p text:style-name="P33"><text:span text:style-name="T1">thigh</text:span> [θ]</text:p>
          </table:table-cell>
          <table:table-cell table:style-name="Table6.C1" office:value-type="string">
            <text:p text:style-name="P47"><text:span text:style-name="Source_5f_Text"><text:span text:style-name="T18">c</text:span></text:span></text:p>
          </table:table-cell>
          <table:table-cell table:style-name="Table6.C1" office:value-type="string">
            <text:p text:style-name="P30">𐑔</text:p>
          </table:table-cell>
          <table:table-cell table:style-name="Table6.A1" office:value-type="string">
            <text:p text:style-name="P38">c</text:p>
          </table:table-cell>
        </table:table-row>
        <table:table-row>
          <table:table-cell table:style-name="Table6.A1" office:value-type="string">
            <text:p text:style-name="P33">0x1045b</text:p>
          </table:table-cell>
          <table:table-cell table:style-name="Table6.A1" office:value-type="string">
            <text:p text:style-name="P34">dead</text:p>
          </table:table-cell>
          <table:table-cell table:style-name="Table6.C1" office:value-type="string">
            <text:p text:style-name="P47"><text:span text:style-name="Source_5f_Text"><text:span text:style-name="T18">d</text:span></text:span></text:p>
          </table:table-cell>
          <table:table-cell table:style-name="Table6.C1" office:value-type="string">
            <text:p text:style-name="P30">𐑛</text:p>
          </table:table-cell>
          <table:table-cell table:style-name="Table6.A1" office:value-type="string">
            <text:p text:style-name="P38">d</text:p>
          </table:table-cell>
        </table:table-row>
        <table:table-row>
          <table:table-cell table:style-name="Table6.A1" office:value-type="string">
            <text:p text:style-name="P33">0x1045e</text:p>
          </table:table-cell>
          <table:table-cell table:style-name="Table6.A1" office:value-type="string">
            <text:p text:style-name="P33"><text:span text:style-name="T1">they</text:span> [ð]</text:p>
          </table:table-cell>
          <table:table-cell table:style-name="Table6.C1" office:value-type="string">
            <text:p text:style-name="P47"><text:span text:style-name="Source_5f_Text"><text:span text:style-name="T18">Z</text:span></text:span></text:p>
          </table:table-cell>
          <table:table-cell table:style-name="Table6.C1" office:value-type="string">
            <text:p text:style-name="P30">𐑞</text:p>
          </table:table-cell>
          <table:table-cell table:style-name="Table6.A1" office:value-type="string">
            <text:p text:style-name="P33"><text:span text:style-name="T3">dz</text:span> (mankas en Eo)</text:p>
          </table:table-cell>
        </table:table-row>
        <table:table-row>
          <table:table-cell table:style-name="Table6.A1" office:value-type="string">
            <text:p text:style-name="P33">0x10467</text:p>
          </table:table-cell>
          <table:table-cell table:style-name="Table6.A1" office:value-type="string">
            <text:p text:style-name="P34">egg</text:p>
          </table:table-cell>
          <table:table-cell table:style-name="Table6.C1" office:value-type="string">
            <text:p text:style-name="P47"><text:span text:style-name="Source_5f_Text"><text:span text:style-name="T18">e</text:span></text:span></text:p>
          </table:table-cell>
          <table:table-cell table:style-name="Table6.C1" office:value-type="string">
            <text:p text:style-name="P30">𐑧</text:p>
          </table:table-cell>
          <table:table-cell table:style-name="Table6.A1" office:value-type="string">
            <text:p text:style-name="P38">e</text:p>
          </table:table-cell>
        </table:table-row>
        <table:table-row>
          <table:table-cell table:style-name="Table6.A1" office:value-type="string">
            <text:p text:style-name="P33">0x10471</text:p>
          </table:table-cell>
          <table:table-cell table:style-name="Table6.A1" office:value-type="string">
            <text:p text:style-name="P33"><text:span text:style-name="T1">age</text:span> [eɪ]</text:p>
          </table:table-cell>
          <table:table-cell table:style-name="Table6.C1" office:value-type="string">
            <text:p text:style-name="P47"><text:span text:style-name="Source_5f_Text"><text:span text:style-name="T18">E</text:span></text:span></text:p>
          </table:table-cell>
          <table:table-cell table:style-name="Table6.C1" office:value-type="string">
            <text:p text:style-name="P30">𐑱</text:p>
          </table:table-cell>
          <table:table-cell table:style-name="Table6.A1" office:value-type="string">
            <text:p text:style-name="P33"><text:span text:style-name="T3">eŭ</text:span> (ne starlinga)</text:p>
          </table:table-cell>
        </table:table-row>
        <table:table-row>
          <table:table-cell table:style-name="Table6.A1" office:value-type="string">
            <text:p text:style-name="P33">0x10453</text:p>
          </table:table-cell>
          <table:table-cell table:style-name="Table6.A1" office:value-type="string">
            <text:p text:style-name="P34">fee</text:p>
          </table:table-cell>
          <table:table-cell table:style-name="Table6.C1" office:value-type="string">
            <text:p text:style-name="P47"><text:span text:style-name="Source_5f_Text"><text:span text:style-name="T18">f</text:span></text:span></text:p>
          </table:table-cell>
          <table:table-cell table:style-name="Table6.C1" office:value-type="string">
            <text:p text:style-name="P30">𐑓</text:p>
          </table:table-cell>
          <table:table-cell table:style-name="Table6.A1" office:value-type="string">
            <text:p text:style-name="P38">f</text:p>
          </table:table-cell>
        </table:table-row>
        <table:table-row>
          <table:table-cell table:style-name="Table6.A1" office:value-type="string">
            <text:p text:style-name="P33">0x1045c</text:p>
          </table:table-cell>
          <table:table-cell table:style-name="Table6.A1" office:value-type="string">
            <text:p text:style-name="P34">gag</text:p>
          </table:table-cell>
          <table:table-cell table:style-name="Table6.C1" office:value-type="string">
            <text:p text:style-name="P47"><text:span text:style-name="Source_5f_Text"><text:span text:style-name="T18">g</text:span></text:span></text:p>
          </table:table-cell>
          <table:table-cell table:style-name="Table6.C1" office:value-type="string">
            <text:p text:style-name="P30">𐑜</text:p>
          </table:table-cell>
          <table:table-cell table:style-name="Table6.A1" office:value-type="string">
            <text:p text:style-name="P38">g</text:p>
          </table:table-cell>
        </table:table-row>
        <table:table-row>
          <table:table-cell table:style-name="Table6.A1" office:value-type="string">
            <text:p text:style-name="P33">0x10463</text:p>
          </table:table-cell>
          <table:table-cell table:style-name="Table6.A1" office:value-type="string">
            <text:p text:style-name="P34">ha-ha</text:p>
          </table:table-cell>
          <table:table-cell table:style-name="Table6.C1" office:value-type="string">
            <text:p text:style-name="P47"><text:span text:style-name="Source_5f_Text"><text:span text:style-name="T18">h</text:span></text:span></text:p>
          </table:table-cell>
          <table:table-cell table:style-name="Table6.C1" office:value-type="string">
            <text:p text:style-name="P30">𐑣</text:p>
          </table:table-cell>
          <table:table-cell table:style-name="Table6.A1" office:value-type="string">
            <text:p text:style-name="P38">h</text:p>
          </table:table-cell>
        </table:table-row>
        <table:table-row>
          <table:table-cell table:style-name="Table6.A1" office:value-type="string">
            <text:p text:style-name="P33">0x10459</text:p>
          </table:table-cell>
          <table:table-cell table:style-name="Table6.A1" office:value-type="string">
            <text:p text:style-name="P33"><text:span text:style-name="T1">hung</text:span> [ŋ]</text:p>
          </table:table-cell>
          <table:table-cell table:style-name="Table6.C1" office:value-type="string">
            <text:p text:style-name="P47"><text:span text:style-name="Source_5f_Text"><text:span text:style-name="T18">H</text:span></text:span></text:p>
          </table:table-cell>
          <table:table-cell table:style-name="Table6.C1" office:value-type="string">
            <text:p text:style-name="P30">𐑙</text:p>
          </table:table-cell>
          <table:table-cell table:style-name="Table6.A1" office:value-type="string">
            <text:p text:style-name="P38">ĥ</text:p>
          </table:table-cell>
        </table:table-row>
        <text:soft-page-break/>
        <table:table-row>
          <table:table-cell table:style-name="Table6.A1" office:value-type="string">
            <text:p text:style-name="P33">0x10466</text:p>
          </table:table-cell>
          <table:table-cell table:style-name="Table6.A1" office:value-type="string">
            <text:p text:style-name="P34">if</text:p>
          </table:table-cell>
          <table:table-cell table:style-name="Table6.C1" office:value-type="string">
            <text:p text:style-name="P47"><text:span text:style-name="Source_5f_Text"><text:span text:style-name="T18">i</text:span></text:span></text:p>
          </table:table-cell>
          <table:table-cell table:style-name="Table6.C1" office:value-type="string">
            <text:p text:style-name="P30">𐑦</text:p>
          </table:table-cell>
          <table:table-cell table:style-name="Table6.A1" office:value-type="string">
            <text:p text:style-name="P38">i</text:p>
          </table:table-cell>
        </table:table-row>
        <table:table-row>
          <table:table-cell table:style-name="Table6.A1" office:value-type="string">
            <text:p text:style-name="P33">0x10470</text:p>
          </table:table-cell>
          <table:table-cell table:style-name="Table6.A1" office:value-type="string">
            <text:p text:style-name="P33"><text:span text:style-name="T1">eat</text:span> [i:]</text:p>
          </table:table-cell>
          <table:table-cell table:style-name="Table6.C1" office:value-type="string">
            <text:p text:style-name="P47"><text:span text:style-name="Source_5f_Text"><text:span text:style-name="T18">I</text:span></text:span></text:p>
          </table:table-cell>
          <table:table-cell table:style-name="Table6.C1" office:value-type="string">
            <text:p text:style-name="P30">𐑰</text:p>
          </table:table-cell>
          <table:table-cell table:style-name="Table6.A1" office:value-type="string">
            <text:p text:style-name="P33"><text:span text:style-name="T3">j</text:span> (ne starlinga)</text:p>
          </table:table-cell>
        </table:table-row>
        <table:table-row>
          <table:table-cell table:style-name="Table6.A1" office:value-type="string">
            <text:p text:style-name="P33">0x10460</text:p>
          </table:table-cell>
          <table:table-cell table:style-name="Table6.A1" office:value-type="string">
            <text:p text:style-name="P34">measure</text:p>
          </table:table-cell>
          <table:table-cell table:style-name="Table6.C1" office:value-type="string">
            <text:p text:style-name="P47"><text:span text:style-name="Source_5f_Text"><text:span text:style-name="T18">J</text:span></text:span></text:p>
          </table:table-cell>
          <table:table-cell table:style-name="Table6.C1" office:value-type="string">
            <text:p text:style-name="P30">𐑠</text:p>
          </table:table-cell>
          <table:table-cell table:style-name="Table6.A1" office:value-type="string">
            <text:p text:style-name="P38">ĵ</text:p>
          </table:table-cell>
        </table:table-row>
        <table:table-row>
          <table:table-cell table:style-name="Table6.A1" office:value-type="string">
            <text:p text:style-name="P33">0x10461</text:p>
          </table:table-cell>
          <table:table-cell table:style-name="Table6.A1" office:value-type="string">
            <text:p text:style-name="P34">judge</text:p>
          </table:table-cell>
          <table:table-cell table:style-name="Table6.C1" office:value-type="string">
            <text:p text:style-name="P47"><text:span text:style-name="Source_5f_Text"><text:span text:style-name="T18">y</text:span></text:span></text:p>
          </table:table-cell>
          <table:table-cell table:style-name="Table6.C1" office:value-type="string">
            <text:p text:style-name="P30">𐑡</text:p>
          </table:table-cell>
          <table:table-cell table:style-name="Table6.A1" office:value-type="string">
            <text:p text:style-name="P38">ĝ</text:p>
          </table:table-cell>
        </table:table-row>
        <table:table-row>
          <table:table-cell table:style-name="Table6.A1" office:value-type="string">
            <text:p text:style-name="P33">0x10452</text:p>
          </table:table-cell>
          <table:table-cell table:style-name="Table6.A1" office:value-type="string">
            <text:p text:style-name="P34">kick</text:p>
          </table:table-cell>
          <table:table-cell table:style-name="Table6.C1" office:value-type="string">
            <text:p text:style-name="P47"><text:span text:style-name="Source_5f_Text"><text:span text:style-name="T18">k</text:span></text:span></text:p>
          </table:table-cell>
          <table:table-cell table:style-name="Table6.C1" office:value-type="string">
            <text:p text:style-name="P30">𐑒</text:p>
          </table:table-cell>
          <table:table-cell table:style-name="Table6.A1" office:value-type="string">
            <text:p text:style-name="P38">k</text:p>
          </table:table-cell>
        </table:table-row>
        <table:table-row>
          <table:table-cell table:style-name="Table6.A1" office:value-type="string">
            <text:p text:style-name="P33">0x10464</text:p>
          </table:table-cell>
          <table:table-cell table:style-name="Table6.A1" office:value-type="string">
            <text:p text:style-name="P34">loll</text:p>
          </table:table-cell>
          <table:table-cell table:style-name="Table6.C1" office:value-type="string">
            <text:p text:style-name="P47"><text:span text:style-name="Source_5f_Text"><text:span text:style-name="T18">l</text:span></text:span></text:p>
          </table:table-cell>
          <table:table-cell table:style-name="Table6.C1" office:value-type="string">
            <text:p text:style-name="P30">𐑤</text:p>
          </table:table-cell>
          <table:table-cell table:style-name="Table6.A1" office:value-type="string">
            <text:p text:style-name="P38">l</text:p>
          </table:table-cell>
        </table:table-row>
        <table:table-row>
          <table:table-cell table:style-name="Table6.A1" office:value-type="string">
            <text:p text:style-name="P33">0x1046b</text:p>
          </table:table-cell>
          <table:table-cell table:style-name="Table6.A1" office:value-type="string">
            <text:p text:style-name="P33"><text:span text:style-name="T1">wool</text:span> [ʊ]</text:p>
          </table:table-cell>
          <table:table-cell table:style-name="Table6.C1" office:value-type="string">
            <text:p text:style-name="P47"><text:span text:style-name="Source_5f_Text"><text:span text:style-name="T18">m</text:span></text:span></text:p>
          </table:table-cell>
          <table:table-cell table:style-name="Table6.C1" office:value-type="string">
            <text:p text:style-name="P30">𐑫</text:p>
          </table:table-cell>
          <table:table-cell table:style-name="Table6.A1" office:value-type="string">
            <text:p text:style-name="P38">m</text:p>
          </table:table-cell>
        </table:table-row>
        <table:table-row>
          <table:table-cell table:style-name="Table6.A1" office:value-type="string">
            <text:p text:style-name="P33">0x10475</text:p>
          </table:table-cell>
          <table:table-cell table:style-name="Table6.A1" office:value-type="string">
            <text:p text:style-name="P33"><text:span text:style-name="T1">ooze</text:span> [u:]</text:p>
          </table:table-cell>
          <table:table-cell table:style-name="Table6.C1" office:value-type="string">
            <text:p text:style-name="P47"><text:span text:style-name="Source_5f_Text"><text:span text:style-name="T18">n</text:span></text:span></text:p>
          </table:table-cell>
          <table:table-cell table:style-name="Table6.C1" office:value-type="string">
            <text:p text:style-name="P30">𐑵</text:p>
          </table:table-cell>
          <table:table-cell table:style-name="Table6.A1" office:value-type="string">
            <text:p text:style-name="P38">n</text:p>
          </table:table-cell>
        </table:table-row>
        <table:table-row>
          <table:table-cell table:style-name="Table6.A1" office:value-type="string">
            <text:p text:style-name="P33">0x10469</text:p>
          </table:table-cell>
          <table:table-cell table:style-name="Table6.A1" office:value-type="string">
            <text:p text:style-name="P33"><text:span text:style-name="T1">ado</text:span> [ə]</text:p>
          </table:table-cell>
          <table:table-cell table:style-name="Table6.C1" office:value-type="string">
            <text:p text:style-name="P47"><text:span text:style-name="Source_5f_Text"><text:span text:style-name="T18">o</text:span></text:span></text:p>
          </table:table-cell>
          <table:table-cell table:style-name="Table6.C1" office:value-type="string">
            <text:p text:style-name="P30">𐑩</text:p>
          </table:table-cell>
          <table:table-cell table:style-name="Table6.A1" office:value-type="string">
            <text:p text:style-name="P38">o</text:p>
          </table:table-cell>
        </table:table-row>
        <table:table-row>
          <table:table-cell table:style-name="Table6.C1" office:value-type="string">
            <text:p text:style-name="P38">0x10450</text:p>
          </table:table-cell>
          <table:table-cell table:style-name="Table6.C1" office:value-type="string">
            <text:p text:style-name="P34">peep</text:p>
          </table:table-cell>
          <table:table-cell table:style-name="Table6.C1" office:value-type="string">
            <text:p text:style-name="P47"><text:span text:style-name="Source_5f_Text"><text:span text:style-name="T18">p</text:span></text:span></text:p>
          </table:table-cell>
          <table:table-cell table:style-name="Table6.C1" office:value-type="string">
            <text:p text:style-name="P30">𐑐</text:p>
          </table:table-cell>
          <table:table-cell table:style-name="Table6.A1" office:value-type="string">
            <text:p text:style-name="P33"><text:span text:style-name="T3">p</text:span> (la unua en Unikodo)</text:p>
          </table:table-cell>
        </table:table-row>
        <table:table-row>
          <table:table-cell table:style-name="Table6.A1" office:value-type="string">
            <text:p text:style-name="P33">0x1046e</text:p>
          </table:table-cell>
          <table:table-cell table:style-name="Table6.A1" office:value-type="string">
            <text:p text:style-name="P34">roar</text:p>
          </table:table-cell>
          <table:table-cell table:style-name="Table6.C1" office:value-type="string">
            <text:p text:style-name="P47"><text:span text:style-name="Source_5f_Text"><text:span text:style-name="T18">r</text:span></text:span></text:p>
          </table:table-cell>
          <table:table-cell table:style-name="Table6.C1" office:value-type="string">
            <text:p text:style-name="P30">𐑮</text:p>
          </table:table-cell>
          <table:table-cell table:style-name="Table6.A1" office:value-type="string">
            <text:p text:style-name="P38">r</text:p>
          </table:table-cell>
        </table:table-row>
        <table:table-row>
          <table:table-cell table:style-name="Table6.A1" office:value-type="string">
            <text:p text:style-name="P33">0x10451</text:p>
          </table:table-cell>
          <table:table-cell table:style-name="Table6.A1" office:value-type="string">
            <text:p text:style-name="P34">tot</text:p>
          </table:table-cell>
          <table:table-cell table:style-name="Table6.C1" office:value-type="string">
            <text:p text:style-name="P47"><text:span text:style-name="Source_5f_Text"><text:span text:style-name="T18">t</text:span></text:span></text:p>
          </table:table-cell>
          <table:table-cell table:style-name="Table6.C1" office:value-type="string">
            <text:p text:style-name="P30">𐑑</text:p>
          </table:table-cell>
          <table:table-cell table:style-name="Table6.A1" office:value-type="string">
            <text:p text:style-name="P38">t</text:p>
          </table:table-cell>
        </table:table-row>
        <table:table-row>
          <table:table-cell table:style-name="Table6.A1" office:value-type="string">
            <text:p text:style-name="P33">0x10455</text:p>
          </table:table-cell>
          <table:table-cell table:style-name="Table6.A1" office:value-type="string">
            <text:p text:style-name="P34">so</text:p>
          </table:table-cell>
          <table:table-cell table:style-name="Table6.C1" office:value-type="string">
            <text:p text:style-name="P47"><text:span text:style-name="Source_5f_Text"><text:span text:style-name="T18">s</text:span></text:span></text:p>
          </table:table-cell>
          <table:table-cell table:style-name="Table6.C1" office:value-type="string">
            <text:p text:style-name="P30">𐑕</text:p>
          </table:table-cell>
          <table:table-cell table:style-name="Table6.A1" office:value-type="string">
            <text:p text:style-name="P38">s</text:p>
          </table:table-cell>
        </table:table-row>
        <table:table-row>
          <table:table-cell table:style-name="Table6.A1" office:value-type="string">
            <text:p text:style-name="P33">0x10456</text:p>
          </table:table-cell>
          <table:table-cell table:style-name="Table6.A1" office:value-type="string">
            <text:p text:style-name="P34">sure</text:p>
          </table:table-cell>
          <table:table-cell table:style-name="Table6.C1" office:value-type="string">
            <text:p text:style-name="P47"><text:span text:style-name="Source_5f_Text"><text:span text:style-name="T18">q</text:span></text:span></text:p>
          </table:table-cell>
          <table:table-cell table:style-name="Table6.C1" office:value-type="string">
            <text:p text:style-name="P30">𐑖</text:p>
          </table:table-cell>
          <table:table-cell table:style-name="Table6.A1" office:value-type="string">
            <text:p text:style-name="P38">ŝ</text:p>
          </table:table-cell>
        </table:table-row>
        <table:table-row>
          <table:table-cell table:style-name="Table6.A1" office:value-type="string">
            <text:p text:style-name="P33">0x10457</text:p>
          </table:table-cell>
          <table:table-cell table:style-name="Table6.A1" office:value-type="string">
            <text:p text:style-name="P34">church</text:p>
          </table:table-cell>
          <table:table-cell table:style-name="Table6.C1" office:value-type="string">
            <text:p text:style-name="P47"><text:span text:style-name="Source_5f_Text"><text:span text:style-name="T18">x</text:span></text:span></text:p>
          </table:table-cell>
          <table:table-cell table:style-name="Table6.C1" office:value-type="string">
            <text:p text:style-name="P30">𐑗</text:p>
          </table:table-cell>
          <table:table-cell table:style-name="Table6.A1" office:value-type="string">
            <text:p text:style-name="P38">ĉ</text:p>
          </table:table-cell>
        </table:table-row>
        <table:table-row>
          <table:table-cell table:style-name="Table6.A1" office:value-type="string">
            <text:p text:style-name="P33">0x1046a</text:p>
          </table:table-cell>
          <table:table-cell table:style-name="Table6.A1" office:value-type="string">
            <text:p text:style-name="P33"><text:span text:style-name="T1">on</text:span> [ɒ]</text:p>
          </table:table-cell>
          <table:table-cell table:style-name="Table6.C1" office:value-type="string">
            <text:p text:style-name="P47"><text:span text:style-name="Source_5f_Text"><text:span text:style-name="T18">u</text:span></text:span></text:p>
          </table:table-cell>
          <table:table-cell table:style-name="Table6.C1" office:value-type="string">
            <text:p text:style-name="P30">𐑪</text:p>
          </table:table-cell>
          <table:table-cell table:style-name="Table6.A1" office:value-type="string">
            <text:p text:style-name="P38">u</text:p>
          </table:table-cell>
        </table:table-row>
        <table:table-row>
          <table:table-cell table:style-name="Table6.A1" office:value-type="string">
            <text:p text:style-name="P33">0x1045d</text:p>
          </table:table-cell>
          <table:table-cell table:style-name="Table6.A1" office:value-type="string">
            <text:p text:style-name="P34">vow</text:p>
          </table:table-cell>
          <table:table-cell table:style-name="Table6.C1" office:value-type="string">
            <text:p text:style-name="P47"><text:span text:style-name="Source_5f_Text"><text:span text:style-name="T18">v</text:span></text:span></text:p>
          </table:table-cell>
          <table:table-cell table:style-name="Table6.C1" office:value-type="string">
            <text:p text:style-name="P30">𐑝</text:p>
          </table:table-cell>
          <table:table-cell table:style-name="Table6.A1" office:value-type="string">
            <text:p text:style-name="P38">v</text:p>
          </table:table-cell>
        </table:table-row>
        <table:table-row>
          <table:table-cell table:style-name="Table6.A1" office:value-type="string">
            <text:p text:style-name="P33">0x1045f</text:p>
          </table:table-cell>
          <table:table-cell table:style-name="Table6.A1" office:value-type="string">
            <text:p text:style-name="P34">zoo</text:p>
          </table:table-cell>
          <table:table-cell table:style-name="Table6.C1" office:value-type="string">
            <text:p text:style-name="P47"><text:span text:style-name="Source_5f_Text"><text:span text:style-name="T18">z</text:span></text:span></text:p>
          </table:table-cell>
          <table:table-cell table:style-name="Table6.C1" office:value-type="string">
            <text:p text:style-name="P30">𐑟</text:p>
          </table:table-cell>
          <table:table-cell table:style-name="Table6.A1" office:value-type="string">
            <text:p text:style-name="P38">z</text:p>
          </table:table-cell>
        </table:table-row>
        <table:table-row>
          <table:table-cell table:style-name="Table6.A1" office:value-type="string">
            <text:p text:style-name="P33">0xb7</text:p>
          </table:table-cell>
          <table:table-cell table:style-name="Table6.A1" office:value-type="string">
            <text:p text:style-name="P34">naming dot</text:p>
          </table:table-cell>
          <table:table-cell table:style-name="Table6.C1" office:value-type="string">
            <text:p text:style-name="P47"><text:span text:style-name="Source_5f_Text"><text:span text:style-name="T18">`</text:span></text:span></text:p>
          </table:table-cell>
          <table:table-cell table:style-name="Table6.C1" office:value-type="string">
            <text:p text:style-name="P39">·</text:p>
          </table:table-cell>
          <table:table-cell table:style-name="Table6.A1" office:value-type="string">
            <text:p text:style-name="P33">nompunkto</text:p>
          </table:table-cell>
        </table:table-row>
      </table:table>
      <text:p text:style-name="P51"><text:soft-page-break/>La Unikoda zono por la Ŝavaj literoj estas <text:span text:style-name="T20">do</text:span> 0x10450 (<text:span text:style-name="T10">𐑐</text:span>) .. 0x1047f (<text:span text:style-name="T10">𐑿</text:span>).</text:p>
      <text:p text:style-name="P19">Atentindas, ke la ŝavaj literoj havas signonumerojn pli grandajn ol 0xFFFF, do ne estas prezenteblaj per entjeroj dubajtaj (nur tiajn numerojn intencis uzi la komencaj versioj de Unikodo). Tial multaj malnovaj programoj ne kapablas trakti ilin.</text:p>
      <text:p text:style-name="P50"/>
      <text:h text:style-name="P85" text:outline-level="2"><text:bookmark-start text:name="__RefHeading__2295_569200005"/>Esperantologie pri la alfabeto<text:bookmark-end text:name="__RefHeading__2295_569200005"/></text:h>
      <text:p text:style-name="P51">La geometria sistemeco de la ŝava-starlinga alfabeto tuj montras la konatan breĉon en la alfabeto esperanta: la vidva litero <text:span text:style-name="T10">𐑔</text:span> (= <text:span text:style-name="T1">c</text:span>) estas nepara, mankas la simetria litero <text:span text:style-name="T10">𐑞</text:span> — kiu devus signifi <text:span text:style-name="T1">dz</text:span>. T.e.</text:p>
      <text:p text:style-name="First_20_paragraph">  <text:span text:style-name="T1">edzo, brindzo, haladzo</text:span> kaj <text:span text:style-name="T1">midzi</text:span> devus esti ne<text:line-break/>  <text:span text:style-name="T10">𐑧𐑛𐑟𐑩</text:span>, <text:span text:style-name="T10">𐑚𐑮𐑦𐑵𐑛𐑟𐑩</text:span>, <text:span text:style-name="T10">𐑣𐑨𐑤𐑨𐑛𐑟𐑩</text:span> kaj <text:span text:style-name="T10">𐑫𐑦𐑛𐑟𐑦</text:span>, sed</text:p>
      <text:p text:style-name="First_20_paragraph">  <text:span text:style-name="T10">𐑧𐑞𐑩</text:span>, <text:span text:style-name="T10">𐑚𐑮𐑦𐑵𐑞𐑩</text:span>, <text:span text:style-name="T10">𐑣𐑨𐑤𐑨𐑞𐑩</text:span> kaj <text:span text:style-name="T10">𐑫𐑦𐑞𐑦</text:span>.</text:p>
      <text:p text:style-name="P19">Estas vera, ke <text:span text:style-name="T1">dz</text:span> maloftegas en Esperanto; sed tio estas misinfluo de la latinlitera tradicio, en kiu reale multaj internaciaj vortoj kun <text:span text:style-name="T1">dz</text:span> estas skribataj per nura <text:span text:style-name="T1">z</text:span>. Interalie, ĉiuj japanaj kaj ĉinaj <text:span text:style-name="T1">z</text:span> fakte estas <text:span text:style-name="T1">dz</text:span> : <text:span text:style-name="T1">kamikadze, bandzaj, dzen, Mao DZedong, dzeto (ζ), DZeŭso</text:span> … Same pri multaj italaj <text:span text:style-name="T1">z</text:span> (<text:span text:style-name="T1">Zeffirelli</text:span> = <text:span text:style-name="T1">DZeffirelli</text:span>) ktp. Se la alfabeto de Esperanto ne estus latinlitera, la ĝustaj transskriboj <text:span text:style-name="T10">𐑒𐑨𐑫𐑦𐑒𐑞𐑩</text:span>, <text:span text:style-name="T10">𐑞𐑧𐑵𐑩</text:span>, ·<text:span text:style-name="T10">𐑫𐑲</text:span> ·<text:span text:style-name="T10">𐑞𐑧𐑛𐑩𐑵𐑜</text:span>, ·<text:span text:style-name="T10">𐑞𐑧𐑓𐑦𐑮𐑧𐑤𐑦</text:span> estus pli probablaj (kp la rusajn <text:span text:style-name="T1">камикадзе, дзен, Мао Цзэдун, дзета, </text:span><text:soft-page-break/><text:span text:style-name="T1">Дзеффирелли</text:span>).</text:p>
      <text:p text:style-name="P19">Aliflanke, la literparo <text:span text:style-name="T10">𐑣</text:span> <text:span text:style-name="T10">𐑙</text:span> (hĥ) rompas la ĝeneralan sistemon «voĉa — senvoĉa», kaj signalas pri alia problemo.</text:p>
      <text:h text:style-name="P86" text:outline-level="3"><text:bookmark-start text:name="__RefHeading__2297_569200005"/>La paro h/ĥ<text:bookmark-end text:name="__RefHeading__2297_569200005"/></text:h>
      <text:p text:style-name="P51">Probable plimulto da lingvoj posedas nur po unu fonemon el tiu paro: aŭ /h/ (ekz-e la angla), aŭ /x/ (t.e. ĥ) — ekz-e la ĉina kaj la lingvoj slavaj.</text:p>
      <text:p text:style-name="P19">Tamen ne malmultas lingvoj kiuj posedas ambaŭ fonemojn: la germana, la persa, la uzbeka kaj — tre grave por la leksiko internacia — la orienteŭropa (aŭ germana) prononca tradicio voĉlegi la vortojn malnovgrekajn, kiun Zamenhofo heredigis al Esperanto (<text:span text:style-name="T1">eĥo, ĥoro; Homero, heroo</text:span> ktp).</text:p>
      <text:p text:style-name="Text_20_body"><text:span text:style-name="T4">Dum longa tempo ekzistis tendenco eviti la literon kaj fonemon ĥ; unu el la argumentoj estis malofteco de la parolsono /x/ en la nacilingv</text:span><text:soft-page-break/><text:span text:style-name="T4">oj. La argumento estas malvera kaj ŝuldata al la difekto de la latina alfabeto, en kiu mankas litero por tiu sono; fakte la parolsonon /x/ havas tre multaj lingvoj, kaj la eraran impreson kaŭzas la kutimo (mis)uzi por ĝi la literon </text:span><text:span text:style-name="T5">h</text:span><text:span text:style-name="T4"> (ekz-e en Pinjino). La esperantigo de la ĉinaj nomoj devus uzi la ĝustan literon </text:span><text:span text:style-name="T5">ĥ</text:span><text:span text:style-name="T4">, tamen la latina bazo (kaj eble la teĥnikaj problemoj pri uzo de la ĉapelita litero) kaŭzas la misprezenton de esperantigoj: ekz-e </text:span><text:a xlink:type="simple" xlink:href="http://eo.wikipedia.org/wiki/Harbino"><text:span text:style-name="Definition"><text:span text:style-name="T4">Harbino</text:span></text:span></text:a><text:span text:style-name="T4"> anstataŭ la ĝusta </text:span><text:span text:style-name="T5">Ĥarbino</text:span><text:span text:style-name="T4">. Ŝave ambaŭ literoj estas sendiskriminacie egalaj, kaj ne estus motivo malpreferi la ĝustan formon ·</text:span><text:span text:style-name="T11">𐑙𐑨𐑮𐑚𐑦𐑵𐑩</text:span><text:span text:style-name="T4">.</text:span></text:p>
      <text:h text:style-name="P86" text:outline-level="3"><text:bookmark-start text:name="__RefHeading__2299_569200005"/>Duonvokaloj kaj diftongoj<text:bookmark-end text:name="__RefHeading__2299_569200005"/></text:h>
      <text:p text:style-name="P51">Laŭ la reganta opinio Esperanto havas pure fonologian alfabeton, kaj tial por adapti al ĝi la «fonetikan» alfabeton ŝavan sufiĉas establi pounuan interrespondon inter la alfabeto fundamenta kaj subaro da literoj ŝavaj. Tio fakte estas la principo de la starlinga adapto. Inter<text:soft-page-break/>alie, ĝi difinas j=<text:span text:style-name="T10">𐑢</text:span>, ŭ=<text:span text:style-name="T10">𐑘</text:span>.</text:p>
      <text:p text:style-name="Text_20_body"><text:span text:style-name="T4">En mia aparta studaĵo «Duonvokaloj kaj diftongoj» (disponebla </text:span><text:a xlink:type="simple" xlink:href="../../artikoloj/diftongoj/diftongoj.html"><text:span text:style-name="Definition"><text:span text:style-name="T4">en HTML</text:span></text:span></text:a><text:span text:style-name="T4"> kaj </text:span><text:a xlink:type="simple" xlink:href="../../artikoloj/diftongoj/diftongoj.pdf"><text:span text:style-name="Definition"><text:span text:style-name="T4">en PDF</text:span></text:span></text:a><text:span text:style-name="T4">) mi tamen kontestas tiun opinion.</text:span></text:p>
      <text:p text:style-name="P19">Laŭ mi, <text:span text:style-name="T1">j</text:span> kaj <text:span text:style-name="T1">ŭ</text:span> estas malsamspecaj fenomenoj. Dum <text:span text:style-name="T1">j</text:span> efektive funkcias kiel plenvalora aparta fonemo, kombinebla kun ĉiuj vokaloj en ĉiaj pozicioj (antaŭ-, post- kaj intervokale), la litero <text:span text:style-name="T1">ŭ</text:span> en la normalaj vortoj esperantaj aperas nur en <text:span text:style-name="T1">aŭ</text:span> kaj <text:span text:style-name="T1">eŭ</text:span> (la esceptaj vortoj kiel la liternomo <text:span text:style-name="T1">ŭo</text:span>, la interjekcioj <text:span text:style-name="T1">ŭa</text:span> kaj <text:span text:style-name="T1">kŭaks</text:span> fonologie ne estas «normalaj vortoj», kiel klarigite en la indikita studaĵo; el la vortoj kun <text:span text:style-name="T1">oŭ</text:span> nur <text:span text:style-name="T1">poŭpo</text:span> ricevis rimarkindan uzatecon, kvankam ĝi ja sentiĝas fremda, kaj estas forpuŝata de la senproblema <text:span text:style-name="T1">pobo</text:span>). Tial pli ĝusta fonologia priskribo postulas ke ĉiun el la son(kombin)oj /aŭ/ kaj /eŭ/ oni traktu kiel unu neanalizindan fonemon; kaj sekve, la duliteraj «aŭ» kaj «eŭ» estas devioj de la fonologia principo: ilin devas reprezenti po unu litero.</text:p>
      <text:p text:style-name="Text_20_body"><text:soft-page-break/><text:span text:style-name="T4">Alivorte, en la </text:span><text:span text:style-name="T5">Fundamento</text:span><text:span text:style-name="T4"> estas malkohero inter la interna strukturo de la korpo de la lingvo unuflanke, kaj la teorio kaj la alfabeto aliflanke. La litero </text:span><text:span text:style-name="T5">ŭ</text:span><text:span text:style-name="T4"> ne prezentas apartan fonemon, ĝi estas diakritilo formanta la diftongojn </text:span><text:span text:style-name="T5">aŭ</text:span><text:span text:style-name="T4"> kaj </text:span><text:span text:style-name="T5">eŭ</text:span><text:span text:style-name="T4"> — simila al la ĉapelo </text:span><text:span text:style-name="Source_5f_Text"><text:span text:style-name="T4">^</text:span></text:span><text:span text:style-name="T4">, formanta la ekfrotojn </text:span><text:span text:style-name="T5">ĉ, ĝ</text:span><text:span text:style-name="T4">.</text:span></text:p>
      <text:p text:style-name="P19">Tiun malkoheron eblas forigi diversmaniere:</text:p>
      <text:list xml:id="list4087905103019203365" text:style-name="L9">
        <text:list-item>
          <text:p text:style-name="P70">Enkonduki apartajn literojn por /aŭ/ kaj /eŭ/ (ĉi-artikole (<text:span text:style-name="T10">𐑲</text:span> kaj <text:span text:style-name="T10">𐑱</text:span>), forprenante la literon por <text:span text:style-name="T1">ŭ</text:span> (Starlinge <text:span text:style-name="T10">𐑘</text:span>). La solvo konforma al la interna strukturo de la lingvo, sed devianta de la teorio prezentita en la <text:span text:style-name="T1">Fundamento</text:span>.</text:p>
        </text:list-item>
        <text:list-item>
          <text:p text:style-name="P70">Emancipi la literon <text:span text:style-name="T1">ŭ</text:span>, fari ĝin aparta fonemo /w/, samrangan kiel /j/. La solvo konforma al la reganta teorio, la tradicia alfabeto kaj la Starlinga adapto, sed malkohera kun la reala lingvomaterialo.</text:p>
        </text:list-item>
        <text:list-item>
          <text:p text:style-name="P70">Kombini la du solvojn, enkonduki la diftongojn kaj la konsonanton /w/. La solvo <text:soft-page-break/>kombinanta kaj la avantaĝojn kaj la malavantaĝojn de la du antaŭaj.</text:p>
        </text:list-item>
      </text:list>
      <text:h text:style-name="P82" text:outline-level="4"><text:bookmark-start text:name="__RefHeading__2301_569200005"/>La diftonga alfabeto<text:bookmark-end text:name="__RefHeading__2301_569200005"/></text:h>
      <text:p text:style-name="P51">En ĉi tiu studaĵo ni ekzamenas la 1-an eblon el la listo: Enkonduki apartajn literojn <text:span text:style-name="T10">𐑲</text:span> kaj <text:span text:style-name="T10">𐑱</text:span>, forprenante la literon <text:span text:style-name="T10">𐑘</text:span>.</text:p>
      <text:h text:style-name="Heading_20_4" text:outline-level="4"><text:bookmark-start text:name="__RefHeading__2303_569200005"/>La duonvokalo /j/<text:bookmark-end text:name="__RefHeading__2303_569200005"/></text:h>
      <text:p text:style-name="P51">La forigo de <text:span text:style-name="T10">𐑘</text:span> rompas la paron <text:span text:style-name="T10">𐑢</text:span> <text:span text:style-name="T10">𐑘</text:span> — kiu cetere dekomence estis paro malvera artikulacie kaj malregula grafike (la sonorantoj, do ankaŭ /j/, devas esti enliniaj; tio jes validas por <text:span text:style-name="T10">𐑤𐑮𐑫𐑵</text:span> = lrmn). Taŭga signobildo por la sole restanta duonvokalo /j/ estas <text:span text:style-name="T10">𐑰</text:span> (angle <text:span text:style-name="T1">eat</text:span>), kiun ni do prenu por la sono /j/ anstataŭ la Starlingan <text:span text:style-name="T10">𐑢</text:span>.</text:p>
      <text:p text:style-name="P19">Tiamaniere ni forigas tri malregulaĵojn rilate al la trajta sistemo de la Ŝava skribosistemo: la artikulacie malkoheran paron; la altan sed ja voĉan <text:span text:style-name="T10">𐑘</text:span>; la eksterliniajn sonorantojn.</text:p>
      <text:p text:style-name="P19"><text:soft-page-break/>Mi koncedas, ke la grafika formo <text:span text:style-name="T10">𐑢</text:span> estas pli facila por memorfiksi pro la grafika simileco al la latina <text:span text:style-name="T1">j</text:span> — kp <text:span text:style-name="T10">𐑢𐑨𐑤𐑩𐑢</text:span> kaj <text:span text:style-name="T10">𐑰𐑨𐑤𐑩𐑰</text:span> ( <text:span text:style-name="T1">jaroj</text:span> ); sed (almenaŭ por mi) la intereso de la Ŝava alfabeto estas liberiĝi el la asociaĵoj trudataj de la latina alfabeto.</text:p>
      <text:p text:style-name="P19">Oni povus heziti pri la distribuo de la roloj inter <text:span text:style-name="T10">𐑦</text:span> kaj <text:span text:style-name="T10">𐑰</text:span>: la desegno de <text:span text:style-name="T10">𐑰</text:span> aludas ĝian plian longecon (angle ĝi signas la longan [i:]); sed /i/ estas pli ol trioble pli ofta ol /j/, kaj estas evidenta intereso uzi la pli simplan formon por la pli ofta litero. Krome, sen forta bezono ni ne deviu disde la Starlinga sistemo, kiu ja retenas <text:span text:style-name="T10">𐑦</text:span> = /i/ (la trajtecaj argumentoj pri eksterlinieco aŭ nepareco estas argumentoj fortaj; la grafika impreso estas argumento prava, sed malforta).</text:p>
      <text:p text:style-name="P19">Ideale trajteca alfabeto estus do 30-litera:</text:p>
      <text:p text:style-name="P22">𐑨𐑲𐑚𐑔𐑛𐑧𐑱𐑓𐑜𐑣𐑙𐑦𐑰𐑠𐑡𐑒𐑤𐑫𐑵𐑩𐑐𐑮𐑕𐑖𐑗𐑑𐑪𐑝𐑟𐑞</text:p>
      <text:p text:style-name="Text_20_body"><text:soft-page-break/><text:span text:style-name="T4">kun la </text:span><text:span text:style-name="T5">aldonitaj</text:span><text:span text:style-name="T4"> literoj </text:span><text:span text:style-name="T11">𐑲</text:span><text:span text:style-name="T4"> </text:span><text:span text:style-name="T11">𐑱</text:span><text:span text:style-name="T4"> </text:span><text:span text:style-name="T11">𐑰</text:span><text:span text:style-name="T4"> kaj </text:span><text:span text:style-name="T11">𐑞</text:span><text:span text:style-name="T4">, kaj sen la </text:span><text:span text:style-name="T5">forprenitaj</text:span><text:span text:style-name="T4"> literoj </text:span><text:span text:style-name="T11">𐑘</text:span><text:span text:style-name="T4"> kaj </text:span><text:span text:style-name="T11">𐑢</text:span><text:span text:style-name="T4"> (</text:span><text:a xlink:type="simple" xlink:href="#simetrio"><text:span text:style-name="Definition"><text:span text:style-name="T4">Ĉi-supre</text:span></text:span></text:a><text:span text:style-name="T4"> mi jam indikis mankon de simetrio inter </text:span><text:span text:style-name="T5">c</text:span><text:span text:style-name="T4"> kaj </text:span><text:span text:style-name="T5">dz</text:span><text:span text:style-name="T4">, t.e. la mankon de </text:span><text:span text:style-name="T11">𐑞</text:span><text:span text:style-name="T4"> por formi paron kun </text:span><text:span text:style-name="T11">𐑔</text:span><text:span text:style-name="T4">; la trajteca idealo ĝin postulas.)</text:span></text:p>
      <text:p text:style-name="P19">Jen ĉiuliteraĵo por ĉi tiu alfabeto:</text:p>
      <text:p text:style-name="P81">Ŝajnas ke sagaca monaĥo laŭtvoĉe rifuzadis preĝi al DZeŭso sur herbaĵo.</text:p>
      <text:p text:style-name="P81"><text:span text:style-name="T10">𐑖𐑨𐑰𐑵𐑨𐑕</text:span> <text:span text:style-name="T10">𐑒𐑧</text:span> <text:span text:style-name="T10">𐑕𐑨𐑜𐑨𐑔𐑨</text:span> <text:span text:style-name="T10">𐑫𐑩𐑵𐑨𐑙𐑩</text:span> <text:span text:style-name="T10">𐑤𐑲𐑑𐑝𐑩𐑗𐑧</text:span> <text:span text:style-name="T10">𐑮𐑦𐑓𐑪𐑟𐑨𐑛𐑦𐑕</text:span> <text:span text:style-name="T10">𐑐𐑮𐑧𐑡𐑦</text:span> <text:span text:style-name="T10">𐑨𐑤</text:span> ·<text:span text:style-name="T10">𐑞𐑱𐑕𐑩</text:span> <text:span text:style-name="T10">𐑕𐑪𐑮</text:span> <text:span text:style-name="T10">𐑣𐑧𐑮𐑚𐑨𐑠𐑩</text:span>.</text:p>
      <text:p text:style-name="P19">En tiu skribo la ekstersistemajn vortojn kun nediftonga <text:span text:style-name="T1">ŭ</text:span> necesas anstataŭigi per ioj laŭsistemaj. Ekz-e:</text:p>
      <text:list xml:id="list6897907729551242803" text:style-name="L10">
        <text:list-item>
          <text:p text:style-name="P71">ŭo → <text:span text:style-name="T10">𐑪𐑩</text:span> (uo, la nomo de la litero <text:span text:style-name="T1">ŭ</text:span> el la tradicia alfabeto)</text:p>
        </text:list-item>
        <text:list-item>
          <text:p text:style-name="P71">ŭa → <text:span text:style-name="T10">𐑪𐑨</text:span>' (ua')</text:p>
        </text:list-item>
        <text:list-item>
          <text:p text:style-name="P71">kŭaks → <text:span text:style-name="T10">𐑒𐑝𐑨𐑒𐑕</text:span> (kvaks)</text:p>
        </text:list-item>
      </text:list>
      <text:p text:style-name="P51">La nesistemaj uzoj de <text:span text:style-name="T1">ŭ</text:span> por reprezenti la konsonanton [w] iĝos same maleblaj, kiel la <text:soft-page-break/>fremdaj <text:span text:style-name="T1">q</text:span> [q] en <text:span text:style-name="T1">Iraq</text:span> aŭ <text:span text:style-name="T1">th</text:span> [θ] en <text:span text:style-name="T1">Thatcher</text:span>; necesos ilin aproksimi per aliaj, propre esperantaj fonemoj; t.e. <text:span text:style-name="T1">Ŭesli</text:span> povus iĝi aŭ ·<text:span text:style-name="T10">𐑝𐑧𐑕𐑤𐑦</text:span> (<text:span text:style-name="T1">Vesli</text:span>, simile al la fundamenta <text:span text:style-name="T1">Vaŝington</text:span> = ·<text:span text:style-name="T10">𐑝𐑨𐑖𐑦𐑵𐑜𐑑𐑩𐑵</text:span>'), aŭ ·<text:span text:style-name="T10">𐑪𐑧𐑕𐑤𐑦</text:span> (<text:span text:style-name="T1">Uesli</text:span>, kp <text:span text:style-name="T1">Eduardo,</text:span> ·<text:span text:style-name="T10">𐑧𐑛𐑪𐑨𐑮𐑛𐑩</text:span>, el /edward/).</text:p>
      <text:h text:style-name="P82" text:outline-level="4"><text:bookmark-start text:name="__RefHeading__2305_569200005"/>La elemento eŭ<text:bookmark-end text:name="__RefHeading__2305_569200005"/></text:h>
      <text:p text:style-name="P51">La litero <text:span text:style-name="T10">𐑱</text:span> (eŭ) prezentus interesan fenomenon rilate al la ofteco: ĝi aperus en relative malmultaj vortoj, sed en la vortoj ofte uzataj; malofta leksike (en la vortaro), ĝi estus nemalofta praktike (en la tekstoj).</text:p>
      <text:p text:style-name="P19">Ĝia rilatumo al la pli malofta <text:span text:style-name="T10">𐑙</text:span> (ĥ) estus <text:span text:style-name="T10">𐑱</text:span>:<text:span text:style-name="T10">𐑙</text:span> = 10:4 = 2,5 (en la Zamenhofa «Esenco kaj estonteco») aŭ 1643:705 = 2,33 (en kolekto da artikoloj el «Monato»).</text:p>
      <text:p text:style-name="P19">La esperantaj partoj de la <text:span text:style-name="T1">Fundamento</text:span> (se escepti la nacilingvajn gramatiketojn) entenas 257 aperojn de <text:span text:style-name="T1">aŭ</text:span> (do, <text:span text:style-name="T10">𐑲</text:span>) — kaj nur du vortojn kun <text:span text:style-name="T1">eŭ</text:span>, nome <text:span text:style-name="T1">Eŭropo</text:span> kaj <text:span text:style-name="T1">leŭtenanto</text:span>.</text:p>
      <text:p text:style-name="P19"><text:soft-page-break/>Mi traserĉis ankaŭ mian tekstaron (26 Mbajt). El la 4080 trovitaj aperoj de vortoj kun <text:span text:style-name="T1">eŭ</text:span>, 2484 (61%) estis <text:span text:style-name="T1">eŭro</text:span>-vortoj (eŭropano, eŭroj ktp); 491 (12%) estis <text:span text:style-name="T1">neŭtr</text:span>-vortoj (neŭtra, neŭtralismo ktp). Se escepti la vortojn kun <text:span text:style-name="T1">eŭr, neŭtr, pseŭd, leŭtenant</text:span>, restos 68 radikoj, 28 el kiuj estas nomoj propraj, precipe grekdevenaj (Deŭkaliono, Eŭfrato, Eŭgeno, Eŭklido … Zeŭso).</text:p>
      <text:p text:style-name="P19">Estas ankaŭ iom da pure esperantaj grafismaĵoj, kiuj en la diftonga varianto perdas sian kialon:</text:p>
      <text:p text:style-name="P19">Neŭtono, Eŭlero, Freŭdo, Pasteŭro …<text:line-break/>·<text:span text:style-name="T10">𐑵𐑱𐑑𐑩𐑵𐑩</text:span>, ·<text:span text:style-name="T10">𐑱𐑤𐑧𐑮𐑩</text:span>, ·<text:span text:style-name="T10">𐑓𐑮𐑱𐑛𐑩</text:span>, ·<text:span text:style-name="T10">𐑐𐑨𐑕𐑑𐑱𐑮𐑩</text:span> …<text:line-break/></text:p>
      <text:p text:style-name="P19">Ili povas konserviĝi en la ĉi-supra formo, kiel ni konservas la nomformon <text:span text:style-name="T1">Aviceno</text:span> estiĝintan el «ibn Sina» pro plurpaŝa aliskriba perado; sed pli konforma al la ŝavaj principoj estus fonetika transskribo:</text:p>
      <text:p text:style-name="P19"><text:soft-page-break/>·<text:span text:style-name="T10">𐑵𐑰𐑪𐑑𐑩𐑵𐑩</text:span>, ·<text:span text:style-name="T10">𐑩𐑰𐑤𐑧𐑮𐑩</text:span>, ·<text:span text:style-name="T10">𐑓𐑮𐑩𐑰𐑛𐑩</text:span>, ·<text:span text:style-name="T10">𐑐𐑨𐑕𐑑𐑧𐑮𐑩</text:span> …<text:line-break/>(Njutono, Ojlero, Frojdo, Pastero …)<text:line-break/></text:p>
      <text:h text:style-name="P86" text:outline-level="3"><text:bookmark-start text:name="__RefHeading__2307_569200005"/>Ekzemplaj tekstopecoj<text:bookmark-end text:name="__RefHeading__2307_569200005"/></text:h>
      <text:p text:style-name="P51">Jen kelkaj konataj testfrazoj kaj ĉiuliteraĵoj</text:p>
      <text:list xml:id="list4963786137350983221" text:style-name="L11">
        <text:list-item>
          <text:p text:style-name="P72">en la fundamenta skribo,</text:p>
        </text:list-item>
        <text:list-item>
          <text:p text:style-name="P72">kaj en la diftonga adaptaĵo de la ŝava (kun <text:span text:style-name="T10">𐑲</text:span> kaj <text:span text:style-name="T10">𐑱</text:span>).</text:p>
        </text:list-item>
      </text:list>
      <text:p text:style-name="P55"/>
      <text:p text:style-name="P55">Eŭfemisma eĥoŝanĝo ĉiuĵaŭde</text:p>
      <text:p text:style-name="P53"><text:span text:style-name="T10">𐑱𐑓𐑧𐑫𐑦𐑕𐑫𐑨</text:span> <text:span text:style-name="T10">𐑧𐑙𐑩𐑖𐑨𐑵𐑡𐑩</text:span> <text:span text:style-name="T10">𐑗𐑦𐑪𐑠𐑲𐑛𐑧</text:span></text:p>
      <text:p text:style-name="First_20_paragraph"/>
      <text:p text:style-name="P57">Ŝajnas ke sagaca monaĥo laŭtvoĉe rifuzadis preĝi al DZeŭso sur herbaĵo.</text:p>
      <text:p text:style-name="First_20_paragraph"><text:span text:style-name="T10">𐑖𐑨𐑰𐑵𐑨𐑕</text:span> <text:span text:style-name="T10">𐑒𐑧</text:span> <text:span text:style-name="T10">𐑕𐑨𐑜𐑨𐑔𐑨</text:span> <text:span text:style-name="T10">𐑫𐑩𐑵𐑨𐑙𐑩</text:span> <text:span text:style-name="T10">𐑤𐑲𐑑𐑝𐑩𐑗𐑧</text:span> <text:span text:style-name="T10">𐑮𐑦𐑓𐑪𐑟𐑨𐑛𐑦𐑕</text:span> <text:span text:style-name="T10">𐑐𐑮𐑧𐑡𐑦</text:span> <text:span text:style-name="T10">𐑨𐑤</text:span> ·<text:span text:style-name="T10">𐑞𐑱𐑕𐑩</text:span> <text:span text:style-name="T10">𐑕𐑪𐑮</text:span> <text:span text:style-name="T10">𐑣𐑧𐑮𐑚𐑨𐑠𐑩</text:span>.</text:p>
      <text:p text:style-name="P19">Jen pli longa teksto:</text:p>
      <table:table table:name="Table7" table:style-name="Table7">
        <table:table-column table:style-name="Table7.A"/>
        <table:table-column table:style-name="Table7.B"/>
        <table:table-row>
          <table:table-cell table:style-name="Table7.A1" office:value-type="string">
            <text:p text:style-name="P41">Unuj parolis pri l' aŭto<text:span text:style-name="T22">­</text:span>ro, anstataŭ paroli pri l' <text:soft-page-break/>afero. Ili aŭ ŝutis kompli<text:span text:style-name="T22">­</text:span>mentojn al la aŭtoro, rigardigis, kiom da malfacila laboro kredeble la afero min kostis, kaj, laŭdante la <text:span text:style-name="T1">aŭtoron,</text:span> ili preskaŭ tute forgesis paroli pri l' utileco kaj la signifo de l' <text:span text:style-name="T1">afero</text:span> kaj decidigi la publikon labori por ĝi; aliaj, ne trovante en mia verko la instruitan miksaĵon kaj la instruita-teorian filozofadon, kiujn ili kutimis renkonti en ĉia grava verko, timis, ke la pseŭdonima aŭtoro eble estas ne sufiĉe instruita aŭ ne sufiĉe merita, kaj ili timis esprimi decidan juĝon, pli multe penante <text:soft-page-break/>malkovri, kiu estas la pseŭdonima aŭtoro. Por igi la kritikistojn tute apartigi la <text:span text:style-name="T1">aferon</text:span> de la <text:span text:style-name="T1">aŭtoro,</text:span> mi publike diras mem, ke mi ne estas multege instruita lingvisto, ke mi estas tute senmerita kaj ne konata en la mondo. Mi scias, ke mia konfeso malvarmigos multajn por la afero, sed mi volas, ke oni juĝu ne l' aŭtoron, sed la verkon. Se la verko estas bona, prenu ĝin; se ĝi estas malbona — ĵetu ĝin. Per kia vojo mi venis al la kreo de mia lingvo kaj laŭ kiaj metodoj mi laboris, — mi ankoraŭ parolos, sed en unu de la <text:span text:style-name="T1">ven</text:span><text:soft-page-break/><text:span text:style-name="T1">ontaj</text:span> kajeroj; ĉar laŭ mi tiu ĉi demando estas por la publiko sen signifo: por la mondo estas gravaj sole la <text:span text:style-name="T1">rezultatoj</text:span>.</text:p>
          </table:table-cell>
          <table:table-cell table:style-name="Table7.B1" office:value-type="string">
            <text:p text:style-name="P45"><text:span text:style-name="T10">𐑪𐑵𐑪𐑰 𐑐𐑨𐑮𐑩𐑤𐑦𐑕 𐑐𐑮𐑦 𐑤' 𐑲𐑑𐑩𐑮𐑩, 𐑨𐑵𐑕𐑑𐑨𐑑𐑲 𐑐𐑨𐑮𐑩𐑤𐑦 𐑐𐑮𐑦 𐑤' </text:span><text:soft-page-break/><text:span text:style-name="T10">𐑨𐑓𐑧𐑮𐑩. 𐑦𐑤𐑦 𐑲 𐑖𐑪𐑑𐑦𐑕 𐑒𐑩𐑫𐑐𐑤𐑦𐑫𐑧𐑵𐑑𐑩𐑰𐑵 𐑨𐑤 𐑤𐑨 𐑲𐑑𐑩𐑮𐑩, 𐑮𐑦𐑜𐑨𐑮𐑛𐑦𐑜𐑦𐑕, 𐑒𐑦𐑩𐑫 𐑛𐑨 𐑫𐑨𐑤𐑓𐑨𐑔𐑦𐑤𐑨 𐑤𐑨𐑚𐑩𐑮𐑩 𐑒𐑮𐑧𐑛𐑧𐑚𐑤𐑧 𐑤𐑨 𐑨𐑓𐑧𐑮𐑩 𐑫𐑦𐑵 𐑒𐑩𐑕𐑑𐑦𐑕, 𐑒𐑨𐑰, 𐑤𐑲𐑛𐑨𐑵𐑑𐑧 𐑤𐑨 </text:span><text:span text:style-name="Strong_20_Emphasis"><text:span text:style-name="T10">𐑲𐑑𐑩𐑮𐑩𐑵</text:span></text:span><text:span text:style-name="T10">, 𐑦𐑤𐑦 𐑐𐑮𐑧𐑕𐑒𐑲 𐑑𐑪𐑑𐑧 𐑓𐑩𐑮𐑜𐑧𐑕𐑦𐑕 𐑐𐑨𐑮𐑩𐑤𐑦 𐑐𐑮𐑦 𐑤' 𐑪𐑑𐑦𐑤𐑧𐑔𐑩 𐑒𐑨𐑰 𐑤𐑨 𐑕𐑦𐑜𐑵𐑦𐑓𐑩 𐑛𐑧 𐑤' </text:span><text:span text:style-name="Strong_20_Emphasis"><text:span text:style-name="T10">𐑨𐑓𐑧𐑮𐑩</text:span></text:span><text:span text:style-name="T10"> 𐑒𐑨𐑰 𐑛𐑧𐑔𐑦𐑛𐑦𐑜𐑦 𐑤𐑨 𐑐𐑪𐑚𐑤𐑦𐑒𐑩𐑵 𐑤𐑨𐑚𐑩𐑮𐑦 𐑐𐑩𐑮 𐑡𐑦; 𐑨𐑤𐑦𐑨𐑰, 𐑵𐑧 𐑑𐑮𐑩𐑝𐑨𐑵𐑑𐑧 𐑧𐑵 𐑫𐑦𐑨 𐑝𐑧𐑮𐑒𐑩 𐑤𐑨 𐑦𐑵𐑕𐑑𐑮𐑪𐑦𐑑𐑨𐑵 𐑫𐑦𐑒𐑕𐑨𐑠𐑩𐑵 𐑒𐑨𐑰 𐑤𐑨 𐑦𐑵𐑕𐑑𐑮𐑪𐑦𐑑𐑨-𐑑𐑧𐑩𐑮𐑦𐑨𐑵 𐑓𐑦𐑤𐑩𐑟𐑩𐑓𐑨𐑛𐑩𐑵, 𐑒𐑦𐑪𐑰𐑵 𐑦𐑤𐑦 𐑒𐑪𐑑𐑦𐑫𐑦𐑕 𐑮𐑧𐑵𐑒𐑩𐑵𐑑𐑦 𐑧𐑵 𐑗𐑦𐑨 𐑜𐑮𐑨𐑝𐑨 𐑝𐑧𐑮𐑒𐑩, 𐑑𐑦𐑫𐑦𐑕, 𐑒𐑧 𐑤𐑨 𐑐𐑕𐑱𐑛𐑩𐑵𐑦𐑫𐑨 𐑲𐑑𐑩𐑮𐑩 𐑧𐑚𐑤𐑧 𐑧𐑕𐑑𐑨𐑕 𐑵𐑧 𐑕𐑪𐑓𐑦𐑗𐑧 𐑦𐑵𐑕𐑑𐑮𐑪𐑦𐑑𐑨 𐑲 𐑵𐑧 𐑕𐑪𐑓𐑦𐑗𐑧 𐑫𐑧𐑮𐑦𐑑𐑨, 𐑒𐑨𐑰 𐑦𐑤𐑦 𐑑𐑦𐑫𐑦𐑕 𐑧𐑕𐑐𐑮𐑦𐑫𐑦 𐑛𐑧𐑔𐑦𐑛𐑨𐑵 𐑰𐑪𐑡𐑩𐑵, 𐑐𐑤𐑦 𐑫𐑪𐑤𐑑𐑧 𐑐𐑧𐑵𐑨𐑵𐑑𐑧 </text:span><text:soft-page-break/><text:span text:style-name="T10">𐑫𐑨𐑤𐑒𐑩𐑝𐑮𐑦, 𐑒𐑦𐑪 𐑧𐑕𐑑𐑨𐑕 𐑤𐑨 𐑐𐑕𐑱𐑛𐑩𐑵𐑦𐑫𐑨 𐑲𐑑𐑩𐑮𐑩. 𐑐𐑩𐑮 𐑦𐑜𐑦 𐑤𐑨 𐑒𐑮𐑦𐑑𐑦𐑒𐑦𐑕𐑑𐑩𐑰𐑵 𐑑𐑪𐑑𐑧 𐑨𐑐𐑨𐑮𐑑𐑦𐑜𐑦 𐑤𐑨 </text:span><text:span text:style-name="Strong_20_Emphasis"><text:span text:style-name="T10">𐑨𐑓𐑧𐑮𐑩𐑵</text:span></text:span><text:span text:style-name="T10"> 𐑛𐑧 𐑤𐑨 </text:span><text:span text:style-name="Strong_20_Emphasis"><text:span text:style-name="T10">𐑲𐑑𐑩𐑮𐑩</text:span></text:span><text:span text:style-name="T10">, 𐑫𐑦 𐑐𐑪𐑚𐑤𐑦𐑒𐑧 𐑛𐑦𐑮𐑨𐑕 𐑫𐑧𐑫, 𐑒𐑧 𐑫𐑦 𐑵𐑧 𐑧𐑕𐑑𐑨𐑕 𐑫𐑪𐑤𐑑𐑧𐑜𐑧 𐑦𐑵𐑕𐑑𐑮𐑪𐑦𐑑𐑨 𐑤𐑦𐑵𐑜𐑝𐑦𐑕𐑑𐑩, 𐑒𐑧 𐑫𐑦 𐑧𐑕𐑑𐑨𐑕 𐑑𐑪𐑑𐑧 𐑕𐑧𐑵𐑫𐑧𐑮𐑦𐑑𐑨 𐑒𐑨𐑰 𐑵𐑧 𐑒𐑩𐑵𐑨𐑑𐑨 𐑧𐑵 𐑤𐑨 𐑫𐑩𐑵𐑛𐑩. 𐑫𐑦 𐑕𐑔𐑦𐑨𐑕, 𐑒𐑧 𐑫𐑦𐑨 𐑒𐑩𐑵𐑓𐑧𐑕𐑩 𐑫𐑨𐑤𐑝𐑨𐑮𐑫𐑦𐑜𐑩𐑕 𐑫𐑪𐑤𐑑𐑨𐑰𐑵 𐑐𐑩𐑮 𐑤𐑨 𐑨𐑓𐑧𐑮𐑩, 𐑕𐑧𐑛 𐑫𐑦 𐑝𐑩𐑤𐑨𐑕, 𐑒𐑧 𐑩𐑵𐑦 𐑰𐑪𐑡𐑪 𐑵𐑧 𐑤' 𐑲𐑑𐑩𐑮𐑩𐑵, 𐑕𐑧𐑛 𐑤𐑨 𐑝𐑧𐑮𐑒𐑩𐑵. 𐑕𐑧 𐑤𐑨 𐑝𐑧𐑮𐑒𐑩 𐑧𐑕𐑑𐑨𐑕 𐑚𐑩𐑵𐑨, 𐑐𐑮𐑧𐑵𐑪 𐑡𐑦𐑵; 𐑕𐑧 𐑡𐑦 𐑧𐑕𐑑𐑨𐑕 𐑫𐑨𐑤𐑚𐑩𐑵𐑨 — 𐑠𐑧𐑑𐑪 𐑡𐑦𐑵. 𐑐𐑧𐑮 𐑒𐑦𐑨 𐑝𐑩𐑰𐑩 𐑫𐑦 𐑝𐑧𐑵𐑦𐑕 𐑨𐑤 𐑤𐑨 𐑒𐑮𐑧𐑩 𐑛𐑧 𐑫𐑦𐑨 𐑤𐑦𐑵𐑜𐑝𐑩 𐑒𐑨𐑰 𐑤𐑲 𐑒𐑦𐑨𐑰 𐑫𐑧𐑑𐑩𐑛𐑩𐑰 𐑫𐑦 𐑤𐑨𐑚𐑩𐑮𐑦𐑕, — 𐑫𐑦 𐑨𐑵𐑒𐑩𐑮𐑲 𐑐𐑨𐑮𐑩𐑤𐑩𐑕, 𐑕𐑧𐑛 𐑧𐑵 𐑪𐑵𐑪 𐑛𐑧 𐑤𐑨 </text:span><text:soft-page-break/><text:span text:style-name="Strong_20_Emphasis"><text:span text:style-name="T10">𐑝𐑧𐑵𐑩𐑵𐑑𐑨𐑰</text:span></text:span><text:span text:style-name="T10"> 𐑒𐑨𐑰𐑧𐑮𐑩𐑰; 𐑗𐑨𐑮 𐑤𐑲 𐑫𐑦 𐑑𐑦𐑪 𐑗𐑦 𐑛𐑧𐑫𐑨𐑵𐑛𐑩 𐑧𐑕𐑑𐑨𐑕 𐑐𐑩𐑮 𐑤𐑨 𐑐𐑪𐑚𐑤𐑦𐑒𐑩 𐑕𐑧𐑵 𐑕𐑦𐑜𐑵𐑦𐑓𐑩: 𐑐𐑩𐑮 𐑤𐑨 𐑫𐑩𐑵𐑛𐑩 𐑧𐑕𐑑𐑨𐑕 𐑜𐑮𐑨𐑝𐑨𐑰 𐑕𐑩𐑤𐑧 𐑤𐑨 </text:span><text:span text:style-name="Strong_20_Emphasis"><text:span text:style-name="T10">𐑮𐑧𐑟𐑪𐑤𐑑𐑨𐑑𐑩𐑰</text:span></text:span><text:span text:style-name="T10">.</text:span></text:p>
          </table:table-cell>
        </table:table-row>
        <table:table-row>
          <table:table-cell table:style-name="Table7.A2" office:value-type="string">
            <text:p text:style-name="P40">Zamenhofo: El la antaŭ<text:span text:style-name="T21">­</text:span>parolo al la <text:span text:style-name="T1">Dua Libro</text:span></text:p>
          </table:table-cell>
          <table:table-cell table:style-name="Table7.B2" office:value-type="string">
            <text:p text:style-name="P40">·<text:span text:style-name="T10">𐑟𐑨𐑫𐑧𐑵𐑣𐑩𐑓𐑩</text:span>: <text:span text:style-name="T10">𐑧𐑤</text:span> <text:span text:style-name="T10">𐑤𐑨</text:span> <text:span text:style-name="T10">𐑨𐑵𐑑𐑲</text:span><text:span text:style-name="T13">­</text:span><text:span text:style-name="T10">𐑐𐑨𐑮𐑩𐑤𐑩</text:span> <text:span text:style-name="T10">𐑨𐑤</text:span> <text:span text:style-name="T10">𐑤𐑨</text:span> ·<text:span text:style-name="T12">𐑛𐑪𐑨</text:span><text:span text:style-name="T3"> ·</text:span><text:span text:style-name="T12">𐑤𐑦𐑚𐑮</text:span><text:span text:style-name="T10">𐑩</text:span></text:p>
          </table:table-cell>
        </table:table-row>
      </table:table>
      <text:h text:style-name="P82" text:outline-level="4"><text:bookmark-start text:name="__RefHeading__2309_569200005"/>La Bulonja deklaracio<text:bookmark-end text:name="__RefHeading__2309_569200005"/></text:h>
      <text:p text:style-name="First_20_paragraph"><text:span text:style-name="T4">Mi faris paralelajn tekstojn de la «Bulonja deklaracio» en la alfabetoj komuna kaj ŝava: </text:span><text:a xlink:type="simple" xlink:href="bul2dift.pdf"><text:span text:style-name="Definition"><text:span text:style-name="T4">en PDF</text:span></text:span></text:a><text:span text:style-name="T4"> kaj </text:span><text:a xlink:type="simple" xlink:href="bul2dift.html"><text:span text:style-name="Definition"><text:span text:style-name="T4">en HTML</text:span></text:span></text:a><text:span text:style-name="T4">.</text:span></text:p>
      <text:p text:style-name="P19">La tekstoj en la alfabeto kutima kaj en la ŝava estas samgradaj (en unu sama tiparo), tamen ĉiu alineo ŝava estas rimarkeble pli mallonga — ĉar tiu alfabeto estas pli lokŝpara.</text:p>
      <text:h text:style-name="P82" text:outline-level="4"><text:bookmark-start text:name="__RefHeading__2311_569200005"/>«Esenco kaj estonteco»<text:bookmark-end text:name="__RefHeading__2311_569200005"/></text:h>
      <text:p text:style-name="First_20_paragraph"><text:span text:style-name="T4">Iom pli interesa ekzerco estas transskribo de la zamenhofa eseo pri la «</text:span><text:a xlink:type="simple" xlink:href="esxe.html"><text:span text:style-name="Definition"><text:span text:style-name="T4">Esenco kaj estonteco </text:span></text:span></text:a><text:soft-page-break/><text:a xlink:type="simple" xlink:href="esxe.html"><text:span text:style-name="Definition"><text:span text:style-name="T4">de la ideo de Lingvo Internacia</text:span></text:span></text:a><text:span text:style-name="T4">»: tio estas pli komplikita teksto, en kiu aperas diverslingvaj vortoj en sia nacilingva formo, romaj ciferoj, matematikecaj variabloj «A, B, C», kutimaj mallongigoj kiel «t.e.», «k.t.p.». Mi lasis la variablojn en ilia formo latinlitera (kiel oni faras pri ili en la tekstoj ruslingvaj), kaj modernigis la ĉapitronumerojn (1–8). La mallongigojn mi markis per tildo, simile al la hebrea </text:span><text:span text:style-name="T5">gerŝáim</text:span><text:span text:style-name="T4"> (גֵרשַיִים) kaj la slavona-greka </text:span><text:span text:style-name="T5">titlo</text:span><text:span text:style-name="T4"> (τίτλος) — ekz-e </text:span><text:span text:style-name="T11">𐑑</text:span><text:span text:style-name="T4">~</text:span><text:span text:style-name="T11">𐑧</text:span><text:span text:style-name="T4">, </text:span><text:span text:style-name="T11">𐑒</text:span><text:span text:style-name="T4">~</text:span><text:span text:style-name="T11">𐑑</text:span><text:span text:style-name="T4">~</text:span><text:span text:style-name="T11">𐑐</text:span><text:span text:style-name="T4">. Tia tradicio plu vivas en la tradiciaj esperantaj mallongigoj kiaj d-ro, s-ro, ekz-e.</text:span></text:p>
      <text:p text:style-name="P19">Alian problemon prezentas la uskleco post citaĵo. Se citaĵo finiĝas per frazofina signo interpunkcia (demandosigno, krisigno), tiam Zamenhofo metas nenian finilon en la frazo mem (post la citaĵo), sed majuskligas la komencliteron de la sekva frazo:</text:p>
      <text:p text:style-name="P3">kiel niaj samtempuloj ekridus ekzemple ĉe la demando „Ĉu poŝto estas bezona?“ La plimulto de la inteligenta mondo jam <text:soft-page-break/>nun trovos tiun ĉi demandon tute superflua (…) [Ĉap. 2ª]</text:p>
      <text:p text:style-name="P3">Nun ni transiros al la dua demando: „ĉu lingvo internacia estas ebla?“ Ankaŭ pri tio ĉi nenia senantaŭjuĝa homo eĉ unu minuton povas dubi [Ĉap. 3ª]</text:p>
      <text:p text:style-name="P51">Tia maniero ne povas funkcii en la senuskla skribo ŝava; fakte, ankaŭ en la duuskla skribo tradicia ĝi fiaskas, se la postcitaĵa frazo komenciĝas per nomo propra, ekz-e:</text:p>
      <text:p text:style-name="P3">Ni transiru al la dua demando: „Ĉu tio eblas?“ Zamenhofo respondas pozitive.</text:p>
      <text:p text:style-name="P51">Por eviti tiun ambiguecon, mi aldonis punkton post tiaj citaĵoj frazofinaj. Farinte tiun ŝanĝon, mi rimarkis en la originala teksto zamenhofa analogian interpukcion, kiun tiuforme mi ĉiam preteratentadis:</text:p>
      <text:p text:style-name="P3"><text:span text:style-name="T2">Ĉu efektive</text:span> (… ) la unua renkontita kvinjara infano ne diradis al tiuj kritikantoj: „Sinjoroj, vi ja parolas teruran, sur nenio fonditan sensencaĵon, kies rebato sin <text:soft-page-break/>trovas ja tuj antaŭ via <text:span text:style-name="T2">nazo!“?</text:span></text:p>
      <text:p text:style-name="P51">Tamen en pluraj okazoj mi preferis rompi la alineon post la citaĵo, ĉar ties demando rolas kvazaŭ titolo indikanta la temon de la posta traktado. (Multaj alineoj en tiu verko estas monstre longaj, ili okupas pli ol tutajn paĝojn en la presita FK; tio estis kutima en la 19ª jc, sed nun tia stilo impresas kiel neelteneble peza. En kelkaj lokoj, kiam mi ja devis malimplicigi la interpunkcion, mi profitis la okazon por rompi tiajn tro longajn alineojn.)</text:p>
      <text:p text:style-name="Text_20_body"><text:span text:style-name="T4">La transskribo pli klare evidentigas la latinliterajn barbaraĵojn; aparte amuza</text:span><text:span text:style-name="T8">j</text:span><text:span text:style-name="T4"> estas la centaŭraj vortoj «Volapük</text:span><text:span text:style-name="T11">𐑨</text:span><text:span text:style-name="T4">», «Volapük</text:span><text:span text:style-name="T11">𐑦𐑕𐑑𐑩𐑰</text:span><text:span text:style-name="T4">», kies monstreco en la tradicia ortografio estas preskaŭ nerimarkebla. (Cetere, tian monstraĵon antaŭ nelonge mi mem imitis en neformala respondo pri la specioj nomataj per la rusa vorto uzita en UV por traduki la radikon </text:span><text:span text:style-name="T5">sorp-</text:span><text:span text:style-name="T4">: «La diversajn рябина-jn vi povas vidi en </text:span><text:a xlink:type="simple" xlink:href="http://ru.wikipedia.org/wiki/Рябина"><text:span text:style-name="Definition"><text:span text:style-name="T4">la rusa Vikipedio</text:span></text:span></text:a><text:span text:style-name="T4">».)</text:span></text:p>
      <text:p text:style-name="Text_20_body"><text:soft-page-break/><text:span text:style-name="T4">La transskribo estas en la formo diftonga (kun «</text:span><text:span text:style-name="T11">𐑲𐑑𐑩𐑮𐑩𐑰</text:span><text:span text:style-name="T4">», «</text:span><text:span text:style-name="T11">𐑨𐑵𐑒𐑩𐑮𐑲</text:span><text:span text:style-name="T4">», «·</text:span><text:span text:style-name="T11">𐑱𐑮𐑩𐑐𐑩</text:span><text:span text:style-name="T4">», «</text:span><text:span text:style-name="T11">𐑵𐑱𐑑𐑮𐑨𐑤𐑨</text:span><text:span text:style-name="T4">»). La originalo estas disponebla en la «Fundamenta krestomatio» kaj </text:span><text:a xlink:type="simple" xlink:href="https://eo.wikipedia.org/wiki/Esenco_kaj_Estonteco_de_la_ideo_de_Lingvo_Internacia"><text:span text:style-name="Definition"><text:span text:style-name="T4">en la Reto</text:span></text:span></text:a><text:span text:style-name="T4">.</text:span></text:p>
      <text:p text:style-name="Text_20_body"><text:span text:style-name="T4">La transskribon mi faris en du formoj: </text:span><text:a xlink:type="simple" xlink:href="esxe.html"><text:span text:style-name="Definition"><text:span text:style-name="T4">en HTML</text:span></text:span></text:a><text:span text:style-name="T4"> kaj </text:span><text:a xlink:type="simple" xlink:href="esxe.pdf"><text:span text:style-name="Definition"><text:span text:style-name="T4">en PDF</text:span></text:span></text:a><text:span text:style-name="T4">. La PDF-version mi faris en formato oportuna por mia poŝlegilo kun la 6-cola ekrano kun la proporcio 3:4, t.e. 9×12 cm. Ĝi estas en granda tipara grado (12 punktoj), kun pligrandigita interlinia intervalo, kaj en egalpaŝa tiparo (por pli klare apartigi la literojn kaj vortojn, kio devas helpi netrejnitan leganton).</text:span></text:p>
      <text:h text:style-name="Heading_20_4" text:outline-level="4"><text:bookmark-start text:name="__RefHeading__2313_569200005"/>«Pro Iŝtar»<text:bookmark-end text:name="__RefHeading__2313_569200005"/></text:h>
      <text:p text:style-name="First_20_paragraph"><text:span text:style-name="T4">La transskribo estas diftonga kaj disponeblas en formo de bitlibro (</text:span><text:a xlink:type="simple" xlink:href="pro_isxtar.epub"><text:span text:style-name="Definition"><text:span text:style-name="T4">en ePub</text:span></text:span></text:a><text:span text:style-name="T4"> aŭ </text:span><text:a xlink:type="simple" xlink:href="pro_isxtar.pdf"><text:span text:style-name="Definition"><text:span text:style-name="T4">en PDF</text:span></text:span></text:a><text:span text:style-name="T4">) aŭ </text:span><text:a xlink:type="simple" xlink:href="isxtar.html"><text:span text:style-name="Definition"><text:span text:style-name="T4">en </text:span></text:span></text:a><text:a xlink:type="simple" xlink:href="isxtar.html"><text:span text:style-name="Definition"><text:span text:style-name="T4">HTML</text:span></text:span></text:a><text:span text:style-name="T4">. La bitlibroj havas enkonstruitan tiparon ŝavliteran; la HTML-versio disponigas elekton inter 2 ŝargeblaj tiparoj ŝavliteraj kaj latinlitera varianto diftonga.</text:span></text:p>
      <text:h text:style-name="P85" text:outline-level="2"><text:bookmark-start text:name="__RefHeading__2317_569200005"/>Programaro<text:bookmark-end text:name="__RefHeading__2317_569200005"/></text:h>
      <text:h text:style-name="P86" text:outline-level="3"><text:bookmark-start text:name="__RefHeading__2319_569200005"/>Tradukaj skriptoj<text:bookmark-end text:name="__RefHeading__2319_569200005"/></text:h>
      <text:p text:style-name="First_20_paragraph"><text:a xlink:type="simple" xlink:href="sxava.sed"><text:span text:style-name="Definition"><text:span text:style-name="T4">Ĉi tie</text:span></text:span></text:a><text:span text:style-name="T4"> troveblas sed-programeto kiun mi verkis por traduki la literojn de la norma Esperanto el la unikoda utf8-ĉefenigujo </text:span><text:span text:style-name="Source_5f_Text"><text:span text:style-name="T18">sdtin</text:span></text:span><text:span text:style-name="T4"> en HTML-koditajn literojn de la ŝava alfabeto, kiujn ĝi sendas en la ĉefeligujon </text:span><text:span text:style-name="Source_5f_Text"><text:span text:style-name="T28">stdout</text:span></text:span><text:span text:style-name="T4">.</text:span></text:p>
      <text:p text:style-name="P19">Neesperantaj signoj restas senŝanĝaj. Ligaĵojn la skripto ne kreas (esperantaj ligaĵoj ja mankas en la tiparoj). La uskleco estas ignorata (la centra punkto ne estas aplikata).</text:p>
      <text:p text:style-name="P19">Ekzempla uzo:</text:p>
      <text:p text:style-name="P25">sxava.sed &lt; um.html &gt; um_sxava.html</text:p>
      <text:p text:style-name="Text_20_body"><text:a xlink:type="simple" xlink:href="sxava8.sed"><text:span text:style-name="Definition"><text:span text:style-name="T4">Simila skripto</text:span></text:span></text:a><text:span text:style-name="T4"> </text:span><text:span text:style-name="Source_5f_Text"><text:span text:style-name="T18">sxava8.sed</text:span></text:span><text:span text:style-name="T4"> tradukas rekte en la UTF-8-literojn.</text:span></text:p>
      <text:h text:style-name="P86" text:outline-level="3"><text:bookmark-start text:name="__RefHeading__2321_569200005"/><text:soft-page-break/>Emaksa enigmetodo<text:bookmark-end text:name="__RefHeading__2321_569200005"/></text:h>
      <text:p text:style-name="First_20_paragraph"><text:span text:style-name="T4">Por ne tro konfuzi miajn fingrojn, mi faris por la ŝava proksimume tian </text:span><text:a xlink:type="simple" xlink:href="http://pok.heliohost.org/eo/tools/emacs/qwert.html"><text:span text:style-name="Definition"><text:span text:style-name="T4">ŜŬERTĜ-klavararanĝon</text:span></text:span></text:a><text:span text:style-name="T4">, kian mi uzas por la kutima alfabeto. Preskaŭ ĉiuj literoj estas sur la minuskla registrumo, tamen ĉar la usklecon la ŝava ne bezonas, mi liberigis la krampojn </text:span><text:span text:style-name="Source_5f_Text"><text:span text:style-name="T18">[]{}</text:span></text:span><text:span text:style-name="T4"> kaj ekuzis </text:span><text:span text:style-name="Source_5f_Text"><text:span text:style-name="T18">J</text:span></text:span><text:span text:style-name="T4"> kaj </text:span><text:span text:style-name="Source_5f_Text"><text:span text:style-name="T18">H</text:span></text:span><text:span text:style-name="T4"> anstataŭe. Krome, por la ne-starlingaj literoj servas </text:span><text:span text:style-name="Source_5f_Text"><text:span text:style-name="T17">A, E, Z</text:span></text:span><text:span text:style-name="T17">.</text:span><text:span text:style-name="T4"> Vd la tabelon </text:span><text:a xlink:type="simple" xlink:href="#tabelo"><text:span text:style-name="Definition"><text:span text:style-name="T4">ĉi-supre</text:span></text:span></text:a><text:span text:style-name="T4">.</text:span></text:p>
      <text:p text:style-name="Text_20_body"><text:span text:style-name="T4">La enigmetodon (mi nomis ĝin </text:span><text:span text:style-name="Source_5f_Text"><text:span text:style-name="T18">sxava-ucs.el</text:span></text:span><text:span text:style-name="T4">) eblas elŝuti de </text:span><text:a xlink:type="simple" xlink:href="../emacs/sxava-ucs.el"><text:span text:style-name="Definition"><text:span text:style-name="T4">ĉi tie</text:span></text:span></text:a><text:span text:style-name="T4">. Necesas meti ilin ien en la hierarkio de</text:span><text:span text:style-name="T16"> </text:span><text:span text:style-name="Source_5f_Text"><text:span text:style-name="T16">load-path</text:span></text:span><text:span text:style-name="T16"> </text:span><text:span text:style-name="T4">kaj ĝin konigi al Emakso; tion eblas fari en </text:span><text:span text:style-name="Source_5f_Text"><text:span text:style-name="T18">.emacs</text:span></text:span><text:span text:style-name="T4">:</text:span></text:p>
      <text:p text:style-name="P26">(register-input-method</text:p>
      <text:p text:style-name="P26"><text:s/>"sxava-ucs" "utf-8" 'quail-use-package</text:p>
      <text:p text:style-name="P27"><text:s/>"ŝu"</text:p>
      <text:p text:style-name="P27"><text:s/>"A method to input Esperanto in Shavian letters"</text:p>
      <text:p text:style-name="P26"><text:s/>"sxava-ucs")</text:p>
      <text:h text:style-name="P86" text:outline-level="3"><text:bookmark-start text:name="__RefHeading__2323_569200005"/>La tiparoj<text:bookmark-end text:name="__RefHeading__2323_569200005"/></text:h>
      <text:p text:style-name="P51">Verdire, mi trovas malfacile legeblaj la kutime <text:soft-page-break/>uzatajn tiparojn ŝavajn. Ili tro proksimas stenografion, kiu postulas simplajn strekojn; kaj precipe, la plimulto da tip<text:span text:style-name="T31">b</text:span>aroj uzas la avaran spaceton kutiman en Anglalingvujo: 0.3 em (por komparo: la germanoj preferas 0.4 em, la rusoj 0.5 em; <text:span text:style-name="T1">em</text:span> estas dimensio de tiparo, kutime egala al la larĝo de ties litero M).</text:p>
      <text:p text:style-name="P19">Por la angla <text:span text:style-name="T30">skrib</text:span>o <text:span text:style-name="T30">latinalfabeta</text:span> tia mallarĝa spaceto estas malpli ĝena, ĉar de la Mezepoko la tradicia ortografio angla konservas la kutimon uzi specialajn ortografiajn variantojn por marki la vortofinon: <text:span text:style-name="T1">-i</text:span> ŝanĝiĝas en <text:span text:style-name="T1">-y</text:span> (<text:span text:style-name="T15">baby — babies</text:span>) <text:span text:style-name="T1">-au, -ou</text:span> iĝas <text:span text:style-name="T1">-aw, -ow</text:span>. Tio ebligas al la anglalingvanoj ŝpari la multekostan pergamenon. Tamen la ŝava alfabeto ŝparus ege pli multe (proksimume 30% por la angla), tial oni povus uzi pli larĝajn spacetojn en tiu skribo.</text:p>
      <text:p text:style-name="P19">Bedaŭrinde, la unikodaj tiparoj proporciaj uzas unu saman spaceton por ĉiuj skriboj, kaj <text:soft-page-break/>ĝia larĝo estas la anglalingvuja mallarĝo. Eble tia spaceto tamen estus akceptebla se la tiparoj estus provizitaj je konvenaj tabeloj por literkunŝovo (angle <text:span text:style-name="T15">kerning</text:span>); sed nun ili mankas.</text:p>
      <text:p text:style-name="P23"><text:span text:style-name="T4">Tia problemo ne ekzistas por la </text:span><text:a xlink:type="simple" xlink:href="https://eo.wikipedia.org/wiki/Egalpaŝa_tiparo"><text:span text:style-name="Definition"><text:span text:style-name="T4">egalpaŝaj tiparoj</text:span></text:span></text:a><text:span text:style-name="T4"> tajpeskaj:</text:span></text:p>
      <text:p text:style-name="P15"><text:span text:style-name="T23">𐑖𐑨𐑰𐑵𐑨𐑕 𐑒𐑧 𐑕𐑨𐑜𐑨𐑔𐑨 𐑫𐑩𐑵𐑨𐑙𐑩 𐑤𐑲𐑑𐑝𐑩𐑗𐑧 𐑮𐑦</text:span><text:span text:style-name="T24">­</text:span><text:span text:style-name="T23">𐑓𐑪𐑟𐑨𐑛𐑦𐑕 𐑐𐑮𐑧𐑡𐑦 𐑨𐑤 ·𐑞𐑱𐑕𐑩 𐑕𐑪𐑮 𐑣𐑧𐑮𐑚𐑨𐑠𐑩.</text:span></text:p>
      <text:p text:style-name="P19">Sed pri la proporciaj la problemo restas. Jen ekzemple la ĉiuliteraĵo en du publike disponeblaj tiparoj unikodaj: </text:p>
      <text:p text:style-name="P56">MPH 2B Damase:</text:p>
      <text:p text:style-name="P10">𐑖𐑨𐑰𐑵𐑨𐑕 𐑒𐑧 𐑕𐑨𐑜𐑨𐑔𐑨 𐑫𐑩𐑵𐑨𐑙𐑩 𐑤𐑲𐑑𐑝𐑩𐑗𐑧 𐑮𐑦𐑓𐑪𐑟𐑨𐑛𐑦𐑕 𐑐𐑮𐑧𐑡𐑦 𐑨𐑤 ·𐑞𐑱𐑕𐑩 𐑕𐑪𐑮 𐑣𐑧𐑮𐑚𐑨𐑠𐑩.</text:p>
      <text:p text:style-name="P10"/>
      <text:p text:style-name="P56">Noto <text:span text:style-name="T14">Sans Shavian</text:span>:</text:p>
      <text:p text:style-name="P11">𐑖𐑨𐑰𐑵𐑨𐑕 𐑒𐑧 𐑕𐑨𐑜𐑨𐑔𐑨 𐑫𐑩𐑵𐑨𐑙𐑩 𐑤𐑲𐑑𐑝𐑩𐑗𐑧 𐑮𐑦𐑓𐑪𐑟𐑨𐑛𐑦𐑕 𐑐𐑮𐑧𐑡𐑦 𐑨𐑤 ·𐑞𐑱𐑕𐑩 𐑕𐑪𐑮 𐑣𐑧𐑮𐑚𐑨𐑠𐑩.</text:p>
      <text:p text:style-name="P11"/>
      <text:p text:style-name="P58">Segoe UI Historic:</text:p>
      <text:p text:style-name="P12">𐑖𐑨𐑰𐑵𐑨𐑕 𐑒𐑧 𐑕𐑨𐑜𐑨𐑔𐑨 𐑫𐑩𐑵𐑨𐑙𐑩 𐑤𐑲𐑑𐑝𐑩𐑗𐑧 𐑮𐑦𐑓𐑪𐑟𐑨𐑛𐑦𐑕 𐑐𐑮𐑧𐑡𐑦 <text:soft-page-break/>𐑨𐑤 ·𐑞𐑱𐑕𐑩 𐑕𐑪𐑮 𐑣𐑧𐑮𐑚𐑨𐑠𐑩.</text:p>
      <text:p text:style-name="P14">Tiparo de <text:span text:style-name="T14">M. Everson: </text:span></text:p>
      <text:p text:style-name="P13">𐑖𐑨𐑰𐑵𐑨𐑕 𐑒𐑧 𐑕𐑨𐑜𐑨𐑔𐑨 𐑫𐑩𐑵𐑨𐑙𐑩 𐑤𐑲𐑑𐑝𐑩𐑗𐑧 𐑮<text:span text:style-name="T26">𐑦𐑓</text:span>𐑪𐑟𐑨𐑛𐑦𐑕 𐑐𐑮𐑧𐑡𐑦 𐑨𐑤 ·𐑞𐑱𐑕𐑩 𐑕𐑪𐑮 𐑣𐑧𐑮𐑚𐑨𐑠𐑩.</text:p>
      <text:p text:style-name="P21">Tamen kelkaj tiparoj speciale ŝavaj havas pli taŭgan spaceton:</text:p>
      <text:p text:style-name="P16"><text:span text:style-name="T27">ŝajnas ke sagaca monaĥo lâtvoĉe rifuzadis preĝi al qżêso sur herbaĵo</text:span>.</text:p>
      <text:p text:style-name="P17"/>
      <text:p text:style-name="P17">ŝajnas ke sagaca monaĥo lâtvoĉe rifuzadis preĝi al qżêso sur herbaĵo.</text:p>
      <text:p text:style-name="P56">Androklo <text:span text:style-name="T29">(Androcles):</text:span> </text:p>
      <text:p text:style-name="P18">ŝajnas ke sagaca monaĥo lâtvoĉe rifuzadis preĝi al qżêso sur herbaĵo.</text:p>
      <text:p text:style-name="P20">En HTML ekzistas eblo difini la larĝon de la intervorta spaceto — mi uzas ĝin en ĉi tiu retpaĝo por kelkaj blokoj en la stildosiero:</text:p>
      <text:p text:style-name="P28">h2, h3, h4, td, p.verse {</text:p>
      <text:p text:style-name="P28"><text:s text:c="4"/>word-spacing:0.37em;</text:p>
      <text:p text:style-name="P24">}</text:p>
      <text:p text:style-name="P51">La preferindan grandon de la intervorta spac<text:soft-page-break/>eto eblas difini en la inteligentaj kompostaj sistemoj kiel Teĥo (TeX); la amasaj redaktiloj kiel <text:span text:style-name="T1">Word</text:span> aŭ <text:span text:style-name="T1">LibreOffice Writer</text:span> tian bezonon eĉ ne atentas (kvankam ili celas internacian publikon).</text:p>
      <text:p text:style-name="Text_20_body"><text:span text:style-name="T4">Unu el la oftaj riproĉoj pri la ŝava alfabeto estas ĝiaj malbelo kaj nedistingeblo de la literoj. Mi jam diris, ke tiu impreso parte estas ŝuldata al la stenografia aspekto de la ŝava (kvankam grandparte ĝi estas simpla antaŭjuĝo). Tamen nun la stenografia flanko malpli gravas, kaj </text:span><text:span text:style-name="T5">M. Everson</text:span><text:span text:style-name="T4"> faris pli ornamajn (laŭ mi, tro ornamajn) tiparojn; jen anglalingva specimeno, tondita el </text:span><text:a xlink:type="simple" xlink:href="http://www.evertype.com/fonts/shavian/shavian-test-7.pdf"><text:span text:style-name="Definition"><text:span text:style-name="T4">lia retpaĝo</text:span></text:span></text:a><text:span text:style-name="T4">:</text:span></text:p>
      <table:table table:name="Table8" table:style-name="Table8">
        <table:table-column table:style-name="Table8.A"/>
        <table:table-row>
          <table:table-cell table:style-name="Table8.A1" office:value-type="string">
            <text:p text:style-name="P33"/>
          </table:table-cell>
        </table:table-row>
        <table:table-row>
          <table:table-cell table:style-name="Table8.A1" office:value-type="string">
            <text:p text:style-name="P46"><text:span text:style-name="T3">Chapter 1</text:span><text:line-break/><text:span text:style-name="T3">Down the Rabbit-Hole</text:span></text:p>
            <text:p text:style-name="P46">Alice was beginning to get very tired of sitting by her sister on the bank, ║ and of having nothing to do: once or twice she had peeped into the book her ║</text:p>
          </table:table-cell>
        </table:table-row>
      </table:table>
      <text:p text:style-name="P51"><text:soft-page-break/>La ŝava alfabeto malhavas kursivon: oblikvigite la ŝavaj literoj iĝus konfuzaj, kaj la oblikvigitaj vortoj nesufiĉe kontrastas. Juĝu mem, ĉu vi vidas la kursivecon de la du <text:span text:style-name="T1">very,</text:span> kaj ĉu la vorto <text:span text:style-name="T10">𐑥𐑳𐑗</text:span> (<text:span text:style-name="T1">much</text:span>), kiu sekvas la duan el ili, ankaŭ estas kursiva en la sekva peco:</text:p>
      <table:table table:name="Table9" table:style-name="Table9">
        <table:table-column table:style-name="Table9.A"/>
        <table:table-row>
          <table:table-cell table:style-name="Table9.A1" office:value-type="string">
            <text:p text:style-name="P33"/>
          </table:table-cell>
        </table:table-row>
        <table:table-row>
          <table:table-cell table:style-name="Table9.A1" office:value-type="string">
            <text:p text:style-name="P33">There was nothing so <text:span text:style-name="T1">very</text:span> remarkable in that; nor did Alice think it so <text:span text:style-name="T1">very</text:span> ║ much out of the way to hear the Rabbit say to itself, “Oh dear! Oh dear! I shall be too late!”</text:p>
          </table:table-cell>
        </table:table-row>
      </table:table>
      <text:p text:style-name="First_20_paragraph"><text:span text:style-name="T4">Oni povas uzi grasigon aŭ substrekojn aŭ koloron; en la ekzemplo </text:span><text:a xlink:type="simple" xlink:href="#DuaL"><text:span text:style-name="Definition"><text:span text:style-name="T4">ĉi-supre</text:span></text:span></text:a><text:span text:style-name="T4"> mi uzis substrekojn.</text:span></text:p>
      <text:h text:style-name="P85" text:outline-level="2"><text:bookmark-start text:name="__RefHeading__2325_569200005"/>Bernardo Ŝavo kaj Esperanto<text:bookmark-end text:name="__RefHeading__2325_569200005"/></text:h>
      <text:p text:style-name="P51"><text:span text:style-name="T15">George Bernard Shaw</text:span> (angla-ŝave, probable, ·<text:span text:style-name="T10">𐑡𐑷𐑡</text:span> ·<text:span text:style-name="T10">𐑚𐑻𐑯𐑩𐑛</text:span> ·<text:span text:style-name="T10">𐑖𐑷</text:span>) fakte nur malrekte rilatas al la alfabeto kiu portas lian nomon: li iniciatis kaj financis la projekton, realigitan nur post lia morto. Tamen ĉar lia nomo por ĉiam gluiĝis al la afero, mi profitu la okazon por paroli pri la homo kaj pri lia rilato al Esperanto.</text:p>
      <text:h text:style-name="P86" text:outline-level="3"><text:bookmark-start text:name="__RefHeading__2327_569200005"/>Kial «Ŝavo»<text:bookmark-end text:name="__RefHeading__2327_569200005"/></text:h>
      <text:p text:style-name="P51">Unue, pri la esperantigo de la nomo.</text:p>
      <text:p text:style-name="Text_20_body"><text:span text:style-name="T4">Apriore mi emus esperantigi ĝin laŭsone: </text:span><text:span text:style-name="T5">Bernardo Ŝoo, la Ŝoa alfabeto</text:span><text:span text:style-name="T4">. Tamen la verkisto mem kreis (anglalingve) la adjektivon </text:span><text:span text:style-name="T5">Shavian</text:span><text:span text:style-name="T4"> (uzatan, interalie, por nomi la alfabeton pri kiu temas ĉi tiu studaĵo: </text:span><text:span text:style-name="T5">the Shavian alphabet</text:span><text:span text:style-name="T4">, </text:span><text:span text:style-name="T11">𐑞</text:span><text:span text:style-name="T4"> </text:span><text:span text:style-name="T11">𐑖𐑱𐑝𐑾𐑯</text:span><text:span text:style-name="T4"> </text:span><text:span text:style-name="T11">𐑨𐑤𐑓𐑩𐑚𐑧𐑑</text:span><text:span text:style-name="T4">); li uzis </text:span><text:span text:style-name="T5">Shav</text:span><text:span text:style-name="T4"> por nomi sin en sia antaŭlasta teatraĵo «</text:span><text:a xlink:type="simple" xlink:href="https://en.ŭikipedia.org/ŭiki/Shakes_ver"><text:span text:style-name="Definition"><text:span text:style-name="T4">Shakes versus Shav</text:span></text:span></text:a><text:span text:style-name="T4">» (t.e. «Ŝeks' kontraŭ Ŝav'», «Ŝekspiro kontraŭ Ŝavo») ktp; tio pravigas la retroderivan esperantigon </text:span><text:soft-page-break/><text:span text:style-name="T5">Ŝavo</text:span><text:span text:style-name="T4">, kiu jam havas rimarkindan tradicion en Esperanto, interalie ĝuste pro «</text:span><text:a xlink:type="simple" xlink:href="http://eo.wikipedia.org/wiki/Ŝava_alfabeto"><text:span text:style-name="Definition"><text:span text:style-name="T4">la ŝava alfabeto</text:span></text:span></text:a><text:span text:style-name="T4">».</text:span></text:p>
      <text:h text:style-name="P86" text:outline-level="3"><text:bookmark-start text:name="__RefHeading__2329_569200005"/>Bernardo Ŝavo pri Esperanto<text:bookmark-end text:name="__RefHeading__2329_569200005"/></text:h>
      <text:p text:style-name="P51">Vidu pri tiu temo la anglalingvan artikolon</text:p>
      <text:p text:style-name="P2"><text:span text:style-name="T4">Vilĉjo </text:span><text:span text:style-name="T14">Rowe: </text:span><text:a xlink:type="simple" xlink:href="http://pok.heliohost.org/en/shavian/shaw2rosetti/shaw2rosetti.html"><text:span text:style-name="Definition"><text:span text:style-name="T14">G.B. Shaw and Esperanto</text:span></text:span></text:a><text:span text:style-name="T14">. “The British Esperantist”, July/August</text:span><text:span text:style-name="T4"> 1960.</text:span></text:p>
      <text:p text:style-name="P51">Resume, Ŝavo restis skeptika pri la ideo de mondolingvo ĝenerale <text:span text:style-name="T14">(</text:span><text:span text:style-name="T15">toothpicks like universal languages cannot move the world</text:span><text:span text:style-name="T14">) </text:span>kaj pri Esperanto speciale (tro fleksia; unu el multaj kaj baldaŭ forgesota, kiel Volapuko jam tiutempe).</text:p>
      <text:p text:style-name="P19">Ironie, lia propra projekto pri la fonetika alfabeto prosperis konsiderinde malpli ol Esperanto — kaj eĉ malpli ol Volapuko. Ne tial ke ĝi estus malbona; sed ĉar la komenca sojlo estas tro alta por averaĝa lernanto kiu malhav<text:soft-page-break/>as sufiĉe fortan eksteran motivon por ĝin transpasi. La sama problemo, kiel pri Esperanto.</text:p>
      <text:h text:style-name="P85" text:outline-level="2"><text:bookmark-start text:name="__RefHeading__2331_569200005"/>Konkludo<text:bookmark-end text:name="__RefHeading__2331_569200005"/></text:h>
      <text:p text:style-name="P51">Mi diris tion komence, mi ripetu ĝin en la fino: <text:span text:style-name="T3">Per ĉi tiu studaĵo mi ne proponas reformi Esperanton.</text:span> Bedaŭrinde, kiom ajn ofte mi tion ripetis, ĉiam inter la reagoj mi legis</text:p>
      <text:list xml:id="list6030099652861442414" text:style-name="L12">
        <text:list-item>
          <text:p text:style-name="P73">ke ĉiuj reformoprojektoj de Esperanto fiaskis;</text:p>
        </text:list-item>
        <text:list-item>
          <text:p text:style-name="P73">ke la alfabeton de Esperanto difinas ĝia Fundamento;</text:p>
        </text:list-item>
        <text:list-item>
          <text:p text:style-name="P73">ke la latina alfabeto estas ĉie disponebla, dum la ŝavaj literoj haveblas preskaŭ nenie;</text:p>
        </text:list-item>
        <text:list-item>
          <text:p text:style-name="P73">ke la ŝavaj literoj estas malbelaj, nelegeblaj, inter si nedistingeblaj kaj de neniu konataj;</text:p>
        </text:list-item>
        <text:list-item>
          <text:p text:style-name="P73">ke tiu skribsistemo suferas je miskvalitoj similaj al tiuj de Volapuko (kaj eble eĉ pli gravaj).</text:p>
        </text:list-item>
      </text:list>
      <text:p text:style-name="P51">Mi bone komprenas, ke proponi la ŝavan skribon al la vasta publiko estus afero tute senŝan<text:soft-page-break/>ca. Tro malmultaj homoj kapablas lerni originalan alfabeton sen urĝa bezono, se ĝi ne estas por ili vivnecesa.</text:p>
      <text:p text:style-name="P19">Mi prezentas ĝin al tiuj, kiuj kapablas ĝui la intelektan ludon, kaj estas esploremaj. Mi prezentas ĝin kiel esplorejon, kiel laboratorion, en kiu oni povas eksperimenti pri la lingvo kaj vidi, kiajn formojn akceptas diversaj lingvopolitikaj solvoj en tute sterila medio, izolite de la fremda latinalfabeta premo, kiam la lingvo restas lasita al si mem, al sia propra interna sistemo.</text:p>
      <text:p text:style-name="P19">Oni povus obĵeti, ke interago kun la aliaj lingvoj estas esenca trajto de la projekto Esperanto, kiun maleblas ignori en ties evoluigo. Prave — sed pri <text:span text:style-name="T1">ĉi tiu</text:span> trajto neniam mankis atento de la esperantistoj.</text:p>
      <text:p text:style-name="P19">Certe, la tiklajn punktojn kiujn evidentigas la ŝava skribo oni povas malkovri (kaj plejparte jam malkovris) ankaŭ en la tradicia <text:soft-page-break/>lingvoformo. Sed en la ŝava ili manifestiĝas pli klare; kaj samtempe pli klara iĝas la grafika kaŭzo de tiuj malglataĵoj.</text:p>
      <text:p text:style-name="Text_20_body"><text:span text:style-name="T4">Ekz-e la mankon de /dz/ indikis diversaj kritikantoj (ekz-e en la anglalingva</text:span><text:span text:style-name="T14"> </text:span><text:a xlink:type="simple" xlink:href="http://www.xibalba.demon.co.uk/jbr/ranto/index.html"><text:span text:style-name="Definition"><text:span text:style-name="T14">Learn Not To Speak Esperanto</text:span></text:span></text:a><text:span text:style-name="T14">); </text:span><text:span text:style-name="T4">sed la latina alfabeto ne disponigas bonan esprimilon por tiu afrikato (krom eble la italecan </text:span><text:span text:style-name="T5">z</text:span><text:span text:style-name="T4"> — sed ĉi tiun literon okupas la pli bezona /z/). Zamenhofo devis kompromisi kun la prokrusta lito latinalfabeta, kaj la komparo kun la ŝava montras la prezon de tiu kompromiso; por mi tio aspektas kiel bona pravigo de la zamenhofa decido.</text:span></text:p>
      <text:p text:style-name="P19">Nelatina grafika bazo helpas evidentigi diversajn antaŭjuĝojn — sed ankaŭ perdigas al ni la grafisman internaciecon. La transskriboj <text:span text:style-name="T1">Njutono, Ojlero, Frojdo</text:span> iom gratas mian okulon; pli facile mi akceptus la ekvivalentajn ·<text:span text:style-name="T10">𐑵𐑰𐑪𐑑𐑩𐑵𐑩</text:span>, ·<text:span text:style-name="T10">𐑩𐑰𐑤𐑧𐑮𐑩</text:span>, ·<text:span text:style-name="T10">𐑓𐑮𐑩𐑰𐑛𐑩</text:span>. Eĉ pli surprize por mi: en la ŝava mi pretas akcepti la fonetikan transskribon de mia familinomo ·<text:span text:style-name="T10">𐑐𐑨𐑒𐑮𐑩𐑓𐑕𐑒𐑦𐑰</text:span> (t.e. <text:soft-page-break/>/pakrofskij/), dum latinlitere tio min ĝenas.</text:p>
      <text:p text:style-name="P19">Afero kiun mi probable ne estus esplorinta sen la ŝava estas la ofteco de la litero <text:span text:style-name="T10">𐑱</text:span> (de la diftongo /eŭ/).</text:p>
      <text:p text:style-name="P19">Neatendita kuriozaĵo estas ke la alfabetoj kreitaj por la angla lingvo (la ŝava, Tengvaro) pli facile esperantiĝas ol alfabetoj de lingvoj kiujn tradicie oni opinias fonetike pli proksimaj al Esperanto — ekz-e iu cirila — sen paroli pri iu el la japanaj kanaoj ktp.</text:p>
      <text:p text:style-name="P50"/>
      <table:table table:name="Table10" table:style-name="Table10">
        <table:table-column table:style-name="Table10.A"/>
        <table:table-column table:style-name="Table10.B"/>
        <table:table-row>
          <table:table-cell table:style-name="Table10.A1" office:value-type="string">
            <text:p text:style-name="P33">·<text:span text:style-name="T10">𐑕𐑧𐑮𐑜𐑦𐑩</text:span> ·<text:span text:style-name="T10">𐑐𐑨𐑒𐑮𐑩𐑓𐑕𐑒𐑦𐑰</text:span></text:p>
          </table:table-cell>
          <table:table-cell table:style-name="Table10.A1" office:value-type="string">
            <text:p text:style-name="P33">Sergio Pokrovskij</text:p>
          </table:table-cell>
        </table:table-row>
        <table:table-row>
          <table:table-cell table:style-name="Table10.A1" office:value-type="string">
            <text:p text:style-name="P33">·<text:span text:style-name="T10">𐑵𐑩𐑝𐑩𐑕𐑦𐑚𐑦𐑮𐑕𐑒𐑩</text:span> </text:p>
          </table:table-cell>
          <table:table-cell table:style-name="Table10.A1" office:value-type="string">
            <text:p text:style-name="P33">Novosibirsko</text:p>
          </table:table-cell>
        </table:table-row>
        <table:table-row>
          <table:table-cell table:style-name="Table10.A1" office:value-type="string">
            <text:p text:style-name="P33">2017-04-14</text:p>
          </table:table-cell>
          <table:table-cell table:style-name="Table10.A1" office:value-type="string">
            <text:p text:style-name="P6"/>
          </table:table-cell>
        </table:table-row>
      </table:table>
      <text:p text:style-name="P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Noto Mono1" svg:font-family="'Noto Mono'" style:font-pitch="fixed"/>
    <style:font-face style:name="Noto Mono" svg:font-family="'Noto Mono'" style:font-adornments="Regular" style:font-pitch="fixed"/>
    <style:font-face style:name="Courier New" svg:font-family="'Courier New'" style:font-family-generic="modern" style:font-pitch="fixed"/>
    <style:font-face style:name="Androklo3" svg:font-family="Androklo3" style:font-pitch="variable"/>
    <style:font-face style:name="DejaRu Mono" svg:font-family="'DejaRu Mono'" style:font-pitch="variable"/>
    <style:font-face style:name="FIGDOC+DeVinneTextBT" svg:font-family="FIGDOC+DeVinneTextBT" style:font-pitch="variable"/>
    <style:font-face style:name="MPH 2B Damase" svg:font-family="'MPH 2B Damase'" style:font-pitch="variable"/>
    <style:font-face style:name="Segoe UI Historic" svg:font-family="'Segoe UI Historic'" style:font-pitch="variable"/>
    <style:font-face style:name="Shaw Britannia3" svg:font-family="'Shaw Britannia3'" style:font-pitch="variable"/>
    <style:font-face style:name="ShawCurly3" svg:font-family="ShawCurly3" style:font-pitch="variable"/>
    <style:font-face style:name="Noto Serif1" svg:font-family="'Noto Serif'" style:font-adornments="Bold" style:font-family-generic="roman" style:font-pitch="variable"/>
    <style:font-face style:name="Noto Serif" svg:font-family="'Noto Serif'" style:font-adornments="Regular"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Noto Sans2" svg:font-family="'Noto Sans'" style:font-family-generic="swiss" style:font-pitch="variable"/>
    <style:font-face style:name="Noto Sans" svg:font-family="'Noto Sans'" style:font-adornments="Bold" style:font-family-generic="swiss" style:font-pitch="variable"/>
    <style:font-face style:name="Noto Sans1" svg:font-family="'Noto Sans'" style:font-adornments="Regular" style:font-family-generic="swiss" style:font-pitch="variable"/>
    <style:font-face style:name="Noto Sans Shavian" svg:font-family="'Noto Sans Shavian'"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svg:stroke-color="#3465a4" draw:fill-color="#729fcf" fo:wrap-option="wrap" draw:shadow-offset-x="3mm" draw:shadow-offset-y="3mm" draw:start-line-spacing-horizontal="2.83mm" draw:start-line-spacing-vertical="2.83mm" draw:end-line-spacing-horizontal="2.83mm" draw:end-line-spacing-vertical="2.83mm"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eo" fo:country="none" style:letter-kerning="true" style:font-name-asian="Lucida Sans Unicode" style:font-size-asian="12pt" style:language-asian="zxx" style:country-asian="none" style:font-name-complex="Tahoma"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mm" style:writing-mode="page"/>
      <style:text-properties style:use-window-font-color="true" style:font-name="Times New Roman" fo:font-size="12pt" fo:language="eo" fo:country="none"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style:font-name="Noto Serif" fo:font-family="'Noto Serif'" style:font-style-name="Regular" style:font-family-generic="roman" style:font-pitch="variable"/>
    </style:style>
    <style:style style:name="Heading" style:family="paragraph" style:parent-style-name="Standard" style:next-style-name="Text_20_body" style:class="text">
      <style:paragraph-properties fo:margin-top="4.23mm" fo:margin-bottom="2.12mm" style:contextual-spacing="false" fo:keep-with-next="always"/>
      <style:text-properties style:font-name="Arial" fo:font-family="Arial" style:font-family-generic="swiss" style:font-pitch="variable" fo:font-size="14pt" style:font-name-asian="Lucida Sans Unicode" style:font-family-asian="'Lucida Sans Unicode'"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top="1.5mm" fo:margin-bottom="1.5mm" style:contextual-spacing="false" fo:text-align="justify" style:justify-single-word="false" fo:hyphenation-ladder-count="3" style:page-number="auto"/>
      <style:text-properties fo:hyphenate="true" fo:hyphenation-remain-char-count="2" fo:hyphenation-push-char-count="2"/>
    </style:style>
    <style:style style:name="List" style:family="paragraph" style:parent-style-name="Text_20_body" style:class="list">
      <style:text-properties style:font-name-complex="Tahoma1" style:font-family-complex="Tahoma"/>
    </style:style>
    <style:style style:name="Caption" style:family="paragraph" style:parent-style-name="Standard" style:class="extra">
      <style:paragraph-properties fo:margin-top="2.12mm" fo:margin-bottom="2.12mm" style:contextual-spacing="false" text:number-lines="false" text:line-number="0"/>
      <style:text-properties fo:font-size="12pt" fo:font-style="italic" style:font-size-asian="12pt" style:font-style-asian="italic" style:font-name-complex="Tahoma1" style:font-family-complex="Tahoma" style:font-size-complex="12pt" style:font-style-complex="italic"/>
    </style:style>
    <style:style style:name="Table" style:family="paragraph" style:parent-style-name="Caption" style:class="extra"/>
    <style:style style:name="FigureCaption" style:family="paragraph" style:parent-style-name="Caption" style:class="extra"/>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fo:keep-with-next="always" text:number-lines="false" text:line-number="0"/>
    </style:style>
    <style:style style:name="Index" style:family="paragraph" style:parent-style-name="Standard" style:class="index">
      <style:paragraph-properties text:number-lines="false" text:line-number="0"/>
      <style:text-properties style:font-name-complex="Tahoma1" style:font-family-complex="Tahoma"/>
    </style:style>
    <style:style style:name="Heading_20_1" style:display-name="Heading 1" style:family="paragraph" style:parent-style-name="Heading" style:next-style-name="Text_20_body" style:default-outline-level="1" style:class="text">
      <style:text-properties style:font-name="Noto Sans" fo:font-family="'Noto Sans'" style:font-style-name="Bold" style:font-family-generic="swiss" style:font-pitch="variable" fo:font-size="120%"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master-page-name="">
      <style:paragraph-properties fo:text-align="center" style:justify-single-word="false" fo:keep-together="always" style:page-number="auto" fo:break-before="page"/>
      <style:text-properties style:font-name="Noto Sans" fo:font-family="'Noto Sans'" style:font-style-name="Bold" style:font-family-generic="swiss" style:font-pitch="variable" fo:font-size="14pt" fo:font-style="normal"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paragraph-properties fo:text-align="center" style:justify-single-word="false"/>
      <style:text-properties style:font-name="Noto Sans1" fo:font-family="'Noto Sans'" style:font-style-name="Regular" style:font-family-generic="swiss" style:font-pitch="variable" fo:font-size="14pt" fo:font-weight="normal"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master-page-name="">
      <style:paragraph-properties style:page-number="auto"/>
      <style:text-properties style:font-name="Noto Sans1" fo:font-family="'Noto Sans'" style:font-style-name="Regular" style:font-family-generic="swiss" style:font-pitch="variable" fo:font-size="14pt" fo:font-style="normal" fo:font-weight="normal"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style:font-name="Noto Sans1" fo:font-family="'Noto Sans'" style:font-style-name="Regular" style:font-family-generic="swiss" style:font-pitch="variable" fo:font-size="14pt" fo:font-weight="normal"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master-page-name="">
      <style:paragraph-properties fo:margin-left="10mm" fo:margin-right="10mm" fo:margin-top="1.01mm" fo:margin-bottom="1.01mm" style:contextual-spacing="false" fo:text-align="justify" style:justify-single-word="false" fo:hyphenation-ladder-count="no-limit" fo:text-indent="0mm" style:auto-text-indent="false" style:page-number="auto"/>
      <style:text-properties style:font-name="Noto Sans1" fo:font-family="'Noto Sans'" style:font-style-name="Regular" style:font-family-generic="swiss" style:font-pitch="variable" fo:hyphenate="true" fo:hyphenation-remain-char-count="2" fo:hyphenation-push-char-count="2"/>
    </style:style>
    <style:style style:name="Preformatted_20_Text" style:display-name="Preformatted Text" style:family="paragraph" style:parent-style-name="Standard" style:class="html" style:master-page-name="">
      <style:paragraph-properties fo:margin-top="0mm" fo:margin-bottom="0mm" style:contextual-spacing="false" style:page-number="auto"/>
      <style:text-properties style:font-name="Noto Mono" fo:font-family="'Noto Mono'" style:font-style-name="Regular" style:font-pitch="fixed" fo:font-size="10.5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style:style>
    <style:style style:name="Definition_20_Term" style:display-name="Definition Term" style:family="paragraph" style:parent-style-name="Standard" style:next-style-name="Definition_20_Definition">
      <style:paragraph-properties fo:margin-top="1.52mm" fo:margin-bottom="1.52mm" style:contextual-spacing="false"/>
    </style:style>
    <style:style style:name="Definition_20_Definition" style:display-name="Definition Definition" style:family="paragraph" style:parent-style-name="Standard" style:next-style-name="Text_20_body">
      <style:paragraph-properties fo:margin-left="12.7mm" fo:margin-right="0mm" fo:text-indent="0mm" style:auto-text-indent="false"/>
    </style:style>
    <style:style style:name="Table_20_Contents" style:display-name="Table Contents" style:family="paragraph" style:parent-style-name="Standard" style:class="extra" style:master-page-name="">
      <style:paragraph-properties fo:margin-left="0.76mm" fo:margin-right="0.76mm" fo:hyphenation-ladder-count="no-limit" fo:text-indent="0mm" style:auto-text-indent="false" style:page-number="auto" text:number-lines="false" text:line-number="0"/>
      <style:text-properties fo:hyphenate="true" fo:hyphenation-remain-char-count="2" fo:hyphenation-push-char-count="2"/>
    </style:style>
    <style:style style:name="Table_20_Heading" style:display-name="Table Heading" style:family="paragraph" style:parent-style-name="Table_20_Contents" style:class="extra">
      <style:paragraph-properties fo:margin-left="0.76mm" fo:margin-right="0.76mm" fo:text-align="start" style:justify-single-word="false" fo:text-indent="0mm"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4.99mm" fo:margin-right="0mm" fo:text-indent="-4.99mm"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82.55mm" style:type="center"/>
          <style:tab-stop style:position="165.1mm"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2.03mm" fo:margin-bottom="2.03mm" style:contextual-spacing="false"/>
    </style:style>
    <style:style style:name="Definition_20_Definition_20_Tight" style:display-name="Definition Definition Tight" style:family="paragraph" style:parent-style-name="Standard">
      <style:paragraph-properties fo:margin-left="12.7mm" fo:margin-right="0mm" fo:margin-top="0mm" fo:margin-bottom="0mm" style:contextual-spacing="false" fo:text-indent="0mm" style:auto-text-indent="false"/>
    </style:style>
    <style:style style:name="Date" style:family="paragraph" style:parent-style-name="Standard" style:next-style-name="Text_20_body">
      <style:text-properties fo:font-style="italic"/>
    </style:style>
    <style:style style:name="Author" style:family="paragraph" style:parent-style-name="Standard" style:next-style-name="Date" style:master-page-name="">
      <style:paragraph-properties style:page-number="auto"/>
      <style:text-properties fo:font-style="italic"/>
    </style:style>
    <style:style style:name="Horizontal_20_Line" style:display-name="Horizontal Line" style:family="paragraph" style:parent-style-name="Standard" style:next-style-name="Text_20_body" style:class="html">
      <style:paragraph-properties fo:margin-top="0mm" fo:margin-bottom="4.99mm" style:contextual-spacing="false" style:border-line-width-bottom="0.02mm 0.35mm 0.02mm" fo:padding="0mm"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Standard" style:next-style-name="Text_20_body" style:class="text" style:master-page-name="">
      <style:paragraph-properties fo:text-align="justify" style:justify-single-word="false" fo:hyphenation-ladder-count="2" style:page-number="auto"/>
      <style:text-properties fo:hyphenate="true" fo:hyphenation-remain-char-count="2" fo:hyphenation-push-char-count="2"/>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Contents_20_Heading" style:display-name="Contents Heading" style:family="paragraph" style:parent-style-name="Heading" style:class="index">
      <style:paragraph-properties fo:margin-left="0mm" fo:margin-right="0mm" fo:text-indent="0m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mm" fo:margin-right="0mm" fo:text-indent="0mm" style:auto-text-indent="false">
        <style:tab-stops>
          <style:tab-stop style:position="95.02mm" style:type="right" style:leader-style="dotted" style:leader-text="."/>
        </style:tab-stops>
      </style:paragraph-properties>
    </style:style>
    <style:style style:name="Contents_20_2" style:display-name="Contents 2" style:family="paragraph" style:parent-style-name="Index" style:class="index">
      <style:paragraph-properties fo:margin-left="4.99mm" fo:margin-right="0mm" fo:text-indent="0mm" style:auto-text-indent="false">
        <style:tab-stops>
          <style:tab-stop style:position="90.03mm" style:type="right" style:leader-style="dotted" style:leader-text="."/>
        </style:tab-stops>
      </style:paragraph-properties>
    </style:style>
    <style:style style:name="Contents_20_3" style:display-name="Contents 3" style:family="paragraph" style:parent-style-name="Index" style:class="index">
      <style:paragraph-properties fo:margin-left="9.98mm" fo:margin-right="0mm" fo:text-indent="0mm" style:auto-text-indent="false">
        <style:tab-stops>
          <style:tab-stop style:position="85.04mm" style:type="right" style:leader-style="dotted" style:leader-text="."/>
        </style:tab-stops>
      </style:paragraph-properties>
      <style:text-properties fo:font-size="10.5pt"/>
    </style:style>
    <style:style style:name="Contents_20_4" style:display-name="Contents 4" style:family="paragraph" style:parent-style-name="Index" style:class="index">
      <style:paragraph-properties fo:margin-left="14.98mm" fo:margin-right="0mm" fo:text-indent="0mm" style:auto-text-indent="false">
        <style:tab-stops>
          <style:tab-stop style:position="80.05mm" style:type="right" style:leader-style="dotted" style:leader-text="."/>
        </style:tab-stops>
      </style:paragraph-properties>
      <style:text-properties fo:font-size="9pt"/>
    </style:style>
    <style:style style:name="Contents_20_5" style:display-name="Contents 5" style:family="paragraph" style:parent-style-name="Index" style:class="index">
      <style:paragraph-properties fo:margin-left="19.97mm" fo:margin-right="0mm" fo:text-indent="0mm" style:auto-text-indent="false">
        <style:tab-stops>
          <style:tab-stop style:position="75.05mm" style:type="right" style:leader-style="dotted" style:leader-text="."/>
        </style:tab-stops>
      </style:paragraph-properties>
      <style:text-properties fo:font-size="9pt"/>
    </style:style>
    <style:style style:name="Subtitle" style:family="paragraph" style:parent-style-name="Heading" style:next-style-name="Text_20_body" style:class="chapter">
      <style:paragraph-properties fo:margin-top="1.06mm" fo:margin-bottom="2.12mm" style:contextual-spacing="false" fo:text-align="center" style:justify-single-word="false"/>
      <style:text-properties fo:font-size="18pt" style:font-size-asian="18pt" style:font-size-complex="18pt"/>
    </style:style>
    <style:style style:name="Source_5f_Text" style:display-name="Source_Text" style:family="text">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text-line-through-type="single"/>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style:style style:name="Visited_20_Internet_20_Link" style:display-name="Visited Internet Link" style:family="text">
      <style:text-properties fo:color="#800000"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Graphics" style:family="graphic">
      <style:graphic-properties text:anchor-type="paragraph" svg:x="0mm" svg:y="0m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min-label-distance="3.81mm"/>
      </text:outline-level-style>
      <text:outline-level-style text:level="2" style:num-format="">
        <style:list-level-properties text:min-label-distance="3.81mm"/>
      </text:outline-level-style>
      <text:outline-level-style text:level="3" style:num-format="">
        <style:list-level-properties text:min-label-distance="3.81mm"/>
      </text:outline-level-style>
      <text:outline-level-style text:level="4" style:num-format="">
        <style:list-level-properties text:min-label-distance="3.81mm"/>
      </text:outline-level-style>
      <text:outline-level-style text:level="5" style:num-format="">
        <style:list-level-properties text:min-label-distance="3.81mm"/>
      </text:outline-level-style>
      <text:outline-level-style text:level="6" style:num-format="">
        <style:list-level-properties text:min-label-distance="3.81mm"/>
      </text:outline-level-style>
      <text:outline-level-style text:level="7" style:num-format="">
        <style:list-level-properties text:min-label-distance="3.81mm"/>
      </text:outline-level-style>
      <text:outline-level-style text:level="8" style:num-format="">
        <style:list-level-properties text:min-label-distance="3.81mm"/>
      </text:outline-level-style>
      <text:outline-level-style text:level="9" style:num-format="">
        <style:list-level-properties text:min-label-distance="3.81mm"/>
      </text:outline-level-style>
      <text:outline-level-style text:level="10" style:num-format="">
        <style:list-level-properties text:min-label-distance="3.81mm"/>
      </text:outline-level-style>
    </text:outline-style>
    <text:list-style style:name="Numbering_20_1" style:display-name="Numbering 1">
      <text:list-level-style-number text:level="1" text:style-name="Numbering_20_Symbols" style:num-suffix="." style:num-format="1">
        <style:list-level-properties text:min-label-width="4.99mm"/>
      </text:list-level-style-number>
      <text:list-level-style-number text:level="2" text:style-name="Numbering_20_Symbols" style:num-suffix="." style:num-format="1">
        <style:list-level-properties text:space-before="5.01mm" text:min-label-width="4.99mm"/>
      </text:list-level-style-number>
      <text:list-level-style-number text:level="3" text:style-name="Numbering_20_Symbols" style:num-suffix="." style:num-format="1">
        <style:list-level-properties text:space-before="10mm" text:min-label-width="4.99mm"/>
      </text:list-level-style-number>
      <text:list-level-style-number text:level="4" text:style-name="Numbering_20_Symbols" style:num-suffix="." style:num-format="1">
        <style:list-level-properties text:space-before="15.01mm" text:min-label-width="4.99mm"/>
      </text:list-level-style-number>
      <text:list-level-style-number text:level="5" text:style-name="Numbering_20_Symbols" style:num-suffix="." style:num-format="1">
        <style:list-level-properties text:space-before="20mm" text:min-label-width="4.99mm"/>
      </text:list-level-style-number>
      <text:list-level-style-number text:level="6" text:style-name="Numbering_20_Symbols" style:num-suffix="." style:num-format="1">
        <style:list-level-properties text:space-before="25.01mm" text:min-label-width="4.99mm"/>
      </text:list-level-style-number>
      <text:list-level-style-number text:level="7" text:style-name="Numbering_20_Symbols" style:num-suffix="." style:num-format="1">
        <style:list-level-properties text:space-before="30.01mm" text:min-label-width="4.99mm"/>
      </text:list-level-style-number>
      <text:list-level-style-number text:level="8" text:style-name="Numbering_20_Symbols" style:num-suffix="." style:num-format="1">
        <style:list-level-properties text:space-before="35.02mm" text:min-label-width="4.99mm"/>
      </text:list-level-style-number>
      <text:list-level-style-number text:level="9" text:style-name="Numbering_20_Symbols" style:num-suffix="." style:num-format="1">
        <style:list-level-properties text:space-before="40.01mm" text:min-label-width="4.99mm"/>
      </text:list-level-style-number>
      <text:list-level-style-number text:level="10" text:style-name="Numbering_20_Symbols" style:num-suffix="." style:num-format="1">
        <style:list-level-properties text:space-before="45.02mm" text:min-label-width="4.99mm"/>
      </text:list-level-style-number>
    </text:list-style>
    <text:list-style style:name="Numbering_20_2" style:display-name="Numbering 2">
      <text:list-level-style-number text:level="1" text:style-name="Numbering_20_Symbols" style:num-format="1">
        <style:list-level-properties text:min-label-width="4.99mm"/>
      </text:list-level-style-number>
      <text:list-level-style-number text:level="2" text:style-name="Numbering_20_Symbols" style:num-format="1" text:start-value="2">
        <style:list-level-properties text:space-before="4.99mm" text:min-label-width="4.99mm"/>
      </text:list-level-style-number>
      <text:list-level-style-number text:level="3" text:style-name="Numbering_20_Symbols" style:num-format="1" text:start-value="3">
        <style:list-level-properties text:space-before="9.98mm" text:min-label-width="10mm"/>
      </text:list-level-style-number>
      <text:list-level-style-number text:level="4" text:style-name="Numbering_20_Symbols" style:num-format="1" text:start-value="4">
        <style:list-level-properties text:space-before="19.98mm" text:min-label-width="12.51mm"/>
      </text:list-level-style-number>
      <text:list-level-style-number text:level="5" text:style-name="Numbering_20_Symbols" style:num-format="1" text:start-value="5">
        <style:list-level-properties text:space-before="32.49mm" text:min-label-width="14.99mm"/>
      </text:list-level-style-number>
      <text:list-level-style-number text:level="6" text:style-name="Numbering_20_Symbols" style:num-format="1" text:start-value="6">
        <style:list-level-properties text:space-before="47.48mm" text:min-label-width="18.01mm"/>
      </text:list-level-style-number>
      <text:list-level-style-number text:level="7" text:style-name="Numbering_20_Symbols" style:num-format="1" text:start-value="7">
        <style:list-level-properties text:space-before="65.49mm" text:min-label-width="23mm"/>
      </text:list-level-style-number>
      <text:list-level-style-number text:level="8" text:style-name="Numbering_20_Symbols" style:num-format="1" text:start-value="8">
        <style:list-level-properties text:space-before="88.49mm" text:min-label-width="26mm"/>
      </text:list-level-style-number>
      <text:list-level-style-number text:level="9" text:style-name="Numbering_20_Symbols" style:num-format="1" text:start-value="9">
        <style:list-level-properties text:space-before="114.49mm" text:min-label-width="28.01mm"/>
      </text:list-level-style-number>
      <text:list-level-style-number text:level="10" text:style-name="Numbering_20_Symbols" style:num-format="1" text:start-value="10">
        <style:list-level-properties text:space-before="142.5mm" text:min-label-width="31.01mm"/>
      </text:list-level-style-number>
    </text:list-style>
    <text:list-style style:name="Numbering_20_3" style:display-name="Numbering 3">
      <text:list-level-style-number text:level="1" text:style-name="Numbering_20_Symbols" style:num-format="1">
        <style:list-level-properties text:min-label-width="30mm"/>
      </text:list-level-style-number>
      <text:list-level-style-number text:level="2" text:style-name="Numbering_20_Symbols" style:num-format="1" text:start-value="2">
        <style:list-level-properties text:space-before="30.01mm" text:min-label-width="30mm"/>
      </text:list-level-style-number>
      <text:list-level-style-number text:level="3" text:style-name="Numbering_20_Symbols" style:num-format="1" text:start-value="3">
        <style:list-level-properties text:space-before="60.01mm" text:min-label-width="30mm"/>
      </text:list-level-style-number>
      <text:list-level-style-number text:level="4" text:style-name="Numbering_20_Symbols" style:num-format="1" text:start-value="4">
        <style:list-level-properties text:space-before="90.02mm" text:min-label-width="30mm"/>
      </text:list-level-style-number>
      <text:list-level-style-number text:level="5" text:style-name="Numbering_20_Symbols" style:num-format="1" text:start-value="5">
        <style:list-level-properties text:space-before="120.02mm" text:min-label-width="30mm"/>
      </text:list-level-style-number>
      <text:list-level-style-number text:level="6" text:style-name="Numbering_20_Symbols" style:num-format="1" text:start-value="6">
        <style:list-level-properties text:space-before="150.02mm" text:min-label-width="30mm"/>
      </text:list-level-style-number>
      <text:list-level-style-number text:level="7" text:style-name="Numbering_20_Symbols" style:num-format="1" text:start-value="7">
        <style:list-level-properties text:space-before="180.03mm" text:min-label-width="30mm"/>
      </text:list-level-style-number>
      <text:list-level-style-number text:level="8" text:style-name="Numbering_20_Symbols" style:num-format="1" text:start-value="8">
        <style:list-level-properties text:space-before="210.03mm" text:min-label-width="30mm"/>
      </text:list-level-style-number>
      <text:list-level-style-number text:level="9" text:style-name="Numbering_20_Symbols" style:num-format="1" text:start-value="9">
        <style:list-level-properties text:space-before="240.03mm" text:min-label-width="30mm"/>
      </text:list-level-style-number>
      <text:list-level-style-number text:level="10" text:style-name="Numbering_20_Symbols" style:num-format="1" text:start-value="10">
        <style:list-level-properties text:space-before="270.04mm" text:min-label-width="30mm"/>
      </text:list-level-style-number>
    </text:list-style>
    <text:list-style style:name="Numbering_20_4" style:display-name="Numbering 4">
      <text:list-level-style-number text:level="1" text:style-name="Numbering_20_Symbols" style:num-suffix="." style:num-format="I">
        <style:list-level-properties text:min-label-width="4.99mm"/>
      </text:list-level-style-number>
      <text:list-level-style-number text:level="2" text:style-name="Numbering_20_Symbols" style:num-suffix="." style:num-format="I" text:start-value="2">
        <style:list-level-properties text:space-before="5.01mm" text:min-label-width="4.99mm"/>
      </text:list-level-style-number>
      <text:list-level-style-number text:level="3" text:style-name="Numbering_20_Symbols" style:num-suffix="." style:num-format="I" text:start-value="3">
        <style:list-level-properties text:space-before="10mm" text:min-label-width="4.99mm"/>
      </text:list-level-style-number>
      <text:list-level-style-number text:level="4" text:style-name="Numbering_20_Symbols" style:num-suffix="." style:num-format="I" text:start-value="4">
        <style:list-level-properties text:space-before="15.01mm" text:min-label-width="4.99mm"/>
      </text:list-level-style-number>
      <text:list-level-style-number text:level="5" text:style-name="Numbering_20_Symbols" style:num-suffix="." style:num-format="I" text:start-value="5">
        <style:list-level-properties text:space-before="20mm" text:min-label-width="4.99mm"/>
      </text:list-level-style-number>
      <text:list-level-style-number text:level="6" text:style-name="Numbering_20_Symbols" style:num-suffix="." style:num-format="I" text:start-value="6">
        <style:list-level-properties text:space-before="25.01mm" text:min-label-width="4.99mm"/>
      </text:list-level-style-number>
      <text:list-level-style-number text:level="7" text:style-name="Numbering_20_Symbols" style:num-suffix="." style:num-format="I" text:start-value="7">
        <style:list-level-properties text:space-before="30.01mm" text:min-label-width="4.99mm"/>
      </text:list-level-style-number>
      <text:list-level-style-number text:level="8" text:style-name="Numbering_20_Symbols" style:num-suffix="." style:num-format="I" text:start-value="8">
        <style:list-level-properties text:space-before="35.02mm" text:min-label-width="4.99mm"/>
      </text:list-level-style-number>
      <text:list-level-style-number text:level="9" text:style-name="Numbering_20_Symbols" style:num-suffix="." style:num-format="I" text:start-value="9">
        <style:list-level-properties text:space-before="40.01mm" text:min-label-width="4.99mm"/>
      </text:list-level-style-number>
      <text:list-level-style-number text:level="10" text:style-name="Numbering_20_Symbols" style:num-suffix="." style:num-format="I" text:start-value="10">
        <style:list-level-properties text:space-before="45.02mm" text:min-label-width="4.99mm"/>
      </text:list-level-style-number>
    </text:list-style>
    <text:list-style style:name="Numbering_20_5" style:display-name="Numbering 5">
      <text:list-level-style-number text:level="1" text:style-name="Numbering_20_Symbols" style:num-suffix="." style:num-format="1">
        <style:list-level-properties text:min-label-width="4mm"/>
      </text:list-level-style-number>
      <text:list-level-style-number text:level="2" text:style-name="Numbering_20_Symbols" style:num-suffix="." style:num-format="1" text:start-value="2" text:display-levels="2">
        <style:list-level-properties text:space-before="4.5mm" text:min-label-width="6.51mm"/>
      </text:list-level-style-number>
      <text:list-level-style-number text:level="3" text:style-name="Numbering_20_Symbols" style:num-suffix=")" style:num-format="a" text:start-value="3">
        <style:list-level-properties text:space-before="11mm" text:min-label-width="4.5mm"/>
      </text:list-level-style-number>
      <text:list-level-style-bullet text:level="4" text:style-name="Numbering_20_Symbols" text:bullet-char="•">
        <style:list-level-properties text:space-before="16.05mm" text:min-label-width="3.95mm"/>
        <style:text-properties style:font-name="StarSymbol"/>
      </text:list-level-style-bullet>
      <text:list-level-style-bullet text:level="5" text:style-name="Numbering_20_Symbols" text:bullet-char="•">
        <style:list-level-properties text:space-before="20mm" text:min-label-width="3.95mm"/>
        <style:text-properties style:font-name="StarSymbol"/>
      </text:list-level-style-bullet>
      <text:list-level-style-bullet text:level="6" text:style-name="Numbering_20_Symbols" text:bullet-char="•">
        <style:list-level-properties text:space-before="23.95mm" text:min-label-width="3.95mm"/>
        <style:text-properties style:font-name="StarSymbol"/>
      </text:list-level-style-bullet>
      <text:list-level-style-bullet text:level="7" text:style-name="Numbering_20_Symbols" text:bullet-char="•">
        <style:list-level-properties text:space-before="27.91mm" text:min-label-width="3.95mm"/>
        <style:text-properties style:font-name="StarSymbol"/>
      </text:list-level-style-bullet>
      <text:list-level-style-bullet text:level="8" text:style-name="Numbering_20_Symbols" text:bullet-char="•">
        <style:list-level-properties text:space-before="31.86mm" text:min-label-width="3.95mm"/>
        <style:text-properties style:font-name="StarSymbol"/>
      </text:list-level-style-bullet>
      <text:list-level-style-bullet text:level="9" text:style-name="Numbering_20_Symbols" text:bullet-char="•">
        <style:list-level-properties text:space-before="35.81mm" text:min-label-width="3.95mm"/>
        <style:text-properties style:font-name="StarSymbol"/>
      </text:list-level-style-bullet>
      <text:list-level-style-bullet text:level="10" text:style-name="Numbering_20_Symbols" text:bullet-char="•">
        <style:list-level-properties text:space-before="39.76mm" text:min-label-width="3.95mm"/>
        <style:text-properties style:font-name="StarSymbol"/>
      </text:list-level-style-bullet>
    </text:list-style>
    <text:list-style style:name="List_20_1" style:display-name="List 1">
      <text:list-level-style-bullet text:level="1" text:style-name="Numbering_20_Symbols" text:bullet-char="•">
        <style:list-level-properties text:min-label-width="4mm"/>
        <style:text-properties style:font-name="StarSymbol"/>
      </text:list-level-style-bullet>
      <text:list-level-style-bullet text:level="2" text:style-name="Numbering_20_Symbols" text:bullet-char="•">
        <style:list-level-properties text:space-before="4.01mm" text:min-label-width="4mm"/>
        <style:text-properties style:font-name="StarSymbol"/>
      </text:list-level-style-bullet>
      <text:list-level-style-bullet text:level="3" text:style-name="Numbering_20_Symbols" text:bullet-char="•">
        <style:list-level-properties text:space-before="7.99mm" text:min-label-width="4mm"/>
        <style:text-properties style:font-name="StarSymbol"/>
      </text:list-level-style-bullet>
      <text:list-level-style-bullet text:level="4" text:style-name="Numbering_20_Symbols" text:bullet-char="•">
        <style:list-level-properties text:space-before="12mm" text:min-label-width="4mm"/>
        <style:text-properties style:font-name="StarSymbol"/>
      </text:list-level-style-bullet>
      <text:list-level-style-bullet text:level="5" text:style-name="Numbering_20_Symbols" text:bullet-char="•">
        <style:list-level-properties text:space-before="16mm" text:min-label-width="4mm"/>
        <style:text-properties style:font-name="StarSymbol"/>
      </text:list-level-style-bullet>
      <text:list-level-style-bullet text:level="6" text:style-name="Numbering_20_Symbols" text:bullet-char="•">
        <style:list-level-properties text:space-before="20.01mm" text:min-label-width="4mm"/>
        <style:text-properties style:font-name="StarSymbol"/>
      </text:list-level-style-bullet>
      <text:list-level-style-bullet text:level="7" text:style-name="Numbering_20_Symbols" text:bullet-char="•">
        <style:list-level-properties text:space-before="23.99mm" text:min-label-width="4mm"/>
        <style:text-properties style:font-name="StarSymbol"/>
      </text:list-level-style-bullet>
      <text:list-level-style-bullet text:level="8" text:style-name="Numbering_20_Symbols" text:bullet-char="•">
        <style:list-level-properties text:space-before="28mm" text:min-label-width="4mm"/>
        <style:text-properties style:font-name="StarSymbol"/>
      </text:list-level-style-bullet>
      <text:list-level-style-bullet text:level="9" text:style-name="Numbering_20_Symbols" text:bullet-char="•">
        <style:list-level-properties text:space-before="32mm" text:min-label-width="4mm"/>
        <style:text-properties style:font-name="StarSymbol"/>
      </text:list-level-style-bullet>
      <text:list-level-style-bullet text:level="10" text:style-name="Numbering_20_Symbols" text:bullet-char="•">
        <style:list-level-properties text:space-before="36.01mm" text:min-label-width="4mm"/>
        <style:text-properties style:font-name="StarSymbol"/>
      </text:list-level-style-bullet>
    </text:list-style>
    <text:list-style style:name="List_20_2" style:display-name="List 2">
      <text:list-level-style-bullet text:level="1" text:style-name="Numbering_20_Symbols" text:bullet-char="–">
        <style:list-level-properties text:min-label-width="3mm"/>
        <style:text-properties style:font-name="StarSymbol"/>
      </text:list-level-style-bullet>
      <text:list-level-style-bullet text:level="2" text:style-name="Numbering_20_Symbols" text:bullet-char="–">
        <style:list-level-properties text:space-before="3mm" text:min-label-width="3mm"/>
        <style:text-properties style:font-name="StarSymbol"/>
      </text:list-level-style-bullet>
      <text:list-level-style-bullet text:level="3" text:style-name="Numbering_20_Symbols" text:bullet-char="–">
        <style:list-level-properties text:space-before="6mm" text:min-label-width="3mm"/>
        <style:text-properties style:font-name="StarSymbol"/>
      </text:list-level-style-bullet>
      <text:list-level-style-bullet text:level="4" text:style-name="Numbering_20_Symbols" text:bullet-char="–">
        <style:list-level-properties text:space-before="8.99mm" text:min-label-width="3mm"/>
        <style:text-properties style:font-name="StarSymbol"/>
      </text:list-level-style-bullet>
      <text:list-level-style-bullet text:level="5" text:style-name="Numbering_20_Symbols" text:bullet-char="–">
        <style:list-level-properties text:space-before="11.99mm" text:min-label-width="3mm"/>
        <style:text-properties style:font-name="StarSymbol"/>
      </text:list-level-style-bullet>
      <text:list-level-style-bullet text:level="6" text:style-name="Numbering_20_Symbols" text:bullet-char="–">
        <style:list-level-properties text:space-before="14.99mm" text:min-label-width="3mm"/>
        <style:text-properties style:font-name="StarSymbol"/>
      </text:list-level-style-bullet>
      <text:list-level-style-bullet text:level="7" text:style-name="Numbering_20_Symbols" text:bullet-char="–">
        <style:list-level-properties text:space-before="18.01mm" text:min-label-width="3mm"/>
        <style:text-properties style:font-name="StarSymbol"/>
      </text:list-level-style-bullet>
      <text:list-level-style-bullet text:level="8" text:style-name="Numbering_20_Symbols" text:bullet-char="–">
        <style:list-level-properties text:space-before="21.01mm" text:min-label-width="3mm"/>
        <style:text-properties style:font-name="StarSymbol"/>
      </text:list-level-style-bullet>
      <text:list-level-style-bullet text:level="9" text:style-name="Numbering_20_Symbols" text:bullet-char="–">
        <style:list-level-properties text:space-before="24.01mm" text:min-label-width="3mm"/>
        <style:text-properties style:font-name="StarSymbol"/>
      </text:list-level-style-bullet>
      <text:list-level-style-bullet text:level="10" text:style-name="Numbering_20_Symbols" text:bullet-char="–">
        <style:list-level-properties text:space-before="27mm" text:min-label-width="3mm"/>
        <style:text-properties style:font-name="StarSymbol"/>
      </text:list-level-style-bullet>
    </text:list-style>
    <text:list-style style:name="List_20_3" style:display-name="List 3">
      <text:list-level-style-bullet text:level="1" text:style-name="Numbering_20_Symbols" text:bullet-char="☑">
        <style:list-level-properties text:min-label-width="3.95mm"/>
        <style:text-properties style:font-name="StarSymbol"/>
      </text:list-level-style-bullet>
      <text:list-level-style-bullet text:level="2" text:style-name="Numbering_20_Symbols" text:bullet-char="□">
        <style:list-level-properties text:space-before="3.95mm" text:min-label-width="3.95mm"/>
        <style:text-properties style:font-name="StarSymbol"/>
      </text:list-level-style-bullet>
      <text:list-level-style-bullet text:level="3" text:style-name="Numbering_20_Symbols" text:bullet-char="☑">
        <style:list-level-properties text:min-label-width="3.95mm"/>
        <style:text-properties style:font-name="StarSymbol"/>
      </text:list-level-style-bullet>
      <text:list-level-style-bullet text:level="4" text:style-name="Numbering_20_Symbols" text:bullet-char="□">
        <style:list-level-properties text:space-before="3.95mm" text:min-label-width="3.95mm"/>
        <style:text-properties style:font-name="StarSymbol"/>
      </text:list-level-style-bullet>
      <text:list-level-style-bullet text:level="5" text:style-name="Numbering_20_Symbols" text:bullet-char="☑">
        <style:list-level-properties text:min-label-width="3.95mm"/>
        <style:text-properties style:font-name="StarSymbol"/>
      </text:list-level-style-bullet>
      <text:list-level-style-bullet text:level="6" text:style-name="Numbering_20_Symbols" text:bullet-char="□">
        <style:list-level-properties text:space-before="3.95mm" text:min-label-width="3.95mm"/>
        <style:text-properties style:font-name="StarSymbol"/>
      </text:list-level-style-bullet>
      <text:list-level-style-bullet text:level="7" text:style-name="Numbering_20_Symbols" text:bullet-char="☑">
        <style:list-level-properties text:min-label-width="3.95mm"/>
        <style:text-properties style:font-name="StarSymbol"/>
      </text:list-level-style-bullet>
      <text:list-level-style-bullet text:level="8" text:style-name="Numbering_20_Symbols" text:bullet-char="□">
        <style:list-level-properties text:space-before="3.95mm" text:min-label-width="3.95mm"/>
        <style:text-properties style:font-name="StarSymbol"/>
      </text:list-level-style-bullet>
      <text:list-level-style-bullet text:level="9" text:style-name="Numbering_20_Symbols" text:bullet-char="☑">
        <style:list-level-properties text:min-label-width="3.95mm"/>
        <style:text-properties style:font-name="StarSymbol"/>
      </text:list-level-style-bullet>
      <text:list-level-style-bullet text:level="10" text:style-name="Numbering_20_Symbols" text:bullet-char="□">
        <style:list-level-properties text:space-before="3.95mm" text:min-label-width="3.95mm"/>
        <style:text-properties style:font-name="StarSymbol"/>
      </text:list-level-style-bullet>
    </text:list-style>
    <text:list-style style:name="List_20_4" style:display-name="List 4">
      <text:list-level-style-bullet text:level="1" text:style-name="Numbering_20_Symbols" text:bullet-char="➢">
        <style:list-level-properties text:min-label-width="4mm"/>
        <style:text-properties style:font-name="StarSymbol"/>
      </text:list-level-style-bullet>
      <text:list-level-style-bullet text:level="2" text:style-name="Numbering_20_Symbols" text:bullet-char="">
        <style:list-level-properties text:space-before="4.01mm" text:min-label-width="4mm"/>
        <style:text-properties style:font-name="StarSymbol"/>
      </text:list-level-style-bullet>
      <text:list-level-style-bullet text:level="3" text:style-name="Numbering_20_Symbols" text:bullet-char="">
        <style:list-level-properties text:space-before="7.99mm" text:min-label-width="4mm"/>
        <style:text-properties style:font-name="StarSymbol"/>
      </text:list-level-style-bullet>
      <text:list-level-style-bullet text:level="4" text:style-name="Numbering_20_Symbols" text:bullet-char="">
        <style:list-level-properties text:space-before="12mm" text:min-label-width="4mm"/>
        <style:text-properties style:font-name="StarSymbol"/>
      </text:list-level-style-bullet>
      <text:list-level-style-bullet text:level="5" text:style-name="Numbering_20_Symbols" text:bullet-char="">
        <style:list-level-properties text:space-before="16mm" text:min-label-width="4mm"/>
        <style:text-properties style:font-name="StarSymbol"/>
      </text:list-level-style-bullet>
      <text:list-level-style-bullet text:level="6" text:style-name="Numbering_20_Symbols" text:bullet-char="">
        <style:list-level-properties text:space-before="20.01mm" text:min-label-width="4mm"/>
        <style:text-properties style:font-name="StarSymbol"/>
      </text:list-level-style-bullet>
      <text:list-level-style-bullet text:level="7" text:style-name="Numbering_20_Symbols" text:bullet-char="">
        <style:list-level-properties text:space-before="23.99mm" text:min-label-width="4mm"/>
        <style:text-properties style:font-name="StarSymbol"/>
      </text:list-level-style-bullet>
      <text:list-level-style-bullet text:level="8" text:style-name="Numbering_20_Symbols" text:bullet-char="">
        <style:list-level-properties text:space-before="28mm" text:min-label-width="4mm"/>
        <style:text-properties style:font-name="StarSymbol"/>
      </text:list-level-style-bullet>
      <text:list-level-style-bullet text:level="9" text:style-name="Numbering_20_Symbols" text:bullet-char="">
        <style:list-level-properties text:space-before="32mm" text:min-label-width="4mm"/>
        <style:text-properties style:font-name="StarSymbol"/>
      </text:list-level-style-bullet>
      <text:list-level-style-bullet text:level="10" text:style-name="Numbering_20_Symbols" text:bullet-char="">
        <style:list-level-properties text:space-before="36.01mm" text:min-label-width="4mm"/>
        <style:text-properties style:font-name="StarSymbol"/>
      </text:list-level-style-bullet>
    </text:list-style>
    <text:list-style style:name="List_20_5" style:display-name="List 5">
      <text:list-level-style-bullet text:level="1" text:style-name="Numbering_20_Symbols" text:bullet-char="✗">
        <style:list-level-properties text:min-label-width="4mm"/>
        <style:text-properties style:font-name="StarSymbol"/>
      </text:list-level-style-bullet>
      <text:list-level-style-bullet text:level="2" text:style-name="Numbering_20_Symbols" text:bullet-char="✗">
        <style:list-level-properties text:space-before="4.01mm" text:min-label-width="4mm"/>
        <style:text-properties style:font-name="StarSymbol"/>
      </text:list-level-style-bullet>
      <text:list-level-style-bullet text:level="3" text:style-name="Numbering_20_Symbols" text:bullet-char="✗">
        <style:list-level-properties text:space-before="7.99mm" text:min-label-width="4mm"/>
        <style:text-properties style:font-name="StarSymbol"/>
      </text:list-level-style-bullet>
      <text:list-level-style-bullet text:level="4" text:style-name="Numbering_20_Symbols" text:bullet-char="✗">
        <style:list-level-properties text:space-before="12mm" text:min-label-width="4mm"/>
        <style:text-properties style:font-name="StarSymbol"/>
      </text:list-level-style-bullet>
      <text:list-level-style-bullet text:level="5" text:style-name="Numbering_20_Symbols" text:bullet-char="✗">
        <style:list-level-properties text:space-before="16mm" text:min-label-width="4mm"/>
        <style:text-properties style:font-name="StarSymbol"/>
      </text:list-level-style-bullet>
      <text:list-level-style-bullet text:level="6" text:style-name="Numbering_20_Symbols" text:bullet-char="✗">
        <style:list-level-properties text:space-before="20.01mm" text:min-label-width="4mm"/>
        <style:text-properties style:font-name="StarSymbol"/>
      </text:list-level-style-bullet>
      <text:list-level-style-bullet text:level="7" text:style-name="Numbering_20_Symbols" text:bullet-char="✗">
        <style:list-level-properties text:space-before="23.99mm" text:min-label-width="4mm"/>
        <style:text-properties style:font-name="StarSymbol"/>
      </text:list-level-style-bullet>
      <text:list-level-style-bullet text:level="8" text:style-name="Numbering_20_Symbols" text:bullet-char="✗">
        <style:list-level-properties text:space-before="28mm" text:min-label-width="4mm"/>
        <style:text-properties style:font-name="StarSymbol"/>
      </text:list-level-style-bullet>
      <text:list-level-style-bullet text:level="9" text:style-name="Numbering_20_Symbols" text:bullet-char="✗">
        <style:list-level-properties text:space-before="32mm" text:min-label-width="4mm"/>
        <style:text-properties style:font-name="StarSymbol"/>
      </text:list-level-style-bullet>
      <text:list-level-style-bullet text:level="10" text:style-name="Numbering_20_Symbols" text:bullet-char="✗">
        <style:list-level-properties text:space-before="36.01mm" text:min-label-width="4mm"/>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4.99mm" style:num-format="1" text:number-position="left" text:increment="5"/>
  </office:styles>
  <office:automatic-styles>
    <style:style style:name="MP1" style:family="paragraph" style:parent-style-name="Footer">
      <style:paragraph-properties fo:text-align="center" style:justify-single-word="false"/>
      <style:text-properties fo:language="eo" fo:country="none"/>
    </style:style>
    <style:page-layout style:name="Mpm1">
      <style:page-layout-properties fo:page-width="105mm" fo:page-height="148.01mm" style:num-format="1" style:print-orientation="portrait" fo:margin-top="4.99mm" fo:margin-bottom="4.99mm" fo:margin-left="4.99mm" fo:margin-right="4.99mm" style:writing-mode="lr-tb" style:footnote-max-height="0mm">
        <style:footnote-sep style:width="0.18mm" style:distance-before-sep="1.01mm" style:distance-after-sep="1.01mm" style:line-style="none" style:adjustment="left" style:rel-width="25%" style:color="#000000"/>
      </style:page-layout-properties>
      <style:header-style/>
      <style:footer-style>
        <style:header-footer-properties fo:min-height="10.16mm" fo:margin-left="0mm" fo:margin-right="0mm" fo:margin-top="5.08mm" style:dynamic-spacing="false"/>
      </style:footer-style>
    </style:page-layout>
  </office:automatic-styles>
  <office:master-styles>
    <style:master-page style:name="Standard" style:page-layout-name="Mpm1">
      <style:footer>
        <text:p text:style-name="MP1"><text:page-number text:select-page="current">53</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La Ŝava alfabeto por Esperanto</dc:title>
    <dc:date>2018-05-08T21:34:22.958922677</dc:date>
    <dc:creator>Sergio  Pokrovskij</dc:creator>
    <meta:editing-duration>P1DT19H57M39S</meta:editing-duration>
    <meta:editing-cycles>69</meta:editing-cycles>
    <meta:generator>LibreOffice/4.2.8.2$Linux_X86_64 LibreOffice_project/420m0$Build-2</meta:generator>
    <meta:document-statistic meta:table-count="11" meta:image-count="0" meta:object-count="0" meta:page-count="53" meta:paragraph-count="501" meta:word-count="6437" meta:character-count="38686" meta:non-whitespace-character-count="32725"/>
  </office:meta>
</office:document-meta>
</file>