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FreeSerif2" svg:font-family="FreeSerif" style:font-adornments="Regular" style:font-family-generic="roman"/>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MPH 2B Damase" svg:font-family="'MPH 2B Damase'" style:font-pitch="variable"/>
    <style:font-face style:name="Trabajo1" svg:font-family="Trabajo" style:font-pitch="variable"/>
    <style:font-face style:name="Trabajo" svg:font-family="Trabajo" style:font-adornments="Regular" style:font-pitch="variable"/>
    <style:font-face style:name="FreeSerif1" svg:font-family="FreeSerif" style:font-adornments="Bold" style:font-family-generic="roman" style:font-pitch="variable"/>
    <style:font-face style:name="FreeSerif" svg:font-family="Free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ESL Gothic Unicode" svg:font-family="'ESL Gothic Unicode'" style:font-adornments="Regular"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1" style:family="table">
      <style:table-properties style:width="119.84mm" style:rel-width="100%" fo:break-before="page" table:align="left" style:shadow="none"/>
    </style:style>
    <style:style style:name="Table1.A" style:family="table-column">
      <style:table-column-properties style:column-width="59.92mm" style:rel-column-width="3397*"/>
    </style:style>
    <style:style style:name="Table1.A1" style:family="table-cell">
      <style:table-cell-properties style:vertical-align="" fo:padding-left="1.01mm" fo:padding-right="1.01mm" fo:padding-top="0mm" fo:padding-bottom="0mm" fo:border="none"/>
    </style:style>
    <style:style style:name="Table1.B1" style:family="table-cell">
      <style:table-cell-properties style:vertical-align="middle" fo:padding-left="1.01mm" fo:padding-right="1.01mm" fo:padding-top="0mm" fo:padding-bottom="0mm" fo:border-left="0.25pt solid #000000" fo:border-right="none" fo:border-top="none" fo:border-bottom="none"/>
    </style:style>
    <style:style style:name="Table1.A2" style:family="table-cell">
      <style:table-cell-properties style:vertical-align="middle" fo:padding-left="1.01mm" fo:padding-right="1.01mm" fo:padding-top="0mm" fo:padding-bottom="0mm" fo:border="none"/>
    </style:style>
    <style:style style:name="Table1.B2" style:family="table-cell">
      <style:table-cell-properties style:vertical-align="" fo:padding-left="1.01mm" fo:padding-right="1.01mm" fo:padding-top="0mm" fo:padding-bottom="0mm" fo:border-left="0.25pt solid #000000" fo:border-right="none" fo:border-top="none" fo:border-bottom="none"/>
    </style:style>
    <style:style style:name="P1" style:family="paragraph" style:parent-style-name="Header">
      <style:paragraph-properties fo:text-align="center" style:justify-single-word="false"/>
    </style:style>
    <style:style style:name="P2" style:family="paragraph" style:parent-style-name="Text_20_body">
      <style:text-properties style:font-name="MPH 2B Damase"/>
    </style:style>
    <style:style style:name="P3" style:family="paragraph" style:parent-style-name="Table_20_Contents">
      <style:text-properties style:font-name="MPH 2B Damase"/>
    </style:style>
    <style:style style:name="P4" style:family="paragraph" style:parent-style-name="Table_20_Heading">
      <style:text-properties style:font-name="MPH 2B Damase"/>
    </style:style>
    <style:style style:name="T1" style:family="text">
      <style:text-properties style:font-name="FreeSerif2" style:font-name-asian="FreeSerif2" style:font-name-complex="FreeSerif2"/>
    </style:style>
    <style:style style:name="T2" style:family="text">
      <style:text-properties officeooo:rsid="0020c62c"/>
    </style:style>
    <style:style style:name="T3" style:family="text">
      <style:text-properties officeooo:rsid="002104c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1" table:style-name="Table1">
        <table:table-column table:style-name="Table1.A" table:number-columns-repeated="2"/>
        <table:table-row>
          <table:table-cell table:style-name="Table1.A1" office:value-type="string">
            <text:p text:style-name="P4">Bulonja deklaracio</text:p>
          </table:table-cell>
          <table:table-cell table:style-name="Table1.B1" office:value-type="string">
            <text:p text:style-name="P4">·𐑚𐑪𐑤𐑩𐑵𐑰𐑨 𐑛𐑧𐑒𐑤𐑨𐑮𐑨𐑔𐑦𐑩</text:p>
          </table:table-cell>
        </table:table-row>
        <table:table-row>
          <table:table-cell table:style-name="Table1.A2" office:value-type="string">
            <text:p text:style-name="P3">1. La Esperantismo estas penado disvastigi en la tuta mondo la uzadon de lingvo neŭtrale homa, kiu „ne entrudante sin en la internan vivon de la popoloj kaj neniom celante elpuŝi la ekzistantajn lingvojn naciajn‟, donus al la homoj de malsamaj nacioj la eblon kompreniĝadi inter si, kiu povus servi kiel paciga lingvo de publikaj institucioj en tiuj landoj, kie diversaj nacioj batalas inter si pri la lingvo, kaj en kiu povus esti publikigataj <text:soft-page-break/>tiuj verkoj, kiuj havas egalan intereson por ĉiuj popoloj. Ĉiu alia ideo aŭ espero, kiun tiu aŭ alia Esperantisto ligas kun la Esperantismo, estos lia afero pure privata, por kiu la Esperantismo ne respondas.</text:p>
          </table:table-cell>
          <table:table-cell table:style-name="Table1.B2" office:value-type="string">
            <text:p text:style-name="P3">1. 𐑤𐑨 𐑧𐑕𐑐𐑧𐑮𐑨𐑵𐑑𐑦𐑕𐑫𐑩 𐑧𐑕𐑑𐑨𐑕 𐑐𐑧𐑵𐑨𐑛𐑩 𐑛𐑦𐑕𐑝𐑨𐑕𐑑𐑦𐑜𐑦 𐑧𐑵 𐑤𐑨 𐑑𐑪𐑑𐑨 𐑫𐑩𐑵𐑛𐑩 𐑤𐑨 𐑪𐑟𐑨𐑛𐑩𐑵 𐑛𐑧 𐑤𐑦𐑵𐑜𐑝𐑩 𐑵𐑱𐑑𐑮𐑨𐑤𐑧 𐑣𐑩𐑫𐑨, 𐑒𐑦𐑪 „𐑵𐑧 𐑧𐑵𐑑𐑮𐑪𐑛𐑨𐑵𐑑𐑧 𐑕𐑦𐑵 𐑧𐑵 𐑤𐑨 𐑦𐑵𐑑𐑧𐑮𐑵𐑨𐑵 𐑝𐑦𐑝𐑩𐑵 𐑛𐑧 𐑤𐑨 𐑐𐑩𐑐𐑩𐑤𐑩𐑰 𐑒𐑨𐑰 𐑵𐑧𐑵𐑦𐑩𐑫 𐑔𐑧𐑤𐑨𐑵𐑑𐑧 𐑧𐑤𐑐𐑪𐑖𐑦 𐑤𐑨 𐑧𐑒𐑟𐑦𐑕𐑑𐑨𐑵𐑑𐑨𐑰𐑵 𐑤𐑦𐑵𐑜𐑝𐑩𐑰𐑵 𐑵𐑨𐑔𐑦𐑨𐑰𐑵‟, 𐑛𐑩𐑵𐑪𐑕 𐑨𐑤 𐑤𐑨 𐑣𐑩𐑫𐑩𐑰 𐑛𐑧 𐑫𐑨𐑤𐑕𐑨𐑫𐑨𐑰 𐑵𐑨𐑔𐑦𐑩𐑰 𐑤𐑨 𐑧𐑚𐑤𐑩𐑵 𐑒𐑩𐑫𐑐𐑮𐑧𐑵𐑦𐑡𐑨𐑛𐑦 𐑦𐑵𐑑𐑧𐑮 𐑕𐑦, 𐑒𐑦𐑪 𐑐𐑩𐑝𐑪𐑕 𐑕𐑧𐑮𐑝𐑦 𐑒𐑦𐑧𐑤 𐑐𐑨𐑔𐑦𐑜𐑨 𐑤𐑦𐑵𐑜𐑝𐑩 𐑛𐑧 𐑐𐑪𐑚𐑤𐑦𐑒𐑨𐑰 𐑦𐑵𐑕𐑑𐑦𐑑𐑪𐑔𐑦𐑩𐑰 𐑧𐑵 𐑑𐑦𐑪𐑰 𐑤𐑨𐑵𐑛𐑩𐑰, 𐑒𐑦𐑧 𐑛𐑦𐑝𐑧𐑮𐑕𐑨𐑰 𐑵𐑨𐑔𐑦𐑩𐑰 𐑚𐑨𐑑𐑨𐑤𐑨𐑕 𐑦𐑵𐑑𐑧𐑮 𐑕𐑦 𐑐𐑮𐑦 𐑤𐑨 𐑤𐑦𐑵𐑜𐑝𐑩, 𐑒𐑨𐑰 𐑧𐑵 𐑒𐑦𐑪 𐑐𐑩𐑝𐑪𐑕 𐑧𐑕𐑑𐑦 𐑐𐑪𐑚𐑤𐑦𐑒𐑦𐑜𐑨𐑑𐑨𐑰 𐑑𐑦𐑪𐑰 𐑝𐑧𐑮𐑒𐑩𐑰, 𐑒𐑦𐑪𐑰 𐑣𐑨𐑝𐑨𐑕 𐑧𐑜𐑨𐑤𐑨𐑵 <text:soft-page-break/>𐑦𐑵𐑑𐑧𐑮𐑧𐑕𐑩𐑵 𐑐𐑩𐑮 𐑗𐑦𐑪𐑰 𐑐𐑩𐑐𐑩𐑤𐑩𐑰. 𐑗𐑦𐑪 𐑨𐑤𐑦𐑨 𐑦𐑛𐑧𐑩 𐑲 𐑧𐑕𐑐𐑧𐑮𐑩, 𐑒𐑦𐑪𐑵 𐑑𐑦𐑪 𐑲 𐑨𐑤𐑦𐑨 𐑧𐑕𐑐𐑧𐑮𐑨𐑵𐑑𐑦𐑕𐑑𐑩 𐑤𐑦𐑜𐑨𐑕 𐑒𐑪𐑵 𐑤𐑨 𐑧𐑕𐑐𐑧𐑮𐑨𐑵𐑑𐑦𐑕𐑫𐑩, 𐑧𐑕𐑑𐑩𐑕 𐑤𐑦𐑨 𐑨𐑓𐑧𐑮𐑩 𐑐𐑪𐑮𐑧 𐑐𐑮𐑦𐑝𐑨𐑑𐑨, 𐑐𐑩𐑮 𐑒𐑦𐑪 𐑤𐑨 𐑧𐑕𐑐𐑧𐑮𐑨𐑵𐑑𐑦𐑕𐑫𐑩 𐑵𐑧 𐑮𐑧𐑕𐑐𐑩𐑵𐑛𐑨𐑕.</text:p>
          </table:table-cell>
        </table:table-row>
        <table:table-row>
          <table:table-cell table:style-name="Table1.A2" office:value-type="string">
            <text:p text:style-name="P3">2. Ĉar en la nuna tempo neniu esploranto en la tuta mondo jam dubas pri tio, ke lingvo inter<text:span text:style-name="T2">­</text:span>nacia povas esti nur lingvo arta, kaj ĉar el ĉiuj multegaj provoj, faritaj en la daŭro de la lastaj du centjaroj, ĉiuj prezentas nur teoriajn projektojn, kaj lingvo efektive finita, ĉiuflanke <text:soft-page-break/>elprovita, perfekte vivipova kaj en ĉiuj rilatoj pleje taŭga montriĝis nur unu sola lingvo Esperanto, tial la amikoj de la ideo de lingvo internacia, konsciante ke teoria disputado kondukos al nenio kaj ke la celo povas esti atingata nur per laborado praktika, jam de longe ĉiuj grupiĝis ĉirkaŭ la sola lingvo Esperanto kaj laboras por ĝia disvastigado kaj riĉigado de ĝia literaturo.</text:p>
          </table:table-cell>
          <table:table-cell table:style-name="Table1.B2" office:value-type="string">
            <text:p text:style-name="P3">2. 𐑗𐑨𐑮 𐑧𐑵 𐑤𐑨 𐑵𐑪𐑵𐑨 𐑑𐑧𐑫𐑐𐑩 𐑵𐑧𐑵𐑦𐑪 𐑧𐑕𐑐𐑤𐑩𐑮𐑨𐑵𐑑𐑩 𐑧𐑵 𐑤𐑨 𐑑𐑪𐑑𐑨 𐑫𐑩𐑵𐑛𐑩 𐑰𐑨𐑫 𐑛𐑪𐑚𐑨𐑕 𐑐𐑮𐑦 𐑑𐑦𐑩, 𐑒𐑧 𐑤𐑦𐑵𐑜𐑝𐑩 𐑦𐑵𐑑𐑧𐑮𐑵𐑨𐑔𐑦𐑨 𐑐𐑩𐑝𐑨𐑕 𐑧𐑕𐑑𐑦 𐑵𐑪𐑮 𐑤𐑦𐑵𐑜𐑝𐑩 𐑨𐑮𐑑𐑨, 𐑒𐑨𐑰 𐑗𐑨𐑮 𐑧𐑤 𐑗𐑦𐑪𐑰 𐑫𐑪𐑤𐑑𐑧𐑜𐑨𐑰 𐑐𐑮𐑩𐑝𐑩𐑰, 𐑓𐑨𐑮𐑦𐑑𐑨𐑰 𐑧𐑵 𐑤𐑨 𐑛𐑲𐑮𐑩 𐑛𐑧 𐑤𐑨 𐑤𐑨𐑕𐑑𐑨𐑰 𐑛𐑪 𐑔𐑧𐑵𐑑𐑰𐑨𐑮𐑩𐑰, 𐑗𐑦𐑪𐑰 𐑐𐑮𐑧𐑟𐑧𐑵𐑑𐑨𐑕 𐑵𐑪𐑮 𐑑𐑧𐑩𐑮𐑦𐑨𐑰𐑵 𐑐𐑮𐑩𐑰𐑧𐑒𐑑𐑩𐑰𐑵, 𐑒𐑨𐑰 𐑤𐑦𐑵𐑜𐑝𐑩 𐑧𐑓𐑧𐑒𐑑𐑦𐑝𐑧 𐑓𐑦𐑵𐑦𐑑𐑨, 𐑗𐑦𐑪𐑓𐑤𐑨𐑵𐑒𐑧 𐑧𐑤𐑐𐑮𐑩𐑝𐑦𐑑𐑨, <text:soft-page-break/>𐑐𐑧𐑮𐑓𐑧𐑒𐑑𐑧 𐑝𐑦𐑝𐑦𐑐𐑩𐑝𐑨 𐑒𐑨𐑰 𐑧𐑵 𐑗𐑦𐑪𐑰 𐑮𐑦𐑤𐑨𐑑𐑩𐑰 𐑐𐑤𐑧𐑰𐑧 𐑑𐑲𐑜𐑨 𐑫𐑩𐑵𐑑𐑮𐑦𐑡𐑦𐑕 𐑵𐑪𐑮 𐑪𐑵𐑪 𐑕𐑩𐑤𐑨 𐑤𐑦𐑵𐑜𐑝𐑩 ·𐑧𐑕𐑐𐑧𐑮𐑨𐑵𐑑𐑩, 𐑑𐑦𐑨𐑤 𐑤𐑨 𐑨𐑫𐑦𐑒𐑩𐑰 𐑛𐑧 𐑤𐑨 𐑦𐑛𐑧𐑩 𐑛𐑧 𐑤𐑦𐑵𐑜𐑝𐑩 𐑦𐑵𐑑𐑧𐑮𐑵𐑨𐑔𐑦𐑨, 𐑒𐑩𐑵𐑕𐑔𐑦𐑨𐑵𐑑𐑧 𐑒𐑧 𐑑𐑧𐑩𐑮𐑦𐑨 𐑛𐑦𐑕𐑐𐑪𐑑𐑨𐑛𐑩 𐑒𐑩𐑵𐑛𐑪𐑒𐑩𐑕 𐑨𐑤 𐑵𐑧𐑵𐑦𐑩 𐑒𐑨𐑰 𐑒𐑧 𐑤𐑨 𐑔𐑧𐑤𐑩 𐑐𐑩𐑝𐑨𐑕 𐑧𐑕𐑑𐑦 𐑨𐑑𐑦𐑵𐑜𐑨𐑑𐑨 𐑵𐑪𐑮 𐑐𐑧𐑮 𐑤𐑨𐑚𐑩𐑮𐑨𐑛𐑩 𐑐𐑮𐑨𐑒𐑑𐑦𐑒𐑨, 𐑰𐑨𐑫 𐑛𐑧 𐑤𐑩𐑵𐑜𐑧 𐑗𐑦𐑪𐑰 𐑜𐑮𐑪𐑐𐑦𐑡𐑦𐑕 𐑗𐑦𐑮𐑒𐑲 𐑤𐑨 𐑕𐑩𐑤𐑨 𐑤𐑦𐑵𐑜𐑝𐑩 ·𐑧𐑕𐑐𐑧𐑮𐑨𐑵𐑑𐑩 𐑒𐑨𐑰 𐑤𐑨𐑚𐑩𐑮𐑨𐑕 𐑐𐑩𐑮 𐑡𐑦𐑨 𐑛𐑦𐑕𐑝𐑨𐑕𐑑𐑦𐑜𐑨𐑛𐑩 𐑒𐑨𐑰 𐑮𐑦𐑗𐑦𐑜𐑨𐑛𐑩 𐑛𐑧 𐑡𐑦𐑨 𐑤𐑦𐑑𐑧𐑮𐑨𐑑𐑪𐑮𐑩.</text:p>
          </table:table-cell>
        </table:table-row>
        <table:table-row>
          <table:table-cell table:style-name="Table1.A2" office:value-type="string">
            <text:p text:style-name="P3">3. Ĉar la aŭtoro de la lingvo Esperanto tuj en la komenco rifuzis unu fojon por ĉiam ĉiujn <text:soft-page-break/>personajn rajtojn kaj privilegiojn rilate tiun lingvon, tial Esperan<text:span text:style-name="T3">­</text:span>to estas „nenies propraĵo‟, nek en rilato materiala, nek en rilato morala.</text:p>
          </table:table-cell>
          <table:table-cell table:style-name="Table1.B1" office:value-type="string">
            <text:p text:style-name="P3">3. 𐑗𐑨𐑮 𐑤𐑨 𐑲𐑑𐑩𐑮𐑩 𐑛𐑧 𐑤𐑨 𐑤𐑦𐑵𐑜𐑝𐑩 ·𐑧𐑕𐑐𐑧𐑮𐑨𐑵𐑑𐑩 𐑑𐑪𐑰 𐑧𐑵 𐑤𐑨 𐑒𐑩𐑫𐑧𐑵𐑔𐑩 𐑮𐑦𐑓𐑪𐑟𐑦𐑕 𐑪𐑵𐑪 𐑓𐑩𐑰𐑩𐑵 𐑐𐑩𐑮 𐑗𐑦𐑨𐑫 𐑗𐑦𐑪𐑰𐑵 <text:soft-page-break/>𐑐𐑧𐑮𐑕𐑩𐑵𐑨𐑰𐑵 𐑮𐑨𐑰𐑑𐑩𐑰𐑵 𐑒𐑨𐑰 𐑐𐑮𐑦𐑝𐑦𐑤𐑧𐑜𐑦𐑩𐑰𐑵 𐑮𐑦𐑤𐑨𐑑𐑧 𐑑𐑦𐑪𐑵 𐑤𐑦𐑵𐑜𐑝𐑩𐑵, 𐑑𐑦𐑨𐑤 ·𐑧𐑕𐑐𐑧𐑮𐑨𐑵<text:span text:style-name="T3">­</text:span>𐑑𐑩 𐑧𐑕𐑑𐑨𐑕 „𐑵𐑧𐑵𐑦𐑧𐑕 𐑐𐑮𐑩𐑐𐑮𐑨𐑠𐑩‟, 𐑵𐑧𐑒 𐑧𐑵 𐑮𐑦𐑤𐑨𐑑𐑩 𐑫𐑨𐑑𐑧𐑮𐑦𐑨𐑤𐑨, 𐑵𐑧𐑒 𐑧𐑵 𐑮𐑦𐑤𐑨𐑑𐑩 𐑫𐑩𐑮𐑨𐑤𐑨.</text:p>
          </table:table-cell>
        </table:table-row>
        <table:table-row>
          <table:table-cell table:style-name="Table1.A2" office:value-type="string">
            <text:p text:style-name="P3">Materiala mastro de tiu ĉi lingvo estas la tuta mondo kaj ĉiu deziranto povas eldonadi en aŭ pri tiu ĉi lingvo ĉiajn verkojn, kiajn li deziras, kaj uzadi la lingvon por ĉiaj eblaj celoj; kiel spiritaj mastroj de tiu ĉi lingvo estos ĉiam rigardataj tiuj personoj, kiuj de la mondo Esperantista estos konfesataj kiel la plej bonaj kaj plej talentaj <text:soft-page-break/>verkistoj en tiu ĉi lingvo.</text:p>
          </table:table-cell>
          <table:table-cell table:style-name="Table1.B1" office:value-type="string">
            <text:p text:style-name="P3">𐑫𐑨𐑑𐑧𐑮𐑦𐑨𐑤𐑨 𐑫𐑨𐑕𐑑𐑮𐑩 𐑛𐑧 𐑑𐑦𐑪 𐑗𐑦 𐑤𐑦𐑵𐑜𐑝𐑩 𐑧𐑕𐑑𐑨𐑕 𐑤𐑨 𐑑𐑪𐑑𐑨 𐑫𐑩𐑵𐑛𐑩 𐑒𐑨𐑰 𐑗𐑦𐑪 𐑛𐑧𐑟𐑦𐑮𐑨𐑵𐑑𐑩 𐑐𐑩𐑝𐑨𐑕 𐑧𐑤𐑛𐑩𐑵𐑨𐑛𐑦 𐑧𐑵 𐑲 𐑐𐑮𐑦 𐑑𐑦𐑪 𐑗𐑦 𐑤𐑦𐑵𐑜𐑝𐑩 𐑗𐑦𐑨𐑰𐑵 𐑝𐑧𐑮𐑒𐑩𐑰𐑵, 𐑒𐑦𐑨𐑰𐑵 𐑤𐑦 𐑛𐑧𐑟𐑦𐑮𐑨𐑕, 𐑒𐑨𐑰 𐑪𐑟𐑨𐑛𐑦 𐑤𐑨 𐑤𐑦𐑵𐑜𐑝𐑩𐑵 𐑐𐑩𐑮 𐑗𐑦𐑨𐑰 𐑧𐑚𐑤𐑨𐑰 𐑔𐑧𐑤𐑩𐑰; 𐑒𐑦𐑧𐑤 𐑕𐑐𐑦𐑮𐑦𐑑𐑨𐑰 𐑫𐑨𐑕𐑑𐑮𐑩𐑰 𐑛𐑧 𐑑𐑦𐑪 𐑗𐑦 𐑤𐑦𐑵𐑜𐑝𐑩 𐑧𐑕𐑑𐑩𐑕 𐑗𐑦𐑨𐑫 𐑮𐑦𐑜𐑨𐑮𐑛𐑨𐑑𐑨𐑰 𐑑𐑦𐑪𐑰 𐑐𐑧𐑮𐑕𐑩𐑵𐑩𐑰, 𐑒𐑦𐑪𐑰 𐑛𐑧 𐑤𐑨 𐑫𐑩𐑵𐑛𐑩 𐑧𐑕𐑐𐑧𐑮𐑨𐑵𐑑𐑦𐑕𐑑𐑨 𐑧𐑕𐑑𐑩𐑕 𐑒𐑩𐑵<text:span text:style-name="T3">­</text:span>𐑓𐑧𐑕𐑨𐑑𐑨𐑰 𐑒𐑦𐑧𐑤 𐑤𐑨 𐑐𐑤𐑧𐑰 𐑚𐑩𐑵𐑨𐑰 𐑒𐑨𐑰 𐑐𐑤𐑧𐑰 𐑑𐑨𐑤𐑧𐑵𐑑𐑨𐑰 𐑝𐑧𐑮𐑒𐑦𐑕𐑑𐑩𐑰 𐑧𐑵 𐑑𐑦𐑪 𐑗𐑦 𐑤𐑦𐑵𐑜𐑝𐑩.</text:p>
          </table:table-cell>
        </table:table-row>
        <table:table-row>
          <table:table-cell table:style-name="Table1.A2" office:value-type="string">
            <text:p text:style-name="P3">4. Esperanto havas neniun personan leĝdonanton kaj dependas de neniu aparta homo. Ĉiuj opinioj kaj verkoj de la kreinto de Esperanto havas, simile al la opinioj kaj verkoj de ĉiu alia Esperantisto, karakteron absolute privatan kaj por neniu devigan. La sola unu fojon por ĉiam deviga por ĉiuj Esperantistoj fundamento de la lingvo Esperanto estas la verketo „Fundamento de Esperanto‟, en kiu neniu havas la rajton fari ŝanĝon. Se iu <text:soft-page-break/>dekliniĝas de la reguloj kaj modeloj donitaj en la dirita verko, li neniam povas pravigi sin per la vortoj „tiel deziras aŭ konsilas la aŭtoro de Esperanto‟. Ĉiun ideon, kiu ne povas esti oportune esprimita per tiu materialo, kiu troviĝas en la „Fundamento de Esperanto‟, ĉiu Esperantisto havas la rajton esprimi en tia maniero, kiun li trovas la plej ĝusta, tiel same, kiel estas farate en ĉiu alia lingvo. Sed pro plena unueco de la lingvo al ĉiuj Esperantistoj estas rekomendate imitadi kiel <text:soft-page-break/>eble plej multe tiun stilon, kiu troviĝas en la verko de la kreinto de Esperanto, kiu la plej multe laboris por kaj en Esperanto kaj la plej bone konas ĝian spiriton.</text:p>
          </table:table-cell>
          <table:table-cell table:style-name="Table1.B2" office:value-type="string">
            <text:p text:style-name="P3">4. ·𐑧𐑕𐑐𐑧𐑮𐑨𐑵𐑑𐑩 𐑣𐑨𐑝𐑨𐑕 𐑵𐑧𐑵𐑦𐑪𐑵 𐑐𐑧𐑮𐑕𐑩𐑵𐑨𐑵 𐑤𐑧𐑡𐑛𐑩𐑵𐑨𐑵𐑑𐑩𐑵 𐑒𐑨𐑰 𐑛𐑧𐑐𐑧𐑵𐑛𐑨𐑕 𐑛𐑧 𐑵𐑧𐑵𐑦𐑪 𐑨𐑐𐑨𐑮𐑑𐑨 𐑣𐑩𐑫𐑩. 𐑗𐑦𐑪𐑰 𐑩𐑐𐑦𐑵𐑦𐑩𐑰 𐑒𐑨𐑰 𐑝𐑧𐑮𐑒𐑩𐑰 𐑛𐑧 𐑤𐑨 𐑒𐑮𐑧𐑦𐑵𐑑𐑩 𐑛𐑧 ·𐑧𐑕𐑐𐑧𐑮𐑨𐑵𐑑𐑩 𐑣𐑨𐑝𐑨𐑕, 𐑕𐑦𐑫𐑦𐑤𐑧 𐑨𐑤 𐑤𐑨 𐑩𐑐𐑦𐑵𐑦𐑩𐑰 𐑒𐑨𐑰 𐑝𐑧𐑮𐑒𐑩𐑰 𐑛𐑧 𐑗𐑦𐑪 𐑨𐑤𐑦𐑨 𐑧𐑕𐑐𐑧𐑮𐑨𐑵𐑑𐑦𐑕𐑑𐑩, 𐑒𐑨𐑮𐑨𐑒𐑑𐑧𐑮𐑩𐑵 𐑨𐑚𐑕𐑩𐑤𐑪𐑑𐑧 𐑐𐑮𐑦𐑝𐑨𐑑𐑨𐑵 𐑒𐑨𐑰 𐑐𐑩𐑮 𐑵𐑧𐑵𐑦𐑪 𐑛𐑧𐑝𐑦𐑜𐑨𐑵. 𐑤𐑨 𐑕𐑩𐑤𐑨 𐑪𐑵𐑪 𐑓𐑩𐑰𐑩𐑵 𐑐𐑩𐑮 𐑗𐑦𐑨𐑫 𐑛𐑧𐑝𐑦𐑜𐑨 𐑐𐑩𐑮 𐑗𐑦𐑪𐑰 𐑧𐑕𐑐𐑧𐑮𐑨𐑵𐑑𐑦𐑕𐑑𐑩𐑰 𐑓𐑪𐑵𐑛𐑨𐑫𐑧𐑵𐑑𐑩 𐑛𐑧 𐑤𐑨 𐑤𐑦𐑵𐑜𐑝𐑩 ·𐑧𐑕𐑐𐑧𐑮𐑨𐑵𐑑𐑩 𐑧𐑕𐑑𐑨𐑕 𐑤𐑨 𐑝𐑧𐑮𐑒𐑧𐑑𐑩 „𐑓𐑪𐑵𐑛𐑨𐑫𐑧𐑵𐑑𐑩 𐑛𐑧 ·𐑧𐑕𐑐𐑧𐑮𐑨𐑵𐑑𐑩‟, 𐑧𐑵 𐑒𐑦𐑪 𐑵𐑧𐑵𐑦𐑪 𐑣𐑨𐑝𐑨𐑕 𐑤𐑨 𐑮𐑨𐑰𐑑𐑩𐑵 𐑓𐑨𐑮𐑦 𐑖𐑨𐑵𐑡𐑩𐑵. 𐑕𐑧 𐑦𐑪 𐑛𐑧𐑒𐑤𐑦𐑵𐑦𐑡𐑨𐑕 𐑛𐑧 𐑤𐑨 𐑮𐑧𐑜𐑪𐑤𐑩𐑰 𐑒𐑨𐑰 <text:soft-page-break/>𐑫𐑩𐑛𐑧𐑤𐑩𐑰 𐑛𐑩𐑵𐑦𐑑𐑨𐑰 𐑧𐑵 𐑤𐑨 𐑛𐑦𐑮𐑦𐑑𐑨 𐑝𐑧𐑮𐑒𐑩, 𐑤𐑦 𐑵𐑧𐑵𐑦𐑨𐑫 𐑐𐑩𐑝𐑨𐑕 𐑐𐑮𐑨𐑝𐑦𐑜𐑦 𐑕𐑦𐑵 𐑐𐑧𐑮 𐑤𐑨 𐑝𐑩𐑮𐑑𐑩𐑰 „𐑑𐑦𐑧𐑤 𐑛𐑧𐑟𐑦𐑮𐑨𐑕 𐑲 𐑒𐑩𐑵𐑕𐑦𐑤𐑨𐑕 𐑤𐑨 𐑲𐑑𐑩𐑮𐑩 𐑛𐑧 ·𐑧𐑕𐑐𐑧𐑮𐑨𐑵𐑑𐑩‟. 𐑗𐑦𐑪𐑵 𐑦𐑛𐑧𐑩𐑵, 𐑒𐑦𐑪 𐑵𐑧 𐑐𐑩𐑝𐑨𐑕 𐑧𐑕𐑑𐑦 𐑩𐑐𐑩𐑮𐑑𐑪𐑵𐑧 𐑧𐑕𐑐𐑮𐑦𐑫𐑦𐑑𐑨 𐑐𐑧𐑮 𐑑𐑦𐑪 𐑫𐑨𐑑𐑧𐑮𐑦𐑨𐑤𐑩, 𐑒𐑦𐑪 𐑑𐑮𐑩𐑝𐑦𐑡𐑨𐑕 𐑧𐑵 𐑤𐑨 „𐑓𐑪𐑵𐑛𐑨𐑫𐑧𐑵𐑑𐑩 𐑛𐑧 ·𐑧𐑕𐑐𐑧𐑮𐑨𐑵𐑑𐑩‟, 𐑗𐑦𐑪 𐑧𐑕𐑐𐑧𐑮𐑨𐑵𐑑𐑦𐑕𐑑𐑩 𐑣𐑨𐑝𐑨𐑕 𐑤𐑨 𐑮𐑨𐑰𐑑𐑩𐑵 𐑧𐑕𐑐𐑮𐑦𐑫𐑦 𐑧𐑵 𐑑𐑦𐑨 𐑫𐑨𐑵𐑦𐑧𐑮𐑩, 𐑒𐑦𐑪𐑵 𐑤𐑦 𐑑𐑮𐑩𐑝𐑨𐑕 𐑤𐑨 𐑐𐑤𐑧𐑰 𐑡𐑪𐑕𐑑𐑨, 𐑑𐑦𐑧𐑤 𐑕𐑨𐑫𐑧, 𐑒𐑦𐑧𐑤 𐑧𐑕𐑑𐑨𐑕 𐑓𐑨𐑮𐑨𐑑𐑧 𐑧𐑵 𐑗𐑦𐑪 𐑨𐑤𐑦𐑨 𐑤𐑦𐑵𐑜𐑝𐑩. 𐑕𐑧𐑛 𐑐𐑮𐑩 𐑐𐑤𐑧𐑵𐑨 𐑪𐑵𐑪𐑧𐑔𐑩 𐑛𐑧 𐑤𐑨 𐑤𐑦𐑵𐑜𐑝𐑩 𐑨𐑤 𐑗𐑦𐑪𐑰 𐑧𐑕𐑐𐑧𐑮𐑨𐑵𐑑𐑦𐑕𐑑𐑩𐑰 𐑧𐑕𐑑𐑨𐑕 𐑮𐑧𐑒𐑩𐑫𐑧𐑵𐑛𐑨𐑑𐑧 𐑦𐑫𐑦𐑑𐑨𐑛𐑦 𐑒𐑦𐑧𐑤 𐑧𐑚𐑤𐑧 𐑐𐑤𐑧𐑰 𐑫𐑪𐑤𐑑𐑧 𐑑𐑦𐑪𐑵 𐑕𐑑𐑦𐑤𐑩𐑵, 𐑒𐑦𐑪 𐑑𐑮𐑩𐑝𐑦𐑡𐑨𐑕 𐑧𐑵 𐑤𐑨 𐑝𐑧𐑮𐑒𐑩 𐑛𐑧 𐑤𐑨 𐑒𐑮𐑧𐑦𐑵𐑑𐑩 𐑛𐑧 <text:soft-page-break/>·𐑧𐑕𐑐𐑧𐑮𐑨𐑵𐑑𐑩, 𐑒𐑦𐑪 𐑤𐑨 𐑐𐑤𐑧𐑰 𐑫𐑪𐑤𐑑𐑧 𐑤𐑨𐑚𐑩𐑮𐑦𐑕 𐑐𐑩𐑮 𐑒𐑨𐑰 𐑧𐑵 ·𐑧𐑕𐑐𐑧𐑮𐑨𐑵𐑑𐑩 𐑒𐑨𐑰 𐑤𐑨 𐑐𐑤𐑧𐑰 𐑚𐑩𐑵𐑧 𐑒𐑩𐑵𐑨𐑕 𐑡𐑦𐑨𐑵 𐑕𐑐𐑦𐑮𐑦𐑑𐑩𐑵.</text:p>
          </table:table-cell>
        </table:table-row>
        <table:table-row>
          <table:table-cell table:style-name="Table1.A2" office:value-type="string">
            <text:p text:style-name="P3">5. Esperantisto estas nomata ĉiu persono, kiu scias kaj uzas la lingvon Esperanto tute egale por kiaj celoj li ĝin uzas. Apartenado al ia aktiva societo Esperantista por ĉiu Esperant<text:span text:style-name="T2">­</text:span>isto estas rekomendinda, sed ne deviga.</text:p>
          </table:table-cell>
          <table:table-cell table:style-name="Table1.B2" office:value-type="string">
            <text:p text:style-name="P3">5. 𐑧𐑕𐑐𐑧𐑮𐑨𐑵𐑑𐑦𐑕𐑑𐑩 𐑧𐑕𐑑𐑨𐑕 𐑵𐑩𐑫𐑨𐑑𐑨 𐑗𐑦𐑪 𐑐𐑧𐑮𐑕𐑩𐑵𐑩, 𐑒𐑦𐑪 𐑕𐑔𐑦𐑨𐑕 𐑒𐑨𐑰 𐑪𐑟𐑨𐑕 𐑤𐑨 𐑤𐑦𐑵𐑜𐑝𐑩𐑵 ·𐑧𐑕𐑐𐑧𐑮𐑨𐑵𐑑𐑩 𐑑𐑪𐑑𐑧 𐑧𐑜𐑨𐑤𐑧 𐑐𐑩𐑮 𐑒𐑦𐑨𐑰 𐑔𐑧𐑤𐑩𐑰 𐑤𐑦 𐑡𐑦𐑵 𐑪𐑟𐑨𐑕. 𐑨𐑐𐑨𐑮𐑑𐑧𐑵𐑨𐑛𐑩 𐑨𐑤 𐑦𐑨 𐑨𐑒𐑑𐑦𐑝𐑨 𐑕𐑩𐑔𐑦𐑧𐑑𐑩 𐑧𐑕𐑐𐑧𐑮𐑨𐑵𐑑𐑦𐑕𐑑𐑨 𐑐𐑩𐑮 𐑗𐑦𐑪 𐑧𐑕𐑐𐑧𐑮𐑨𐑵𐑑𐑦𐑕𐑑𐑩 𐑧𐑕𐑑𐑨𐑕 𐑮𐑧𐑒𐑩𐑫𐑧𐑵𐑛𐑦𐑵𐑛𐑨, 𐑕𐑧𐑛 𐑵𐑧 𐑛𐑧𐑝𐑦𐑜𐑨.</text:p>
          </table:table-cell>
        </table:table-row>
      </table:table>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face style:name="FreeSerif2" svg:font-family="FreeSerif" style:font-adornments="Regular" style:font-family-generic="roman"/>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MPH 2B Damase" svg:font-family="'MPH 2B Damase'" style:font-pitch="variable"/>
    <style:font-face style:name="Trabajo1" svg:font-family="Trabajo" style:font-pitch="variable"/>
    <style:font-face style:name="Trabajo" svg:font-family="Trabajo" style:font-adornments="Regular" style:font-pitch="variable"/>
    <style:font-face style:name="FreeSerif1" svg:font-family="FreeSerif" style:font-adornments="Bold" style:font-family-generic="roman" style:font-pitch="variable"/>
    <style:font-face style:name="FreeSerif" svg:font-family="Free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ESL Gothic Unicode" svg:font-family="'ESL Gothic Unicode'" style:font-adornments="Regular"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000000" draw:fill-color="#99ccf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FreeSerif" fo:font-family="FreeSerif" style:font-style-name="Regular" style:font-family-generic="roman" style:font-pitch="variable" fo:language="eo" fo:country="none" style:font-size-asian="10.5pt"/>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Arial" fo:font-family="Arial"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mm" fo:margin-bottom="2.12mm" style:contextual-spacing="false" fo:text-align="justify" style:justify-single-word="false" fo:orphans="2" fo:hyphenation-ladder-count="no-limit" style:page-number="auto"/>
      <style:text-properties style:font-size-asian="10.5pt" fo:hyphenate="true" fo:hyphenation-remain-char-count="2"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text-properties style:font-name="Times New Roman" fo:font-family="'Times New Roman'" style:font-family-generic="roman" style:font-pitch="variable" fo:font-size="24pt" fo:font-weight="bold"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10mm" fo:margin-right="10mm" fo:margin-top="0mm" fo:margin-bottom="4.99mm" style:contextual-spacing="false" fo:text-indent="0mm" style:auto-text-indent="false"/>
    </style:style>
    <style:style style:name="Table_20_Contents" style:display-name="Table Contents" style:family="paragraph" style:parent-style-name="Standard" style:class="extra" style:master-page-name="">
      <style:paragraph-properties fo:margin-left="0mm" fo:margin-right="0mm" fo:line-height="4.99mm" fo:text-align="justify" style:justify-single-word="false" fo:text-indent="3mm" style:auto-text-indent="false" style:page-number="auto" style:shadow="none" text:number-lines="false" text:line-number="0">
        <style:tab-stops/>
      </style:paragraph-properties>
      <style:text-properties style:font-name="ESL Gothic Unicode" fo:font-family="'ESL Gothic Unicode'" style:font-style-name="Regular" style:font-family-generic="swiss" style:font-pitch="variable" fo:font-weight="normal"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family="'Times New Roman'" style:font-family-generic="roman" style:font-pitch="variable" fo:font-size="18pt" fo:font-weight="bold" style:font-name-asian="Droid Sans Fallback" style:font-family-asian="'Droid Sans Fallback'" style:font-family-generic-asian="system" style:font-pitch-asian="variable" style:font-size-asian="18pt" style:font-weight-asian="bold" style:font-name-complex="FreeSans" style:font-family-complex="Free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Droid Sans Fallback" style:font-family-asian="'Droid Sans Fallback'" style:font-family-generic-asian="system" style:font-pitch-asian="variable" style:font-size-asian="14pt" style:font-weight-asian="bold" style:font-name-complex="FreeSans" style:font-family-complex="Free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family="'Times New Roman'" style:font-family-generic="roman" style:font-pitch="variable" fo:font-size="12pt" fo:font-weight="bold" style:font-name-asian="Droid Sans Fallback" style:font-family-asian="'Droid Sans Fallback'" style:font-family-generic-asian="system" style:font-pitch-asian="variable" style:font-size-asian="12pt" style:font-weight-asian="bold" style:font-name-complex="FreeSans" style:font-family-complex="FreeSans" style:font-family-generic-complex="system" style:font-pitch-complex="variable" style:font-size-complex="12pt" style:font-weight-complex="bold"/>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paragraph-properties fo:margin-left="4.99mm" fo:margin-right="0mm" fo:text-indent="0mm" style:auto-text-indent="false"/>
    </style:style>
    <style:style style:name="Contents_20_Heading" style:display-name="Contents Heading" style:family="paragraph" style:parent-style-name="Heading" style:class="index">
      <style:paragraph-properties fo:margin-left="0mm" fo:margin-right="0mm" fo:text-indent="0mm" style:auto-text-indent="false" style:shadow="none" text:number-lines="false" text:line-number="0"/>
      <style:text-properties style:font-name="FreeSerif1" fo:font-family="FreeSerif" style:font-style-name="Bold" style:font-family-generic="roman" style:font-pitch="variable"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Header" style:family="paragraph" style:parent-style-name="Standard" style:class="extra">
      <style:paragraph-properties fo:line-height="3.99mm" text:number-lines="false" text:line-number="0">
        <style:tab-stops>
          <style:tab-stop style:position="43.55mm" style:type="center"/>
          <style:tab-stop style:position="87.12mm" style:type="right"/>
        </style:tab-stops>
      </style:paragraph-properties>
      <style:text-properties style:font-name="Trabajo" fo:font-family="Trabajo" style:font-style-name="Regular" style:font-pitch="variable" fo:font-size="10pt" style:font-size-asian="10.5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 fo:font-family="'DejaVu Sans Mono'" style:font-family-generic="modern" style:font-pitch="fixed" style:font-name-asian="Droid Sans Fallback1" style:font-family-asian="'Droid Sans Fallback'" style:font-family-generic-asian="modern" style:font-pitch-asian="fixed" style:font-name-complex="DejaVu Sans Mono"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T1" style:family="text">
      <style:text-properties style:font-name="FreeSerif2" style:font-name-asian="FreeSerif2" style:font-name-complex="FreeSerif2"/>
    </style:style>
    <style:page-layout style:name="Mpm1">
      <style:page-layout-properties fo:page-width="121.92mm" fo:page-height="92.2mm" style:num-format="1" style:print-orientation="landscape" fo:margin-top="1.04mm" fo:margin-bottom="1.04mm" fo:margin-left="1.04mm" fo:margin-right="1.04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layout-grid-snap-to-characters="true" style:footnote-max-height="0mm">
        <style:footnote-sep style:width="0.18mm" style:distance-before-sep="1.01mm" style:distance-after-sep="1.01mm" style:line-style="solid" style:adjustment="left" style:rel-width="25%" style:color="#000000"/>
      </style:page-layout-properties>
      <style:header-style>
        <style:header-footer-properties fo:min-height="10.16mm" fo:margin-left="0mm" fo:margin-right="0mm" fo:margin-bottom="5.08mm" style:shadow="none" style:dynamic-spacing="false"/>
      </style:header-style>
      <style:footer-style/>
    </style:page-layout>
    <style:page-layout style:name="Mpm2">
      <style:page-layout-properties fo:page-width="92.2mm" fo:page-height="121.92mm" style:num-format=""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layout-properties fo:page-width="92.2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 </text:span><text:page-number text:select-page="current">7</text:page-number> <text:span text:style-name="MT1">―</text:span></text:p>
      </style:head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7-02-03T23:38:15.296544852</dc:date>
    <dc:creator>Sergio Pokrovskij</dc:creator>
    <meta:editing-duration>P1DT3M10S</meta:editing-duration>
    <meta:editing-cycles>86</meta:editing-cycles>
    <meta:generator>LibreOffice/4.2.8.2$Linux_X86_64 LibreOffice_project/420m0$Build-2</meta:generator>
    <meta:document-statistic meta:table-count="1" meta:image-count="0" meta:object-count="0" meta:page-count="7" meta:paragraph-count="15" meta:word-count="1089" meta:character-count="6536" meta:non-whitespace-character-count="5462"/>
  </office:meta>
</office:document-meta>
</file>