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Pictures/10000000000002AE0000015E547817B0.gif" manifest:media-type="image/gif"/>
  <manifest:file-entry manifest:full-path="Pictures/10000000000002AA000001644DCD595B.gif" manifest:media-type="image/gif"/>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Noto Sans Shavian1" svg:font-family="'Noto Sans Shavian'" style:font-family-generic="swiss" style:font-pitch="variable"/>
    <style:font-face style:name="Noto Sans Shavian" svg:font-family="'Noto Sans Shavian'" style:font-adornments="Regular"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P1" style:family="paragraph" style:parent-style-name="Heading_20_1" style:master-page-name="">
      <style:paragraph-properties fo:margin-top="1.99mm" fo:margin-bottom="2.12mm" style:contextual-spacing="false" fo:text-align="center" style:justify-single-word="false" style:page-number="auto"/>
      <style:text-properties style:font-name="Noto Sans Shavian1"/>
    </style:style>
    <style:style style:name="P2" style:family="paragraph" style:parent-style-name="Horizontal_20_Line">
      <style:text-properties style:font-name="Noto Sans Shavian1"/>
    </style:style>
    <style:style style:name="P3" style:family="paragraph" style:parent-style-name="Text_20_body">
      <style:text-properties style:font-name="Noto Sans Shavian1"/>
    </style:style>
    <style:style style:name="P4" style:family="paragraph" style:parent-style-name="Text_20_body">
      <style:paragraph-properties fo:text-align="center" style:justify-single-word="false"/>
      <style:text-properties style:font-name="Noto Sans Shavian1" fo:font-size="10pt" style:font-size-asian="10pt" style:font-size-complex="10pt"/>
    </style:style>
    <style:style style:name="P5" style:family="paragraph" style:parent-style-name="Text_20_body">
      <style:paragraph-properties fo:margin-top="0mm" fo:margin-bottom="0mm" style:contextual-spacing="false"/>
      <style:text-properties style:font-name="Noto Sans Shavian1"/>
    </style:style>
    <style:style style:name="T1" style:family="text">
      <style:text-properties style:font-name="Noto Sans Shavian1"/>
    </style:style>
    <style:style style:name="T2" style:family="text">
      <style:text-properties officeooo:rsid="0017b9ec"/>
    </style:style>
    <style:style style:name="fr1" style:family="graphic" style:parent-style-name="Graphics">
      <style:graphic-properties fo:margin-left="0mm" fo:margin-right="0mm" fo:margin-top="0mm" fo:margin-bottom="0mm" style:vertical-pos="top" style:vertical-rel="baseline" fo:padding="0mm" fo:border="none" style:mirror="none" fo:clip="rect(0mm, 0mm, 0mm, 0m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 text:outline-level="1">·𐑨𐑵𐑛𐑮𐑩𐑒𐑤𐑩 𐑒𐑨𐑰 𐑤𐑨 𐑤𐑧𐑩𐑵𐑩</text:h>
      <text:p text:style-name="P4">𐑤𐑲 𐑮𐑨𐑒𐑩𐑵𐑑𐑩 𐑛𐑧 𐑐𐑮𐑩𐑓. 𐑛-𐑮𐑩 ·𐑐𐑧𐑵𐑛𐑩𐑮𐑓 (Prof. Dr. Penndorf) 𐑧𐑤 𐑐𐑩𐑮𐑦𐑵𐑓𐑨𐑵𐑨 𐑒𐑮𐑧𐑕𐑑𐑩𐑫𐑨𐑑𐑦𐑩 (𐑮𐑧𐑛𐑨𐑒𐑑𐑦𐑑𐑧)</text:p>
      <text:p text:style-name="P3">𐑨𐑵𐑑𐑲 2000 𐑰𐑨𐑮𐑩𐑰 𐑮𐑦𐑗𐑨 𐑝𐑦𐑮𐑩 𐑧𐑵 ·𐑮𐑩𐑫𐑩 𐑑𐑮𐑨𐑒𐑑𐑦𐑕 𐑕𐑦𐑨𐑵 𐑕𐑒𐑤𐑨𐑝𐑩𐑵 ·𐑨𐑵𐑛𐑮𐑩𐑒𐑤𐑩 𐑑𐑦𐑧𐑤 𐑒𐑮𐑪𐑧𐑤𐑧, 𐑒𐑧 𐑑𐑦𐑪 𐑓𐑦𐑵𐑧 𐑓𐑩𐑮𐑒𐑪𐑮𐑦𐑕. 𐑝𐑨𐑜𐑨𐑵𐑑𐑧 𐑧𐑵 ·𐑨𐑓𐑮𐑦𐑒𐑩 𐑤𐑦 𐑓𐑩𐑰𐑧 𐑝𐑩𐑤𐑦𐑕 𐑒𐑨𐑖𐑦 𐑕𐑦𐑵 𐑧𐑵 𐑒𐑨𐑝𐑧𐑮𐑵𐑩; 𐑕𐑧𐑛 𐑧𐑵𐑧 𐑰𐑨𐑫 𐑒𐑪𐑖𐑦𐑕 𐑤𐑧𐑩𐑵𐑩. ·𐑨𐑵𐑛𐑮𐑩𐑒𐑤𐑩 𐑧𐑒𐑑𐑦𐑫𐑧𐑜𐑦𐑕 𐑒𐑨𐑰 𐑑𐑮𐑧𐑫𐑦𐑕; 𐑑𐑨𐑫𐑧𐑵 𐑤𐑨 𐑤𐑧𐑩𐑵𐑩 𐑵𐑧 𐑨𐑤𐑕𐑨𐑤𐑑𐑦𐑕 𐑤𐑦𐑵, 𐑕𐑧𐑛 𐑫𐑨𐑤𐑮𐑨𐑐𐑦𐑛𐑧 𐑕𐑦𐑵 𐑤𐑧𐑝𐑦𐑕, 𐑤𐑨𐑫𐑧 𐑝𐑧𐑵𐑦𐑕 𐑨𐑤 ·𐑨𐑵𐑛𐑮𐑩𐑒𐑤𐑩 𐑒𐑨𐑰 𐑫𐑧𐑑𐑦𐑕 𐑕𐑦𐑨𐑵 𐑨𐑵𐑑𐑲𐑨𐑵 𐑐𐑦𐑧𐑛𐑧𐑜𐑩𐑵 𐑧𐑵 𐑤𐑦𐑨𐑵 𐑫𐑨𐑵𐑩𐑵. 𐑑𐑦𐑨𐑫 ·𐑨𐑵𐑛𐑮𐑩𐑒𐑤𐑩 𐑧𐑒<text:span text:style-name="T2">­</text:span>𐑝𐑦𐑛𐑦𐑕, 𐑒𐑧 𐑧𐑵 𐑤𐑨 𐑐𐑦𐑧𐑛𐑧𐑜𐑩 𐑕𐑦𐑛𐑨𐑕 𐑛𐑩𐑮𐑵𐑩. 𐑟𐑩𐑮𐑜𐑧𐑫𐑧 𐑤𐑦 𐑧𐑤𐑑𐑦𐑮𐑦𐑕 𐑤𐑨 𐑛𐑩𐑮𐑵𐑩𐑵 𐑒𐑨𐑰 𐑤𐑨𐑝𐑦𐑕 𐑤𐑨 𐑝𐑪𐑵𐑛𐑩𐑵 𐑐𐑧𐑮 𐑨𐑒𐑝𐑩. 𐑑𐑦𐑨𐑫 𐑤𐑨 𐑤𐑧𐑩𐑵𐑩 𐑛𐑨𐑵𐑒𐑧𐑫𐑧 𐑤𐑧𐑒𐑦𐑕 𐑤𐑨 𐑫𐑨𐑵𐑩𐑵 𐑛𐑧 ·𐑨𐑵𐑛𐑮𐑩𐑒𐑤𐑩 𐑒𐑨𐑰 𐑤𐑨𐑕𐑦𐑕 𐑑𐑪𐑖𐑧𐑑𐑦 𐑕𐑦𐑵 𐑒𐑨𐑰 𐑒𐑨𐑮𐑧𐑕𐑦. 𐑚𐑨𐑤𐑛𐑲 𐑨𐑫𐑚𐑲 𐑧𐑕𐑑𐑦𐑕 𐑐𐑤𐑧𐑰 𐑦𐑵𐑑𐑦𐑫𐑨𐑰 𐑨𐑫𐑦𐑒𐑩𐑰. 𐑦𐑤𐑦 𐑤𐑩𐑡𐑨𐑛𐑦𐑕 𐑒𐑪𐑵𐑧 𐑧𐑵 𐑤𐑨 𐑒𐑨𐑝𐑧𐑮𐑵𐑩; ·𐑨𐑵𐑛𐑮𐑩𐑒𐑤𐑩 𐑒𐑝𐑦𐑧𐑑𐑦𐑜𐑦𐑕 <text:soft-page-break/>𐑕𐑦𐑨𐑵 𐑫𐑨𐑤𐑕𐑨𐑑𐑩𐑵 𐑐𐑧𐑮 𐑤𐑨 𐑗𐑨𐑕𐑨𐑒𐑦𐑮𐑦𐑩𐑰 𐑛𐑧 𐑤𐑨 𐑤𐑧𐑩𐑵𐑩.</text:p>
      <text:p text:style-name="P3"><draw:frame draw:style-name="fr1" draw:name="Image1" text:anchor-type="as-char" svg:width="19.97mm" style:rel-width="100%" svg:height="9.98mm" style:rel-height="scale" draw:z-index="0"><draw:image xlink:href="Pictures/10000000000002AA000001644DCD595B.gif" xlink:type="simple" xlink:show="embed" xlink:actuate="onLoad"/></draw:frame> </text:p>
      <text:p text:style-name="P3">𐑦𐑪𐑵𐑩𐑒𐑑𐑧 𐑤𐑨 𐑤𐑧𐑩𐑵𐑩 𐑓𐑩𐑮𐑦𐑮𐑦𐑕 𐑐𐑩𐑮 𐑗𐑨𐑕𐑦, 𐑕𐑧𐑛 𐑵𐑧 𐑮𐑧𐑝𐑧𐑵𐑦𐑕. 𐑵𐑧 𐑫𐑪𐑤𐑑𐑧 𐑐𐑩𐑕𐑑𐑧 𐑨𐑵𐑒𐑲 ·𐑨𐑵𐑛𐑮𐑩𐑒𐑤𐑩𐑵 𐑩𐑵𐑦 𐑒𐑨𐑐𐑑𐑦𐑕. 𐑩𐑵𐑦 𐑤𐑦𐑵 𐑤𐑦𐑜𐑦𐑕 𐑒𐑨𐑰 𐑑𐑮𐑨𐑵𐑕𐑐𐑩𐑮𐑑𐑦𐑕 𐑨𐑤 𐑤𐑦𐑨 𐑧𐑕𐑑𐑮𐑩 𐑧𐑵 ·𐑮𐑩𐑫𐑩𐑵. 𐑐𐑩𐑮 𐑐𐑪𐑵𐑦 𐑤𐑦𐑨𐑵 𐑓𐑩𐑮𐑒𐑪𐑮𐑩𐑵, 𐑑𐑦𐑪 𐑒𐑩𐑵𐑛𐑨𐑫𐑵𐑦𐑕 𐑤𐑦𐑵 𐑨𐑤 𐑑𐑦𐑩, 𐑒𐑧 𐑤𐑦 𐑚𐑨𐑑𐑨𐑤𐑪 𐑒𐑩𐑵𐑑𐑮𐑲 𐑕𐑩𐑝𐑨𐑡𐑨𐑰 𐑚𐑧𐑕𐑑𐑩𐑰 𐑧𐑵 𐑔𐑦𐑮𐑒𐑩. 𐑤𐑨 𐑑𐑨𐑜𐑩 𐑛𐑧 𐑤𐑨 𐑕𐑐𐑧𐑒<text:span text:style-name="T2">­</text:span>𐑑𐑨𐑒𐑤𐑩 𐑝𐑧𐑵𐑦𐑕. 𐑩𐑵𐑦 𐑧𐑵𐑫𐑨𐑵𐑦𐑜𐑦𐑕 𐑨𐑤 ·𐑨𐑵𐑛𐑮𐑩𐑒𐑤𐑩 𐑜𐑤𐑨𐑝𐑩𐑵 𐑒𐑨𐑰 𐑤𐑩𐑒𐑦𐑕 𐑤𐑦𐑵 𐑫𐑧𐑟𐑧 𐑛𐑧 𐑤𐑨 𐑨𐑮𐑧𐑵𐑩. 𐑐𐑩𐑕𐑑𐑧 𐑩𐑵𐑦 𐑫𐑨𐑤𐑓𐑧𐑮𐑫𐑦𐑕 𐑒𐑨𐑡𐑩𐑵, 𐑧𐑤 𐑒𐑦𐑪 𐑧𐑤𐑕𐑨𐑤𐑑𐑦𐑕 𐑜𐑮𐑨𐑵𐑛𐑧𐑜𐑨 𐑤𐑧𐑩𐑵𐑩. 𐑕𐑧𐑛 𐑑𐑮𐑧𐑧𐑜𐑧 <text:soft-page-break/>𐑧𐑒𐑫𐑦𐑮𐑦𐑕 𐑤𐑨 𐑮𐑦𐑜𐑨𐑮𐑛𐑨𐑵𐑑𐑩𐑰, 𐑒𐑦𐑨𐑫 𐑤𐑨 𐑚𐑧𐑕𐑑𐑧𐑜𐑩 𐑫𐑦𐑤𐑛𐑧 𐑧𐑒𐑒𐑪𐑖𐑦𐑕 𐑗𐑧 𐑐𐑦𐑧𐑛𐑩𐑰 𐑛𐑧 ·𐑨𐑵𐑛𐑮𐑩𐑒𐑤𐑩, 𐑤𐑧𐑒𐑦𐑕 𐑤𐑦𐑨𐑰𐑵 𐑫𐑨𐑵𐑩𐑰𐑵, 𐑤𐑲𐑑𐑧 𐑚𐑤𐑧𐑒𐑧𐑜𐑦𐑕 𐑐𐑮𐑩 𐑡𐑩𐑰𐑩 𐑒𐑨𐑰 𐑤𐑨𐑕𐑦𐑕 𐑕𐑦𐑵 𐑒𐑨𐑮𐑧𐑕𐑦. 𐑗𐑦𐑪𐑰 𐑨𐑐𐑤𐑲𐑛𐑦𐑕 𐑐𐑧𐑮 𐑤𐑨 𐑫𐑨𐑵𐑩𐑰 𐑒𐑨𐑰 𐑝𐑩𐑤𐑦𐑕 𐑕𐑔𐑦𐑦𐑡𐑦, 𐑒𐑦𐑧𐑤 𐑑𐑦𐑩 𐑧𐑕𐑑𐑨𐑕 𐑧𐑚𐑤𐑨. ·𐑨𐑵<text:span text:style-name="T2">­</text:span>𐑛𐑮𐑩𐑒𐑤𐑩 𐑮𐑨𐑒𐑩𐑵𐑑𐑦𐑕 𐑕𐑦𐑨𐑵 𐑑𐑮𐑨𐑝𐑦𐑝𐑨𐑠𐑩𐑵. 𐑤𐑨 𐑮𐑨𐑒𐑩𐑵𐑑𐑩 𐑑𐑦𐑩𐑫 𐑒𐑩𐑮<text:span text:style-name="T2">­</text:span>𐑑𐑦𐑖𐑦𐑕 𐑗𐑦𐑪𐑰𐑵, 𐑒𐑧 𐑩𐑵𐑦 𐑛𐑩𐑵𐑨𐑔𐑦𐑕 𐑨𐑤 𐑤𐑦 𐑤𐑨 𐑤𐑦𐑚𐑧𐑮𐑧𐑔𐑩𐑵 𐑒𐑨𐑰 𐑤𐑨 𐑤𐑧𐑩𐑵𐑩𐑵 𐑒𐑮𐑩𐑫𐑧. 𐑐𐑮𐑧𐑟𐑧𐑵𐑑𐑨𐑵𐑑𐑧 𐑤𐑨 𐑫𐑨𐑤𐑕𐑩𐑝𐑨𐑡𐑨𐑵 𐑚𐑧𐑕𐑑𐑩𐑵, 𐑤𐑦 𐑛𐑧 𐑑𐑦𐑨𐑫 𐑕𐑦𐑵 𐑝𐑦𐑝𐑑𐑧𐑵𐑦𐑕.</text:p>
      <text:p text:style-name="P5"><draw:frame draw:style-name="fr1" draw:name="Image2" text:anchor-type="as-char" svg:width="19.97mm" style:rel-width="100%" svg:height="9.98mm" style:rel-height="scale" draw:z-index="1"><draw:image xlink:href="Pictures/10000000000002AE0000015E547817B0.gif" xlink:type="simple" xlink:show="embed" xlink:actuate="onLoad"/></draw:frame> </text:p>
      <text:p text:style-name="P2"/>
      <text:p text:style-name="Text_20_body"><text:span text:style-name="T1">𐑓𐑩𐑵𐑑𐑩: </text:span><text:a xlink:type="simple" xlink:href="http://eduinf.waw.pl/esp/lern/uem/0045.php#02"><text:span text:style-name="T1">𐑒𐑪𐑮𐑕𐑩 𐑛𐑧 𐑧𐑕𐑐𐑧𐑮𐑨𐑵𐑑𐑩</text:span></text:a><text:span text:style-name="T1">.</text:span></text:p>
      <text:p text:style-name="P3"><text:soft-pag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Noto Sans Shavian1" svg:font-family="'Noto Sans Shavian'" style:font-family-generic="swiss" style:font-pitch="variable"/>
    <style:font-face style:name="Noto Sans Shavian" svg:font-family="'Noto Sans Shavian'" style:font-adornments="Regular"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o" fo:country="none" style:letter-kerning="true" style:font-name-asian="Droid Sans Fallback"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mm" style:writing-mode="page"/>
      <style:text-properties style:use-window-font-color="true" style:font-name="Liberation Serif" fo:font-size="12pt" fo:language="eo" fo:country="none"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Noto Sans Shavian" fo:font-family="'Noto Sans Shavian'" style:font-style-name="Regular" style:font-family-generic="swiss" style:font-pitch="variable" style:font-size-asian="10.5pt"/>
    </style:style>
    <style:style style:name="Heading" style:family="paragraph" style:parent-style-name="Standard" style:next-style-name="Text_20_body" style:class="text">
      <style:paragraph-properties fo:margin-top="4.23mm" fo:margin-bottom="2.12mm" style:contextual-spacing="false" fo:keep-with-next="always"/>
      <style:text-properties style:font-name="Liberation Sans" fo:font-family="'Liberation Sans'" style:font-family-generic="swiss" style:font-pitch="variable" fo:font-size="14pt" style:font-name-asian="Droid Sans Fallback" style:font-family-asian="'Droid Sans Fallback'"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47mm" style:contextual-spacing="false" fo:line-height="120%" fo:text-align="justify" style:justify-single-word="false"/>
      <style:text-properties style:font-size-asian="10.5pt"/>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4.23mm" fo:margin-bottom="2.12mm" style:contextual-spacing="false"/>
      <style:text-properties style:font-name="Liberation Serif" fo:font-family="'Liberation Serif'" style:font-family-generic="roman" style:font-pitch="variable" fo:font-size="24pt" fo:font-weight="bold" style:font-name-asian="Droid Sans Fallback" style:font-family-asian="'Droid Sans Fallback'" style:font-family-generic-asian="system" style:font-pitch-asian="variable" style:font-size-asian="24pt" style:font-weight-asian="bold" style:font-name-complex="FreeSans" style:font-family-complex="FreeSans" style:font-family-generic-complex="system" style:font-pitch-complex="variable" style:font-size-complex="24pt" style:font-weight-complex="bold"/>
    </style:style>
    <style:style style:name="Horizontal_20_Line" style:display-name="Horizontal Line" style:family="paragraph" style:parent-style-name="Standard" style:next-style-name="Text_20_body" style:class="html">
      <style:paragraph-properties fo:margin-top="0mm" fo:margin-bottom="4.99mm" style:contextual-spacing="false" style:border-line-width-bottom="0mm 0.04mm 0.02mm" fo:padding="0mm" fo:border-left="none" fo:border-right="none" fo:border-top="none" fo:border-bottom="0.06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7.62mm" fo:text-indent="-7.62mm" fo:margin-left="7.62mm"/>
        </style:list-level-properties>
      </text:outline-level-style>
      <text:outline-level-style text:level="2" style:num-format="">
        <style:list-level-properties text:list-level-position-and-space-mode="label-alignment">
          <style:list-level-label-alignment text:label-followed-by="listtab" text:list-tab-stop-position="10.16mm" fo:text-indent="-10.16mm" fo:margin-left="10.16mm"/>
        </style:list-level-properties>
      </text:outline-level-style>
      <text:outline-level-style text:level="3" style:num-format="">
        <style:list-level-properties text:list-level-position-and-space-mode="label-alignment">
          <style:list-level-label-alignment text:label-followed-by="listtab" text:list-tab-stop-position="12.7mm" fo:text-indent="-12.7mm" fo:margin-left="12.7mm"/>
        </style:list-level-properties>
      </text:outline-level-style>
      <text:outline-level-style text:level="4" style:num-format="">
        <style:list-level-properties text:list-level-position-and-space-mode="label-alignment">
          <style:list-level-label-alignment text:label-followed-by="listtab" text:list-tab-stop-position="15.24mm" fo:text-indent="-15.24mm" fo:margin-left="15.24mm"/>
        </style:list-level-properties>
      </text:outline-level-style>
      <text:outline-level-style text:level="5" style:num-format="">
        <style:list-level-properties text:list-level-position-and-space-mode="label-alignment">
          <style:list-level-label-alignment text:label-followed-by="listtab" text:list-tab-stop-position="17.78mm" fo:text-indent="-17.78mm" fo:margin-left="17.78mm"/>
        </style:list-level-properties>
      </text:outline-level-style>
      <text:outline-level-style text:level="6" style:num-format="">
        <style:list-level-properties text:list-level-position-and-space-mode="label-alignment">
          <style:list-level-label-alignment text:label-followed-by="listtab" text:list-tab-stop-position="20.32mm" fo:text-indent="-20.32mm" fo:margin-left="20.32mm"/>
        </style:list-level-properties>
      </text:outline-level-style>
      <text:outline-level-style text:level="7" style:num-format="">
        <style:list-level-properties text:list-level-position-and-space-mode="label-alignment">
          <style:list-level-label-alignment text:label-followed-by="listtab" text:list-tab-stop-position="22.86mm" fo:text-indent="-22.86mm" fo:margin-left="22.86mm"/>
        </style:list-level-properties>
      </text:outline-level-style>
      <text:outline-level-style text:level="8" style:num-format="">
        <style:list-level-properties text:list-level-position-and-space-mode="label-alignment">
          <style:list-level-label-alignment text:label-followed-by="listtab" text:list-tab-stop-position="25.4mm" fo:text-indent="-25.4mm" fo:margin-left="25.4mm"/>
        </style:list-level-properties>
      </text:outline-level-style>
      <text:outline-level-style text:level="9" style:num-format="">
        <style:list-level-properties text:list-level-position-and-space-mode="label-alignment">
          <style:list-level-label-alignment text:label-followed-by="listtab" text:list-tab-stop-position="27.94mm" fo:text-indent="-27.94mm" fo:margin-left="27.94mm"/>
        </style:list-level-properties>
      </text:outline-level-style>
      <text:outline-level-style text:level="10" style:num-format="">
        <style:list-level-properties text:list-level-position-and-space-mode="label-alignment">
          <style:list-level-label-alignment text:label-followed-by="listtab" text:list-tab-stop-position="30.48mm" fo:text-indent="-30.48mm" fo:margin-left="30.48m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office:styles>
  <office:automatic-styles>
    <style:page-layout style:name="Mpm1">
      <style:page-layout-properties fo:page-width="89.99mm" fo:page-height="120mm" style:num-format="1" style:print-orientation="portrait" fo:margin-top="1.01mm" fo:margin-bottom="1.01mm" fo:margin-left="1.01mm" fo:margin-right="1.01mm" style:writing-mode="lr-tb" style:footnote-max-height="0mm">
        <style:footnote-sep style:width="0.18mm" style:distance-before-sep="1.01mm" style:distance-after-sep="1.01m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ergio Pokrovskij</meta:initial-creator>
    <meta:creation-date>2017-03-30T18:39:49.724801455</meta:creation-date>
    <dc:date>2017-03-30T19:31:46.452696243</dc:date>
    <dc:creator>Sergio Pokrovskij</dc:creator>
    <meta:editing-duration>PT37M54S</meta:editing-duration>
    <meta:editing-cycles>5</meta:editing-cycles>
    <meta:generator>LibreOffice/4.2.8.2$Linux_X86_64 LibreOffice_project/420m0$Build-2</meta:generator>
    <meta:document-statistic meta:table-count="0" meta:image-count="2" meta:object-count="0" meta:page-count="4" meta:paragraph-count="7" meta:word-count="272" meta:character-count="1613" meta:non-whitespace-character-count="1344"/>
  </office:meta>
</office:document-meta>
</file>