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FreeSerif" svg:font-family="FreeSerif" style:font-adornments="Regular" style:font-family-generic="roman"/>
    <style:font-face style:name="FreeSans1" svg:font-family="FreeSans" style:font-family-generic="swiss"/>
    <style:font-face style:name="Segoe UI" svg:font-family="'Segoe UI', Tahoma, 'Arial Unicode MS', 'Lucida Sans Unicode', 'DejaVu Sans', 'Albany AMT', Albany, Arial, 'Nimbus Sans L', 'Interface User', Geneva, Dialog, Lucida, Helvetica, Helmet, 'Interface System', 'Sans Serif'" style:font-family-generic="swiss"/>
    <style:font-face style:name="Deja Shavian Mono2" svg:font-family="'Deja Shavian Mono'" style:font-pitch="fixed"/>
    <style:font-face style:name="Deja Shavian Mono1" svg:font-family="'Deja Shavian Mono'" style:font-adornments="Bold" style:font-pitch="fixed"/>
    <style:font-face style:name="Deja Shavian Mono" svg:font-family="'Deja Shavian Mono'" style:font-adornments="Book" style:font-pitch="fixed"/>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Times New Roman" svg:font-family="'Times New Roman'"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Header">
      <style:paragraph-properties fo:text-align="center" style:justify-single-word="false"/>
      <style:text-properties style:font-name="Deja Shavian Mono2" fo:font-size="9pt" style:font-size-asian="9pt" style:font-size-complex="9pt"/>
    </style:style>
    <style:style style:name="P2" style:family="paragraph" style:parent-style-name="Text_20_body">
      <style:paragraph-properties fo:margin-top="0in" fo:margin-bottom="0in" style:contextual-spacing="false"/>
    </style:style>
    <style:style style:name="P3" style:family="paragraph" style:parent-style-name="Text_20_body">
      <style:paragraph-properties fo:margin-top="0.3929in" fo:margin-bottom="0in" style:contextual-spacing="false" fo:line-height="100%" fo:padding="0.0783in" fo:border-left="none" fo:border-right="none" fo:border-top="0.26pt solid #000000" fo:border-bottom="none" style:shadow="none"/>
      <style:text-properties fo:font-size="10pt" style:font-size-asian="10pt" style:font-size-complex="10pt"/>
    </style:style>
    <style:style style:name="P4" style:family="paragraph" style:parent-style-name="Text_20_body" style:master-page-name="">
      <style:paragraph-properties fo:margin-top="0.1965in" fo:margin-bottom="0.3591in" style:contextual-spacing="false" fo:line-height="100%" fo:text-align="center" style:justify-single-word="false" style:page-number="auto">
        <style:tab-stops/>
      </style:paragraph-properties>
      <style:text-properties fo:font-size="10.5pt" style:font-size-asian="10.5pt" style:font-size-complex="10.5pt"/>
    </style:style>
    <style:style style:name="P5" style:family="paragraph" style:parent-style-name="Text_20_body_20_indent">
      <style:paragraph-properties fo:margin-left="0.1957in" fo:margin-right="0in" fo:text-indent="-0.1189in" style:auto-text-indent="false">
        <style:tab-stops/>
      </style:paragraph-properties>
    </style:style>
    <style:style style:name="P6" style:family="paragraph" style:parent-style-name="Contents_20_2">
      <style:paragraph-properties>
        <style:tab-stops>
          <style:tab-stop style:position="3.3945in" style:type="right" style:leader-style="dotted" style:leader-text="."/>
        </style:tab-stops>
      </style:paragraph-properties>
    </style:style>
    <style:style style:name="P7" style:family="paragraph" style:parent-style-name="Heading" style:master-page-name="First_20_Page">
      <style:paragraph-properties fo:margin-top="0in" fo:margin-bottom="0.0835in" style:contextual-spacing="false" style:page-number="auto"/>
    </style:style>
    <style:style style:name="P8" style:family="paragraph" style:parent-style-name="Text_20_body" style:list-style-name="L2">
      <style:paragraph-properties fo:line-height="100%"/>
    </style:style>
    <style:style style:name="P9" style:family="paragraph" style:parent-style-name="Text_20_body" style:list-style-name="L4">
      <style:paragraph-properties fo:line-height="100%"/>
    </style:style>
    <style:style style:name="P10" style:family="paragraph" style:parent-style-name="Text_20_body" style:list-style-name="L5">
      <style:paragraph-properties fo:line-height="100%"/>
    </style:style>
    <style:style style:name="P11" style:family="paragraph" style:parent-style-name="Text_20_body" style:list-style-name="L3">
      <style:paragraph-properties fo:line-height="100%"/>
      <style:text-properties fo:font-weight="normal" style:font-weight-asian="normal" style:font-weight-complex="normal"/>
    </style:style>
    <style:style style:name="P12" style:family="paragraph" style:parent-style-name="Text_20_body" style:list-style-name="L2">
      <style:paragraph-properties fo:margin-left="0in" fo:margin-right="0in" fo:margin-top="0in" fo:margin-bottom="0in" style:contextual-spacing="false" fo:line-height="100%" fo:text-indent="0in" style:auto-text-indent="false"/>
    </style:style>
    <style:style style:name="P13" style:family="paragraph" style:parent-style-name="Text_20_body" style:list-style-name="L2">
      <style:paragraph-properties fo:margin-top="0in" fo:margin-bottom="0in" style:contextual-spacing="false" fo:line-height="100%"/>
    </style:style>
    <style:style style:name="P14" style:family="paragraph" style:parent-style-name="Text_20_body" style:list-style-name="L4">
      <style:paragraph-properties fo:margin-top="0in" fo:margin-bottom="0in" style:contextual-spacing="false" fo:line-height="100%"/>
    </style:style>
    <style:style style:name="P15" style:family="paragraph" style:parent-style-name="Text_20_body" style:list-style-name="L5">
      <style:paragraph-properties fo:margin-top="0in" fo:margin-bottom="0in" style:contextual-spacing="false" fo:line-height="100%"/>
    </style:style>
    <style:style style:name="P16" style:family="paragraph" style:parent-style-name="Text_20_body" style:list-style-name="L3">
      <style:paragraph-properties fo:margin-top="0in" fo:margin-bottom="0in" style:contextual-spacing="false" fo:line-height="100%"/>
      <style:text-properties fo:font-weight="normal" style:font-weight-asian="normal" style:font-weight-complex="normal"/>
    </style:style>
    <style:style style:name="P17" style:family="paragraph" style:parent-style-name="Text_20_body" style:list-style-name="L4">
      <style:paragraph-properties fo:margin-left="-0.0102in" fo:margin-right="0in" fo:margin-top="0in" fo:margin-bottom="0in" style:contextual-spacing="false" fo:line-height="100%" fo:text-indent="0in" style:auto-text-indent="false"/>
    </style:style>
    <style:style style:name="P18" style:family="paragraph">
      <style:paragraph-properties fo:margin-left="0in" fo:margin-right="0in" fo:margin-top="0in" fo:margin-bottom="0in" fo:line-height="100%" fo:text-align="start" fo:text-indent="0in" style:text-autospace="ideograph-alpha" style:punctuation-wrap="hanging" style:line-break="strict" style:writing-mode="lr-tb">
        <style:tab-stops/>
      </style:paragraph-properties>
      <style:text-properties fo:hyphenate="false"/>
    </style:style>
    <style:style style:name="T1" style:family="text">
      <style:text-properties style:font-name-asian="FreeSerif" style:font-name-complex="FreeSerif"/>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size="14pt" fo:font-weight="normal" style:font-size-asian="14pt" style:font-weight-asian="normal" style:font-size-complex="14pt" style:font-weight-complex="normal"/>
    </style:style>
    <style:style style:name="T5" style:family="text">
      <style:text-properties fo:language="fr" fo:country="FR"/>
    </style:style>
    <style:style style:name="T6" style:family="text">
      <style:text-properties fo:language="la" fo:country="VA"/>
    </style:style>
    <style:style style:name="T7" style:family="text">
      <style:text-properties fo:language="de" fo:country="DE"/>
    </style:style>
    <style:style style:name="T8" style:family="text">
      <style:text-properties fo:language="de" fo:country="DE" fo:font-weight="bold"/>
    </style:style>
    <style:style style:name="T9" style:family="text">
      <style:text-properties fo:language="en" fo:country="none"/>
    </style:style>
    <style:style style:name="T10" style:family="text">
      <style:text-properties fo:font-size="20pt" fo:font-style="normal" fo:font-weight="normal" style:font-size-asian="20pt" style:font-style-asian="normal" style:font-weight-asian="normal" style:font-size-complex="20pt" style:font-style-complex="normal" style:font-weight-complex="normal"/>
    </style:style>
    <style:style style:name="T11" style:family="text">
      <style:text-properties fo:letter-spacing="0.0417in"/>
    </style:style>
    <style:style style:name="T12" style:family="text">
      <style:text-properties fo:letter-spacing="0.0417in" style:letter-kerning="false" style:font-size-asian="10.5pt"/>
    </style:style>
    <style:style style:name="T13" style:family="text">
      <style:text-properties fo:letter-spacing="0.0417in" fo:language="la" fo:country="VA"/>
    </style:style>
    <style:style style:name="T14" style:family="text">
      <style:text-properties fo:letter-spacing="0.0417in" fo:language="la" fo:country="VA" style:letter-kerning="false" style:font-size-asian="10.5pt"/>
    </style:style>
    <style:style style:name="T15" style:family="text">
      <style:text-properties fo:font-size="10pt" style:font-size-asian="10pt" style:font-size-complex="10pt"/>
    </style:style>
    <style:style style:name="T16" style:family="text">
      <style:text-properties style:font-name="Deja Shavian Mono2" fo:font-size="10pt"/>
    </style:style>
    <style:style style:name="T17" style:family="text">
      <style:text-properties style:use-window-font-color="true" style:text-outline="false" style:text-line-through-style="none" style:text-position="0% 100%" style:font-name="Segoe UI" fo:font-size="10pt" fo:letter-spacing="normal" fo:language="eo" fo:country="none" fo:font-style="normal" fo:text-shadow="none" style:text-underline-style="none" fo:font-weight="normal" style:text-underline-mode="continuous" style:text-overline-mode="continuous" style:text-line-through-mode="continuous" style:letter-kerning="true" style:font-name-asian="Droid Sans Fallback" style:font-size-asian="10.5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text-overline-style="none" style:text-overline-color="font-color"/>
    </style:style>
    <style:style style:name="Sect1" style:family="section">
      <style:section-properties style:editable="false">
        <style:columns fo:column-count="4" fo:column-gap="0in">
          <style:column style:rel-width="16383*" fo:start-indent="0in" fo:end-indent="0in"/>
          <style:column style:rel-width="16383*" fo:start-indent="0in" fo:end-indent="0in"/>
          <style:column style:rel-width="16383*" fo:start-indent="0in" fo:end-indent="0in"/>
          <style:column style:rel-width="16386*" fo:start-indent="0in" fo:end-indent="0in"/>
        </style:columns>
      </style:section-properties>
    </style:style>
    <style:style style:name="Sect2" style:family="section">
      <style:section-properties style:editable="false">
        <style:columns fo:column-count="1" fo:column-gap="0in"/>
      </style:section-properties>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315in"/>
        <style:text-properties fo:color="#000000" fo:font-size="100%"/>
      </text:list-level-style-number>
      <text:list-level-style-number text:level="3" style:num-format="A">
        <style:list-level-properties text:space-before="0.6299in"/>
        <style:text-properties fo:color="#000000" fo:font-size="100%"/>
      </text:list-level-style-number>
      <text:list-level-style-number text:level="4" style:num-format="A">
        <style:list-level-properties text:space-before="0.9449in"/>
        <style:text-properties fo:color="#000000" fo:font-size="100%"/>
      </text:list-level-style-number>
      <text:list-level-style-number text:level="5" style:num-format="A">
        <style:list-level-properties text:space-before="1.2598in"/>
        <style:text-properties fo:color="#000000" fo:font-size="100%"/>
      </text:list-level-style-number>
      <text:list-level-style-number text:level="6" style:num-format="A">
        <style:list-level-properties text:space-before="1.5748in"/>
        <style:text-properties fo:color="#000000" fo:font-size="100%"/>
      </text:list-level-style-number>
      <text:list-level-style-number text:level="7" style:num-format="A">
        <style:list-level-properties text:space-before="1.8898in"/>
        <style:text-properties fo:color="#000000" fo:font-size="100%"/>
      </text:list-level-style-number>
      <text:list-level-style-number text:level="8" style:num-format="A">
        <style:list-level-properties text:space-before="2.2047in"/>
        <style:text-properties fo:color="#000000" fo:font-size="100%"/>
      </text:list-level-style-number>
      <text:list-level-style-number text:level="9" style:num-format="A">
        <style:list-level-properties text:space-before="2.5197in"/>
        <style:text-properties fo:color="#000000" fo:font-size="100%"/>
      </text:list-level-style-number>
      <text:list-level-style-number text:level="10" style:num-format="A">
        <style:list-level-properties text:space-before="2.8346in"/>
        <style:text-properties fo:color="#000000" fo:font-size="100%"/>
      </text:list-level-style-number>
    </text:list-style>
    <text:list-style style:name="L2">
      <text:list-level-style-number text:level="1" text:style-name="Numbering_20_Symbols" style:num-suffix="." style:num-format="1">
        <style:list-level-properties text:min-label-width="0.1965in" text:min-label-distance="0.0398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3">
      <text:list-level-style-number text:level="1" text:style-name="Numbering_20_Symbols" style:num-suffix="." style:num-format="1">
        <style:list-level-properties text:min-label-width="0.2563in" text:min-label-distance="0.0783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style:list-level-properties text:min-label-width="0.1965in" text:min-label-distance="0.0398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style:list-level-properties text:min-label-width="0.2362in" text:min-label-distance="0.0398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text:bookmark-start text:name="__RefHeading__968_212668258"/><text:span text:style-name="Emphasis"><text:span text:style-name="T10">𐑧𐑕𐑧𐑵𐑔𐑩 𐑒𐑨𐑢 𐑧𐑕𐑑𐑩𐑵𐑑𐑧𐑔𐑩 𐑛𐑧 𐑤𐑨 𐑦𐑛𐑧𐑩 𐑛𐑧 𐑤𐑦𐑵𐑜𐑝𐑩 𐑦𐑵𐑑𐑧𐑮𐑵𐑨𐑔𐑦𐑨</text:span></text:span><text:bookmark-end text:name="__RefHeading__968_212668258"/></text:p>
      <text:p text:style-name="P4">𐑮𐑨𐑐𐑩𐑮𐑑𐑩 𐑝𐑧𐑮𐑒𐑦𐑑𐑨 𐑛𐑧 𐑕𐑦𐑵𐑢𐑩𐑮𐑩 <text:span text:style-name="T3">·𐑪𐑵𐑪𐑧𐑤'</text:span> 𐑒𐑨𐑢 𐑤𐑧𐑜𐑦𐑑𐑨 𐑧𐑵 𐑓𐑩𐑮𐑫𐑩 𐑦𐑩𐑫 𐑖𐑨𐑵𐑡𐑦𐑑𐑨 𐑒𐑨𐑢 𐑫𐑨𐑤𐑤𐑩𐑜𐑦𐑜𐑦𐑑𐑨) 𐑛𐑧 𐑕𐑦𐑵𐑢𐑩𐑮𐑩 <text:span text:style-name="T5">L. de Beaufront</text:span> 𐑧𐑵 𐑤𐑨 𐑒𐑩𐑵𐑜𐑮𐑧𐑕𐑩 𐑛𐑧 <text:span text:style-name="T5">l'Association Française pour l'Avancement des Sciences</text:span> (·𐑐𐑨𐑮𐑦𐑟𐑩, 1900)</text:p>
      <text:table-of-content text:style-name="Sect1" text:protected="true" text:name="Table of Contents1">
        <text:table-of-content-source text:outline-level="2" text:use-index-source-styles="true" text:index-scope="chapter">
          <text:index-title-template text:style-name="Contents_20_Heading">𐑧𐑵𐑣𐑨𐑝𐑑𐑨𐑚𐑧𐑤𐑩</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Table of Contents1_Head">
            <text:p text:style-name="Contents_20_Heading">𐑧𐑵𐑣𐑨𐑝𐑑𐑨𐑚𐑧𐑤𐑩</text:p>
          </text:index-title>
          <text:p text:style-name="P6">I<text:tab/>2</text:p>
          <text:p text:style-name="P6">II<text:tab/>27</text:p>
          <text:p text:style-name="P6">III<text:tab/>45</text:p>
          <text:p text:style-name="P6">IV<text:tab/>52</text:p>
          <text:p text:style-name="P6">V<text:tab/>68</text:p>
          <text:p text:style-name="P6">VI<text:tab/>132</text:p>
          <text:p text:style-name="P6">VII<text:tab/>150</text:p>
          <text:p text:style-name="P6">VIII<text:tab/>186</text:p>
        </text:index-body>
      </text:table-of-content>
      <text:p text:style-name="P3">«Esenco kaj estonteco de la ideo de lingvo internacia» fare de<text:span text:style-name="T3"> Unuel' </text:span>en la Ŝava alfabeto kun diftongoj. Kompostis <text:soft-page-break/>Sergio Pokrovskij je 2013-09-20.</text:p>
      <text:h text:style-name="Heading_20_2" text:outline-level="2"><text:bookmark-start text:name="__RefHeading__998_181439764"/>I<text:bookmark-end text:name="__RefHeading__998_181439764"/></text:h>
      <text:p text:style-name="Text_20_body">𐑗𐑦𐑪𐑢 𐑦𐑛𐑧𐑩𐑢, 𐑒𐑦𐑪𐑢 𐑧𐑕𐑑𐑨𐑕 𐑤𐑪𐑛𐑩𐑵𐑑𐑨𐑢 𐑜𐑮𐑨𐑝𐑨𐑵 𐑮𐑩𐑤𐑩𐑵 𐑧𐑵 𐑤𐑨 𐑣𐑦𐑕𐑑𐑩𐑮𐑦𐑩 𐑛𐑧 𐑤𐑨 𐑣𐑩𐑫𐑨𐑮𐑩, 𐑣𐑨𐑝𐑨𐑕 𐑗𐑦𐑨𐑫 𐑑𐑦𐑪𐑵 𐑕𐑨𐑫𐑨𐑵 𐑧𐑜𐑨𐑤𐑨𐑵 𐑕𐑩𐑮𐑑𐑩𐑵: 𐑒𐑦𐑨𐑫 𐑦𐑤𐑦 𐑧𐑒𐑨𐑐𐑧𐑮𐑨𐑕, 𐑤𐑨 𐑕𐑨𐑫𐑑𐑧𐑫𐑐𐑪𐑤𐑩𐑢 𐑮𐑧𐑵𐑒𐑩𐑵𐑑𐑨𐑕 𐑦𐑤𐑦𐑵 𐑵𐑧 𐑕𐑩𐑤𐑧 𐑒𐑪𐑵 𐑮𐑦𐑫𐑨𐑮­𐑒𐑦𐑵𐑛𐑧 𐑩𐑚𐑕𐑑𐑦𐑵𐑨 𐑫𐑨𐑤­𐑒𐑩𐑵𐑓𐑦𐑛𐑩, 𐑕𐑧𐑛 𐑧𐑗 𐑒𐑪𐑵 𐑦𐑨 𐑵𐑧­𐑒𐑤𐑨𐑮­𐑦𐑜­𐑧𐑚­𐑤𐑨 𐑫𐑨𐑤𐑨𐑫𐑦𐑒𐑧𐑔𐑩; 𐑤𐑨 𐑐𐑦𐑩𐑵𐑦𐑮𐑩𐑢 𐑛𐑧 𐑑𐑦𐑪𐑢 𐑗𐑦 𐑦𐑛𐑧𐑩𐑢 𐑛𐑧𐑝𐑨𐑕 𐑫𐑪𐑤𐑑𐑧 𐑚𐑨𐑑𐑨𐑤𐑦 𐑒𐑨𐑢 𐑫𐑪𐑤𐑑𐑧 𐑕𐑪𐑓𐑧𐑮𐑦; 𐑩𐑵𐑦 𐑮𐑦𐑜𐑨𐑮𐑛𐑨𐑕 𐑦𐑤𐑦𐑵 𐑒𐑦𐑧𐑤 𐑣𐑩𐑫𐑩𐑢𐑵 𐑓𐑮𐑧𐑵𐑧𐑟𐑨𐑢𐑵, 𐑦𐑵𐑓𐑨𐑵𐑧 𐑫𐑨𐑤𐑕𐑨𐑡𐑨𐑢𐑵, 𐑲 𐑓𐑦𐑵𐑧 𐑧𐑗 𐑮𐑧𐑒𐑑𐑧 𐑒𐑦𐑧𐑤 <text:soft-page-break/>𐑣𐑩𐑫𐑩𐑢𐑵 𐑑𐑮𐑧 𐑫𐑨𐑤𐑪𐑑𐑦𐑤𐑨𐑢𐑵. 𐑛𐑪𐑫 𐑤𐑨 𐑣𐑩𐑫𐑩𐑢, 𐑒𐑦𐑪𐑢 𐑩𐑒𐑪𐑐𐑨𐑕 𐑕𐑦𐑵 𐑢𐑧 𐑗𐑦𐑨 𐑐𐑤𐑧𐑢 𐑕𐑧𐑵𐑔𐑧𐑤𐑨 𐑒𐑨𐑢 𐑕𐑧𐑵𐑪𐑑𐑦𐑤𐑨 𐑕𐑧𐑵𐑕𐑧𐑵𐑔𐑨𐑠𐑩, 𐑕𐑧 𐑡𐑦 𐑵𐑪𐑮 𐑧𐑕𐑑𐑨𐑕 𐑧𐑵 𐑫𐑩𐑛𐑩 𐑒𐑨𐑢 𐑒𐑩𐑵­𐑓𐑩𐑮𐑫𐑨 𐑨𐑤 𐑤𐑨 𐑮𐑪𐑑𐑦𐑵𐑨𐑢 𐑦𐑛𐑧𐑩𐑢 𐑛𐑧 𐑤𐑨 𐑨𐑫𐑨𐑕𐑩, 𐑡𐑪𐑨𐑕 𐑵𐑧 𐑕𐑩𐑤𐑧 𐑗𐑦𐑪𐑢𐑵 𐑚𐑩𐑵𐑩𐑢𐑵 𐑛𐑧 𐑤𐑨 𐑝𐑦𐑝𐑩, 𐑕𐑧𐑛 𐑨𐑵𐑒𐑲 𐑤𐑨 𐑣𐑩𐑵𐑩𐑮𐑨𐑵 𐑵𐑩𐑫𐑩𐑵 𐑛𐑧 „𐑦𐑵𐑕𐑑𐑮𐑪𐑦𐑑𐑪𐑤𐑩𐑢“ 𐑲 „𐑪𐑑𐑦𐑤𐑨𐑢 𐑐𐑪𐑚𐑤𐑦𐑒𐑨𐑢 𐑨𐑜𐑨𐑵­𐑑𐑩𐑢“, 𐑤𐑨 𐑐𐑦𐑩𐑵𐑦𐑮𐑩𐑢 𐑛𐑧 𐑵𐑩𐑝𐑨𐑢 𐑦𐑛𐑧𐑩𐑢 𐑮𐑧𐑵𐑒𐑩𐑵𐑑𐑨𐑕 𐑵𐑧𐑵𐑦𐑩𐑵 𐑒𐑮𐑩𐑫 𐑫𐑩𐑒𐑩𐑢 𐑒𐑨𐑢 𐑨𐑑𐑨𐑒𐑩𐑢; 𐑤𐑨 𐑪𐑵𐑪𐑨 𐑮𐑧𐑵𐑒𐑩𐑵­𐑑𐑦𐑑𐑨 𐑑𐑮𐑧 𐑫𐑨𐑤𐑫𐑪𐑤𐑑𐑧 𐑤𐑧𐑮𐑵𐑦𐑵𐑑𐑨 𐑚𐑪𐑚𐑩 𐑮𐑦𐑜𐑨𐑮𐑛𐑨𐑕 𐑦𐑤𐑦𐑵 𐑛𐑧 𐑨𐑤𐑑𐑧 𐑒𐑨𐑢 𐑛𐑦𐑮𐑨𐑕 𐑨𐑤 𐑦𐑤𐑦, 𐑒𐑧 𐑦𐑤𐑦 𐑩𐑒𐑪𐑐𐑨𐑕 𐑕𐑦𐑵 𐑢𐑧 𐑫𐑨𐑤𐑕𐑨𐑡𐑨𐑠𐑩𐑢; 𐑤𐑨 𐑪𐑵𐑪𐑨 𐑮𐑧𐑵𐑒𐑩𐑵𐑑𐑦𐑑𐑨 𐑜𐑨­<text:soft-page-break/>𐑟𐑧𐑑𐑨 𐑓𐑧𐑤𐑦𐑧𐑑𐑩𐑵𐑦𐑕𐑑𐑩 𐑕𐑒𐑮𐑦𐑚𐑨𐑕 𐑐𐑮𐑦 𐑦𐑤𐑦 „𐑕𐑐𐑮𐑦𐑑𐑨𐑢𐑵“ 𐑨𐑮𐑑𐑦­𐑒𐑩𐑤𐑩𐑢𐑵 𐑒𐑨𐑢 𐑵𐑩𐑑𐑩𐑢𐑵, 𐑵𐑧 𐑐𐑮𐑧𐑵𐑦𐑵𐑑𐑧 𐑕𐑪𐑮 𐑕𐑦𐑵 𐑤𐑨 𐑤𐑨­𐑚𐑩𐑮𐑩𐑵 𐑨𐑤𐑫𐑧𐑵𐑲 𐑦𐑩𐑫 𐑧𐑒𐑕𐑔𐑦𐑦, 𐑕𐑪𐑐𐑧𐑮 𐑒𐑦𐑩 𐑦𐑤𐑦 𐑐𐑮𐑩𐑐𐑮𐑧 𐑤𐑨𐑚𐑩𐑮𐑨𐑕; 𐑒𐑨𐑢 𐑤𐑨 𐑐𐑪𐑚𐑤𐑦𐑒𐑩, 𐑒𐑦𐑪 𐑗𐑦𐑨𐑫 𐑦𐑮𐑨𐑕 𐑒𐑦𐑧𐑤 𐑨𐑵𐑨𐑮𐑩 𐑛𐑨 𐑖𐑨𐑓𐑩𐑢 𐑐𐑩𐑕𐑑 𐑤𐑨 𐑒𐑮𐑦𐑧𐑫𐑪𐑤𐑩𐑢, 𐑮𐑦𐑛𐑨𐑕 𐑒𐑨𐑢 𐑮𐑦𐑛­𐑧𐑜𐑨𐑕 𐑒𐑨𐑢 𐑧𐑗 𐑐𐑩𐑮 𐑪𐑵𐑪 𐑫𐑦𐑵𐑪𐑑𐑩 𐑵𐑧 𐑓𐑨𐑮𐑨𐑕 𐑨𐑤 𐑕𐑦 𐑤𐑨 𐑛𐑧𐑫𐑨𐑵𐑛𐑩𐑵, 𐑗𐑪 𐑧𐑒𐑟𐑦𐑕­𐑑𐑨𐑕 𐑧𐑗 𐑜𐑪𐑑𐑩 𐑛𐑨 𐑕𐑧𐑵𐑔𐑩 𐑒𐑨𐑢 𐑤𐑩𐑜𐑦𐑒𐑩 𐑧𐑵 𐑗𐑦𐑪𐑢 𐑑𐑦𐑪𐑢 𐑗𐑦 „𐑕𐑐𐑮𐑦𐑑𐑨𐑢“ 𐑫𐑩𐑒𐑩𐑢. 𐑐𐑮𐑦 𐑑𐑦𐑪𐑢 𐑗𐑦 𐑦𐑛𐑧𐑩𐑢 „𐑧𐑕𐑑𐑨𐑕 𐑫𐑩𐑛𐑩“ 𐑐𐑨𐑮𐑩𐑤𐑦 𐑵𐑧 𐑨𐑤𐑦𐑧, 𐑩𐑤 𐑒𐑪𐑵 𐑦𐑮𐑩𐑵𐑦𐑨 𐑒𐑨𐑢 𐑫𐑨𐑤­𐑧𐑕𐑑𐑦𐑫𐑨 𐑮𐑦𐑛𐑧𐑑𐑩, 𐑑𐑦𐑨𐑤 𐑑𐑦𐑧𐑤 𐑨𐑜𐑨𐑕 𐑨𐑵𐑒𐑲<text:span text:style-name="T12"> </text:span><text:span text:style-name="T14">A</text:span><text:span text:style-name="T12"> </text:span>𐑒𐑨𐑢<text:span text:style-name="T11"> </text:span><text:span text:style-name="T13">B</text:span><text:span text:style-name="T11"> </text:span>𐑒𐑨𐑢<text:span text:style-name="T11"> </text:span><text:span text:style-name="T13">C</text:span><text:span text:style-name="T11">,</text:span> 𐑒𐑨𐑢 𐑗𐑦𐑪 𐑧𐑤 𐑦𐑤𐑦 <text:soft-page-break/>𐑑𐑦𐑫𐑨𐑕 𐑧𐑵𐑐𐑧𐑵𐑕𐑦𐑡𐑦 𐑕𐑧𐑮𐑦𐑩𐑟𐑧 𐑧𐑗 𐑪𐑵𐑪 𐑫𐑦𐑵𐑪𐑑𐑩𐑵 𐑐𐑮𐑦 𐑤𐑨 𐑫𐑩𐑒­𐑨𐑑𐑨 𐑦𐑛𐑧𐑩, 𐑗𐑨𐑮 𐑤𐑦 „𐑕𐑔𐑦𐑨𐑕 𐑨𐑵𐑑𐑲𐑧“, 𐑒𐑧 „𐑡𐑦 𐑒𐑮𐑩𐑫 𐑫𐑨𐑤­𐑕𐑨𐑡­𐑨𐑠𐑩 𐑧𐑵𐑣𐑨𐑝𐑨𐑕 𐑢𐑨 𐑵𐑧𐑵𐑦𐑩𐑵“, 𐑒𐑨𐑢 𐑤𐑦 𐑑𐑦­𐑫𐑨𐑕, 𐑒𐑧 𐑩𐑵𐑦 𐑦𐑧𐑤 𐑨𐑤𐑒𐑨𐑤𐑒𐑪𐑤𐑩𐑕 𐑤𐑦𐑵 𐑫𐑧𐑫 𐑨𐑤 𐑤𐑨 𐑵𐑩𐑫𐑚𐑮𐑩 𐑛𐑧 „𐑑𐑦𐑪𐑢 𐑫𐑨𐑤𐑕𐑨𐑡­𐑪𐑤𐑩𐑢“, 𐑕𐑧 𐑤𐑦 𐑧𐑗 𐑧𐑵 𐑤𐑨 𐑛𐑲𐑮𐑩 𐑛𐑧 𐑪𐑵𐑪 𐑫𐑦𐑵𐑪𐑑𐑩 𐑐𐑮𐑩𐑝𐑩𐑕 𐑮𐑦𐑤𐑨𐑑𐑦 𐑕𐑧𐑮𐑦𐑩𐑟𐑧 𐑨𐑤 𐑑𐑦𐑪 𐑗𐑦 𐑫𐑨𐑤­𐑕𐑨𐑡𐑨𐑠𐑩. 𐑤𐑨 𐑣𐑩𐑫𐑩𐑢 𐑫𐑦𐑮𐑨𐑕, „𐑒𐑦𐑨𐑫𐑨­𐑵𐑦𐑧𐑮𐑧 𐑧𐑵 𐑵𐑦𐑨 𐑐𐑮𐑨𐑒𐑑𐑦𐑒𐑨 𐑑𐑧𐑫𐑐𐑩 𐑐𐑩𐑝𐑨𐑕 𐑨𐑐𐑧𐑮𐑦 𐑑𐑦𐑨𐑢 𐑫𐑨𐑤𐑕𐑨𐑡𐑨𐑢 𐑓𐑨𐑵­𐑑𐑨𐑟𐑦𐑪𐑤𐑩𐑢 𐑒𐑨𐑢 𐑒𐑦𐑨𐑤 𐑩𐑵𐑦 𐑵𐑧 𐑫𐑧𐑑𐑨𐑕 𐑦𐑤𐑦𐑵 𐑧𐑵 𐑤𐑨 𐑛𐑩𐑫𐑩𐑢𐑵 𐑐𐑩𐑮 𐑓𐑮𐑧𐑵𐑧𐑟𐑪𐑤𐑩𐑢“.</text:p>
      <text:p text:style-name="Text_20_body">𐑕𐑧𐑛 𐑐𐑨𐑕𐑨𐑕 𐑒𐑧𐑤𐑒𐑨 𐑑𐑧𐑫𐑐𐑩. 𐑐𐑩𐑕𐑑 𐑤𐑩𐑵𐑜𐑨 𐑝𐑦𐑔𐑩 𐑛𐑨 𐑚𐑨𐑑𐑨𐑤𐑨𐑛𐑩 𐑒𐑨𐑢 𐑕𐑪𐑓𐑧𐑮𐑩𐑢 𐑤𐑨 <text:soft-page-break/>„𐑚𐑪𐑚𐑩𐑢-𐑓𐑨𐑵𐑑𐑨𐑟𐑦𐑪𐑤𐑩𐑢“ 𐑨𐑑𐑦𐑵𐑜𐑦𐑕 𐑤𐑨 𐑔𐑧­𐑤𐑩𐑵. 𐑤𐑨 𐑣𐑩𐑫𐑨𐑮𐑩 𐑓𐑨𐑮𐑦𐑡𐑦𐑕 𐑐𐑤𐑦 𐑮𐑦𐑗𐑨 𐑐𐑧𐑮 𐑪𐑵𐑪 𐑵𐑩𐑝𐑨 𐑜𐑮𐑨𐑝𐑨 𐑨𐑒𐑦𐑮𐑩 𐑒𐑨𐑢 𐑧𐑤­𐑑𐑦𐑮𐑨𐑕 𐑧𐑤 𐑡𐑦 𐑤𐑨 𐑐𐑤𐑧𐑢 𐑝𐑨𐑕𐑑𐑨𐑵 𐑒𐑨𐑢 𐑛𐑦𐑝𐑧𐑮𐑕­𐑓𐑩𐑮𐑫𐑨𐑵 𐑪𐑑𐑦𐑤𐑩𐑵. 𐑑𐑦𐑨𐑫 𐑤𐑨 𐑔𐑦𐑮­𐑒𐑩𐑵­𐑕𐑑𐑨𐑵𐑔𐑩𐑢 𐑖𐑨𐑵𐑡𐑦𐑡𐑨𐑕. 𐑤𐑨 𐑢𐑨𐑫 𐑓𐑩𐑮𐑑­𐑦𐑡­𐑦𐑵𐑑𐑨 𐑵𐑩𐑝𐑨 𐑨𐑓𐑧𐑮𐑩 𐑖𐑨𐑢𐑵𐑨𐑕 𐑨𐑤 𐑤𐑨 𐑣𐑩𐑫𐑩𐑢 𐑑𐑦𐑧𐑤 𐑕𐑦𐑫𐑐𐑤𐑨, 𐑑𐑦𐑧𐑤 „𐑒𐑩𐑫𐑐𐑮𐑧𐑵­𐑧𐑚𐑤𐑨 𐑐𐑧𐑮 𐑕𐑦 𐑫𐑧𐑫“, 𐑒𐑧 𐑤𐑨 𐑣𐑩𐑫𐑩𐑢 𐑵𐑧 𐑒𐑩𐑫𐑐𐑮𐑧𐑵𐑨𐑕, 𐑒𐑦𐑨𐑫𐑨𐑵𐑦𐑧𐑮𐑧 𐑩𐑵𐑦 𐑐𐑩𐑝𐑦𐑕 𐑑𐑪𐑑𐑨𐑢𐑵 𐑫𐑦𐑤­𐑢𐑨𐑮𐑩𐑢𐑵 𐑝𐑦𐑝𐑦 𐑕𐑧𐑵 𐑡𐑦. 𐑒𐑦𐑨𐑫 𐑤𐑨 𐑐𐑩𐑕𐑑𐑧𐑪𐑤𐑩𐑢 𐑤𐑧𐑜𐑨𐑕 𐑤𐑨 𐑮𐑨𐑒𐑩𐑵𐑑𐑩𐑢𐑵 𐑐𐑮𐑦 𐑑𐑦𐑩, 𐑒𐑦𐑧𐑤 𐑕𐑦𐑵 𐑑𐑧𐑵𐑦𐑕 𐑒𐑩𐑵𐑑𐑮𐑲 𐑤𐑨 𐑛𐑦𐑮𐑦𐑑𐑨 𐑦𐑛𐑧𐑩 𐑤𐑨 𐑕𐑨𐑫𐑑𐑧𐑫𐑐𐑪𐑤𐑩𐑢 𐑛𐑧 𐑡𐑦𐑨 𐑵𐑨𐑕𐑒𐑦𐑡𐑩, 𐑦𐑤𐑦 𐑨𐑚𐑕𐑩𐑤𐑪𐑑𐑧 𐑵𐑧 𐑝𐑩𐑤𐑨𐑕 <text:soft-page-break/>𐑒𐑮𐑧𐑛𐑦 𐑒𐑨𐑢 𐑐𐑧𐑵𐑕𐑨𐑕, 𐑒𐑧 𐑗𐑦𐑩𐑵 𐑑𐑦𐑩𐑵 𐑗𐑦 𐑧𐑤𐑐𐑧𐑵𐑕𐑦𐑕 𐑤𐑨 𐑣𐑦𐑕𐑑𐑩𐑮𐑦𐑩𐑕𐑒𐑮𐑦𐑚𐑨𐑵𐑑𐑩𐑢 𐑐𐑮𐑩 𐑫𐑩𐑒𐑨𐑛𐑩 𐑢𐑧 𐑤𐑨 𐑓𐑩𐑮𐑦𐑮𐑦𐑵𐑑𐑨𐑢 𐑜𐑧𐑵𐑧𐑮𐑨­𐑔𐑦­𐑩𐑢. «𐑗𐑪 𐑧𐑓𐑧𐑒𐑑𐑦𐑝𐑧», 𐑦𐑤𐑦 𐑛𐑦𐑮𐑨𐑕, «𐑤𐑨 𐑑𐑪𐑑𐑨 𐑫𐑩𐑵𐑛𐑩 𐑑𐑦𐑨𐑫 𐑒𐑩𐑵𐑕𐑦𐑕𐑑𐑦𐑕 𐑧𐑤 𐑦𐑛𐑦­𐑩𐑑𐑩𐑢? 𐑗𐑪 𐑧𐑓𐑧𐑒𐑑𐑦𐑝𐑧 𐑧𐑒𐑟𐑦𐑕𐑑𐑦𐑕 𐑣𐑩𐑫𐑩𐑢, 𐑒𐑦𐑪𐑢 𐑧𐑤𐑐𐑨𐑖𐑨𐑛𐑦𐑕 𐑒𐑩𐑵𐑑𐑮𐑲 𐑤𐑨 𐑐𐑦𐑩𐑵𐑦𐑮𐑩𐑢 𐑒𐑪𐑵 𐑑𐑦𐑨𐑢 𐑕𐑧𐑵𐑕𐑧𐑵𐑔𐑨𐑢 𐑒𐑩𐑵𐑑𐑮𐑲𐑐𐑨𐑮𐑩𐑤𐑩𐑢, 𐑒𐑨𐑢 𐑤𐑨 𐑔𐑧𐑑𐑧𐑮𐑨𐑢 𐑣𐑩𐑫𐑩𐑢 𐑕𐑦𐑤𐑧𐑵𐑑𐑨𐑛𐑦𐑕, 𐑒𐑨𐑢 𐑤𐑨 𐑪𐑵𐑪𐑨 𐑮𐑧𐑵𐑒𐑩𐑵𐑑𐑦𐑑𐑨 𐑒𐑝𐑦𐑵𐑢𐑨𐑮𐑨 𐑦𐑵𐑓𐑨𐑵𐑩 𐑵𐑧 𐑛𐑦𐑮𐑨𐑛𐑦𐑕 𐑨𐑤 𐑑𐑦𐑪𐑢 𐑒𐑮𐑦𐑑𐑦𐑒­𐑨𐑵­𐑑𐑩𐑢: „𐑕𐑦𐑵𐑢𐑩𐑮𐑩𐑢, 𐑝𐑦 𐑢𐑨 𐑐𐑨𐑮𐑩𐑤𐑨𐑕 𐑑𐑧𐑮𐑪𐑮𐑨𐑵, 𐑕𐑪𐑮 𐑵𐑧𐑵𐑦𐑩 𐑓𐑩𐑵𐑛𐑦𐑑𐑨𐑵 𐑕𐑧𐑵­𐑕𐑧𐑵𐑔𐑨𐑠𐑩𐑵, 𐑒𐑦𐑧𐑕 𐑮𐑧𐑚𐑨𐑑𐑩 𐑕𐑦𐑵 𐑑𐑮𐑩𐑝𐑨𐑕 𐑢𐑨 𐑑𐑪𐑢 𐑨𐑵𐑑𐑲 𐑝𐑦𐑨 𐑵𐑨𐑟𐑩!“? 𐑨𐑚𐑕𐑩𐑤𐑪𐑑𐑧 <text:soft-page-break/>𐑵𐑧𐑒𐑩𐑫𐑐𐑮𐑧𐑵𐑧𐑚𐑤𐑧! 𐑤𐑨 𐑣𐑦𐑕𐑑𐑩𐑮𐑦𐑦𐑕𐑑𐑩𐑢 𐑔𐑧𐑮𐑑𐑧 𐑑𐑮𐑩𐑜𐑮𐑨𐑵𐑛𐑦𐑜𐑨𐑕!»</text:p>
      <text:p text:style-name="Text_20_body">𐑤𐑧𐑜𐑪 𐑤𐑨 𐑣𐑦𐑕𐑑𐑩𐑮𐑦𐑩𐑵 𐑛𐑧 𐑵𐑨𐑕𐑒𐑦𐑡𐑩 𐑛𐑧 𐑤𐑨 𐑒𐑮𐑦𐑕𐑑𐑨𐑵𐑧𐑔𐑩 𐑒𐑨𐑢 𐑛𐑧 𐑛𐑦𐑝𐑧𐑮𐑕𐑨𐑢 𐑜𐑮𐑨𐑵𐑛𐑨𐑢 𐑦𐑛𐑧𐑩𐑢 𐑧𐑵 𐑤𐑨 𐑮𐑧𐑜𐑦𐑩𐑵𐑩 𐑛𐑧 𐑫𐑩𐑮𐑨𐑤𐑩, 𐑓𐑦𐑤𐑩𐑟𐑩𐑓𐑦𐑩 𐑒𐑨𐑢 𐑕𐑔𐑦𐑧𐑵𐑔𐑩; 𐑤𐑧𐑜𐑪 𐑤𐑨 𐑣𐑦𐑕𐑑𐑩𐑮𐑦𐑩𐑵 𐑛𐑧 𐑤𐑨 𐑧𐑤𐑑𐑮𐑩𐑝𐑩 𐑛𐑧 ·𐑨𐑫𐑧­𐑮𐑦­𐑒𐑩, 𐑛𐑧 𐑤𐑨 𐑧𐑵𐑒𐑩𐑵𐑛𐑪𐑒𐑩 𐑛𐑧 𐑓𐑧𐑮𐑝𐑩𐑢𐑩𐑢 <text:span text:style-name="T15">𐑒𐑨𐑢 𐑑𐑦𐑧𐑤 𐑐𐑤𐑪, 𐑒𐑨𐑢 𐑑𐑦𐑧𐑤 𐑐𐑤𐑪</text:span>. 𐑗𐑦𐑧 𐑑𐑪𐑑𐑧 𐑑𐑦𐑩 𐑕𐑨𐑫𐑨. <text:span text:style-name="T7">Es ist eine alte Ge­schich­te, doch bleibt sie immer neu.</text:span> 𐑤𐑨 𐑤𐑪𐑫𐑩 𐑨𐑐𐑧𐑮𐑨𐑕 𐑒𐑦𐑧𐑤 𐑵𐑧𐑔𐑧𐑕𐑨 𐑚𐑧𐑟𐑩𐑵𐑨𐑑𐑨𐑠𐑩 𐑨𐑤 𐑑𐑦𐑪, 𐑒𐑦𐑪 𐑕𐑑𐑨𐑮𐑨𐑕 𐑫𐑨𐑤­𐑐𐑮𐑩𐑒𐑕𐑦𐑫𐑧, 𐑕𐑧𐑛 𐑨𐑤 𐑤𐑨 𐑐𐑮𐑩𐑒𐑕𐑦𐑫𐑧 𐑕𐑑𐑨𐑮­𐑨𐑵𐑑𐑨𐑢 𐑡𐑦 𐑑𐑮𐑨𐑵𐑗𐑨𐑕 𐑤𐑨 𐑩𐑒𐑪𐑤𐑩𐑢𐑵 𐑒𐑨𐑢 <text:soft-page-break/>𐑦𐑤𐑦 𐑐𐑧𐑵𐑨𐑕 𐑧𐑕𐑑𐑦𐑵𐑜𐑦 𐑡𐑦𐑵. 𐑤𐑨 𐑦𐑛𐑧𐑩 𐑛𐑧 ·𐑒𐑩𐑤𐑪𐑫𐑚𐑩, 𐑒𐑧 „𐑛𐑧𐑝𐑨𐑕 𐑧𐑒𐑟𐑦𐑕𐑑𐑦 𐑩𐑒𐑔𐑦­𐑛𐑧𐑵­𐑑𐑨 𐑝𐑩𐑢𐑩 ·𐑣𐑦𐑵𐑛𐑪𐑢𐑩𐑵“, 𐑖𐑨𐑢𐑵𐑨𐑕 𐑨𐑤 𐑵𐑦 𐑵𐑪𐑵 𐑑𐑦𐑧𐑤 𐑕𐑦𐑫𐑐𐑤𐑨, 𐑑𐑦𐑧𐑤 𐑵𐑨𐑑𐑪𐑮𐑨, 𐑒𐑨𐑢 𐑵𐑦 𐑕𐑦𐑫­𐑐𐑤𐑧 𐑵𐑧 𐑝𐑩𐑤𐑨𐑕 𐑒𐑮𐑧𐑛𐑦, 𐑒𐑧 𐑐𐑩𐑝𐑦𐑕 𐑦𐑨𐑫 𐑧𐑒𐑟𐑦𐑕𐑑𐑦 𐑣𐑩𐑫𐑩𐑢, 𐑒𐑦𐑪𐑢, 𐑕𐑔𐑦𐑨𐑵𐑑𐑧 𐑢𐑨𐑫, 𐑒𐑧 𐑤𐑨 𐑑𐑧𐑮𐑩 𐑧𐑕𐑑𐑨𐑕 𐑜𐑤𐑩𐑚𐑩, 𐑐𐑩𐑝𐑦𐑕 𐑛𐑪𐑚𐑦, 𐑒𐑧 𐑨𐑤 𐑗𐑦𐑨 𐑤𐑨𐑵𐑛𐑩 𐑩𐑵𐑦 𐑐𐑩𐑝𐑨𐑕 𐑝𐑧𐑵𐑦 𐑵𐑧 𐑕𐑩𐑤𐑧 𐑛𐑧 𐑩𐑮𐑦𐑧𐑵𐑑𐑩, 𐑕𐑧𐑛 𐑨𐑵𐑒𐑲 𐑛𐑧 𐑩𐑒𐑔𐑦𐑛𐑧𐑵­𐑑𐑩, 𐑒𐑨𐑢 𐑒𐑧 𐑧𐑵 𐑑𐑦𐑪 𐑗𐑦 𐑵𐑧 𐑧𐑕𐑐𐑤𐑩𐑮𐑦𐑑𐑨 𐑩𐑒𐑔𐑦𐑛𐑧𐑵𐑑𐑩 𐑐𐑩𐑝𐑨𐑕 𐑧𐑚𐑤𐑧 𐑑𐑮𐑩𐑝𐑦𐑡𐑦 𐑵𐑧 𐑒𐑩𐑵𐑨𐑑𐑨𐑢 𐑨𐑤 𐑵𐑦 𐑦𐑵𐑑𐑧𐑮𐑧𐑕𐑨𐑢 𐑤𐑨𐑵𐑛𐑩𐑢. 𐑒𐑦𐑨𐑫 𐑵𐑦 𐑤𐑧𐑜𐑨𐑕 𐑑𐑦𐑪𐑢𐑵 𐑒𐑩𐑵𐑑𐑮𐑲𐑐𐑨𐑮𐑩𐑤𐑩𐑢𐑵, 𐑒𐑦𐑪𐑢𐑵 𐑩𐑵𐑦 𐑑𐑦𐑨𐑫 𐑓𐑨𐑮𐑨𐑛𐑦𐑕 𐑨𐑤 ·𐑒𐑩𐑤𐑪𐑫𐑚𐑩, 𐑧𐑒𐑟𐑧𐑫­<text:soft-page-break/>𐑐𐑤𐑧, 𐑒𐑧 𐑵𐑧𐑵𐑦𐑪 𐑩𐑒𐑔𐑦𐑛𐑧𐑵𐑑𐑧𐑵 𐑛𐑧 ·𐑱𐑮𐑩𐑐𐑩 𐑝𐑧𐑑𐑪𐑮𐑦𐑕, 𐑕𐑧𐑒𐑝𐑧 𐑡𐑦 𐑧𐑕𐑑𐑨𐑕 𐑵𐑧 𐑧𐑚𐑤𐑨, 𐑒𐑧 ·𐑛𐑦𐑩 𐑫𐑨𐑤𐑐𐑧𐑮𐑫𐑧𐑕𐑦𐑕 𐑑𐑦𐑩𐑵 𐑗𐑦 𐑓𐑨𐑮𐑦, 𐑒𐑧 𐑤𐑨 𐑖𐑦𐑐𐑩𐑢 𐑫𐑨𐑤𐑤𐑧𐑝𐑦𐑡𐑨𐑛𐑩𐑕 𐑫𐑨𐑤𐑕𐑪𐑐𐑮𐑧𐑵 𐑒𐑨𐑢 𐑵𐑧 𐑐𐑩𐑝𐑩𐑕 𐑮𐑧𐑑𐑪𐑮𐑵𐑧 𐑤𐑧𐑝𐑦𐑡𐑨𐑛𐑦 𐑕𐑪𐑐­𐑮𐑧𐑵 ... 𐑒𐑨𐑢 𐑑𐑦𐑧𐑤 𐑐𐑤𐑪, — 𐑵𐑦 𐑒𐑩𐑵𐑑𐑮𐑲­𐑝𐑩𐑤𐑧 𐑛𐑧𐑫𐑨𐑵𐑛𐑨𐑕 𐑵𐑦𐑵, 𐑒𐑦𐑨𐑫𐑨𐑵𐑦𐑧𐑮𐑧 𐑣𐑩𐑫𐑩𐑢 𐑫𐑨𐑑𐑪𐑮𐑨𐑡𐑨𐑢 𐑐𐑩𐑝𐑦𐑕 𐑐𐑨𐑮𐑩𐑤𐑦 𐑑𐑦𐑨𐑢𐑵 𐑕𐑧𐑵𐑕𐑧𐑵𐑔𐑨𐑠𐑩𐑢𐑵, 𐑐𐑮𐑩 𐑒𐑦𐑪𐑢 𐑧𐑵 𐑵𐑦𐑨 𐑑𐑧𐑫­𐑐𐑩 𐑮𐑪𐑡𐑦𐑡𐑪𐑕 𐑗𐑦𐑨 𐑦𐑵𐑓𐑨𐑵𐑩. 𐑒𐑨𐑢 𐑑𐑨𐑫𐑧𐑵 𐑧𐑵 𐑑𐑦𐑪 𐑑𐑧𐑫𐑐𐑩 𐑡𐑪𐑕𐑑𐑧 𐑑𐑦𐑪𐑢 𐑗𐑦 𐑵𐑨𐑦𐑝𐑨𐑢 𐑒𐑩𐑵𐑑𐑮𐑲𐑐𐑨𐑮𐑩𐑤𐑩𐑢 𐑧𐑕𐑑𐑦𐑕 𐑮𐑦𐑜𐑨𐑮𐑛𐑨𐑑𐑨𐑢 𐑒𐑦­𐑧𐑤 𐑝𐑧𐑮𐑩𐑢, 𐑵𐑧 𐑧𐑚𐑤𐑦𐑜𐑨𐑵𐑑𐑨𐑢 𐑦𐑨𐑵 𐑛𐑪𐑚𐑩𐑵, 𐑒𐑦𐑧𐑤 𐑐𐑤𐑧𐑢 𐑤𐑩𐑜𐑦𐑒𐑨 𐑩𐑐𐑦𐑵𐑦𐑩 𐑛𐑧 𐑤𐑨 𐑑𐑪𐑑𐑨 𐑐𐑮𐑪𐑛𐑧𐑵𐑑𐑨 𐑫𐑩𐑵𐑛𐑩, 𐑒𐑨𐑢 𐑤𐑨 𐑦𐑛𐑧𐑩𐑢 𐑛𐑧 <text:soft-page-break/>·𐑒𐑩𐑤𐑪𐑫𐑚𐑩 𐑧𐑕𐑑𐑦𐑕 𐑒𐑨𐑤𐑒𐑪𐑤𐑨𐑑𐑨𐑢 𐑒𐑦𐑧𐑤 𐑦𐑵𐑓𐑨𐑵𐑨𐑠𐑩, 𐑒𐑦𐑪 𐑧𐑕𐑑𐑨𐑕 𐑦𐑵𐑛𐑨 𐑵𐑧𐑵𐑦𐑨𐑵 𐑨𐑑𐑧𐑵𐑑𐑩𐑵. 𐑒𐑦𐑨𐑫 𐑩𐑵𐑦 𐑫𐑩𐑵𐑑𐑮𐑦𐑕 𐑨𐑤 𐑤𐑨 𐑣𐑩𐑫𐑩𐑢 𐑤𐑨 𐑓𐑩𐑮𐑑𐑩𐑵 𐑛𐑧 𐑤𐑨 𐑝𐑨𐑐𐑩𐑮𐑩 𐑒𐑨𐑢 𐑡𐑦𐑨𐑵 𐑪𐑟𐑧𐑚𐑤𐑧𐑔𐑩𐑵, 𐑖𐑨𐑢𐑵𐑦𐑕, 𐑒𐑧 𐑒𐑦𐑨 𐑐𐑮𐑪𐑛𐑧𐑵𐑑𐑨 𐑣𐑩𐑫𐑩 𐑐𐑩𐑝𐑪𐑕 𐑦𐑩𐑵 𐑒𐑩𐑵𐑑𐑮𐑲­𐑐𐑨𐑮𐑩𐑤𐑦 𐑒𐑩𐑵𐑑𐑮𐑲 𐑡𐑦? 𐑒𐑨𐑢 𐑑𐑨𐑫𐑧𐑵 𐑒𐑦𐑩𐑫 𐑛𐑨 𐑫𐑪𐑤𐑑𐑢𐑨𐑮𐑨 𐑚𐑨𐑑𐑨𐑤𐑨𐑛𐑩, 𐑕𐑪𐑓𐑧𐑮𐑩𐑢 𐑒𐑨𐑢 𐑫𐑩𐑒𐑩𐑢 𐑤𐑨 𐑧𐑤𐑐𐑧𐑵𐑕𐑦𐑵𐑑𐑩 𐑛𐑧𐑝𐑦𐑕 𐑧𐑤𐑐𐑩𐑮𐑑𐑦! 𐑒𐑨𐑢 𐑧𐑗 𐑑𐑦𐑨𐑫, 𐑒𐑦𐑨𐑫 𐑓𐑦𐑵𐑧 𐑐𐑮𐑩𐑕𐑐𐑧𐑮𐑦𐑕 𐑢𐑨𐑫 𐑨𐑑𐑦𐑵𐑜𐑦 𐑤𐑨 𐑔𐑧𐑤𐑩𐑵, 𐑒𐑦𐑨𐑫 𐑧𐑵 ·𐑨𐑵𐑜𐑤𐑪𐑢𐑩 𐑢𐑨𐑫 𐑛𐑪𐑫 𐑑𐑪𐑑𐑨𐑢 𐑑𐑮𐑦 𐑢𐑨𐑮𐑩𐑢 𐑤𐑨 𐑤𐑩𐑒𐑩𐑫𐑩𐑑𐑦𐑝𐑩𐑢 𐑒𐑪𐑮𐑨𐑛𐑦𐑕 𐑒𐑨𐑢 𐑨𐑤𐑐𐑩𐑮𐑑­𐑨𐑛𐑦𐑕 𐑜𐑮𐑨𐑵𐑛𐑧𐑜𐑨𐑵 𐑪𐑑𐑦𐑤𐑩𐑵, 𐑕𐑪𐑮 𐑤𐑨 𐑒𐑩𐑵­𐑑𐑦𐑵𐑧𐑵𐑑𐑩 𐑛𐑧 ·𐑱𐑮𐑩𐑐𐑩 𐑦𐑵𐑕𐑑𐑮𐑪𐑦𐑑𐑨𐑢 𐑣𐑩𐑫𐑩𐑢 <text:soft-page-break/>𐑒𐑨𐑢 𐑧𐑗 𐑑𐑪𐑑𐑨𐑢 𐑦𐑵𐑕𐑑𐑮𐑪𐑦𐑑𐑨𐑢 𐑒𐑩𐑮­𐑐𐑩𐑮𐑨𐑔𐑦𐑩𐑢, 𐑨𐑵𐑕𐑑𐑨𐑑𐑲 𐑕𐑦𐑫𐑐𐑤𐑧 𐑧𐑒𐑮𐑦𐑜𐑨𐑮𐑛𐑦 𐑒𐑨𐑢 𐑒𐑩𐑵𐑝𐑦𐑵𐑒𐑦𐑡𐑦, 𐑕𐑒𐑮𐑦𐑚𐑨𐑛𐑦𐑕 𐑨𐑵𐑒𐑩𐑮𐑲 𐑐𐑮𐑩𐑓𐑪𐑵𐑛𐑨𐑐𐑧𐑵𐑕𐑨𐑢𐑵 𐑑𐑮𐑨𐑒𐑑𐑨𐑑𐑩𐑢𐑵 𐑐𐑮𐑦 𐑑𐑦𐑩, 𐑒𐑧 𐑒𐑩𐑵𐑕𐑑𐑮𐑪𐑨𐑛𐑩 𐑛𐑧 𐑤𐑩𐑒𐑩𐑫𐑩𐑑𐑦𐑝𐑩𐑢 𐑧𐑕𐑑𐑨𐑕 𐑦𐑵𐑓𐑨𐑵𐑨 𐑧𐑵𐑑𐑮𐑧𐑐𐑮𐑧𐑵𐑩, 𐑒𐑧 𐑡𐑦 𐑧𐑕­𐑑𐑨𐑕 𐑵𐑧 𐑧𐑚𐑤𐑨, 𐑒𐑧 𐑡𐑦 𐑧𐑕𐑑𐑨𐑕 𐑫𐑨𐑤𐑪𐑑𐑦𐑤𐑨 <text:span text:style-name="T16">𐑒𐑨𐑢 𐑑𐑦𐑧𐑤 𐑐𐑤𐑪</text:span>. 𐑒𐑦𐑩 𐑑𐑦𐑩 𐑗𐑦 𐑧𐑕𐑑𐑨𐑕? 𐑵𐑦 𐑛𐑧𐑫𐑨𐑵𐑛𐑨𐑕 𐑵𐑦𐑵; 𐑗𐑪 𐑑𐑦𐑩 𐑗𐑦 𐑧𐑕𐑑𐑦𐑕 𐑦𐑨 𐑗𐑦𐑪𐑣𐑩𐑫𐑨 𐑧𐑐𐑦𐑛𐑧𐑫𐑦𐑨 𐑦𐑛𐑦𐑩𐑑𐑧𐑔𐑩? 𐑗𐑪 𐑧𐑓𐑧𐑒𐑑𐑦𐑝𐑧 𐑧𐑒𐑟𐑦𐑕𐑑𐑦𐑕 𐑑𐑦𐑨𐑢 𐑜𐑧𐑵𐑧𐑮𐑨𐑔𐑦𐑩𐑢? 𐑢𐑧𐑕, 𐑧𐑒𐑟𐑦𐑕𐑑𐑦𐑕 𐑑𐑦𐑨𐑢 𐑜𐑧𐑵𐑧𐑮𐑨𐑔𐑦𐑩𐑢, 𐑒𐑨𐑢 𐑵𐑦, 𐑒𐑦𐑪𐑢 𐑵𐑪𐑵 𐑫𐑦𐑮𐑧𐑜𐑨𐑕, 𐑵𐑦 𐑧𐑵 𐑧𐑓𐑧𐑒­𐑑𐑦𐑝𐑧𐑔𐑩 𐑧𐑕𐑑𐑨𐑕 𐑵𐑧 𐑐𐑤𐑦 𐑚𐑩𐑵𐑨𐑢 𐑩𐑤 𐑦𐑤𐑦, 𐑒𐑨𐑢 𐑵𐑦𐑨𐑢 𐑵𐑧𐑐𐑩𐑢 𐑧𐑕𐑑𐑩𐑕 𐑵𐑧 𐑐𐑤𐑦 𐑚𐑩𐑵𐑨𐑢 <text:soft-page-break/>𐑩𐑤 𐑵𐑦. 𐑗𐑦𐑪𐑢 𐑑𐑦𐑪𐑢 𐑗𐑦 𐑣𐑩𐑫𐑩𐑢 𐑒𐑪𐑵 𐑦𐑤𐑦𐑨𐑢 𐑦𐑵𐑛𐑦𐑜𐑵𐑦𐑜𐑧 𐑕𐑧𐑵𐑕𐑧𐑵𐑔𐑨𐑢 𐑒𐑩𐑵𐑑𐑮𐑲­𐑐𐑨𐑮𐑩𐑤𐑩𐑢 𐑒𐑨𐑢 𐑨𐑑𐑨𐑒𐑩𐑢 𐑧𐑕𐑑𐑦𐑕 𐑑𐑨𐑫𐑧𐑵 𐑵𐑧 𐑦𐑛𐑦𐑩𐑑𐑩𐑢, 𐑒𐑝𐑨𐑵𐑒𐑨𐑫 𐑦𐑤𐑦 𐑵𐑪𐑵 𐑧𐑚𐑤𐑧 𐑖𐑨𐑢𐑵𐑨𐑕 𐑨𐑤 𐑵𐑦 𐑑𐑦𐑨𐑢. 𐑦𐑤𐑦𐑨 𐑑𐑪𐑑𐑨 𐑒𐑪𐑤𐑐𐑩 𐑒𐑩𐑵𐑕𐑦𐑕𐑑𐑦𐑕 𐑵𐑪𐑮 𐑧𐑵 𐑑𐑦𐑩, 𐑒𐑧, 𐑛𐑨𐑵𐑒’ 𐑨𐑤 𐑤𐑨 𐑵𐑨𐑑𐑪𐑮𐑨 𐑕𐑐𐑦𐑮𐑦𐑑𐑨 𐑦𐑵𐑧𐑮𐑔𐑦𐑩 𐑛𐑧 𐑗𐑦𐑪 𐑧𐑤 𐑵𐑦, 𐑦𐑤𐑦 𐑲 𐑑𐑪𐑑𐑧 𐑵𐑧 𐑝𐑩𐑤𐑦𐑕 𐑐𐑮𐑦𐑢𐑪𐑡𐑦 𐑤𐑨 𐑵𐑨𐑕𐑒𐑦𐑡𐑨𐑵𐑑𐑨𐑢𐑵 𐑵𐑩𐑝𐑨𐑢𐑵 𐑨𐑐𐑧𐑮𐑩𐑢𐑵, 𐑐𐑤𐑦𐑝𐑩𐑤𐑨𐑵𐑑𐑧 𐑤𐑦𐑫𐑦𐑜𐑦 𐑕𐑦𐑵 𐑐𐑧𐑮 𐑕𐑨𐑵𐑩­𐑕𐑪𐑚­𐑑𐑧𐑵𐑨𐑵𐑑𐑨 𐑮𐑦𐑛𐑨𐑛𐑩, 𐑲 𐑨𐑤𐑐𐑨𐑖𐑨𐑛𐑦𐑕 𐑨𐑤 𐑤𐑨 𐑐𐑮𐑦­𐑢𐑪𐑡𐑨𐑛𐑩 𐑒𐑪𐑵 𐑨𐑵𐑑𐑲𐑧 𐑢𐑨𐑫 𐑐𐑮𐑧𐑑𐑨 𐑒𐑩𐑵­𐑝𐑦𐑵𐑒𐑩, 𐑒𐑧 𐑤𐑨 𐑨𐑓𐑧𐑮𐑩 𐑐𐑮𐑩­𐑐𐑩𐑵­𐑨𐑑𐑨 𐑨𐑤 𐑦𐑤𐑦 𐑧𐑕𐑑𐑨𐑕 𐑵𐑧𐑐𐑤𐑧𐑵𐑪𐑫𐑧𐑚𐑤𐑨, 𐑒𐑨𐑢 𐑗𐑦𐑪𐑢𐑵 𐑕𐑦𐑨𐑢𐑵 𐑨𐑮𐑜𐑪𐑫𐑧𐑵𐑑𐑩𐑢𐑵 𐑦𐑤𐑦 𐑐𐑧𐑵𐑨𐑛𐑦𐑕 𐑒𐑩𐑵­<text:soft-page-break/>𐑓𐑩𐑮𐑫­𐑦𐑜𐑨𐑛𐑦 𐑨𐑤 𐑑𐑦𐑪 𐑨𐑵𐑑𐑲𐑧 𐑓𐑨𐑮𐑦𐑑𐑨 𐑛𐑧𐑔𐑦𐑛𐑩, 𐑵𐑧 𐑮𐑦𐑫𐑨𐑮𐑒𐑨𐑵𐑑𐑧 𐑤𐑨 𐑑𐑪𐑑𐑨𐑵 𐑕𐑧𐑵­𐑓𐑪𐑵𐑛𐑨𐑫𐑧𐑵𐑑𐑧𐑔𐑩𐑵 𐑛𐑧 𐑑𐑦𐑪𐑢 𐑗𐑦 𐑨𐑮𐑜𐑪­𐑫𐑧𐑵𐑑𐑩𐑢, 𐑒𐑨𐑢 𐑒𐑩𐑵𐑑𐑮𐑲 𐑤𐑨 𐑨𐑮𐑜𐑪𐑫𐑧𐑵­𐑑𐑩𐑢 𐑛𐑧 𐑤𐑨 𐑛𐑧𐑓𐑧𐑵𐑛𐑨𐑵𐑑𐑩𐑢 𐑛𐑧 𐑤𐑨 𐑵𐑩𐑝𐑨 𐑦𐑛𐑧𐑩 𐑦𐑤𐑦 𐑓𐑧𐑮𐑫𐑨𐑛𐑦𐑕 𐑕𐑦𐑨𐑵 𐑔𐑧𐑮𐑚𐑩𐑵 𐑐𐑧𐑮 𐑤𐑨 𐑐𐑤𐑧𐑢 𐑓𐑩𐑮𐑑𐑦𐑒𐑨𐑢 𐑕𐑧𐑮𐑪𐑮𐑩𐑢, 𐑒𐑨𐑢 𐑑𐑦𐑨𐑤 𐑑𐑦𐑪𐑢 𐑗𐑦 𐑤𐑨𐑕𐑑𐑨𐑢 𐑨𐑮𐑜𐑪𐑫𐑧𐑵𐑑𐑩𐑢, 𐑒𐑦𐑪𐑢 𐑐𐑧𐑵𐑨𐑛𐑦𐑕 𐑐𐑮𐑪𐑝𐑦 𐑤𐑨 𐑧𐑚𐑤𐑧𐑔𐑩𐑵 𐑛𐑧 𐑑𐑦𐑩, „𐑐𐑮𐑦 𐑒𐑦𐑩 𐑗𐑦𐑪𐑢 𐑢𐑨 𐑕𐑔𐑦𐑨𐑕, 𐑒𐑧 𐑡𐑦 𐑧𐑕𐑑𐑨𐑕 𐑵𐑧𐑧𐑚𐑤𐑨“, 𐑛𐑧𐑝𐑦𐑕 𐑖𐑨𐑢𐑵𐑦 𐑨𐑤 𐑑𐑦𐑪𐑢 𐑦𐑵𐑧𐑮𐑔𐑦𐑨𐑢 𐑣𐑩𐑫𐑩𐑢 𐑑𐑦𐑧𐑤 𐑕𐑨𐑫𐑧 𐑦𐑵𐑓𐑨𐑵𐑨𐑢, 𐑒𐑦𐑧𐑤 𐑨𐑤 𐑵𐑦 𐑵𐑪𐑵 𐑖𐑨𐑢𐑵𐑨𐑕 𐑦𐑤𐑦𐑨𐑢 𐑑𐑦𐑨𐑫𐑨𐑢 𐑒𐑩𐑵𐑑𐑮𐑲𐑐𐑨𐑮𐑩𐑤𐑩𐑢.</text:p>
      <text:p text:style-name="Text_20_body"><text:soft-page-break/>𐑨𐑤 𐑑𐑦𐑨𐑢 𐑦𐑛𐑧𐑩𐑢, 𐑒𐑦𐑪𐑢 𐑨𐑤 𐑤𐑨 𐑕𐑨𐑫𐑑𐑧𐑫𐑐­𐑪𐑤𐑩𐑢 𐑖𐑨𐑢𐑵𐑨𐑕 𐑕𐑧𐑵𐑧𐑵𐑣𐑨𐑝𐑨 𐑓𐑨𐑵𐑑𐑨𐑟𐑦𐑩 𐑒𐑨𐑢 𐑨𐑤 𐑤𐑨 𐑐𐑩𐑕𐑑𐑧𐑪𐑤𐑩𐑢 𐑖𐑨𐑢𐑵𐑨𐑕 𐑑𐑦𐑨 𐑵𐑨𐑑𐑪𐑮𐑨 𐑨𐑓𐑧𐑮𐑩, 𐑒𐑧 𐑦𐑤𐑦 𐑵𐑧 𐑒𐑩𐑫𐑐𐑮𐑧𐑵𐑨𐑕, 𐑒𐑦𐑨­𐑫𐑨𐑵𐑦𐑧𐑮𐑧 𐑤𐑨 𐑣𐑩𐑫𐑩𐑢 𐑫𐑦𐑤𐑢𐑨𐑮𐑩𐑢𐑵 𐑝𐑦𐑝𐑦𐑕 𐑕𐑧𐑵 𐑡𐑦, — 𐑨𐑤 𐑑𐑦𐑨𐑢 𐑦𐑛𐑧𐑩𐑢 𐑨𐑐𐑨𐑮𐑑𐑧𐑵𐑨𐑕 𐑨𐑵𐑒𐑲 𐑤𐑨 𐑦𐑛𐑧𐑩 𐑛𐑧 𐑧𐑵𐑒𐑩𐑵𐑛𐑪𐑒𐑩 𐑛𐑧 𐑒𐑩𐑫𐑪𐑵𐑨 𐑤𐑦𐑵­𐑜𐑝𐑩 𐑐𐑩𐑮 𐑤𐑨 𐑒𐑩𐑫𐑪𐑵𐑦𐑒𐑦𐑡𐑩𐑢 𐑦𐑵𐑑𐑧𐑮 𐑛𐑦𐑝𐑧𐑮𐑕𐑨𐑢 𐑐𐑩𐑐𐑩𐑤𐑩𐑢. 𐑒𐑦𐑨𐑫 𐑵𐑦𐑨𐑢 𐑐𐑩𐑕𐑑𐑧𐑪𐑤𐑩𐑢 𐑤𐑧𐑜𐑩𐑕 𐑧𐑵 𐑤𐑨 𐑣𐑦𐑕𐑑𐑩𐑮𐑦𐑩, 𐑒𐑧 𐑤𐑨 𐑣𐑩𐑫𐑩𐑢, 𐑑𐑦𐑪𐑢 𐑗𐑦 𐑮𐑧𐑡𐑩𐑢 𐑛𐑧 𐑤𐑨 𐑑𐑧𐑮𐑩, 𐑑𐑦𐑪𐑢 𐑗𐑦 𐑐𐑤𐑧𐑢 𐑨𐑤𐑑𐑨𐑢 𐑮𐑧𐑐𐑮𐑧𐑟𐑧𐑵­𐑑𐑨𐑵𐑑𐑩𐑢 𐑛𐑧 𐑤𐑨 𐑫𐑩𐑵𐑛𐑨 𐑦𐑵𐑑𐑧𐑤𐑦𐑜𐑧𐑵𐑑𐑧𐑔𐑩, 𐑑𐑦𐑪𐑢 𐑗𐑦 𐑛𐑪𐑩𐑵-𐑛𐑦𐑩𐑢, 𐑧𐑵 𐑤𐑨 𐑛𐑲𐑮𐑩 𐑛𐑧 𐑑𐑪𐑑𐑨𐑢 𐑫𐑦𐑤𐑢𐑨𐑮𐑩𐑢 𐑝𐑦𐑝𐑦𐑕 𐑪𐑵𐑪𐑢 𐑨𐑐𐑪𐑛 𐑤𐑨 <text:soft-page-break/>𐑨𐑤𐑦𐑨𐑢, 𐑵𐑧 𐑒𐑩𐑫𐑐𐑮𐑧𐑵𐑨𐑵𐑑𐑧 𐑪𐑵𐑪𐑢 𐑤𐑨 𐑨𐑤𐑦𐑨𐑢𐑵, 𐑦𐑤𐑦 𐑕𐑦𐑫𐑐𐑤𐑧 𐑵𐑧 𐑝𐑩𐑤𐑩𐑕 𐑒𐑮𐑧𐑛𐑦. „𐑐𐑩𐑮 𐑑𐑦𐑩 𐑗𐑦 𐑩𐑵𐑦 𐑢𐑨 𐑚𐑧𐑟𐑩𐑵𐑦𐑕 𐑵𐑧𐑵𐑦𐑨𐑵 𐑕𐑪𐑐𐑧𐑮𐑵𐑨𐑑𐑪𐑮𐑨𐑵 𐑓𐑩𐑮𐑑𐑩𐑵,“ 𐑦𐑤𐑦 𐑛𐑦𐑮𐑩𐑕; „𐑗𐑦𐑪 𐑧𐑤 𐑑𐑦𐑪𐑢 𐑗𐑦 𐑣𐑩𐑫𐑩𐑢 𐑐𐑩𐑕𐑧𐑛𐑦𐑕 𐑢𐑨 𐑒𐑩𐑤𐑧𐑒𐑑𐑩𐑵 𐑛𐑨 𐑒𐑩𐑵𐑛𐑦𐑗𐑨𐑢 𐑕𐑩𐑵𐑩𐑢, 𐑐𐑧𐑮 𐑒𐑦𐑪𐑢 𐑤𐑦 𐑑𐑪𐑑𐑧 𐑐𐑮𐑧𐑔𐑦𐑟𐑧 𐑒𐑩𐑫𐑐𐑮𐑧𐑵𐑦𐑡𐑨𐑛𐑦𐑕 𐑒𐑪𐑵 𐑕𐑦𐑨𐑢 𐑐𐑤𐑧𐑢 𐑐𐑮𐑩𐑒𐑕𐑦𐑫𐑨𐑢 𐑵𐑨𐑢𐑚𐑨𐑮𐑩𐑢, — 𐑒𐑦𐑧𐑤 𐑛𐑩 𐑵𐑧 𐑝𐑧𐑵𐑦𐑕 𐑨𐑤 𐑦𐑤𐑦 𐑧𐑵 𐑤𐑨 𐑒𐑨𐑐𐑩𐑵 𐑒𐑩𐑵𐑕𐑧𐑵𐑑𐑦𐑡𐑦 𐑦𐑵𐑑𐑧𐑮 𐑕𐑦, 𐑒𐑧 𐑪𐑵𐑪 𐑧𐑤 𐑑𐑦𐑨𐑢 𐑒𐑩𐑤𐑧𐑒𐑑𐑩𐑢 𐑛𐑨 𐑒𐑩𐑵𐑛𐑦𐑗𐑨𐑢 𐑕𐑩𐑵𐑩𐑢 𐑧𐑕𐑑𐑪 𐑧𐑵𐑒𐑩𐑵𐑛𐑪𐑒𐑦𐑑𐑨 𐑐𐑩𐑮 𐑤𐑨 𐑮𐑧𐑔𐑦𐑐𐑮𐑩𐑒𐑨 𐑒𐑩𐑫𐑐𐑮𐑧𐑵𐑦𐑡𐑨𐑛𐑩 𐑦𐑵𐑑𐑧𐑮 𐑗𐑦𐑪𐑢, 𐑕𐑦𐑫𐑦𐑤𐑧 𐑨𐑤 𐑑𐑦𐑩, 𐑒𐑦𐑧𐑤 𐑐𐑩𐑮 𐑤𐑨 𐑐𐑤𐑦𐑫𐑪𐑤𐑑𐑩 𐑛𐑧 𐑤𐑨 𐑒𐑪𐑤𐑑𐑪𐑮𐑨𐑢 𐑐𐑩𐑐𐑩𐑤𐑩𐑢 𐑧𐑕𐑑𐑦𐑕 𐑧𐑵𐑒𐑩𐑵𐑛𐑪𐑒𐑦𐑑𐑨 <text:soft-page-break/>𐑢𐑨𐑫 𐑤𐑩𐑵𐑜𐑧 𐑪𐑵𐑪 𐑒𐑩𐑵𐑛𐑦𐑗𐑨 𐑒𐑩𐑤𐑧𐑒𐑑𐑩 𐑛𐑨 𐑫𐑧𐑟𐑪𐑮𐑩𐑢, 𐑪𐑵𐑪 𐑒𐑩𐑵𐑛𐑦𐑗𐑨 𐑨𐑤𐑓𐑨𐑚𐑧𐑑𐑩, 𐑪𐑵𐑪𐑢 𐑒𐑩𐑵𐑛𐑦𐑗𐑨𐑢 𐑫𐑪𐑟𐑦𐑒𐑨𐑢 𐑕𐑦𐑜𐑵𐑩𐑢 <text:span text:style-name="T16">𐑒𐑨𐑢 𐑑𐑦𐑧𐑤 𐑐𐑤𐑪</text:span>!“.</text:p>
      <text:p text:style-name="Text_20_body">𐑵𐑦𐑨𐑢 𐑐𐑩𐑕𐑑𐑧𐑪𐑤𐑩𐑢 𐑦𐑵𐑛𐑦𐑜­𐑵­𐑩𐑕, 𐑒𐑦𐑨𐑫 𐑦𐑤𐑦 𐑧𐑒𐑕𐑔𐑦𐑩𐑕, 𐑒𐑧 𐑤𐑨 𐑣𐑩𐑫­𐑩𐑢𐑵, 𐑒𐑦𐑪𐑢 𐑐𐑧𐑵𐑨𐑛𐑦𐑕 𐑐𐑮𐑦 𐑤𐑨 𐑧𐑵𐑒𐑩𐑵𐑛𐑪𐑒𐑩 𐑛𐑧 𐑒𐑩𐑫𐑪𐑵𐑨 𐑤𐑦𐑵­𐑜𐑝𐑩, 𐑤𐑨 𐑕𐑨𐑫𐑑𐑧𐑫𐑐𐑪𐑤𐑩𐑢 𐑫𐑩𐑵­𐑑𐑮𐑨𐑛𐑦𐑕 𐑐𐑧𐑮 𐑤𐑨 𐑓𐑦𐑵𐑜𐑮𐑩𐑢, 𐑒𐑦𐑧𐑤 𐑫𐑨𐑵𐑦­𐑪𐑤𐑩𐑢𐑵, 𐑚𐑪𐑚𐑩𐑢𐑵, 𐑵𐑧 𐑫𐑧𐑮𐑦𐑑𐑨𐑵𐑑𐑨𐑢𐑵 𐑤𐑨 𐑵𐑩𐑫𐑩𐑵 𐑛𐑧 𐑕𐑧𐑮𐑦𐑩𐑟𐑨𐑢 𐑣𐑩𐑫𐑩𐑢; 𐑒𐑧 𐑐𐑮𐑦 𐑑𐑦𐑪𐑢 𐑗𐑦 𐑣𐑩𐑫𐑩𐑢 𐑗𐑦𐑪 𐑫𐑨𐑤𐑐𐑤𐑧𐑵𐑒𐑨𐑐𐑪𐑤𐑩 𐑐𐑩𐑝𐑦𐑕 𐑕𐑐𐑮𐑦𐑑𐑨𐑛𐑦 𐑧𐑵 𐑤𐑨 𐑜𐑨𐑟𐑧𐑑𐑩𐑢, 𐑒𐑦𐑩𐑫 𐑤𐑦 𐑝𐑩𐑤𐑦𐑕, 𐑒𐑨𐑢 𐑑𐑮𐑩𐑝𐑦𐑡𐑦𐑕 𐑵𐑧𐑵𐑦𐑪, 𐑒𐑦𐑪 𐑛𐑦𐑮𐑪𐑕 𐑨𐑤 𐑑𐑦𐑪𐑢 𐑫𐑨𐑤𐑐𐑤𐑧𐑵𐑒𐑨𐑐𐑪𐑤𐑩𐑢: „𐑝𐑦 <text:soft-page-break/>𐑐𐑩𐑝𐑨𐑕 𐑑𐑮𐑩𐑝𐑦 𐑑𐑦𐑪𐑢𐑵 𐑗𐑦 𐑦𐑛𐑧𐑩𐑢𐑵 𐑐𐑤𐑧𐑵𐑪𐑫𐑧𐑚𐑤𐑨𐑢 𐑲 𐑵𐑧 𐑐𐑤𐑧𐑵𐑪𐑫𐑧𐑚𐑤𐑨𐑢, — 𐑕𐑧𐑛 𐑫𐑩𐑒𐑦 𐑦𐑤𐑦𐑵, 𐑧𐑗 𐑵𐑧 𐑒𐑩𐑵𐑨𐑑𐑦𐑡𐑦𐑵𐑑𐑧 𐑒𐑪𐑵 𐑦𐑤𐑦, 𐑧𐑕𐑑𐑨𐑕 𐑣𐑩𐑵𐑑𐑧, 𐑕𐑦𐑵𐑢𐑩𐑮𐑩𐑢!“. 𐑒𐑩𐑮𐑧 𐑮𐑦𐑛𐑧𐑜𐑩𐑕 𐑵𐑦𐑨𐑢 𐑐𐑩𐑕𐑑𐑧𐑪𐑤𐑩𐑢, 𐑒𐑦𐑨𐑫 𐑦𐑤𐑦 𐑲𐑛𐑩𐑕 𐑑𐑦𐑪𐑢𐑵 𐑵𐑨𐑦𐑝𐑨𐑢𐑵 𐑒𐑩𐑵𐑑𐑮𐑲­𐑐𐑨𐑮𐑩𐑤𐑩𐑢𐑵, 𐑒𐑦𐑪𐑢𐑵 𐑫𐑪𐑤𐑑𐑨𐑢 𐑧𐑤 𐑵𐑦𐑨𐑢 𐑕𐑨𐑫­𐑑𐑧𐑫𐑐𐑪𐑤𐑩𐑢 𐑓𐑨𐑮𐑨𐑛𐑦𐑕 𐑒𐑩𐑵𐑑𐑮𐑲 𐑤𐑨 𐑦𐑛𐑧𐑩 𐑛𐑧 𐑤𐑦𐑵­𐑜𐑝𐑩 𐑦𐑵𐑑𐑧𐑮­𐑵𐑨𐑔𐑦𐑨 𐑧𐑵𐑑𐑪𐑑𐑧 𐑒𐑨𐑢 𐑛𐑧 𐑤𐑦𐑵­𐑜𐑝𐑩 𐑨𐑮𐑑𐑨 𐑕𐑐𐑧𐑔𐑦𐑨𐑤𐑧. 𐑕𐑦𐑫𐑦𐑤𐑧 𐑨𐑤 𐑑𐑦𐑩, 𐑒𐑦𐑧𐑤 𐑵𐑦 𐑒𐑪𐑵 𐑮𐑦𐑛𐑧𐑑𐑩 𐑛𐑧 𐑒𐑩𐑫𐑐𐑨𐑑𐑩 𐑮𐑦𐑤𐑨𐑑𐑨𐑕 𐑨𐑤 𐑑𐑦𐑪 𐑧𐑤 𐑵𐑦𐑨𐑢 𐑐𐑮𐑨-𐑐𐑮𐑨­𐑨𐑝𐑩𐑢, 𐑒𐑦𐑪 𐑨𐑵𐑑𐑲 𐑒𐑧𐑤𐑒𐑧 𐑛𐑨 𐑫𐑦𐑤𐑢𐑨𐑮𐑩𐑢 𐑧𐑚𐑤𐑧 𐑐𐑮𐑩𐑑𐑧𐑕𐑑𐑦𐑕 𐑒𐑩𐑵𐑑𐑮𐑲 𐑤𐑨 𐑧𐑵𐑒𐑩𐑵𐑛𐑪𐑒𐑩 𐑛𐑧 𐑨𐑮𐑑𐑨 𐑨𐑤𐑓𐑨𐑚𐑧𐑑𐑩, 𐑒𐑮𐑦𐑨𐑵𐑑𐑧 𐑒𐑪𐑵 𐑤𐑨 <text:soft-page-break/>𐑨𐑐𐑤𐑩𐑫𐑚𐑩 𐑛𐑧 𐑦𐑵𐑕𐑑𐑮𐑪𐑦𐑑𐑪𐑤𐑩, 𐑕𐑧𐑛 𐑑𐑪𐑑𐑧 𐑕𐑧𐑵𐑐𐑮𐑪𐑝𐑧, 𐑒𐑧 𐑮𐑦𐑫𐑧𐑛𐑩 𐑐𐑩𐑮 𐑤𐑨 𐑧𐑕𐑐𐑮𐑦𐑫­𐑨𐑛𐑩 𐑛𐑧 𐑵𐑦𐑨𐑢 𐑐𐑧𐑵𐑕𐑩𐑢 𐑧𐑕𐑑𐑨𐑕 𐑩𐑚𐑢𐑧𐑒𐑑𐑩 𐑩𐑮𐑜𐑨𐑵𐑨, 𐑵𐑨𐑑𐑪𐑮𐑨, 𐑒𐑮𐑧𐑦𐑑𐑨 𐑛𐑧 𐑤𐑨 𐑣𐑦𐑕­𐑑𐑩𐑮𐑦𐑩 (𐑕𐑒𐑮𐑦𐑚𐑨𐑛𐑩 𐑐𐑧𐑮 𐑣𐑦𐑧𐑮𐑩𐑜𐑤𐑦𐑓𐑨𐑢 𐑛𐑧𐑕𐑧𐑜𐑵𐑨𐑠𐑩𐑢) 𐑒𐑨𐑢 𐑵𐑧 𐑐𐑩𐑝𐑨𐑵𐑑𐑨 „𐑧𐑕𐑑𐑦 𐑒𐑮𐑧𐑦𐑑𐑨 𐑧𐑵 𐑒𐑨𐑚𐑦𐑵𐑧𐑑𐑩“, — 𐑑𐑦𐑧𐑤 𐑵𐑦𐑨𐑢 𐑐𐑩𐑕𐑑𐑧𐑪𐑤𐑩𐑢 𐑫𐑩𐑒𐑨𐑛𐑩𐑕 𐑑𐑦𐑪𐑢𐑵 𐑕𐑨𐑫𐑑𐑧𐑫𐑐-𐑪𐑤𐑩𐑢𐑵, 𐑒𐑦𐑪𐑢 𐑵𐑪𐑮 𐑐𐑮𐑩 𐑑𐑦𐑪 𐑵𐑧𐑵𐑦𐑩𐑵 𐑛𐑦𐑮𐑨𐑵𐑑𐑨 𐑔𐑦𐑮𐑒𐑩𐑵𐑕𐑑𐑨𐑵𐑔𐑩, 𐑒𐑧 𐑤𐑨 𐑵𐑪𐑵𐑨𐑢 𐑤𐑦𐑵­𐑜𐑝𐑩𐑢 𐑒𐑮𐑧𐑦𐑡𐑦𐑕 𐑚𐑤𐑦𐑵𐑛𐑧 𐑐𐑧𐑮 𐑕𐑦 𐑫𐑧𐑫, 𐑲𐑑𐑩𐑮𐑦𐑑𐑨𐑑𐑧 𐑔𐑧𐑮𐑑𐑦𐑜𐑨𐑕, 𐑒𐑧 𐑤𐑦𐑵­𐑜𐑝𐑩 𐑵𐑧 𐑐𐑩𐑝𐑨𐑕 𐑧𐑕𐑑𐑦 𐑒𐑮𐑧𐑦𐑑𐑨 𐑨𐑮𐑑𐑧. „𐑡𐑦𐑕 𐑵𐑪𐑵 𐑵𐑧 𐑧𐑕𐑑𐑦𐑕, 𐑕𐑧𐑒𐑝𐑧 𐑵𐑧 𐑐𐑩𐑝𐑨𐑕 𐑧𐑕𐑑𐑦!“</text:p>
      <text:p text:style-name="Text_20_body"><text:soft-page-break/>— 𐑒𐑦𐑧𐑤 𐑫𐑦 𐑐𐑩𐑝𐑨𐑕 𐑒𐑮𐑧𐑛𐑦, — 𐑛𐑦𐑮𐑩𐑕 𐑧𐑵 𐑤𐑨 𐑝𐑧𐑵𐑩𐑵𐑑𐑨 𐑔𐑧𐑵𐑑𐑢𐑨𐑮𐑩 𐑦𐑨 𐑛𐑧𐑒𐑢𐑨𐑮𐑨 𐑤𐑧𐑮𐑵­𐑨𐑵𐑑𐑩 𐑨𐑤 𐑕𐑦𐑨 𐑦𐑵𐑕𐑑𐑮𐑪𐑨𐑵𐑑𐑩, — 𐑒𐑧 𐑧𐑒𐑟𐑦𐑕­𐑑𐑦𐑕 𐑣𐑩𐑫𐑩𐑢, 𐑒𐑦𐑪𐑢 𐑵𐑧𐑨𐑛𐑦𐑕 𐑤𐑨 𐑧𐑚𐑤𐑧𐑔𐑩𐑵 𐑛𐑧 𐑧𐑒𐑟𐑦𐑕𐑑𐑨𐑛𐑩 𐑛𐑧 𐑨𐑮𐑑𐑨 𐑤𐑦𐑵­𐑜𐑝𐑩, 𐑒𐑦𐑨𐑫 𐑨𐑵𐑑𐑲 𐑦𐑤𐑦𐑨 𐑵𐑨𐑟𐑩 𐑑𐑦𐑨 𐑤𐑦𐑵­𐑜𐑝𐑩 𐑢𐑨𐑫 <text:span text:style-name="T2">𐑧𐑒𐑟𐑦𐑕𐑑𐑦𐑕</text:span>, 𐑣𐑨𐑝𐑦𐑕 𐑢𐑨𐑫 𐑮𐑦𐑗𐑨𐑵 𐑤𐑦𐑑𐑧𐑮𐑨­𐑑𐑪𐑮𐑩𐑵 𐑒𐑨𐑢 𐑚𐑩𐑵𐑧𐑜𐑧 <text:span text:style-name="T2">𐑐𐑤𐑧𐑵𐑪𐑫­𐑨𐑛­𐑦𐑕 𐑢𐑨𐑫 𐑧𐑵 𐑤𐑨 𐑐𐑮𐑨𐑒𐑑𐑦𐑒𐑩</text:span> 𐑗𐑦𐑪𐑢𐑵 𐑓𐑪𐑵­𐑒­𐑔𐑦­𐑩𐑢𐑵, 𐑒𐑦𐑪𐑢𐑵 𐑩𐑵𐑦 𐑐𐑩𐑝𐑨𐑕 𐑐𐑩𐑕𐑑𐑪𐑤𐑦 𐑛𐑧 𐑤𐑦𐑵­𐑜𐑝𐑩 𐑦𐑵𐑑𐑧𐑮­𐑵𐑨𐑔𐑦𐑨, 𐑒𐑨𐑢 𐑑𐑦𐑪𐑢 𐑗𐑦 𐑕𐑦𐑵𐑢𐑩𐑮𐑩𐑢, 𐑨𐑵𐑕𐑑𐑨𐑑𐑲 𐑚𐑨𐑚𐑦𐑤𐑨𐑛𐑦 𐑗𐑦𐑨𐑫 𐑑𐑧𐑩𐑮𐑦𐑨𐑵 𐑕𐑧𐑵­𐑕𐑧𐑵𐑔𐑨𐑠𐑩𐑵, 𐑚𐑧𐑟𐑩𐑵𐑦𐑕 𐑵𐑪𐑮 𐑫𐑨𐑤𐑓𐑧𐑮𐑫𐑦 𐑤𐑨 𐑩𐑒𐑪𐑤𐑩𐑢𐑵 𐑒𐑨𐑢 <text:span text:style-name="T2">𐑧𐑒𐑮𐑦­𐑜𐑨𐑮𐑛𐑦</text:span>! 𐑗𐑪 𐑧𐑕𐑑𐑨𐑕 𐑧𐑚𐑤𐑧, 𐑒𐑧 𐑣𐑩𐑫𐑩𐑢 <text:soft-page-break/>𐑫𐑨𐑑𐑪𐑮𐑨𐑡𐑨𐑢 𐑐𐑨𐑮𐑩𐑤𐑪𐑕 𐑗𐑦𐑨𐑫 𐑓𐑮𐑨𐑟𐑦𐑕𐑑𐑨𐑵 𐑕𐑧𐑵𐑕𐑧𐑵𐑔𐑨𐑠𐑩𐑵 𐑐𐑮𐑦 𐑦𐑨 𐑛𐑦𐑓𐑧𐑮𐑧𐑵𐑔𐑩 𐑛𐑧 𐑤𐑨 𐑝𐑩𐑗𐑨𐑢 𐑩𐑮𐑜𐑨𐑵𐑩𐑢 𐑗𐑧 𐑤𐑨 𐑐𐑩𐑐𐑩𐑤𐑩𐑢, 𐑒𐑦𐑨𐑫 𐑗𐑦𐑪 𐑦𐑵𐑓𐑨𐑵𐑩 𐑝𐑦𐑛𐑦𐑕 𐑕𐑪𐑮 𐑗𐑦𐑪 𐑐𐑨𐑖𐑩 𐑫𐑧𐑫­𐑚𐑮𐑩𐑢𐑵 𐑛𐑧 𐑪𐑵𐑪 𐑐𐑩𐑐𐑩𐑤𐑩, 𐑚𐑩𐑵𐑧𐑜𐑧 𐑐𐑨𐑮𐑩𐑤­𐑨𐑵𐑑𐑨𐑢𐑵 𐑧𐑵 𐑤𐑨 𐑤𐑦𐑵­𐑜𐑝𐑩 𐑛𐑧 𐑨𐑤𐑦𐑨 𐑐𐑩𐑐𐑩𐑤𐑩!</text:p>
      <text:p text:style-name="Text_20_body">𐑒𐑨𐑢 𐑤𐑨 𐑦𐑵𐑕𐑑𐑮𐑪­𐑨𐑵𐑑𐑩 𐑮𐑧𐑕𐑐𐑩𐑵𐑛𐑩𐑕:</text:p>
      <text:p text:style-name="Text_20_body">— 𐑡𐑦 𐑧𐑕𐑑𐑨𐑕 𐑧𐑓𐑧𐑒𐑑𐑦𐑝𐑧 𐑵𐑧𐑒𐑮𐑧𐑛𐑧𐑚𐑤𐑨, 𐑒𐑨𐑢 𐑑𐑨𐑫𐑧𐑵 𐑡𐑦 𐑑𐑦𐑧𐑤 𐑧𐑕𐑑𐑦𐑕!</text:p>
      <text:p text:style-name="Text_20_body">𐑔𐑧𐑑𐑧𐑮𐑧 𐑧𐑵 𐑤𐑨 𐑵𐑪𐑵𐑨 𐑑𐑧𐑫𐑐𐑩 𐑧𐑵 𐑤𐑨 𐑨𐑓𐑧𐑮𐑩 𐑛𐑧 𐑤𐑦𐑵­𐑜𐑝𐑩 𐑦𐑵𐑑𐑧𐑮­𐑵𐑨𐑔𐑦𐑨 𐑤𐑨 𐑮𐑪­𐑑𐑦𐑵𐑩 𐑒𐑨𐑢 𐑕𐑐𐑦𐑮𐑦𐑑𐑨 𐑦𐑵𐑧𐑮𐑔𐑦𐑩 𐑒𐑩𐑫𐑧𐑵𐑔𐑨𐑕 𐑦𐑩𐑫 𐑐𐑩𐑕𐑑 𐑦𐑩𐑫 𐑔𐑧𐑛𐑨𐑛𐑦 𐑨𐑤 𐑤𐑨 𐑕𐑨𐑵𐑨 <text:soft-page-break/>𐑐𐑮𐑪𐑛𐑧𐑵𐑑𐑩. 𐑢𐑨𐑫 𐑤𐑩𐑵𐑜𐑧 𐑑𐑦𐑧 𐑲 𐑨𐑤𐑦𐑤𐑩𐑒𐑧 𐑧𐑵 𐑛𐑦𐑝𐑧𐑮𐑕𐑨𐑢 𐑜𐑨𐑟𐑧𐑑𐑩𐑢 𐑒𐑨𐑢 𐑮𐑧𐑝𐑪𐑩𐑢 𐑨𐑐𐑧𐑮𐑨𐑕 𐑨𐑮𐑑𐑦𐑒𐑩𐑤𐑩𐑢 𐑐𐑤𐑧𐑵𐑨𐑢 𐑛𐑧 𐑨𐑐𐑮𐑩𐑚𐑩 𐑐𐑩𐑮 𐑤𐑨 𐑦𐑛𐑧𐑩 𐑫𐑧𐑫 𐑒𐑨𐑢 𐑐𐑩𐑮 𐑡𐑦𐑨𐑢 𐑚𐑨𐑑𐑨𐑤𐑨𐑵𐑑𐑩𐑢. 𐑕𐑧𐑛 𐑑𐑦𐑪𐑢 𐑗𐑦 𐑨𐑮𐑑𐑦𐑒𐑩𐑤𐑩𐑢 𐑧𐑕𐑑𐑨𐑕 𐑨𐑵𐑒𐑩𐑮𐑲 𐑕𐑧𐑵𐑒𐑪𐑮𐑨𐑡𐑨𐑢, 𐑒𐑝𐑨𐑟𐑲 𐑤𐑨 𐑲𐑑𐑩𐑮𐑩𐑢 𐑑𐑦𐑫𐑨𐑕, 𐑒𐑧 𐑩𐑵𐑦 𐑵𐑧 𐑧𐑤𐑫𐑧𐑑𐑪 𐑦𐑤𐑦𐑵 𐑨𐑤 𐑐𐑪𐑚𐑤𐑦𐑒𐑨 𐑫𐑨𐑤𐑣𐑩𐑵𐑩𐑮𐑩. 𐑑𐑦𐑪𐑢 𐑗𐑦 𐑕𐑧𐑵𐑒𐑪𐑮𐑨𐑡𐑨𐑢 𐑝𐑩𐑗𐑩𐑢 𐑐𐑧𐑮𐑛𐑦𐑡𐑨𐑕 𐑧𐑵 𐑤𐑨 𐑤𐑲𐑑𐑧𐑜𐑨 𐑙𐑩𐑮𐑩 𐑛𐑧 𐑤𐑨 𐑒𐑮𐑦𐑦𐑕𐑑𐑩𐑢 𐑒𐑨𐑢 𐑫𐑩𐑒𐑦𐑕𐑑𐑩𐑢, 𐑑𐑦𐑧𐑤 𐑒𐑧 𐑤𐑨 𐑜𐑮𐑨𐑵𐑛𐑧𐑜𐑨 𐑐𐑤𐑦𐑫𐑪𐑤𐑑𐑩 𐑛𐑧 𐑤𐑨 𐑐𐑪𐑚𐑤𐑦𐑒𐑩, 𐑒𐑪𐑑𐑦𐑫𐑦𐑵𐑑𐑨 𐑦𐑮𐑨𐑛𐑦 𐑵𐑪𐑮 𐑑𐑦𐑧𐑵, 𐑒𐑦𐑧 𐑩𐑵𐑦 𐑒𐑮𐑦𐑨𐑕 𐑤𐑨 𐑐𐑤𐑧𐑢 𐑤𐑲𐑑𐑧, 𐑒𐑨𐑢 𐑩𐑐𐑦𐑵𐑦𐑨𐑛𐑦 𐑗𐑦𐑪𐑵 𐑫𐑩𐑒𐑨𐑵𐑑𐑩𐑵 𐑕𐑨𐑡𐑪𐑤𐑩, 𐑗𐑦𐑪𐑵 𐑨𐑑𐑨𐑒𐑨𐑵𐑑𐑩𐑵 <text:soft-page-break/>𐑚𐑮𐑨𐑝𐑪𐑤𐑩 𐑒𐑨𐑢 𐑗𐑦𐑪𐑵 𐑨𐑑𐑨𐑒𐑨𐑑𐑩𐑵 𐑒𐑪𐑤𐑐𐑪𐑤𐑩, 𐑗𐑦𐑨𐑫 𐑨𐑵𐑒𐑩𐑮𐑲 𐑮𐑦𐑜𐑨𐑮𐑛𐑨𐑕 𐑤𐑨 𐑦𐑛𐑧𐑩𐑵 𐑛𐑧 𐑤𐑦𐑵­𐑜𐑝𐑩 𐑦𐑵𐑑𐑧𐑮­𐑵𐑨𐑔𐑦𐑨 𐑒𐑦𐑧𐑤 𐑕𐑧𐑵𐑕𐑧𐑵𐑔𐑨𐑵 𐑦𐑵𐑓𐑨𐑵𐑨𐑵 𐑓𐑨𐑵𐑑𐑨𐑟𐑦𐑩𐑵. 𐑑𐑦𐑪𐑵 𐑗𐑦 𐑐𐑪𐑚𐑤𐑦𐑒­𐑩𐑵 𐑒𐑩𐑵𐑝𐑦𐑵𐑒𐑦 𐑵𐑦 𐑵𐑧 𐑧𐑵𐑑𐑮𐑧𐑐𐑮𐑧𐑵𐑨𐑕, 𐑗𐑨𐑮 𐑗𐑦𐑪𐑢 𐑵𐑦𐑨𐑢 𐑝𐑩𐑮𐑑𐑩𐑢 𐑐𐑧𐑮𐑧𐑪𐑕 𐑝𐑨𐑵𐑧. 𐑦𐑤𐑦𐑵 𐑒𐑩𐑵𐑝𐑦𐑵𐑒𐑩𐑕 𐑵𐑪𐑮 𐑤𐑨 𐑑𐑧𐑫𐑐𐑩. 𐑫𐑩𐑮𐑜𐑲 𐑡𐑦 𐑨𐑤 𐑤𐑨 𐑐𐑦𐑩𐑵𐑦𐑮𐑩𐑢 𐑛𐑧 𐑤𐑨 𐑦𐑛𐑧𐑩 𐑒𐑩𐑵𐑕𐑑𐑮𐑪­𐑩𐑕 𐑫𐑩𐑵𐑪𐑫𐑧𐑵𐑑𐑩𐑢𐑵 𐑒𐑪𐑵 𐑑𐑦𐑨 𐑕𐑨𐑫𐑨 𐑨𐑵𐑨𐑮𐑨 𐑕𐑧𐑵𐑑𐑩, 𐑒𐑪𐑵 𐑒𐑦𐑪 𐑡𐑦 𐑣𐑩𐑛𐑦𐑲 𐑕𐑪𐑐𐑧𐑮𐑠𐑧𐑑𐑨𐑕 𐑦𐑤𐑦𐑵 𐑐𐑧𐑮 𐑒𐑩𐑑𐑩. 𐑵𐑦𐑨 𐑐𐑨𐑮𐑩𐑤𐑩 𐑧𐑕𐑑𐑨𐑕 𐑛𐑦𐑓𐑦𐑵𐑦𐑑𐑨 𐑵𐑪𐑮 𐑐𐑩𐑮 𐑑𐑦𐑪𐑢, 𐑒𐑦𐑪𐑢 𐑐𐑮𐑩𐑝𐑦𐑕 𐑮𐑦𐑤𐑨𐑑𐑦 𐑨𐑤 𐑵𐑦𐑨 𐑦𐑛𐑧𐑩 𐑒𐑪𐑵 𐑢𐑪𐑡𐑩 𐑫𐑧𐑫­𐑕𐑑𐑨𐑮𐑨, 𐑕𐑧𐑛 𐑕𐑪𐑚 𐑤𐑨 𐑦𐑵𐑓𐑤𐑪𐑩 𐑛𐑧 𐑛𐑦­𐑝𐑧𐑮­𐑕𐑨𐑢 𐑲𐑛𐑦𐑑𐑨𐑢 𐑩𐑐𐑦𐑵𐑦𐑩𐑢 𐑐𐑧𐑮𐑛𐑦𐑕 𐑤𐑨 𐑧𐑜𐑨𐑤­<text:soft-page-break/>𐑐𐑧𐑟𐑩𐑵, 𐑵𐑧 𐑕𐑔𐑦𐑨𐑕, 𐑒𐑦𐑧𐑤 𐑦𐑤𐑦 𐑛𐑧𐑝𐑨𐑕 𐑕𐑦𐑵 𐑑𐑧𐑵𐑦, 𐑛𐑧𐑟𐑦𐑮𐑪𐑕 𐑒𐑮𐑧𐑛𐑦 𐑒𐑨𐑢 𐑕𐑨𐑫­𐑑𐑧𐑫𐑐𐑧 𐑑𐑪𐑮𐑫𐑧𐑵𐑑𐑦𐑡𐑨𐑕 𐑐𐑧𐑮 𐑒𐑩𐑵𐑕𐑑𐑨𐑵𐑑𐑨𐑢 𐑛𐑪𐑚𐑩𐑢. 𐑐𐑩𐑮 𐑦𐑤𐑦 𐑵𐑦 𐑑𐑦𐑧 𐑗𐑦 𐑨𐑵𐑨𐑤𐑦𐑟𐑩𐑕 𐑤𐑨 𐑛𐑧𐑫𐑨𐑵𐑛𐑩𐑵, 𐑗𐑪 𐑧𐑓𐑧𐑒𐑑𐑦𐑝𐑧 𐑵𐑦, 𐑤𐑨 𐑨𐑫𐑦𐑒𐑩𐑢 𐑛𐑧 𐑤𐑨 𐑦𐑛𐑧𐑩 𐑛𐑧 𐑤𐑦𐑵­𐑜𐑝𐑩 𐑦𐑵𐑑𐑧𐑮­𐑵𐑨𐑔𐑦𐑨, 𐑤𐑨𐑚𐑩𐑮𐑨𐑕 𐑐𐑩𐑮 𐑦𐑨 𐑪𐑑𐑩𐑐𐑦𐑩, 𐑒𐑨𐑢 𐑗𐑪 𐑫𐑦𐑵𐑨𐑔𐑨𐑕 𐑨𐑤 𐑵𐑦 𐑤𐑨 𐑛𐑨𐑵𐑡𐑧𐑮𐑩, 𐑒𐑧 𐑗𐑦𐑪𐑢 𐑵𐑦𐑨𐑢 𐑤𐑨𐑚𐑩𐑮𐑩𐑢 𐑐𐑧𐑮𐑧𐑩𐑕 𐑝𐑨𐑵𐑧, 𐑒𐑦𐑧𐑤 𐑒𐑮𐑧𐑛𐑦𐑜𐑨𐑕 𐑵𐑦𐑨𐑢 𐑒𐑩𐑵𐑑𐑮𐑲𐑪𐑤𐑩𐑢, 𐑲 𐑗𐑪 𐑵𐑦 𐑦𐑮𐑨𐑕 𐑨𐑤 𐑔𐑧𐑤𐑩 𐑒𐑤𐑨𐑮𐑧 𐑛𐑦𐑓𐑦𐑵𐑦𐑑𐑨, 𐑕𐑧𐑵𐑛𐑪𐑚𐑨 𐑒𐑨𐑢 𐑵𐑧𐑐𐑮𐑧 𐑨𐑑𐑦𐑵𐑜𐑩𐑑𐑨.</text:p>
      <text:p text:style-name="Text_20_body">𐑵𐑦 𐑕𐑔𐑦𐑨𐑕, 𐑧𐑕𐑑𐑦𐑫𐑨𐑑𐑨𐑢 𐑲𐑕𐑒𐑪𐑤𐑑𐑨𐑵𐑑𐑩𐑢, 𐑒𐑧 𐑝𐑦 𐑒𐑪𐑑𐑦𐑫𐑦𐑕 𐑮𐑦𐑤𐑨𐑑𐑦 𐑒𐑪𐑵 𐑧𐑕𐑑𐑦𐑫𐑩 𐑵𐑪𐑮 𐑨𐑤 𐑑𐑦𐑨𐑢 𐑨𐑮𐑜𐑪𐑫𐑧𐑵𐑑𐑩𐑢, 𐑒𐑦𐑪𐑢 𐑧𐑕𐑑𐑨𐑕 <text:soft-page-break/>𐑐𐑤𐑧𐑵𐑦𐑜𐑦𐑑𐑨𐑢 𐑐𐑧𐑮 𐑫𐑪𐑤𐑑𐑩 𐑛𐑨 𐑔𐑦𐑑𐑨𐑑𐑩𐑢, 𐑑𐑮𐑨𐑐𐑤𐑧𐑒𐑑𐑦𐑑𐑨𐑢 𐑐𐑧𐑮 𐑫𐑪𐑤𐑑𐑩 𐑛𐑨 𐑤𐑲𐑑𐑨𐑢 𐑲𐑑𐑩𐑮𐑦𐑑𐑨𐑑𐑨𐑢 𐑵𐑩𐑫𐑩𐑢 𐑒𐑨𐑢 𐑚𐑮𐑦𐑤𐑨𐑕 𐑐𐑧𐑮 𐑨𐑫𐑨𐑕𐑧𐑜𐑩 𐑛𐑨 𐑨𐑤𐑑𐑧𐑓𐑤𐑪𐑜𐑨𐑢 𐑒𐑝𐑨𐑟𐑲-𐑕𐑔𐑦𐑧𐑵𐑔𐑨𐑢 𐑓𐑮𐑨𐑟𐑩𐑢. 𐑵𐑦 𐑨𐑝𐑧𐑮𐑑𐑨𐑕 𐑝𐑦𐑵, 𐑒𐑧 𐑗𐑦𐑩𐑵 𐑑𐑦𐑩𐑵 𐑗𐑦 𐑝𐑦 𐑧𐑵 𐑵𐑦𐑨 𐑐𐑨𐑮𐑩𐑤𐑩 𐑵𐑧 𐑑𐑮𐑩𐑝𐑩𐑕. 𐑕𐑧 𐑝𐑦 𐑑𐑮𐑩𐑝𐑨𐑕 𐑨𐑑𐑧𐑵𐑑𐑦𐑵𐑛𐑨 𐑵𐑪𐑮 𐑑𐑦𐑩𐑵, 𐑒𐑦𐑩 𐑧𐑕𐑑𐑨𐑕 𐑤𐑦𐑜𐑦𐑑𐑨 𐑒𐑪𐑵 𐑤𐑲𐑑𐑨𐑢 𐑵𐑩𐑫𐑩𐑢, 𐑤𐑧𐑜𐑪 𐑦𐑨𐑵 𐑝𐑧𐑮𐑒𐑩𐑵 𐑐𐑮𐑦 𐑤𐑦𐑵­𐑜𐑝𐑩 𐑦𐑵𐑑𐑧𐑮­𐑵𐑨𐑔𐑦𐑨, 𐑒𐑨𐑢 𐑝𐑦 𐑑𐑮𐑩𐑝𐑩𐑕 𐑑𐑦𐑧 𐑤𐑩𐑵𐑜𐑨𐑵 𐑕𐑧𐑮𐑦𐑩𐑵 𐑛𐑨 𐑜𐑤𐑩𐑮𐑨𐑢 𐑒𐑨𐑢 𐑲𐑑𐑩𐑮𐑦𐑑𐑨𐑑𐑨𐑢 𐑕𐑔𐑦𐑧𐑵𐑔𐑪𐑤𐑩𐑢, 𐑒𐑦𐑪𐑢 𐑤𐑨𐑚𐑩𐑮­𐑦𐑕 𐑐𐑩𐑮 𐑤𐑨 𐑦𐑛𐑧𐑩 𐑛𐑧 𐑤𐑦𐑵­𐑜𐑝𐑩 𐑦𐑵𐑑𐑧𐑮­𐑵𐑨𐑔𐑦𐑨. 𐑕𐑧𐑛 𐑵𐑦 𐑑𐑦𐑧 𐑗𐑦 𐑓𐑩𐑮𐑤𐑨𐑕𐑩𐑕 𐑗𐑦𐑨𐑵 𐑕𐑪𐑐𐑧𐑮𐑓𐑤𐑪𐑨𐑵 𐑚𐑨𐑤𐑨𐑕𐑑𐑩𐑵 𐑒𐑨𐑢 <text:soft-page-break/>𐑐𐑨𐑮𐑩𐑤𐑩𐑕 𐑨𐑤 𐑝𐑦 𐑵𐑪𐑮 𐑧𐑵 𐑤𐑨 𐑵𐑩𐑫𐑩 𐑛𐑧 𐑤𐑨 𐑵𐑪𐑛𐑨 <text:span text:style-name="T2">𐑤𐑩𐑜𐑦𐑒𐑩</text:span>. 𐑵𐑧 𐑑𐑪𐑮𐑵𐑪 𐑨𐑑𐑧𐑵𐑑𐑩𐑵 𐑕𐑪𐑮 𐑑𐑦𐑩𐑵, 𐑒𐑦𐑩𐑵 𐑛𐑦𐑮𐑨𐑕 ·𐑐𐑧𐑑𐑮𐑩 𐑲 ·𐑢𐑩𐑣𐑨𐑵𐑩, 𐑕𐑧𐑛 𐑐𐑮𐑦𐑐𐑧𐑵𐑕𐑪 <text:span text:style-name="T2">𐑫𐑧𐑫</text:span>. 𐑕𐑧 𐑵𐑦𐑨𐑢 𐑨𐑮𐑜𐑪­𐑫𐑧𐑵𐑑𐑩𐑢 𐑧𐑕𐑑𐑨𐑕 𐑡𐑪𐑕𐑑𐑨𐑢, 𐑨𐑒𐑔𐑧𐑐𐑑𐑪 𐑦𐑤𐑦𐑵, — 𐑕𐑧 𐑦𐑤𐑦 𐑧𐑕𐑑𐑨𐑕 𐑫𐑨𐑤𐑡𐑪𐑕𐑑𐑨𐑢, 𐑓𐑩𐑮𐑠𐑧𐑑𐑪 𐑦𐑤𐑦𐑵, 𐑕𐑧 𐑧𐑗 𐑫𐑦𐑤𐑩𐑢 𐑛𐑨 𐑤𐑲𐑑𐑨𐑢 𐑵𐑩𐑫𐑩𐑢 𐑕𐑑𐑨𐑮𐑪𐑕 𐑐𐑩𐑕𐑑 𐑦𐑤𐑦.</text:p>
      <text:p text:style-name="Text_20_body">𐑵𐑦 𐑨𐑵𐑨𐑤𐑦𐑟𐑩𐑕 𐑕𐑦𐑕𐑑𐑧𐑫𐑧 𐑤𐑨 𐑕𐑧𐑒𐑝𐑨𐑵𐑑𐑨𐑢𐑵 𐑛𐑧𐑫𐑨𐑵𐑛𐑩𐑢𐑵:</text:p>
      <text:list xml:id="list3984905524985889789" text:style-name="L2">
        <text:list-item>
          <text:p text:style-name="P12">𐑗𐑪 𐑤𐑦𐑵­𐑜𐑝𐑩 𐑦𐑵𐑑𐑧𐑮­𐑵𐑨𐑔𐑦𐑨 𐑧𐑕𐑑𐑨𐑕 𐑚𐑧­𐑟𐑩𐑵𐑨;</text:p>
        </text:list-item>
        <text:list-item>
          <text:p text:style-name="P13">𐑗𐑪 𐑡𐑦 𐑧𐑕𐑑𐑨𐑕 𐑧𐑚𐑤𐑨 𐑧𐑵 𐑐𐑮𐑦𐑵𐑔𐑦𐑐𐑩; </text:p>
        </text:list-item>
        <text:list-item>
          <text:p text:style-name="P13">𐑗𐑪 𐑧𐑒𐑟𐑦𐑕𐑑𐑨𐑕 𐑧𐑕𐑐𐑧𐑮𐑩, 𐑒𐑧 𐑡𐑦 𐑧𐑓𐑧𐑒­𐑑𐑦𐑝𐑧 𐑧𐑕𐑑𐑩𐑕 𐑧𐑵𐑒𐑩𐑵𐑛𐑪𐑒𐑦𐑑𐑨 𐑐𐑮𐑨𐑒𐑑𐑦𐑒𐑧;</text:p>
        </text:list-item>
        <text:list-item>
          <text:p text:style-name="P13"><text:soft-page-break/>𐑒𐑦𐑨𐑫 𐑒𐑨𐑢 𐑒𐑦𐑨𐑫𐑨𐑵𐑦𐑧𐑮𐑧 𐑑𐑦𐑩 𐑗𐑦 𐑧𐑕𐑑­𐑩𐑕 𐑓𐑨𐑮𐑦𐑑𐑨 𐑒𐑨𐑢 𐑒𐑦𐑨 𐑤𐑦𐑵­𐑜𐑝𐑩 𐑧𐑕𐑑𐑩𐑕 𐑧𐑵𐑒𐑩𐑵𐑛𐑪𐑒𐑦𐑑𐑨; </text:p>
        </text:list-item>
        <text:list-item>
          <text:p text:style-name="P8">𐑗𐑪 𐑵𐑦𐑨 𐑵𐑪𐑵𐑨 𐑤𐑨𐑚𐑩𐑮𐑨𐑛𐑩 𐑒𐑩𐑵𐑛𐑪𐑒𐑨𐑕 𐑨𐑤 𐑦𐑨 𐑛𐑦𐑓𐑦𐑵𐑦𐑑𐑨 𐑔𐑧𐑤𐑩, 𐑲 𐑵𐑦 𐑨𐑜𐑨𐑕 𐑨𐑵𐑒𐑩𐑮𐑲 𐑚𐑤𐑦𐑵𐑛𐑧 𐑒𐑨𐑢 𐑮𐑦𐑕𐑒𐑨𐑕, 𐑒𐑧 𐑵𐑦𐑨 𐑤𐑨𐑚𐑩𐑮𐑨𐑛𐑩 𐑐𐑧𐑮𐑧𐑩𐑕 𐑝𐑨𐑵𐑧, 𐑒𐑨𐑢 𐑐𐑮𐑪­𐑛𐑧𐑵𐑑𐑨𐑢 𐑣𐑩𐑫𐑩𐑢 𐑛𐑧𐑝𐑨𐑕 𐑨𐑵𐑒𐑩𐑮𐑲 𐑕𐑦𐑵 𐑑𐑧𐑵𐑦 𐑓𐑤𐑨𐑵𐑒𐑧 𐑛𐑧 𐑵𐑦, 𐑡𐑦𐑕 „𐑤𐑨 𐑨𐑓𐑧𐑮𐑩 𐑒𐑤𐑨𐑮𐑦𐑡𐑩𐑕“. </text:p>
        </text:list-item>
      </text:list>
      <text:h text:style-name="Heading_20_2" text:outline-level="2">II</text:h>
      <text:p text:style-name="Text_20_body">𐑗𐑪 𐑤𐑦𐑵­𐑜𐑝𐑩 𐑦𐑵𐑑𐑧𐑮­𐑵𐑨𐑔𐑦𐑨 𐑧𐑕𐑑𐑨𐑕 𐑚𐑧𐑟𐑩𐑵𐑨? 𐑑𐑦𐑪 𐑗𐑦 𐑛𐑧𐑫𐑨𐑵𐑛𐑩 𐑐𐑧𐑮 𐑕𐑦𐑨 𐑵𐑨𐑦𐑝𐑧𐑔𐑩 𐑧𐑤𐑝𐑩𐑒𐑩𐑕 𐑮𐑦𐑛𐑩𐑵 𐑗𐑧 𐑤𐑨 𐑧𐑕𐑑𐑩𐑵𐑑𐑨𐑢 𐑜𐑧𐑵𐑧𐑮𐑨𐑔𐑦𐑩𐑢, 𐑑𐑦𐑧𐑤 𐑕𐑨𐑫𐑧 𐑒𐑦𐑧𐑤 𐑵𐑦𐑨𐑢 𐑕𐑨𐑫𐑑𐑧𐑫𐑐𐑪𐑤𐑩𐑢 𐑧𐑒𐑮𐑦𐑛𐑪𐑕 𐑧𐑒𐑟𐑧𐑫𐑐𐑤𐑧 𐑗𐑧 𐑤𐑨 𐑛𐑧𐑫𐑨𐑵𐑛𐑩 „𐑗𐑪 𐑐𐑩𐑖𐑑𐑩 𐑧𐑕𐑑𐑨𐑕 𐑚𐑧𐑟𐑩𐑵𐑨?“. <text:soft-page-break/>𐑤𐑨 𐑐𐑤𐑦𐑫𐑪𐑤𐑑𐑩 𐑛𐑧 𐑤𐑨 𐑦𐑵𐑑𐑧𐑤𐑦𐑜𐑧𐑵𐑑𐑨 𐑫𐑩𐑵𐑛𐑩 𐑢𐑨𐑫 𐑵𐑪𐑵 𐑑𐑮𐑩𐑝𐑩𐑕 𐑑𐑦𐑪𐑵 𐑗𐑦 𐑛𐑧𐑫𐑨𐑵𐑛𐑩𐑵 𐑑𐑪𐑑𐑧 𐑕𐑪𐑐𐑧𐑮𐑓𐑤𐑪𐑨; 𐑑𐑨𐑫𐑧𐑵 𐑐𐑮𐑩 𐑒𐑩𐑵𐑕𐑧𐑒𐑝𐑧𐑵𐑔𐑩 𐑵𐑦 𐑫𐑧𐑑𐑨𐑕 𐑑𐑦𐑪𐑵 𐑗𐑦 𐑛𐑧𐑫𐑨𐑵𐑛𐑩𐑵 𐑛𐑨𐑵𐑒’ 𐑨𐑤 𐑑𐑦𐑩, 𐑒𐑧 𐑧𐑒𐑟𐑦𐑕𐑑𐑨𐑕 𐑨𐑵𐑒𐑩𐑮𐑲 𐑫𐑪𐑤𐑑𐑧 𐑛𐑨 𐑣𐑩𐑫𐑩𐑢, 𐑒𐑦𐑪𐑢 𐑮𐑧𐑕­𐑐𐑩𐑵𐑛𐑨𐑕 𐑢𐑧 𐑑𐑦𐑪 𐑗𐑦 𐑛𐑧𐑫𐑨𐑵𐑛𐑩 𐑐𐑧𐑮 „𐑵𐑧“. 𐑤𐑨 𐑕𐑩𐑤𐑨 𐑫𐑩𐑑𐑦𐑝𐑩, 𐑒𐑦𐑪𐑵 𐑒𐑧𐑤𐑒𐑨𐑢 𐑧𐑤 𐑑𐑦𐑪𐑢 𐑗𐑦 𐑣𐑩𐑫𐑩𐑢 𐑧𐑤𐑫𐑧𐑑𐑨𐑕, 𐑧𐑕𐑑𐑨𐑕 𐑕𐑧𐑒­𐑝𐑨𐑵𐑑𐑨: „𐑤𐑦𐑵­𐑜𐑝𐑩 𐑦𐑵𐑑𐑧𐑮­𐑵𐑨𐑔𐑦𐑨 𐑛𐑧𐑑𐑮𐑪𐑩𐑕 𐑤𐑨 𐑤𐑦𐑵­𐑜𐑝𐑩𐑢𐑵 𐑵𐑨𐑔𐑦𐑨𐑢𐑵 𐑒𐑨𐑢 𐑤𐑨 𐑵𐑨𐑔𐑦­𐑩𐑢𐑵“. 𐑵𐑦 𐑒𐑩𐑵𐑓𐑧𐑕𐑨𐑕, 𐑒𐑧 𐑒𐑦𐑩𐑫 𐑨𐑢𐑵 𐑵𐑦 𐑮𐑩𐑫𐑐𐑦𐑕 𐑨𐑤 𐑵𐑦 𐑤𐑨 𐑒𐑨𐑐𐑩𐑵, 𐑵𐑦 𐑵𐑧𐑵𐑦𐑧𐑤 𐑐𐑩𐑝𐑦𐑕 𐑒𐑩𐑫𐑐𐑮𐑧𐑵𐑦, 𐑧𐑵 𐑒𐑦𐑩 𐑵𐑩𐑫𐑧 𐑒𐑩𐑵­𐑕𐑦𐑕𐑑𐑪𐑕 𐑤𐑨 𐑫𐑨𐑤𐑓𐑧𐑤𐑦𐑗𐑩 𐑐𐑩𐑮 𐑤𐑨 𐑣𐑩𐑫𐑨𐑮𐑩, <text:soft-page-break/>𐑕𐑧 𐑧𐑵 𐑪𐑵𐑪 𐑚𐑧𐑤𐑨 𐑑𐑨𐑜𐑩 𐑫𐑩𐑵𐑑𐑮𐑦𐑡𐑪𐑕, 𐑒𐑧 𐑵𐑧 𐑧𐑒𐑟𐑦𐑕𐑑𐑨𐑕 𐑢𐑨𐑫 𐑐𐑤𐑪 𐑵𐑨𐑔𐑦𐑩𐑢 𐑒𐑨𐑢 𐑤𐑦𐑵­𐑜𐑝𐑩𐑢 𐑵𐑨𐑔𐑦𐑨𐑢, 𐑕𐑧𐑛 𐑧𐑒𐑟𐑦𐑕𐑑𐑨𐑕 𐑵𐑪𐑮 𐑪𐑵𐑪 𐑗𐑦𐑪𐑣𐑩𐑫𐑨 𐑓𐑨𐑫𐑦𐑤𐑦𐑩 𐑒𐑪𐑵 𐑪𐑵𐑪 𐑗𐑦𐑪­𐑣𐑩𐑫𐑨 𐑤𐑦𐑵­𐑜𐑝𐑩. 𐑕𐑧𐑛 𐑵𐑦 𐑕𐑪𐑐𐑩𐑟𐑪, 𐑒𐑧 𐑑𐑦𐑩 𐑗𐑦 𐑧𐑓𐑧𐑒𐑑𐑦𐑝𐑧 𐑧𐑕𐑑𐑪𐑕 𐑦𐑩 𐑑𐑧𐑮𐑪𐑮𐑨, 𐑒𐑨𐑢 𐑵𐑦 𐑮𐑨𐑐𐑦𐑛𐑩𐑕 𐑑𐑮𐑨𐑵𐑒𐑝𐑦𐑤𐑦𐑜𐑦 𐑑𐑦𐑪𐑢𐑵 𐑗𐑦 𐑕𐑦𐑵𐑢𐑩𐑮𐑩𐑢𐑵. 𐑤𐑦𐑵­𐑜𐑝𐑩 𐑦𐑵𐑑𐑧𐑮­𐑵𐑨𐑔𐑦𐑨 𐑛𐑧𐑟𐑦­𐑮𐑨𐑕 𐑵𐑪𐑮 𐑛𐑩𐑵𐑦 𐑨𐑤 𐑤𐑨 𐑣𐑩𐑫𐑩𐑢 𐑛𐑧 <text:span text:style-name="T2">𐑫𐑨𐑤­𐑕𐑨𐑫𐑨𐑢</text:span> 𐑐𐑩𐑐𐑩𐑤𐑩𐑢, 𐑒𐑦𐑪𐑢 𐑕𐑑𐑨𐑮𐑨𐑕 𐑪𐑵𐑪 𐑨𐑵𐑑𐑲 𐑨𐑤𐑦𐑨 𐑒𐑦𐑧𐑤 𐑫𐑪𐑑𐑪𐑤𐑩𐑢, 𐑤𐑨 𐑧𐑚𐑤𐑩𐑵 𐑒𐑩𐑫𐑐𐑮𐑧𐑵𐑨𐑛𐑦 𐑪𐑵𐑪 𐑨𐑤𐑦𐑨𐑵, 𐑕𐑧𐑛 𐑡𐑦 𐑵𐑧𐑵𐑦­𐑧𐑤 𐑦𐑵𐑑𐑧𐑵𐑔𐑨𐑕 𐑧𐑵𐑫𐑦𐑒𐑕𐑦𐑡𐑦 𐑧𐑵 𐑤𐑨 𐑦𐑵𐑑𐑧𐑮­𐑵𐑨𐑵 𐑝𐑦𐑝𐑩𐑵 𐑛𐑧 𐑤𐑨 𐑐𐑩𐑐𐑩𐑤𐑩𐑢. 𐑑𐑦𐑫𐑦, 𐑒𐑧 𐑤𐑦𐑵­𐑜𐑝𐑩 𐑦𐑵𐑑𐑧𐑮­𐑵𐑨𐑔𐑦𐑨 𐑛𐑧𐑑𐑮𐑪𐑩𐑕 𐑤𐑨 𐑤𐑦𐑵­<text:soft-page-break/>𐑜𐑝𐑩𐑢𐑵 𐑵𐑨𐑔𐑦𐑨𐑢𐑵, 𐑧𐑕𐑑𐑨𐑕 𐑑𐑦𐑧𐑤 𐑕𐑨𐑫𐑧 𐑮𐑦𐑛𐑦𐑵𐑛𐑧, 𐑒𐑦𐑧𐑤 𐑧𐑒𐑟𐑧𐑫𐑐𐑤𐑧 𐑑𐑦𐑫𐑦, 𐑒𐑧 𐑤𐑨 𐑐𐑩𐑖𐑑𐑩, 𐑒𐑦𐑪 𐑛𐑩𐑵𐑨𐑕 𐑨𐑤 𐑣𐑩𐑫𐑩𐑢 𐑫𐑨𐑤𐑐𐑮𐑩𐑒­𐑕𐑦𐑫𐑨𐑢 𐑪𐑵𐑪 𐑛𐑧 𐑨𐑤𐑦𐑨 𐑤𐑨 𐑧𐑚𐑤𐑩𐑵 𐑒𐑩𐑫𐑪­𐑵𐑦𐑒­𐑦𐑡𐑨𐑛𐑦, 𐑫𐑦𐑵𐑨𐑔𐑨𐑕 𐑵𐑧𐑵𐑦𐑦𐑜𐑦 𐑤𐑨 𐑚𐑪𐑖­𐑨𐑢𐑵 𐑦𐑵𐑑𐑧𐑮𐑐𐑨𐑮𐑩𐑤𐑨𐑛𐑩𐑢𐑵 𐑦𐑵𐑑𐑧𐑮 𐑤𐑨 𐑣𐑩𐑫𐑩𐑢! „𐑤𐑦𐑵­𐑜𐑝𐑩 𐑦𐑵𐑑𐑧𐑮­𐑵𐑨𐑔𐑦𐑨“ 𐑒𐑨𐑢 „𐑤𐑦𐑵­𐑜𐑝𐑩 𐑑𐑪𐑑𐑫𐑩𐑵𐑛𐑨“ 𐑧𐑕𐑑𐑨𐑕 𐑛𐑪 𐑑𐑪𐑑𐑧 𐑫𐑨𐑤𐑕𐑨𐑫𐑨𐑢 𐑩𐑚𐑢𐑧𐑒𐑑𐑩𐑢, 𐑒𐑦𐑪𐑢𐑵 𐑫𐑦𐑒𐑕𐑦 𐑦𐑵𐑑𐑧𐑮 𐑕𐑦 𐑩𐑵𐑦 𐑵𐑧𐑵𐑦𐑧𐑤 𐑛𐑧𐑝𐑨𐑕. 𐑕𐑧 𐑵𐑦 𐑕𐑪𐑐𐑩𐑟𐑪𐑕, 𐑒𐑧 𐑓𐑨𐑮𐑦𐑡𐑩𐑕 𐑦𐑨𐑫 𐑒𐑪𐑵𐑓𐑤𐑪𐑦𐑡𐑩 𐑛𐑧 𐑤𐑨 𐑣𐑩𐑫𐑩𐑢 𐑧𐑵 𐑪𐑵𐑪 𐑗𐑦𐑪𐑣𐑩𐑫𐑨𐑵 𐑐𐑩𐑐𐑩­𐑤𐑩𐑵, 𐑧𐑵 𐑑𐑦𐑪 𐑗𐑦 „𐑫𐑨𐑤𐑓𐑧𐑤𐑦𐑗𐑩“ (𐑒𐑦𐑧𐑤 𐑵𐑩𐑫𐑩𐑕 𐑡𐑦𐑵 𐑤𐑨 𐑵𐑨𐑔𐑦𐑨𐑢 𐑖𐑩𐑝𐑦𐑵𐑦𐑕𐑑𐑩𐑢) 𐑧𐑕𐑑𐑩𐑕 𐑒𐑪𐑤𐑐𐑨 𐑵𐑧 𐑤𐑨 𐑤𐑦𐑵­𐑜𐑝𐑩 𐑦𐑵𐑑𐑧𐑮­<text:soft-page-break/>𐑵𐑨𐑔𐑦𐑨, 𐑕𐑧𐑛 𐑤𐑨 𐑨𐑤𐑦𐑦𐑡𐑦𐑵𐑑𐑨𐑢 𐑒𐑩𐑵𐑝𐑦𐑵𐑒𐑩𐑢 𐑒𐑨𐑢 𐑩𐑐𐑦𐑵𐑦𐑩𐑢 𐑛𐑧 𐑤𐑨 𐑣𐑩𐑫𐑩𐑢. <text:span text:style-name="T2">𐑑𐑦𐑨𐑫</text:span> 𐑧𐑓𐑧­𐑒𐑑𐑦𐑝𐑧 𐑤𐑨 𐑤𐑦𐑵­𐑜𐑝𐑩 𐑦𐑵𐑑𐑧𐑮­𐑵𐑨𐑔𐑦𐑨 𐑓𐑨𐑔𐑦𐑤­𐑦𐑜𐑩𐑕 𐑨𐑤 𐑤𐑨 𐑣𐑩𐑫𐑩𐑢 𐑤𐑨 𐑨𐑑𐑦𐑵𐑜𐑩𐑵 𐑛𐑧 𐑑𐑦𐑩, 𐑒𐑦𐑩 𐑨𐑵𐑑𐑲𐑧 𐑧𐑕𐑑𐑩𐑕 𐑐𐑮𐑦𐑵𐑔𐑦𐑐𐑧 𐑛𐑧­𐑔𐑦𐑛𐑦𐑑𐑨 𐑛𐑧 𐑦𐑤𐑦 𐑒𐑦𐑧𐑤 𐑛𐑧𐑟𐑦𐑮𐑦𐑵𐑛𐑨; 𐑕𐑧𐑛 𐑕𐑧 𐑤𐑨 𐑔𐑧𐑤𐑨𐑛𐑩 𐑨𐑤 𐑒𐑪𐑵𐑓𐑤𐑪𐑦𐑡𐑩 𐑵𐑧 𐑵𐑨𐑕𐑒­𐑦𐑡𐑩𐑕 𐑗𐑧 𐑤𐑨 𐑣𐑩𐑫𐑩𐑢 <text:span text:style-name="T2">𐑫𐑧𐑫𐑕𐑑𐑨𐑮𐑧</text:span>, 𐑤𐑨 𐑤𐑦𐑵­𐑜𐑝𐑩 𐑦𐑵𐑑𐑧𐑮­𐑵𐑨𐑔𐑦𐑨 𐑐𐑧𐑮 𐑕𐑦 𐑫𐑧𐑫 𐑔𐑧𐑮𐑑𐑧 𐑵𐑧 𐑝𐑩𐑤𐑩𐑕 <text:span text:style-name="T2">𐑨𐑤𐑑𐑮𐑪𐑛𐑦</text:span> 𐑨𐑤 𐑤𐑨 𐑣𐑩𐑫𐑩𐑢 𐑑𐑦𐑨𐑵 𐑪𐑵𐑪𐑦𐑡𐑩𐑵. 𐑤𐑨𐑕𐑨𐑵𐑑𐑧 𐑑𐑪𐑑𐑧 𐑓𐑤𐑨𐑵𐑒𐑧 𐑤𐑨 𐑛𐑧𐑫𐑨𐑵𐑛𐑩𐑵 𐑐𐑮𐑦 𐑤𐑨 𐑛𐑧𐑟𐑦𐑮𐑦𐑵𐑛𐑧𐑔𐑩 𐑲 𐑵𐑧­𐑛𐑧𐑟𐑦𐑮𐑦𐑵𐑛𐑧𐑔𐑩 𐑛𐑧 𐑵𐑨𐑔𐑦𐑨 𐑖𐑩𐑝𐑦𐑵𐑦𐑕𐑫𐑩, 𐑵𐑦 𐑵𐑩𐑑𐑩𐑕 𐑵𐑪𐑮 𐑑𐑦𐑩𐑵, 𐑒𐑧 𐑔𐑧𐑤𐑨𐑛𐑩𐑵 𐑨𐑤 𐑤𐑦𐑵­𐑜𐑝𐑩 𐑦𐑵𐑑𐑧𐑮­𐑵𐑨𐑔𐑦𐑨 𐑵𐑧 𐑛𐑧𐑝𐑨𐑕 𐑧𐑕𐑔𐑧𐑐𐑑𐑦 𐑧𐑗 <text:soft-page-break/>𐑤𐑨 𐑐𐑤𐑧𐑢 𐑝𐑨𐑮𐑫𐑧𐑜𐑨 𐑚𐑤𐑦𐑵𐑛𐑨 𐑖𐑩𐑝𐑦𐑵𐑦𐑕𐑫𐑩; 𐑗𐑨𐑮 𐑤𐑨 𐑮𐑦𐑤𐑨𐑑𐑩 𐑦𐑵𐑑𐑧𐑮 𐑔𐑧𐑤𐑨𐑛𐑩 𐑨𐑤 𐑤𐑦𐑵­𐑜𐑝𐑩 𐑦𐑵𐑑𐑧𐑮­𐑵𐑨𐑔𐑦𐑨 𐑒𐑨𐑢 𐑦𐑵𐑑𐑧𐑮 𐑵𐑨𐑔𐑦𐑨 𐑖𐑩𐑝𐑦𐑵𐑦𐑕𐑫𐑩 𐑧𐑕𐑑𐑨𐑕 𐑑𐑦𐑨 𐑕𐑨𐑫𐑨, 𐑒𐑦𐑧𐑤 𐑦𐑵𐑑𐑧𐑮 𐑵𐑨𐑔𐑦𐑨 𐑐𐑨𐑑𐑮𐑦𐑩𐑑𐑦𐑕𐑫𐑩 𐑒𐑨𐑢 𐑨𐑫𐑩 𐑨𐑤 𐑕𐑦𐑨 𐑓𐑨𐑫𐑦𐑤𐑦𐑩: 𐑗𐑪 𐑦𐑪 𐑐𐑩𐑝𐑨𐑕 𐑛𐑦𐑮𐑦, 𐑒𐑧 𐑤𐑨 𐑐𐑤𐑦𐑜𐑮𐑨𐑵𐑛𐑦𐑜𐑩 𐑛𐑧 𐑮𐑧𐑔𐑦𐑐𐑮𐑩𐑒𐑨𐑢 𐑒𐑩𐑫𐑪­𐑵𐑦𐑒𐑦𐑡𐑩𐑢 𐑒𐑨𐑢 𐑦𐑵𐑑𐑧𐑮𐑒𐑩𐑵𐑕𐑧𐑵𐑑𐑩𐑢 𐑦𐑵𐑑𐑧𐑮 𐑣𐑩𐑫𐑩𐑢 𐑛𐑧 𐑑𐑦𐑪 𐑕𐑨𐑫𐑨 𐑤𐑨𐑵𐑛𐑩 (𐑔𐑧𐑤𐑨𐑛𐑩 <text:span text:style-name="T2">𐑐𐑨𐑑𐑮𐑦𐑩𐑑𐑨</text:span>) 𐑫𐑦𐑵𐑨𐑔𐑨𐑕 𐑐𐑧𐑮 𐑦𐑩 𐑨𐑤 𐑤𐑨 𐑨𐑫𐑩 <text:span text:style-name="T2">𐑓𐑨𐑫𐑦𐑤𐑦𐑨</text:span>? 𐑐𐑧𐑮 𐑕𐑦 𐑫𐑧𐑫 𐑤𐑨 𐑤𐑦𐑵­𐑜𐑝𐑩 𐑦𐑵𐑑𐑧𐑮­𐑵𐑨𐑔𐑦𐑨 𐑵𐑧 𐑕𐑩𐑤𐑧 𐑵𐑧 𐑐𐑩𐑝𐑨𐑕 𐑫𐑨𐑤­𐑓𐑩𐑮𐑑𐑦𐑜𐑦 𐑤𐑨 𐑤𐑦𐑵­𐑜𐑝𐑩𐑢𐑵 𐑵𐑨𐑔𐑦𐑨𐑢𐑵, 𐑕𐑧𐑛 𐑒𐑩𐑵𐑑𐑮𐑲𐑧, 𐑡𐑦 𐑕𐑧𐑵𐑛𐑪𐑚𐑧 𐑛𐑧𐑝𐑨𐑕 𐑒𐑩𐑵𐑛𐑪𐑒𐑦 𐑨𐑤 𐑦𐑤𐑦𐑨 𐑜𐑮𐑨𐑵𐑛𐑨 𐑓𐑩𐑮𐑑𐑦𐑜𐑨𐑛𐑩 𐑒𐑨𐑢 𐑐𐑤𐑧𐑵𐑨 <text:soft-page-break/>𐑧𐑒𐑓𐑤𐑩𐑮𐑨𐑛𐑩: 𐑛𐑨𐑵𐑒’ 𐑨𐑤 𐑤𐑨 𐑵𐑧𐑔𐑧𐑕𐑧𐑔𐑩 𐑧𐑤𐑤𐑧𐑮𐑵𐑨𐑛𐑦 𐑛𐑦𐑝𐑧𐑮𐑕𐑨𐑢𐑵 𐑓𐑮𐑧𐑫­𐑛𐑨𐑢𐑵 𐑤𐑦𐑵­𐑜𐑝𐑩𐑢𐑵, 𐑩𐑵𐑦 𐑵𐑪𐑵 𐑫𐑨𐑤𐑩𐑓𐑑𐑧 𐑐𐑩𐑝𐑨𐑕 𐑮𐑧𐑵­𐑒𐑩𐑵𐑑𐑦 𐑣𐑩𐑫𐑩𐑵, 𐑒𐑦𐑪 𐑐𐑩𐑕𐑧𐑛𐑨𐑕 𐑐𐑧𐑮𐑓𐑧𐑒𐑑𐑧 𐑕𐑦𐑨𐑵 𐑐𐑨𐑑𐑮𐑨𐑵 𐑤𐑦𐑵­𐑜𐑝𐑩𐑵, 𐑒𐑨𐑢 𐑤𐑨 𐑤𐑦𐑵­𐑜𐑝𐑩𐑢 𐑫𐑧𐑫, 𐑒𐑩𐑵𐑕𐑑𐑨𐑵𐑑𐑧 𐑒𐑪𐑵­𐑐𐑪𐑖­𐑦𐑡𐑨𐑵𐑑𐑧 𐑪𐑵𐑪𐑢 𐑒𐑪𐑵 𐑤𐑨 𐑨𐑤𐑦𐑨𐑢, 𐑗𐑦𐑨𐑫 𐑐𐑤𐑦 𐑒𐑨𐑢 𐑐𐑤𐑦 𐑒𐑩𐑵𐑓𐑪𐑟𐑦𐑡𐑨𐑕, 𐑒𐑮𐑦𐑐𐑤𐑦𐑡𐑨𐑕 𐑒𐑨𐑢 𐑐𐑧𐑮𐑛𐑨𐑕 𐑕𐑦𐑨𐑵 𐑵𐑨𐑑𐑪𐑮𐑨𐑵 𐑮𐑦𐑗𐑧𐑔𐑩𐑵 𐑒𐑨𐑢 𐑗𐑨𐑮𐑫𐑩𐑵; 𐑕𐑧𐑛 𐑒𐑦𐑨𐑫 𐑗𐑦𐑪 𐑧𐑤 𐑵𐑦 𐑛𐑧𐑝𐑩𐑕 𐑧𐑤𐑤𐑧𐑮𐑵𐑨𐑛𐑦 𐑵𐑪𐑮 <text:span text:style-name="T2">𐑪𐑵𐑪</text:span> 𐑓𐑮𐑧𐑫𐑛𐑨𐑵 𐑤𐑦𐑵­𐑜𐑝𐑩𐑵 (𐑒𐑨𐑢 𐑨𐑵𐑒𐑩𐑮𐑲 𐑑𐑮𐑧 𐑓𐑨𐑔𐑦𐑤𐑨𐑵), 𐑗𐑦𐑪 𐑧𐑤 𐑵𐑦 𐑣𐑨𐑝𐑩𐑕 𐑤𐑨 𐑧𐑚𐑤𐑩𐑵 𐑧𐑤𐑤𐑧𐑮𐑵𐑦 𐑕𐑦𐑨𐑵 𐑤𐑦𐑵­𐑜𐑝𐑩𐑵 𐑓𐑩𐑵𐑛𐑧, 𐑒𐑨𐑢 𐑗𐑦𐑪 𐑤𐑦𐑵­𐑜𐑝𐑩, 𐑤𐑦𐑚𐑧𐑮𐑦𐑡𐑦𐑵𐑑𐑧 𐑛𐑧 𐑤𐑨 𐑐𐑮𐑧𐑫𐑨𐑛𐑩 𐑛𐑧 𐑫𐑪𐑤­<text:soft-page-break/>𐑑𐑨𐑢 𐑵𐑨𐑢𐑚𐑨𐑮𐑩𐑢 𐑒𐑨𐑢 𐑒𐑩𐑵𐑕𐑧𐑮𐑝𐑦𐑵𐑑𐑧 𐑐𐑤𐑧𐑵𐑧 𐑐𐑩𐑮 𐑕𐑦 𐑕𐑩𐑤𐑨 𐑗𐑦𐑪𐑢𐑵 𐑓𐑩𐑮𐑑𐑩𐑢𐑵 𐑛𐑧 𐑕𐑦𐑨 𐑐𐑩𐑐𐑩𐑤𐑩, 𐑛𐑦𐑕𐑝𐑩𐑤𐑝𐑦𐑡𐑩𐑕 𐑚𐑨𐑤𐑛𐑲 𐑐𐑤𐑧𐑢 𐑐𐑩𐑑𐑧𐑵𐑔𐑧 𐑒𐑨𐑢 𐑚𐑮𐑦𐑤𐑧.</text:p>
      <text:p text:style-name="Text_20_body">𐑤𐑨 𐑛𐑪𐑨 𐑫𐑩𐑑𐑦𐑝𐑩, 𐑒𐑦𐑪𐑵 𐑧𐑤𐑫𐑧𐑑𐑨𐑕 𐑤𐑨 𐑫𐑨𐑤𐑨𐑫𐑦𐑒𐑩𐑢 𐑛𐑧 𐑤𐑦𐑵­𐑜𐑝𐑩 𐑦𐑵𐑑𐑧𐑮­𐑵𐑨𐑔𐑦𐑨, 𐑧𐑕𐑑𐑨𐑕 𐑤𐑨 𐑑𐑦𐑫𐑩, 𐑒𐑧 𐑒𐑦𐑧𐑤 𐑤𐑦𐑵­𐑜𐑝𐑩 𐑦𐑵𐑑𐑧𐑮­𐑵𐑨𐑔𐑦𐑨 𐑧𐑕𐑑𐑩𐑕 𐑧𐑚𐑤𐑧 𐑧𐑤𐑧𐑒𐑑𐑦𐑑𐑨 𐑦𐑨 𐑧𐑤 𐑤𐑨 𐑤𐑦𐑵­𐑜𐑝𐑩𐑢 <text:span text:style-name="T2">𐑵𐑨𐑔𐑦𐑨𐑢</text:span> 𐑒𐑨𐑢 𐑒𐑧 𐑑𐑦𐑨𐑫 𐑤𐑨 𐑣𐑩𐑫𐑩𐑢 𐑵𐑧 <text:span text:style-name="T2">𐑨𐑤𐑐𐑮𐑩𐑒𐑕𐑦𐑫𐑦𐑡𐑩𐑕</text:span> 𐑨𐑤 𐑕𐑦 𐑮𐑧𐑔𐑦𐑐𐑮𐑩𐑒𐑧, 𐑕𐑧𐑛 𐑕𐑦𐑫𐑐𐑤𐑧 𐑦𐑨 𐑪𐑵𐑪 𐑐𐑩𐑐𐑩𐑤𐑩 <text:span text:style-name="T2">𐑛𐑦𐑕𐑐𐑮𐑧𐑫𐑩𐑕</text:span> 𐑒𐑨𐑢 <text:span text:style-name="T2">𐑧𐑵𐑜𐑤𐑪𐑑𐑩𐑕</text:span> 𐑗𐑦𐑪𐑢𐑵 𐑨𐑤𐑦𐑨𐑢𐑵 𐑐𐑩𐑐𐑩𐑤𐑩𐑢𐑵, 𐑛𐑨𐑵𐑒’ 𐑨𐑤 𐑤𐑨 𐑜𐑮𐑨𐑵𐑛𐑧𐑜𐑨 𐑕𐑪𐑐𐑧𐑮𐑓𐑩𐑮𐑑𐑩, 𐑒𐑦𐑪𐑵 𐑡𐑦 𐑮𐑦𐑔𐑧𐑝𐑩𐑕 𐑕𐑪𐑐𐑧𐑮 𐑗𐑦𐑪𐑢 𐑨𐑤𐑦𐑨𐑢 𐑐𐑩𐑐𐑩𐑤𐑩𐑢. <text:soft-page-break/>𐑑𐑦𐑪 𐑗𐑦 𐑫𐑩𐑑𐑦𐑝𐑩 𐑧𐑕𐑑𐑨𐑕 𐑵𐑧 𐑑𐑪𐑑𐑧 𐑕𐑧𐑵𐑓𐑪𐑵𐑛𐑨𐑫𐑧𐑵𐑑𐑨; 𐑕𐑧𐑛 𐑡𐑦 𐑐𐑩𐑝𐑨𐑕 𐑧𐑕𐑑𐑦 𐑧𐑤𐑫𐑧𐑑𐑦𐑑𐑨 𐑵𐑪𐑮 𐑒𐑩𐑵𐑑𐑮𐑲 𐑑𐑦𐑨 𐑲 𐑨𐑤𐑦𐑨 𐑵𐑧𐑐𐑮𐑦𐑐𐑧𐑵𐑕𐑦𐑑𐑨 𐑒𐑨𐑢 𐑫𐑨𐑤𐑡𐑪𐑕𐑑𐑨 <text:span text:style-name="T2">𐑓𐑩𐑮𐑫𐑩</text:span> 𐑛𐑧 𐑤𐑦𐑵­𐑜𐑝𐑩 𐑦𐑵𐑑𐑧𐑮­𐑵𐑨𐑔𐑦𐑨. 𐑑𐑦𐑪 𐑗𐑦 𐑫𐑩𐑑𐑦𐑝𐑩 𐑒𐑩𐑫𐑐𐑮𐑧𐑵𐑧𐑚𐑤𐑧 𐑐𐑧𐑮𐑛𐑨𐑕 𐑗𐑦𐑨𐑵 𐑕𐑦𐑜𐑵𐑦𐑓𐑩𐑵, 𐑕𐑧 𐑵𐑦 𐑑𐑪𐑮𐑵𐑩𐑕 𐑨𐑑𐑧𐑵𐑑𐑩𐑵, 𐑒𐑧 𐑤𐑦𐑵­𐑜𐑝𐑩 𐑦𐑵𐑑𐑧𐑮­𐑵𐑨𐑔𐑦𐑨 𐑐𐑩𐑝𐑨𐑕 𐑧𐑕𐑑𐑦 𐑒𐑨𐑢 𐑧𐑕𐑑𐑩𐑕 𐑵𐑪𐑮 𐑦𐑨 <text:span text:style-name="T2">𐑵𐑱𐑑𐑮𐑨𐑤𐑨</text:span> 𐑤𐑦𐑵­𐑜𐑝𐑩, 𐑒𐑦𐑧𐑤 𐑵𐑦 𐑫𐑨𐑤𐑕𐑪𐑐𐑮𐑧 𐑫𐑩𐑵𐑑𐑮𐑩𐑕.</text:p>
      <text:p text:style-name="Text_20_body">𐑕𐑧𐑒𐑝𐑧 𐑕𐑧 𐑵𐑦 𐑤𐑨𐑕𐑩𐑕 𐑐𐑩𐑮 𐑒𐑧𐑤𐑒𐑨 𐑑𐑧𐑫𐑐𐑩 𐑓𐑤𐑨𐑵𐑒𐑧 𐑤𐑨 𐑛𐑧𐑫𐑨𐑵𐑛𐑩𐑵 𐑐𐑮𐑦 𐑤𐑨 𐑧𐑚𐑤𐑧𐑔𐑩 𐑲 𐑵𐑧𐑧𐑚𐑤𐑧𐑔𐑩 𐑛𐑧 𐑤𐑨 𐑧𐑵𐑒𐑩𐑵𐑛𐑪𐑒𐑩 𐑛𐑧 𐑤𐑦𐑵­𐑜𐑝𐑩 𐑦𐑵𐑑𐑧𐑮­𐑵𐑨𐑔𐑦𐑨 (𐑐𐑮𐑦 𐑑𐑦𐑪 𐑗𐑦 𐑐𐑪𐑵𐑒𐑑𐑩 𐑵𐑦 𐑐𐑨𐑮𐑩𐑤𐑩𐑕 𐑫𐑨𐑤𐑕𐑪𐑐𐑮𐑧), 𐑕𐑧 𐑵𐑦 𐑕𐑪𐑐𐑩𐑟𐑩𐑕, <text:soft-page-break/>𐑒𐑧 𐑤𐑨 𐑧𐑵𐑒𐑩𐑵𐑛𐑪𐑒𐑩 𐑛𐑧 𐑑𐑦𐑨 𐑤𐑦𐑵­𐑜𐑝𐑩 𐑛𐑧𐑐𐑧𐑵𐑛𐑨𐑕 𐑵𐑪𐑮 𐑛𐑧 𐑵𐑦𐑨 <text:span text:style-name="T2">𐑛𐑧𐑟𐑦𐑮𐑩</text:span>, 𐑒𐑨𐑢 𐑕𐑧 𐑵𐑦 𐑧𐑕𐑔𐑧𐑐𐑑𐑩𐑕 𐑦𐑨𐑵 𐑒𐑮𐑦𐑨𐑵𐑑𐑨𐑵 𐑧𐑮𐑨𐑮𐑐𐑨𐑖𐑩𐑵 𐑧𐑵 𐑤𐑨 <text:span text:style-name="T2">𐑧𐑤𐑧𐑒𐑑𐑩</text:span> 𐑛𐑧 𐑤𐑨 𐑤𐑦𐑵­𐑜𐑝𐑩, 𐑗𐑦𐑪 𐑛𐑧𐑝𐑨𐑕 𐑒𐑩𐑵𐑕𐑧𐑵𐑑𐑦, 𐑒𐑧 𐑐𐑮𐑦 <text:span text:style-name="T2">𐑫𐑨𐑤𐑪𐑑𐑦𐑤𐑩</text:span> 𐑛𐑧 𐑤𐑦𐑵­𐑜𐑝𐑩 𐑦𐑵𐑑𐑧𐑮­𐑵𐑨𐑔𐑦𐑨 𐑵𐑧𐑵𐑦𐑧𐑤 𐑐𐑩𐑝𐑨𐑕 𐑧𐑕𐑑𐑦 𐑧𐑗 𐑤𐑨 𐑐𐑤𐑧𐑢 𐑫𐑨𐑤𐑜𐑮𐑨𐑵𐑛𐑨 𐑐𐑨𐑮𐑩𐑤𐑩. 𐑕𐑧𐑛 𐑤𐑨 <text:span text:style-name="T2">𐑪𐑑𐑦𐑤𐑩</text:span>, 𐑒𐑦𐑪𐑵 𐑑𐑦𐑨 𐑤𐑦𐑵­𐑜𐑝𐑩 𐑨𐑤𐑐𐑩𐑮𐑑𐑪𐑕 𐑨𐑤 𐑤𐑨 𐑫𐑩𐑵𐑛𐑩, 𐑧𐑕𐑑𐑨𐑕 𐑑𐑦𐑧𐑤 𐑜𐑮𐑨𐑵𐑛𐑧𐑜𐑨 𐑒𐑨𐑢 𐑝𐑦𐑛𐑧𐑚𐑤𐑨 𐑐𐑩𐑮 𐑗𐑦𐑪, 𐑒𐑧 𐑐𐑮𐑦 𐑑𐑦𐑩 𐑗𐑦 𐑵𐑦 𐑐𐑮𐑩𐑐𐑮𐑧 𐑵𐑧 𐑚𐑧𐑟𐑩𐑵𐑪𐑕 𐑐𐑨𐑮𐑩𐑤𐑦. 𐑑𐑨𐑫𐑧𐑵 <text:span text:style-name="T2">𐑒𐑧𐑤𐑒𐑧</text:span> 𐑛𐑨 𐑝𐑩𐑮𐑑𐑩𐑢 𐑵𐑦 𐑛𐑦𐑮𐑩𐑕 𐑐𐑮𐑦 𐑑𐑦𐑩 𐑗𐑦, 𐑕𐑧 𐑧𐑗 𐑕𐑦𐑫𐑐𐑤𐑧 𐑐𐑮𐑩 𐑐𐑤𐑧𐑵𐑧𐑔𐑩 𐑛𐑧 𐑵𐑦𐑨 𐑨𐑵𐑨𐑤𐑦𐑟𐑩.</text:p>
      <text:p text:style-name="Text_20_body"><text:soft-page-break/>𐑗𐑪 𐑝𐑦 𐑧𐑒𐑐𐑧𐑵𐑕𐑦𐑕 𐑦𐑨𐑫 𐑐𐑮𐑦 𐑑𐑦𐑩, <text:span text:style-name="T2">𐑒𐑦𐑩</text:span> 𐑐𐑮𐑩𐑐𐑮𐑧 𐑤𐑧𐑝𐑦𐑕 𐑤𐑨 𐑣𐑩𐑫𐑨𐑮𐑩𐑵 𐑑𐑦𐑧𐑤 𐑵𐑧­𐑨𐑑𐑦𐑵𐑜𐑧𐑚𐑤𐑧 𐑨𐑤𐑑𐑧 𐑕𐑪𐑐𐑧𐑮 𐑗𐑦𐑪𐑢 𐑨𐑤𐑦𐑨𐑢 𐑚𐑧𐑕𐑑𐑩𐑢, 𐑒𐑦𐑪𐑢 𐑢𐑨 𐑧𐑵 𐑧𐑓𐑧𐑒𐑑𐑦𐑝𐑧𐑔𐑩 𐑧𐑕𐑑­𐑨𐑕 𐑒𐑩𐑵𐑕𐑑𐑮𐑪𐑦𐑑𐑨𐑢 𐑤𐑲 𐑑𐑦𐑪 𐑕𐑨𐑫𐑨 𐑑𐑦𐑐𐑩, 𐑒𐑦𐑧𐑤 𐑤𐑨 𐑣𐑩𐑫𐑩? 𐑤𐑨 𐑑𐑪𐑑𐑨𐑵 𐑵𐑦𐑨𐑵 𐑨𐑤𐑑𐑨𐑵 𐑒𐑪𐑤𐑑𐑪𐑮𐑩𐑵 𐑒𐑨𐑢 𐑔𐑦𐑝𐑦𐑤𐑦𐑟𐑨𐑔𐑦𐑩𐑵 𐑵𐑦 𐑛𐑨𐑵𐑒­𐑨𐑕 𐑵𐑪𐑮 𐑨𐑤 𐑪𐑵𐑪 𐑩𐑚𐑢𐑧𐑒𐑑𐑩: 𐑨𐑤 𐑤𐑨 <text:span text:style-name="T2">𐑐𐑩𐑕𐑧𐑛𐑨𐑛𐑩 𐑛𐑧 𐑤𐑦𐑵­𐑜𐑝𐑩</text:span>, 𐑒𐑦𐑪 𐑧𐑚𐑤𐑦𐑜𐑦𐑕 𐑨𐑤 𐑵𐑦 𐑤𐑨 <text:span text:style-name="T2">𐑦𐑵𐑑𐑧𐑮𐑖𐑨𐑵𐑡𐑨𐑛𐑩𐑵 𐑛𐑧 𐑐𐑧𐑵­𐑕𐑩𐑢</text:span>. 𐑒𐑦𐑩 𐑧𐑕𐑑𐑪𐑕 𐑒𐑪𐑵 𐑵𐑦, 𐑓𐑦𐑧𐑮𐑨𐑢 𐑮𐑧𐑡𐑩𐑢 𐑛𐑧 𐑤𐑨 𐑫𐑩𐑵𐑛𐑩, 𐑕𐑧 𐑵𐑦 𐑵𐑧 𐑐𐑩𐑝𐑪𐑕 <text:span text:style-name="T2">𐑤𐑦𐑵­𐑜𐑝𐑧 𐑒𐑩𐑫𐑪­𐑵𐑦𐑒𐑦𐑡𐑨𐑛𐑦</text:span> 𐑪𐑵𐑪𐑢 𐑒𐑪𐑵 𐑨𐑤𐑦𐑨𐑢, 𐑕𐑧 𐑕𐑦𐑨𐑵 𐑑𐑪𐑑𐑨𐑵 𐑕𐑔𐑦𐑩𐑵 𐑒𐑨𐑢 𐑦𐑵𐑑𐑧𐑤𐑦𐑜𐑧𐑵𐑑𐑧𐑔𐑩𐑵 𐑗𐑦𐑪 𐑧𐑤 𐑵𐑦 𐑛𐑧𐑝𐑪𐑕 𐑛𐑧 <text:soft-page-break/>𐑤𐑨 𐑒𐑩𐑫𐑧𐑵𐑔𐑩 𐑫𐑧𐑫 𐑧𐑤𐑤𐑨𐑚𐑩𐑮𐑨𐑛𐑦 𐑨𐑤 𐑕𐑦 𐑫𐑧𐑫, 𐑨𐑵𐑕𐑑𐑨𐑑𐑲 𐑓𐑨𐑮𐑨𐑛𐑦 𐑪𐑟𐑩𐑵 — 𐑛𐑨𐑵𐑒’ 𐑨𐑤 𐑦𐑵𐑑𐑧𐑮𐑖𐑨𐑵𐑡𐑩 𐑛𐑧 𐑐𐑧𐑵𐑕𐑩𐑢 — 𐑛𐑧 𐑤𐑨 𐑢𐑨𐑫 𐑐𐑮𐑧𐑑𐑨𐑢 𐑓𐑮𐑪𐑒𐑑𐑩𐑢 𐑛𐑧 𐑤𐑨 𐑕𐑐𐑧𐑮𐑑𐑩 𐑒𐑨𐑢 𐑛𐑦𐑝𐑧𐑮𐑕𐑨𐑢 𐑕𐑔𐑦𐑩𐑢 𐑛𐑧 𐑑𐑪𐑑𐑨𐑢 𐑫𐑦𐑤𐑢𐑨𐑮𐑩𐑢 𐑛𐑧 𐑑𐑪𐑑𐑨𐑢 𐑫𐑦𐑤𐑦𐑩𐑵𐑩𐑢 𐑒𐑨𐑢 𐑫𐑦𐑤𐑦𐑨𐑮𐑛𐑩𐑢 𐑛𐑨 𐑨𐑤𐑦𐑨𐑢 𐑕𐑦𐑫𐑦𐑤𐑨𐑢 𐑨𐑤 𐑵𐑦 𐑒𐑮𐑧𐑦𐑑𐑨𐑠𐑩𐑢? 𐑵𐑦 𐑑𐑦𐑨𐑫 𐑧𐑗 𐑐𐑧𐑮 𐑪𐑵𐑪 𐑐𐑤𐑧𐑢 𐑫𐑨𐑤𐑜𐑮𐑨𐑵𐑛𐑨 𐑖𐑑𐑪𐑐𐑧𐑑𐑩 𐑵𐑧 𐑕𐑑𐑨𐑮𐑪𐑕 𐑐𐑤𐑦 𐑨𐑤𐑑𐑧 𐑩𐑤 𐑑𐑦𐑪𐑢 𐑛𐑦𐑝𐑧𐑮­𐑕𐑨𐑢 𐑚𐑧𐑕𐑑𐑩𐑢, 𐑒𐑦𐑪𐑢 𐑵𐑦𐑵 𐑗𐑦𐑮𐑒𐑲𐑨𐑕 𐑒𐑨𐑢 𐑒𐑦𐑪𐑢 𐑧𐑕𐑑𐑨𐑕 𐑑𐑦𐑧𐑤 𐑕𐑧𐑵𐑕𐑨𐑡𐑨𐑢 𐑒𐑨𐑢 𐑕𐑧𐑵­𐑣𐑧𐑤𐑐𐑨𐑢! 𐑓𐑩𐑮𐑐𐑮𐑧𐑵𐑪 𐑛𐑧 𐑵𐑦 𐑤𐑨 𐑫𐑨𐑵𐑩𐑢𐑵 𐑒𐑨𐑢 𐑤𐑨 𐑐𐑦𐑧𐑛𐑩𐑢𐑵 𐑒𐑨𐑢 𐑒𐑦𐑩𐑵 𐑝𐑦 𐑝𐑩𐑤𐑨𐑕, 𐑕𐑧𐑛 𐑤𐑨𐑕𐑪 𐑨𐑤 𐑵𐑦 𐑵𐑪𐑮 𐑤𐑨 𐑐𐑩𐑝𐑨𐑛𐑩𐑵 𐑦𐑵𐑑𐑧𐑮­𐑖𐑨𐑵𐑡𐑨𐑛𐑦 𐑤𐑨 <text:soft-page-break/>𐑐𐑧𐑵𐑕𐑩𐑢𐑵, — 𐑒𐑨𐑢 𐑵𐑦 𐑮𐑧𐑕𐑑𐑩𐑕 𐑑𐑦𐑪𐑢 𐑕𐑨𐑫𐑨𐑢 𐑮𐑧𐑡𐑩𐑢 𐑛𐑧 𐑤𐑨 𐑵𐑨𐑑𐑪𐑮𐑩, 𐑒𐑨𐑢 𐑵𐑦 𐑒𐑩𐑵𐑕𐑑𐑨𐑵𐑑𐑧 𐑒𐑨𐑢 𐑕𐑧𐑵𐑓𐑦𐑵𐑧 𐑐𐑧𐑮𐑓𐑧𐑒𐑑­𐑦𐑡­𐑨𐑛­𐑩𐑕; 𐑕𐑧𐑛 𐑛𐑩𐑵𐑪 𐑨𐑤 𐑗𐑦𐑪 𐑧𐑤 𐑵𐑦 𐑧𐑗 𐑔𐑧𐑵­𐑑𐑩𐑵 𐑛𐑨 𐑫𐑨𐑵𐑩𐑢, 𐑛𐑩𐑵𐑪 𐑨𐑤 𐑵𐑦 𐑧𐑗 𐑔𐑧𐑵𐑑𐑩𐑵 𐑛𐑨 𐑛𐑦𐑝𐑧𐑮𐑕𐑨𐑢 𐑡𐑦𐑕 𐑵𐑪𐑵 𐑵𐑧 𐑒𐑩𐑵𐑨𐑑𐑨𐑢 𐑕𐑧𐑵𐑑𐑩𐑢 𐑒𐑨𐑢 𐑐𐑩𐑝𐑩𐑢, 𐑕𐑧𐑛 𐑓𐑩𐑮𐑐𐑮𐑧𐑵𐑪 𐑛𐑧 𐑵𐑦 𐑤𐑨 𐑐𐑩𐑝𐑩𐑵 𐑛𐑧 𐑦𐑵𐑑𐑧𐑮𐑖𐑨𐑵𐑡𐑨𐑛𐑩 𐑛𐑧 𐑐𐑧𐑵𐑕𐑩𐑢 — 𐑒𐑨𐑢 𐑵𐑦 𐑮𐑧𐑕𐑑𐑩𐑕 𐑕𐑧𐑵𐑕𐑨𐑡𐑨𐑢 𐑒𐑨𐑢 𐑕𐑧𐑵𐑣𐑧𐑤𐑐𐑨𐑢 𐑚𐑧𐑕𐑑𐑩𐑢. 𐑕𐑧𐑛 𐑕𐑧 𐑤𐑨 𐑑𐑮𐑧 𐑵𐑧𐑐𐑤𐑧𐑵𐑨 𐑒𐑨𐑢 𐑑𐑮𐑧 𐑤𐑦𐑫𐑦𐑜𐑦𐑑𐑨 𐑧𐑚𐑤𐑧𐑔𐑩 𐑛𐑧 𐑦𐑵𐑑𐑧𐑮𐑖𐑨𐑵𐑡𐑩 𐑛𐑧 𐑐𐑧𐑵𐑕𐑩𐑢 𐑣𐑨𐑝𐑦𐑕 𐑐𐑩𐑮 𐑤𐑨 𐑣𐑩𐑫𐑨𐑮𐑩 𐑑𐑦𐑨𐑵 𐑜𐑮𐑨𐑵𐑛𐑧𐑜𐑨𐑵 𐑕𐑦𐑜𐑵𐑦𐑓𐑩𐑵, 𐑧𐑒𐑐𐑧𐑵𐑕𐑪 𐑐𐑮𐑦 𐑑𐑦𐑩, 𐑒𐑦𐑨𐑵 𐑜𐑮𐑨𐑵𐑛𐑧𐑜𐑨𐑵 𐑒𐑨𐑢 𐑒𐑪𐑵 𐑵𐑧𐑵𐑦𐑩 𐑒𐑩𐑫­𐑐𐑨𐑮­<text:soft-page-break/>𐑧𐑚𐑤𐑨𐑵 𐑪𐑑𐑦𐑤𐑩𐑵 𐑛𐑩𐑵𐑪𐑕 𐑨𐑤 𐑤𐑨 𐑣𐑩𐑫𐑨𐑮𐑩 𐑑𐑦𐑪 𐑤𐑦𐑵­𐑜𐑝𐑩, 𐑒𐑦𐑪 𐑓𐑨𐑮𐑪𐑕 𐑤𐑨 𐑦𐑵𐑑𐑧𐑮­𐑖𐑨𐑵𐑡𐑨𐑛𐑩𐑵 𐑛𐑧 𐑐𐑧𐑵𐑕𐑩𐑢 <text:span text:style-name="T2">𐑐𐑤𐑧𐑵𐑨</text:span>, 𐑒𐑨𐑢 𐑛𐑨𐑵𐑒’ 𐑨𐑤 𐑒𐑦𐑪 𐑵𐑧 𐑕𐑩𐑤𐑧<text:span text:style-name="T11"> A </text:span>𐑣𐑨𐑝𐑪𐑕 𐑤𐑨 𐑧𐑚𐑤𐑩𐑵 𐑒𐑩𐑫𐑐𐑮𐑧𐑵𐑦𐑡𐑨𐑛𐑦 𐑒𐑪𐑵<text:span text:style-name="T11"> B, C </text:span>𐑒𐑪𐑵 <text:span text:style-name="T11">D, E </text:span>𐑒𐑪𐑵<text:span text:style-name="T11"> F</text:span>, 𐑕𐑧𐑛 <text:span text:style-name="T2">𐑗𐑦𐑪</text:span> 𐑧𐑤 𐑦𐑤𐑦 𐑐𐑩𐑝𐑪𐑕 𐑒𐑩𐑫𐑐𐑮𐑧𐑵𐑦𐑡𐑨𐑛𐑦 𐑒𐑪𐑵 <text:span text:style-name="T2">𐑗𐑦𐑪</text:span> 𐑧𐑤 𐑤𐑨 𐑨𐑤𐑦𐑨𐑢! 𐑑𐑪𐑑𐑨 𐑔𐑧𐑵𐑑𐑩 𐑛𐑨 𐑐𐑤𐑧𐑢 𐑜𐑮𐑨𐑵𐑛𐑨𐑢 𐑧𐑤𐑐𐑧𐑵𐑕𐑩𐑢 𐑵𐑧 𐑓𐑨𐑮𐑩𐑕 𐑧𐑵 𐑤𐑨 𐑝𐑦𐑝𐑩 𐑛𐑧 𐑤𐑨 𐑣𐑩𐑫𐑨𐑮𐑩 𐑑𐑦𐑨𐑵 𐑜𐑮𐑨𐑵𐑛𐑨𐑵 𐑒𐑨𐑢 𐑚𐑩𐑵𐑓𐑨𐑮𐑨𐑵 𐑮𐑧𐑝𐑩𐑤𐑪𐑔𐑦𐑩𐑵, 𐑒𐑦𐑨𐑵 𐑓𐑨𐑮𐑩𐑕 𐑤𐑨 𐑧𐑵𐑒𐑩𐑵­𐑛𐑪𐑒𐑩 𐑛𐑧 𐑤𐑦𐑵­𐑜𐑝𐑩 𐑦𐑵𐑑𐑧𐑮­𐑵𐑨𐑔𐑦𐑨! 𐑵𐑦 𐑐𐑮𐑧𐑵𐑪 𐑒𐑧𐑤𐑒𐑨𐑢𐑵 𐑫𐑨𐑤𐑜𐑮𐑨𐑵𐑛𐑨𐑢𐑵 𐑧𐑒𐑟𐑧𐑫­𐑐𐑤𐑩𐑢𐑵. 𐑵𐑦 𐑐𐑧𐑵𐑨𐑕 𐑑𐑮𐑨𐑛𐑪𐑒𐑨𐑛𐑦 𐑤𐑨 𐑝𐑧𐑮­𐑒𐑩𐑢𐑵 𐑛𐑧 𐑗𐑦𐑪 𐑵𐑨𐑔𐑦𐑩 𐑧𐑵 𐑤𐑨 𐑤𐑦𐑵­𐑜𐑝𐑩𐑢𐑵 <text:soft-page-break/>𐑛𐑧 𐑗𐑦𐑪𐑢 𐑨𐑤𐑦𐑨𐑢 𐑵𐑨𐑔𐑦𐑩𐑢; 𐑕𐑧𐑛 𐑑𐑦𐑩 𐑗𐑦 𐑧𐑵𐑜𐑤𐑪𐑑𐑨𐑕 𐑢𐑨 𐑵𐑧𐑐𐑮𐑩𐑛𐑪𐑒𐑑𐑦𐑝𐑧 𐑜𐑮𐑨𐑵𐑛𐑧𐑜𐑨𐑵 𐑫𐑪𐑤𐑑𐑩𐑵 𐑛𐑨 𐑤𐑨𐑚𐑩𐑮𐑩𐑢 𐑒𐑨𐑢 𐑫𐑩𐑵𐑩, 𐑒𐑨𐑢 𐑑𐑨𐑫𐑧𐑵 𐑫𐑨𐑤𐑜𐑮𐑲 𐑗𐑦𐑩 𐑵𐑦 𐑐𐑩𐑝𐑨𐑕 𐑑𐑮𐑨𐑛𐑪𐑒𐑦 𐑵𐑪𐑮 𐑤𐑨 𐑐𐑤𐑧𐑢 𐑕𐑧𐑵𐑕𐑦𐑜𐑵𐑦𐑓𐑨𐑵 𐑐𐑨𐑮𐑑𐑩𐑵 𐑛𐑧 𐑤𐑨 𐑣𐑩𐑫𐑨 𐑤𐑦𐑑𐑧𐑮𐑨𐑑𐑪𐑮𐑩, 𐑒𐑨𐑢 𐑤𐑨 𐑜𐑮𐑨𐑵𐑛­𐑧𐑜𐑨 𐑐𐑤𐑦𐑫𐑪𐑤𐑑𐑩 𐑛𐑧 𐑤𐑨 𐑣𐑩𐑫𐑨 𐑤𐑦𐑑𐑧𐑮𐑨𐑑𐑪𐑮𐑩 𐑒𐑪𐑵 𐑮𐑦𐑗𐑨𐑢 𐑐𐑮𐑩𐑝𐑦𐑟𐑩𐑢 𐑛𐑨 𐑛𐑦𐑝𐑧𐑮𐑕𐑨𐑢 𐑐𐑧𐑵𐑕𐑩𐑢 𐑐𐑩𐑮 𐑗𐑦𐑪 𐑧𐑤 𐑵𐑦 𐑮𐑧𐑕𐑑𐑨𐑕 𐑵𐑧𐑨𐑒𐑦𐑮𐑧𐑚𐑤𐑨. 𐑕𐑧𐑛 𐑒𐑦𐑨𐑫 𐑧𐑒𐑟𐑦𐑕𐑑𐑪𐑕 𐑤𐑦𐑵­𐑜𐑝𐑩 𐑦𐑵𐑑𐑧𐑮­𐑵𐑨𐑔𐑦𐑨, 𐑑𐑦𐑨𐑫 𐑗𐑦𐑩, 𐑒𐑦𐑩 𐑨𐑐𐑧𐑮𐑨𐑕 𐑧𐑵 𐑤𐑨 𐑮𐑧𐑜𐑦𐑩𐑵𐑩 𐑛𐑧 𐑤𐑨 𐑣𐑩𐑫𐑨 𐑐𐑧𐑵𐑕𐑩, 𐑧𐑕𐑑𐑪𐑕 𐑑𐑮𐑨𐑛𐑪𐑒𐑨𐑑𐑨 𐑵𐑪𐑮 𐑧𐑵 𐑑𐑦𐑪𐑵 𐑗𐑦 <text:span text:style-name="T2">𐑪𐑵𐑪</text:span> 𐑵𐑱𐑑𐑮𐑨𐑤𐑨𐑵 𐑤𐑦𐑵­𐑜𐑝𐑩𐑵 𐑒𐑨𐑢 𐑫𐑪𐑤𐑑𐑨𐑢 𐑝𐑧𐑮𐑒𐑩𐑢 𐑧𐑕𐑑𐑪𐑕 𐑕𐑒𐑮𐑦𐑚𐑨𐑑𐑨𐑢 <text:soft-page-break/>𐑮𐑧𐑒𐑑𐑧 𐑧𐑵 𐑑𐑦𐑪 𐑗𐑦 𐑤𐑦𐑵­𐑜𐑝𐑩, 𐑒𐑨𐑢 𐑗𐑦𐑪𐑢 𐑐𐑮𐑩𐑛𐑪𐑒𐑑𐑩𐑢 𐑛𐑧 𐑤𐑨 𐑣𐑩𐑫𐑨 𐑕𐑐𐑦𐑮𐑦𐑑𐑩 𐑓𐑨𐑮𐑦𐑡𐑪𐑕 𐑨𐑒𐑦𐑮𐑧𐑚𐑤𐑨𐑢 𐑐𐑩𐑮 𐑗𐑦𐑪 𐑧𐑤 𐑵𐑦. 𐑐𐑩𐑮 𐑤𐑨 𐑐𐑧𐑮𐑓𐑧𐑒𐑑𐑦𐑜𐑨𐑛𐑩 𐑛𐑧 𐑑𐑦𐑪 𐑲 𐑨𐑤𐑦𐑨 𐑚𐑮𐑨𐑵𐑗𐑩 𐑛𐑧 𐑤𐑨 𐑣𐑩𐑫𐑨𐑢 𐑕𐑔𐑦𐑩𐑢 𐑵𐑦 𐑨𐑮𐑨𐑵𐑡𐑨𐑕 𐑕𐑪𐑮 𐑗𐑦𐑪 𐑐𐑨𐑖𐑩 𐑦𐑵𐑑𐑧𐑮­𐑵𐑨𐑔𐑦𐑨𐑢𐑵 𐑒𐑩𐑵𐑜𐑮𐑧𐑕𐑩𐑢𐑵, — 𐑕𐑧𐑛 𐑒𐑦𐑨𐑵 𐑫𐑦𐑟𐑧𐑮𐑨𐑵 𐑮𐑩𐑤𐑩𐑵 𐑦𐑤𐑦 𐑤𐑪𐑛𐑨𐑕, 𐑒𐑦𐑨𐑫 𐑐𐑨𐑮𐑑𐑩𐑐𐑮𐑧𐑵𐑦 𐑧𐑵 𐑦𐑤𐑦 𐑐𐑩𐑝𐑨𐑕 𐑵𐑧 𐑑𐑦𐑪, 𐑒𐑦𐑪 𐑧𐑓𐑧𐑒𐑑𐑦𐑝𐑧 𐑒𐑪𐑵 𐑪𐑑𐑦𐑤𐑩 𐑛𐑧𐑟𐑦𐑮𐑪𐑕 𐑦𐑩𐑵 𐑲𐑛𐑦, 𐑵𐑧 𐑑𐑦𐑪, 𐑒𐑦𐑪 𐑧𐑓𐑧𐑒𐑑𐑦𐑝𐑧 𐑦𐑩𐑵 𐑜𐑮𐑨𐑝𐑨𐑵 𐑝𐑩𐑤𐑪𐑕 𐑒𐑩𐑫𐑪𐑵𐑦𐑒𐑦, 𐑕𐑧𐑛 𐑵𐑪𐑮 𐑑𐑦𐑪, 𐑒𐑦𐑪 𐑕𐑔𐑦𐑨𐑕 𐑚𐑨𐑚𐑦𐑤𐑨𐑛𐑦 𐑧𐑵 𐑒𐑧𐑤𐑒𐑨𐑢 𐑤𐑦𐑵­𐑜𐑝𐑩𐑢. 𐑵𐑦𐑨 𐑝𐑦𐑝𐑩 𐑧𐑕𐑑𐑨𐑕 𐑫𐑨𐑤𐑤𐑩𐑵𐑜𐑨, 𐑒𐑨𐑢 𐑤𐑨 𐑕𐑔𐑦𐑧𐑵𐑔𐑩 𐑧𐑕𐑑𐑨𐑕 𐑝𐑨𐑕𐑑𐑨; 𐑵𐑦 𐑛𐑧𐑝𐑨𐑕 <text:soft-page-break/>𐑤𐑧𐑮𐑵𐑦, 𐑤𐑧𐑮𐑵𐑦, 𐑤𐑧𐑮𐑵𐑦! 𐑨𐑤 𐑤𐑨 𐑤𐑧𐑮𐑵𐑨𐑛𐑩 𐑵𐑦 𐑐𐑩𐑝𐑨𐑕 𐑛𐑧𐑛𐑦𐑗𐑦 𐑵𐑪𐑮 𐑐𐑨𐑮𐑑𐑩𐑵 𐑛𐑧 𐑵𐑦𐑨 𐑫𐑨𐑤𐑤𐑩𐑵𐑜𐑨 𐑝𐑦𐑝𐑩, 𐑵𐑩𐑫𐑧 𐑵𐑦𐑨𐑢𐑵 𐑦𐑵𐑓𐑨𐑵𐑨𐑢𐑵 𐑒𐑨𐑢 𐑢𐑪𐑵𐑪𐑤𐑨𐑢𐑵 𐑢𐑨𐑮𐑩𐑢𐑵; 𐑕𐑧𐑛 𐑣𐑩 𐑝𐑧! 𐑜𐑮𐑨𐑵𐑛𐑨 𐑐𐑨𐑮𐑑𐑩 𐑛𐑧 𐑑𐑦𐑪 𐑗𐑦 𐑒𐑨𐑮𐑨 𐑑𐑧𐑫𐑐𐑩 𐑓𐑩𐑮𐑦𐑮𐑨𐑕 𐑑𐑪𐑑𐑧 𐑵𐑧𐑐𐑮𐑩𐑛𐑪𐑒𐑑𐑦𐑝𐑧 𐑐𐑩𐑮 𐑤𐑨 𐑧𐑤𐑤𐑧𐑮𐑵𐑨𐑛𐑩 𐑛𐑧 𐑤𐑦𐑵­𐑜𐑝𐑩𐑢! 𐑒𐑦𐑩𐑫 𐑫𐑪𐑤𐑑𐑧 𐑵𐑦 𐑜𐑨𐑢𐑵𐑪𐑕, 𐑕𐑧, 𐑛𐑨𐑵𐑒’ 𐑨𐑤 𐑧𐑒𐑟𐑦𐑕𐑑𐑨𐑛𐑩 𐑛𐑧 𐑤𐑦𐑵­𐑜𐑝𐑩 𐑦𐑵𐑑𐑧𐑮­𐑵𐑨𐑔𐑦𐑨, 𐑵𐑦 𐑐𐑩𐑝𐑪𐑕 𐑤𐑨 𐑑𐑪𐑑𐑨𐑵 𐑑𐑧𐑫𐑐𐑩𐑵, 𐑛𐑧𐑛𐑦𐑗𐑨𐑑𐑨𐑵 𐑵𐑪𐑵 𐑨𐑤 𐑤𐑨 𐑵𐑧𐑐𐑮𐑩𐑛𐑪𐑒𐑑𐑦𐑝𐑨 𐑤𐑧𐑮𐑵𐑨𐑛𐑩 𐑛𐑧 𐑤𐑦𐑵­𐑜𐑝𐑩𐑢, 𐑛𐑧𐑛𐑦𐑗𐑦 𐑨𐑤 𐑤𐑨 𐑤𐑧𐑮𐑵𐑨𐑛𐑩 𐑛𐑧 𐑧𐑓𐑧𐑒𐑑𐑦𐑝𐑨𐑢 𐑒𐑨𐑢 𐑐𐑩𐑟𐑦𐑑𐑦𐑝𐑨𐑢 <text:span text:style-name="T2">𐑕𐑔𐑦𐑧𐑵𐑔𐑩𐑢</text:span>! 𐑒𐑦𐑧𐑤 𐑨𐑤𐑑𐑧 𐑑𐑦𐑨𐑫 𐑤𐑧𐑝𐑦𐑡𐑪𐑕 𐑤𐑨 𐑣𐑩𐑫𐑨𐑮𐑩!...</text:p>
      <text:p text:style-name="Text_20_body"><text:soft-page-break/>𐑕𐑧𐑛 𐑵𐑦 𐑵𐑧 𐑐𐑨𐑮𐑩𐑤𐑩𐑕 𐑐𐑤𐑪 𐑐𐑮𐑦 𐑑𐑦𐑪 𐑗𐑦 𐑐𐑪𐑵𐑒𐑑𐑩, 𐑗𐑨𐑮 𐑒𐑦𐑧𐑤 𐑨𐑢𐑵 𐑗𐑦𐑪 𐑧𐑤 𐑵𐑦𐑨𐑢 𐑲𐑕𐑒𐑪𐑤𐑑𐑨𐑵𐑑𐑩𐑢 𐑮𐑦𐑤𐑨𐑑𐑪𐑕 𐑨𐑤 𐑑𐑦𐑪 𐑲 𐑨𐑤𐑦𐑨 <text:span text:style-name="T2">𐑓𐑩𐑮𐑫𐑩</text:span> 𐑛𐑧 𐑤𐑦𐑵­𐑜𐑝𐑩 𐑦𐑵𐑑𐑧𐑮­𐑵𐑨𐑔𐑦𐑨, 𐑵𐑦 𐑛𐑪𐑚𐑨𐑕, 𐑗𐑪 𐑑𐑮𐑩𐑝𐑦𐑡𐑩𐑕 𐑦𐑵𐑑𐑧𐑮 𐑦𐑤𐑦 𐑧𐑗 𐑪𐑵𐑪, 𐑒𐑦𐑪 𐑛𐑪𐑚𐑪𐑕 𐑤𐑨 <text:span text:style-name="T2">𐑪𐑑𐑦𐑤𐑧𐑔𐑩𐑵 𐑫𐑧𐑫</text:span> 𐑛𐑧 𐑑𐑦𐑨 𐑤𐑦𐑵­𐑜𐑝𐑩. 𐑕𐑧𐑛 𐑗𐑨𐑮 𐑨𐑤 𐑫𐑪𐑤𐑑𐑨𐑢 𐑣𐑩𐑫𐑩𐑢, 𐑒𐑦𐑪𐑢 𐑵𐑧 𐑒𐑪𐑑𐑦𐑫𐑦𐑕 𐑛𐑩𐑵𐑨𐑛𐑦 𐑨𐑤 𐑕𐑦 𐑐𐑮𐑧𐑔𐑦𐑟𐑨𐑵 𐑒𐑨𐑤𐑒𐑪𐑤𐑩𐑵 𐑐𐑮𐑦 𐑕𐑦𐑨𐑢 𐑕𐑦𐑫𐑐𐑨𐑑𐑦𐑩𐑢 𐑒𐑨𐑢 𐑨𐑵𐑑𐑦𐑐𐑨𐑑𐑦𐑩𐑢, 𐑩𐑮𐑛𐑦𐑵𐑨𐑮𐑧 𐑖𐑨𐑢𐑵𐑨𐑕, 𐑒𐑧 𐑕𐑧 𐑦𐑤𐑦 𐑵𐑧 𐑨𐑐𐑮𐑩𐑚𐑨𐑕 𐑑𐑦𐑪𐑵 𐑲 𐑨𐑤𐑦𐑨𐑵 𐑓𐑩𐑮𐑫𐑩𐑵 𐑛𐑧 𐑦𐑨 𐑦𐑛𐑧𐑩, 𐑦𐑤𐑦 𐑵𐑧𐑐𐑮𐑧 𐑛𐑧𐑝𐑨𐑕 𐑨𐑑𐑨𐑒𐑦 𐑤𐑨 𐑦𐑛𐑧𐑩𐑵 𐑫𐑧𐑫 <text:span text:style-name="T2">𐑧𐑵𐑑𐑪𐑑𐑧</text:span>, — 𐑑𐑦𐑨𐑤 𐑵𐑦, 𐑐𐑮𐑩 𐑕𐑦𐑕𐑑𐑧𐑫𐑧𐑔𐑩 𐑛𐑧 𐑵𐑦𐑨 𐑨𐑵𐑨𐑤𐑦𐑟𐑩, 𐑐𐑧𐑑𐑨𐑕 𐑗𐑦𐑪𐑵 𐑧𐑤 𐑤𐑨 <text:soft-page-break/>𐑧𐑕𐑑𐑦𐑫𐑨𐑑𐑨𐑢 𐑲𐑕𐑒𐑪𐑤𐑑𐑨𐑵𐑑𐑩𐑢 𐑨𐑵𐑑𐑲 𐑗𐑦𐑩 𐑵𐑩𐑑𐑦 𐑨𐑤 𐑕𐑦 𐑚𐑩𐑵𐑧 𐑧𐑵 𐑤𐑨 𐑫𐑧𐑫𐑩𐑮𐑩, 𐑒𐑧 𐑐𐑮𐑦 𐑤𐑨 𐑪𐑑𐑦𐑤𐑧𐑔𐑩 𐑛𐑧 𐑤𐑦𐑵­𐑜𐑝𐑩 𐑦𐑵𐑑𐑧𐑮­𐑵𐑨𐑔𐑦𐑨 𐑧𐑵𐑑𐑪𐑑𐑧 — 𐑕𐑧 𐑑𐑦𐑨 𐑧𐑕𐑑𐑪𐑕 𐑧𐑵­𐑒𐑩𐑵𐑛𐑪𐑒𐑦𐑑𐑨 — 𐑤𐑦 𐑵𐑧 𐑛𐑪𐑚𐑨𐑕. 𐑧𐑒­𐑫𐑧𐑫𐑩𐑮𐑪 𐑛𐑩, 𐑕𐑦𐑵𐑢𐑩𐑮­𐑩𐑢, 𐑚𐑩𐑵𐑧 𐑤𐑨 𐑪𐑵𐑪𐑨𐑵 𐑒𐑩𐑵­𐑒𐑤𐑪𐑛𐑩𐑵, 𐑨𐑤 𐑒𐑦𐑪 𐑵𐑦 𐑝𐑧𐑵𐑦𐑕, 𐑵𐑩𐑑𐑪 𐑨𐑤 𐑝𐑦 𐑒𐑨𐑢 𐑧𐑒𐑫𐑧𐑫𐑩𐑮𐑪, 𐑒𐑧 𐑒𐑪𐑵 𐑑𐑦𐑪 𐑗𐑦 𐑒𐑩𐑵𐑒𐑤𐑪𐑛𐑩 𐑝𐑦 𐑒𐑩𐑵𐑕𐑧𐑵𐑑𐑨𐑕, 𐑵𐑩𐑫𐑧:</text:p>
      <text:p text:style-name="Text_20_body_20_indent">𐑤𐑨 𐑧𐑒𐑟𐑦𐑕𐑑𐑨𐑛𐑩 𐑛𐑧 𐑤𐑦𐑵­𐑜𐑝𐑩 𐑦𐑵𐑑𐑧𐑮­𐑵𐑨𐑔𐑦𐑨, 𐑐𐑧𐑮 𐑒𐑦𐑪 𐑐𐑩𐑝𐑪𐑕 𐑒𐑩𐑫𐑐𐑮𐑧𐑵­𐑦𐑡­𐑨𐑛𐑦 𐑦𐑵𐑑𐑧𐑮 𐑕𐑦 𐑤𐑨 𐑣𐑩𐑫𐑩𐑢 𐑛𐑧 𐑗𐑦𐑪𐑢 𐑤𐑨𐑵𐑛𐑩𐑢 𐑒𐑨𐑢 𐑐𐑩𐑐𐑩𐑤𐑩𐑢, 𐑨𐑤𐑐𐑩𐑮𐑑𐑪𐑕 𐑨𐑤 𐑤𐑨 𐑣𐑩𐑫𐑨𐑮𐑩 𐑜𐑮𐑨𐑵𐑛𐑧𐑜𐑨𐑵 𐑪𐑑𐑦𐑤𐑩𐑵. </text:p>
      <text:h text:style-name="Heading_20_2" text:outline-level="2"><text:soft-page-break/>III</text:h>
      <text:p text:style-name="Text_20_body">𐑵𐑪𐑵 𐑵𐑦 𐑑𐑮𐑨𐑵𐑕𐑦𐑮𐑩𐑕 𐑨𐑤 𐑤𐑨 𐑛𐑪𐑨 𐑛𐑧𐑫𐑨𐑵­𐑛𐑩: „𐑗𐑪 𐑤𐑦𐑵­𐑜𐑝𐑩 𐑦𐑵𐑑𐑧𐑮­𐑵𐑨𐑔𐑦𐑨 𐑧𐑕𐑑𐑨𐑕 𐑧𐑚𐑤𐑨?“ </text:p>
      <text:p text:style-name="Text_20_body">𐑨𐑵𐑒𐑲 𐑐𐑮𐑦 𐑑𐑦𐑩 𐑗𐑦 𐑵𐑧𐑵𐑦𐑨 𐑕𐑧𐑵­𐑨𐑵𐑑𐑲𐑢𐑪𐑡𐑨 𐑣𐑩𐑫𐑩 𐑧𐑗 𐑪𐑵𐑪 𐑫𐑦𐑵𐑪𐑑𐑩𐑵 𐑐𐑩𐑝𐑨𐑕 𐑛𐑪𐑚𐑦, 𐑗𐑨𐑮 𐑵𐑧 𐑕𐑩𐑤𐑧 𐑵𐑧 𐑧𐑒𐑟𐑦𐑕𐑑𐑨𐑕 𐑧𐑗 𐑤𐑨 𐑐𐑤𐑧𐑢 𐑫𐑨𐑤­𐑜𐑮𐑨𐑵𐑛𐑨𐑢 𐑓𐑨𐑒𐑑𐑩𐑢, 𐑒𐑦𐑪𐑢 𐑐𐑨𐑮𐑩𐑤𐑪𐑕 <text:span text:style-name="T2">𐑒𐑩𐑵𐑑𐑮𐑲</text:span> 𐑑𐑦𐑨 𐑧𐑚𐑤­𐑧𐑔𐑩, 𐑕𐑧𐑛 𐑵𐑧 𐑧𐑒𐑟𐑦𐑕𐑑𐑨𐑕 𐑧𐑗 𐑤𐑨 𐑐𐑤𐑧𐑢 𐑫𐑨𐑤𐑜𐑮𐑨𐑵𐑛𐑨𐑢 𐑒𐑲𐑟𐑩𐑢, 𐑒𐑦𐑪𐑢 𐑛𐑧𐑝𐑦𐑜𐑪𐑕 𐑧𐑗 𐑪𐑵𐑪 𐑫𐑦𐑵𐑪𐑑𐑩𐑵 <text:span text:style-name="T2">𐑛𐑪𐑚𐑦</text:span> 𐑐𐑮𐑦 𐑑𐑦𐑨 𐑧𐑚𐑤𐑧𐑔𐑩. 𐑧𐑒𐑟𐑦𐑕𐑑𐑨𐑕 𐑧𐑵 𐑧𐑓𐑧𐑒𐑑𐑦𐑝𐑧𐑔𐑩 𐑣𐑩𐑫𐑩𐑢, 𐑒𐑦𐑪𐑢 𐑒𐑪𐑵 𐑕𐑔𐑦𐑧𐑵𐑔𐑨 𐑨𐑐𐑤𐑩𐑫𐑚𐑩 𐑒𐑮𐑧𐑛𐑦𐑜𐑨𐑕, 𐑒𐑝𐑨𐑟𐑲 𐑤𐑦𐑵­𐑜𐑝𐑩 <text:soft-page-break/>𐑧𐑕𐑑𐑨𐑕 𐑩𐑚𐑢𐑧𐑒𐑑𐑩 𐑵𐑨𐑑𐑪𐑮𐑨, 𐑩𐑮𐑜𐑨𐑵𐑨, 𐑒𐑦𐑪 𐑛𐑧𐑐𐑧𐑵­𐑛𐑨𐑕 𐑛𐑧 𐑨𐑐𐑨𐑮𐑑𐑨𐑢 𐑓𐑦𐑟𐑦𐑩𐑤𐑩𐑜𐑦𐑨𐑢 𐑧𐑔𐑩𐑢 𐑛𐑧 𐑤𐑨 𐑩𐑮𐑜𐑨𐑵𐑩𐑢 𐑛𐑧 𐑐𐑨𐑮𐑩𐑤𐑩 𐑛𐑧 𐑗𐑦𐑪 𐑐𐑩𐑐𐑩𐑤𐑩, 𐑛𐑧 𐑤𐑨 𐑒𐑤𐑦𐑫𐑨𐑑𐑩, 𐑣𐑧𐑮𐑧­𐑛𐑧𐑔𐑩, 𐑒𐑮𐑪𐑔𐑦𐑡𐑨𐑛𐑩 𐑛𐑧 𐑮𐑨𐑕𐑩𐑢, 𐑣𐑦𐑕𐑑𐑩𐑮𐑦­𐑨𐑢 𐑒𐑩𐑵𐑛𐑦𐑗𐑩𐑢 <text:span text:style-name="T16">𐑒𐑨𐑢 𐑑𐑦𐑧𐑤 𐑐𐑤𐑪</text:span>. 𐑒𐑨𐑢 𐑨𐑤 𐑤𐑨 𐑨𐑫𐑨𐑕𐑩 𐑑𐑦𐑨𐑢 𐑦𐑵𐑕𐑑𐑮𐑪𐑦𐑑𐑨𐑢 𐑐𐑨𐑮𐑩𐑤𐑩𐑢 𐑑𐑮𐑧 𐑦𐑫𐑐𐑩𐑵𐑨𐑕, 𐑐𐑮𐑧𐑔𐑦𐑐𐑧 𐑕𐑧 𐑦𐑤𐑦 𐑧𐑵 𐑕𐑪𐑓𐑦𐑗𐑨 𐑫𐑧𐑟𐑪𐑮𐑩 𐑧𐑕𐑑𐑨𐑕 𐑑𐑮𐑨𐑐𐑤𐑧𐑒𐑑𐑦𐑑𐑨𐑢 𐑐𐑧𐑮 𐑛𐑦𐑝𐑧𐑮𐑕𐑨𐑢 𐑔𐑦𐑑𐑨­𐑑𐑩𐑢 𐑒𐑨𐑢 𐑐𐑧𐑮 𐑫𐑦𐑕𐑑𐑧𐑮𐑨𐑢 𐑐𐑩𐑮 𐑤𐑨 𐑨𐑫𐑨𐑕𐑩 𐑑𐑧𐑮𐑫𐑦𐑵𐑩𐑢 𐑑𐑧𐑙𐑵𐑦𐑒𐑨𐑢. 𐑕𐑧𐑛 𐑣𐑩𐑫𐑩 𐑒𐑤𐑧𐑮𐑨, 𐑒𐑦𐑪 𐑒𐑪𐑮𐑨𐑡𐑨𐑕 𐑣𐑨𐑝𐑦 𐑐𐑮𐑩𐑐𐑮𐑨𐑵 𐑢𐑪𐑡𐑩𐑵, 𐑕𐑔𐑦𐑨𐑕 𐑢𐑨 𐑑𐑮𐑧 𐑚𐑩𐑵𐑧, 𐑒𐑧 𐑗𐑦𐑩 𐑑𐑦𐑩 𐑗𐑦 𐑧𐑕𐑑𐑨𐑕 𐑵𐑪𐑮 𐑕𐑧𐑵𐑧𐑵𐑣𐑨𐑝𐑨 𐑐𐑕𐑱𐑛𐑩-𐑕𐑔𐑦𐑧𐑵𐑔𐑨 𐑚𐑨𐑚𐑦𐑤­𐑨𐑛𐑩, 𐑒𐑦𐑪 𐑣𐑨𐑝𐑨𐑕 <text:soft-page-break/>𐑵𐑧𐑵𐑦𐑨𐑵 𐑕𐑧𐑵𐑔𐑩𐑵 𐑒𐑨𐑢 𐑒𐑦𐑪𐑵 𐑮𐑧𐑚𐑨𐑑𐑦 𐑐𐑩𐑝𐑪𐑕 𐑑𐑮𐑧 𐑓𐑨𐑔𐑦𐑤𐑧 𐑤𐑨 𐑪𐑵𐑪𐑨 𐑮𐑧𐑵𐑒𐑩𐑵𐑑­𐑦𐑑𐑨 𐑦𐑵𐑓𐑨𐑵𐑩. 𐑧𐑤 𐑤𐑨 𐑗𐑦𐑪­𐑑𐑨𐑜𐑨 𐑕𐑐𐑧𐑮𐑑𐑩 𐑵𐑦 𐑗𐑦𐑪𐑢 𐑢𐑨 𐑕𐑔𐑦𐑨𐑕 𐑑𐑮𐑧 𐑚𐑩𐑵𐑧, 𐑒𐑧 𐑕𐑧 𐑵𐑦 𐑐𐑮𐑧𐑵𐑩𐑕 𐑦𐑵𐑓𐑨𐑵𐑩𐑵 𐑧𐑤 𐑒𐑦𐑪 𐑨𐑢𐑵 𐑤𐑨𐑵­𐑛𐑩 𐑲 𐑵𐑨𐑔𐑦𐑩 𐑒𐑨𐑢 𐑛𐑧 𐑤𐑨 𐑑𐑨𐑜𐑩 𐑛𐑧 𐑡𐑦𐑨 𐑵𐑨𐑕𐑒𐑦𐑡𐑩 𐑧𐑛𐑪­𐑒𐑨𐑛𐑩𐑕 𐑡𐑦𐑵 𐑦𐑵𐑑𐑧𐑮 𐑐𐑧𐑮𐑕𐑩𐑵­𐑩𐑢 𐑛𐑧 𐑵𐑨𐑔𐑦𐑩 𐑑𐑪𐑑𐑧 𐑓𐑮𐑧𐑫­𐑛𐑨 𐑒𐑨𐑢 𐑧𐑗 𐑨𐑵𐑑𐑦𐑐𐑩𐑛𐑨 𐑐𐑩𐑮 𐑡𐑦, 𐑡𐑦 𐑐𐑨𐑮𐑩𐑤𐑨𐑛𐑩𐑕 𐑧𐑵 𐑤𐑨 𐑤𐑦𐑵­𐑜𐑝𐑩 𐑛𐑧 𐑑𐑦𐑪 𐑗𐑦 𐑵𐑨𐑔𐑦𐑩 𐑑𐑦𐑧𐑤 𐑕𐑨𐑫𐑧 𐑚𐑩𐑵𐑧𐑜𐑧 𐑒𐑨𐑢 𐑐𐑪𐑮𐑧, 𐑒𐑦𐑧𐑤 𐑗𐑦𐑪 𐑵𐑨𐑑𐑪𐑮𐑨 𐑓𐑦𐑤𐑩 𐑛𐑧 𐑑𐑦𐑪 𐑗𐑦 𐑵𐑨𐑔𐑦𐑩. 𐑕𐑧 𐑐𐑩𐑮 𐑣𐑩𐑫𐑩 <text:span text:style-name="T2">𐑫𐑨𐑑𐑪𐑮𐑨𐑡𐑨</text:span> 𐑧𐑕𐑑𐑨𐑕 𐑩𐑮𐑛𐑦𐑵𐑨𐑮𐑧 𐑫𐑨𐑤𐑓𐑨­𐑔𐑦𐑤𐑧 𐑧𐑤𐑤𐑧𐑮𐑵𐑦 𐑓𐑮𐑧𐑫𐑛𐑨𐑵 𐑤𐑦𐑵­𐑜𐑝𐑩𐑵, 𐑑𐑦𐑩 𐑗𐑦 𐑢𐑨 𐑑𐑪𐑑𐑧 𐑵𐑧 𐑝𐑧𐑵𐑨𐑕 𐑛𐑧 𐑤𐑨 𐑒𐑩𐑵­<text:soft-page-break/>𐑕𐑑𐑮𐑪𐑩 𐑛𐑧 𐑤𐑦𐑨𐑢 𐑩𐑮𐑜𐑨𐑵𐑩𐑢 𐑛𐑧 𐑐𐑨𐑮𐑩𐑤𐑩, 𐑕𐑧𐑛 𐑕𐑦𐑫𐑐𐑤𐑧 𐑛𐑧 𐑑𐑦𐑩, 𐑒𐑧 𐑤𐑦 𐑵𐑧 𐑣𐑨𐑝𐑨𐑕 𐑐𐑨­𐑔𐑦𐑧𐑵𐑔𐑩𐑵, 𐑵𐑧 𐑣𐑨𐑝𐑨𐑕 𐑑𐑧𐑫𐑐­𐑩𐑵, 𐑵𐑧 𐑣𐑨𐑝𐑨𐑕 𐑦𐑵𐑕𐑑𐑮𐑪𐑨𐑵­𐑑𐑩𐑢𐑵, 𐑵𐑧 𐑣𐑨𐑝­𐑨𐑕 𐑮𐑦𐑫𐑧­𐑛𐑩𐑢𐑵 <text:span text:style-name="T16">𐑒𐑨𐑢 𐑑𐑦𐑧𐑤 𐑐𐑤𐑪</text:span>. 𐑑𐑦𐑪 𐑗𐑦 𐑕𐑨𐑫𐑨 𐑫𐑨𐑑𐑪𐑮𐑨𐑡𐑪𐑤𐑩 𐑮𐑧𐑵𐑒𐑩𐑵𐑑𐑪𐑕 𐑢𐑨 𐑑𐑦𐑪𐑢𐑵 𐑗𐑦 𐑕𐑨𐑫𐑨𐑢𐑵 𐑫𐑨𐑤𐑓𐑨𐑔𐑦𐑤𐑨𐑠𐑩𐑢𐑵 𐑗𐑧 𐑤𐑨 𐑧𐑤­𐑤𐑧𐑮𐑵𐑨𐑛𐑩 𐑛𐑧 𐑕𐑦𐑨 <text:span text:style-name="T2">𐑣𐑧𐑢𐑫𐑨</text:span> 𐑤𐑦𐑵­𐑜𐑝𐑩, 𐑕𐑧 𐑤𐑦 𐑧𐑵 𐑤𐑨 𐑦𐑵𐑓𐑨𐑵𐑧𐑔𐑩 𐑵𐑧 𐑧𐑕𐑑𐑪𐑕 𐑧𐑛𐑪𐑒𐑦𐑑𐑨 𐑧𐑵 𐑑𐑦𐑪 𐑗𐑦 𐑤𐑦𐑵­𐑜𐑝𐑩, 𐑕𐑧𐑛 𐑛𐑧𐑝𐑪𐑕 𐑧𐑤­𐑤𐑧𐑮𐑵𐑨𐑛𐑦 𐑡𐑦𐑵 𐑐𐑧𐑮 𐑣𐑧𐑤𐑐𐑩 𐑛𐑧 𐑤𐑧𐑔𐑦𐑩𐑵𐑩𐑢. 𐑓𐑦𐑵𐑧 𐑗𐑦𐑪 𐑒𐑤𐑧𐑮𐑨 𐑣𐑩𐑫𐑩 𐑢𐑨 𐑨𐑵­𐑒𐑲 𐑵𐑪𐑵 <text:span text:style-name="T2">𐑛𐑧𐑝𐑨𐑕</text:span> 𐑧𐑤𐑤𐑧𐑮𐑵𐑨𐑛𐑦 𐑒𐑧𐑤𐑒𐑨𐑢𐑵 𐑓𐑮𐑧𐑫𐑛𐑨𐑢𐑵 𐑤𐑦𐑵­𐑜𐑝𐑩𐑢𐑵, 𐑒𐑨𐑢 𐑤𐑦 𐑔𐑧𐑮𐑑𐑧 𐑵𐑧 𐑧𐑤𐑧𐑒𐑑𐑨𐑕 𐑑𐑦𐑪𐑢𐑵 𐑤𐑦𐑵­𐑜𐑝𐑩𐑢𐑵, 𐑒𐑦𐑪𐑢 𐑒𐑝𐑨𐑟𐑲 𐑧𐑕𐑑𐑨𐑕 <text:soft-page-break/>𐑒𐑩𐑵𐑓𐑩𐑮𐑫𐑨𐑢 𐑨𐑤 𐑤𐑦𐑨𐑢 𐑩𐑮𐑜𐑨𐑵𐑩𐑢 𐑛𐑧 𐑐𐑨𐑮𐑩𐑤𐑨𐑛𐑩, 𐑕𐑧𐑛 𐑵𐑪𐑮 𐑑𐑦𐑪𐑢𐑵, 𐑒𐑦𐑪𐑢𐑵 𐑤𐑦 <text:span text:style-name="T2">𐑚𐑧𐑟𐑩𐑵𐑨𐑕</text:span>; 𐑧𐑕𐑑𐑨𐑕 𐑕𐑧𐑒𐑝𐑧 𐑵𐑧𐑵𐑦𐑩 𐑵𐑧𐑧𐑚𐑤𐑨 𐑧𐑵 𐑑𐑦𐑩, 𐑒𐑧 𐑨𐑵𐑕𐑑𐑨𐑑𐑲 𐑒𐑧 𐑗𐑦𐑪 𐑤𐑧𐑮𐑵𐑨𐑕 <text:span text:style-name="T2">𐑛𐑦𐑝𐑧𐑮𐑕𐑨𐑢𐑵</text:span> 𐑤𐑦𐑵­𐑜𐑝𐑩𐑢𐑵, 𐑗𐑦𐑪𐑢 𐑧𐑤­𐑤𐑧𐑮𐑵­𐑨𐑛𐑪 <text:span text:style-name="T2">𐑪𐑵𐑪 𐑕𐑨𐑫𐑨𐑵</text:span> 𐑤𐑦𐑵­𐑜𐑝𐑩𐑵 𐑒𐑨𐑢 𐑕𐑧𐑒𐑝𐑧 𐑐𐑩𐑝𐑪 𐑒𐑩𐑫𐑐𐑮𐑧𐑵𐑨𐑛𐑦 𐑪𐑵𐑪 𐑨𐑤𐑦𐑨𐑵. 𐑕𐑧 𐑧𐑗 𐑗𐑦𐑪 𐑐𐑩𐑕𐑧𐑛𐑪𐑕 𐑤𐑨 𐑒𐑩𐑫𐑪𐑵𐑧𐑨𐑒𐑔𐑧𐑐𐑑𐑦𐑑𐑨𐑵 𐑤𐑦𐑵­𐑜𐑝𐑩𐑵 𐑵𐑧 𐑧𐑵 𐑐𐑤𐑧𐑵𐑨 𐑐𐑧𐑮𐑓𐑧𐑒­𐑑𐑧𐑔𐑩, 𐑧𐑗 𐑑𐑦𐑨𐑫 𐑤𐑨 𐑛𐑧𐑫𐑨𐑵𐑛𐑩 𐑛𐑧 𐑤𐑦𐑵­𐑜𐑝𐑩 𐑦𐑵𐑑𐑧𐑮­𐑵𐑨𐑔𐑦𐑨 𐑧𐑕𐑑𐑪𐑕 𐑢𐑨𐑫 𐑛𐑧𐑔𐑦𐑛𐑦𐑑𐑨, 𐑒𐑨𐑢 𐑤𐑨 𐑣𐑩𐑫𐑩𐑢 𐑗𐑧𐑕𐑪𐑕 𐑕𐑑𐑨𐑮­𐑨𐑛𐑦 𐑪𐑵𐑪 𐑨𐑵𐑑𐑲 𐑨𐑤𐑦𐑨 𐑒𐑦𐑧𐑤 𐑕𐑪𐑮𐑛𐑨-𐑫𐑪𐑑𐑨𐑢. 𐑒𐑨𐑢 𐑩𐑵𐑦 𐑛𐑧𐑝𐑨𐑕 𐑢𐑨 𐑫𐑧𐑫𐑩𐑮𐑦, 𐑒𐑧 𐑕𐑧 𐑗𐑦𐑧 𐑧𐑕𐑑𐑪𐑕 𐑕𐑔𐑦𐑨𐑑𐑧, 𐑒𐑧 𐑐𐑩𐑮 𐑒𐑩𐑫𐑪𐑵𐑦𐑒𐑦𐑡𐑩𐑢 𐑒𐑪𐑵 𐑤𐑨 𐑑𐑪𐑑𐑨 𐑫𐑩𐑵𐑛𐑩 <text:soft-page-break/>𐑩𐑵𐑦 𐑛𐑧𐑝𐑨𐑕 𐑧𐑤𐑤𐑧𐑮𐑵𐑦 𐑵𐑪𐑮 <text:span text:style-name="T2">𐑪𐑵𐑪</text:span> 𐑤𐑦𐑵­𐑜𐑝𐑩𐑵 — 𐑗𐑦𐑧 𐑧𐑒𐑟𐑦𐑕𐑑𐑪𐑕 𐑫𐑪𐑤𐑑­𐑧𐑜𐑩 𐑛𐑨 𐑚𐑩𐑵𐑨𐑢 𐑦𐑵𐑕𐑑𐑮𐑪𐑦𐑕𐑑𐑩𐑢 𐑛𐑧 𐑑𐑦𐑪 𐑗𐑦 𐑤𐑦𐑵­𐑜𐑝𐑩, 𐑛𐑨 𐑕𐑐𐑧𐑔𐑦𐑨𐑤𐑨𐑢 𐑤𐑧𐑮𐑵𐑧𐑢𐑩𐑢, 𐑗𐑦𐑪 𐑧𐑤𐑤𐑧𐑮𐑵𐑨𐑛𐑪𐑕 𐑑𐑦𐑪𐑵 𐑗𐑦 𐑤𐑦𐑵­𐑜𐑝𐑩𐑵 𐑒𐑪𐑵 𐑤𐑨 𐑐𐑤𐑧𐑢 𐑜𐑮𐑨𐑵𐑛𐑨 𐑝𐑩𐑤𐑩𐑵𐑑𐑧𐑔𐑩 𐑒𐑨𐑢 𐑓𐑧𐑮­𐑝𐑩𐑮𐑧𐑔𐑩, 𐑒𐑨𐑢 𐑓𐑦𐑵𐑧 𐑗𐑦𐑪𐑢 𐑜𐑧𐑐𐑨𐑑𐑮𐑩𐑢 𐑨𐑤𐑒𐑪𐑑𐑦𐑫𐑦𐑜𐑨𐑛𐑪𐑕 𐑕𐑦𐑨𐑢𐑵 𐑦𐑵𐑓𐑨𐑵𐑩𐑢𐑵 𐑨𐑤 𐑑𐑦𐑪 𐑗𐑦 𐑤𐑦𐑵­𐑜𐑝𐑩 𐑧𐑵 <text:span text:style-name="T2">𐑤𐑨 𐑦𐑵𐑓𐑨𐑵­𐑧𐑔𐑩</text:span>, 𐑐𐑨𐑮𐑨𐑤𐑧𐑤𐑧 𐑒𐑪𐑵 𐑤𐑨 𐑐𐑨𐑑𐑮𐑨 𐑤𐑦𐑵­𐑜𐑝𐑩. 𐑕𐑧𐑒𐑝𐑧, 𐑤𐑨­𐑕𐑨𐑵𐑑𐑧 𐑛𐑪𐑫𐑧 𐑓𐑤𐑨𐑵𐑒𐑧 𐑤𐑨 𐑛𐑧𐑫𐑨𐑵𐑛𐑩𐑵 𐑐𐑮𐑦 𐑑𐑦𐑩, 𐑗𐑪 𐑤𐑨 𐑣𐑩𐑫𐑩𐑢 <text:span text:style-name="T2">𐑝𐑩𐑤𐑩𐑕</text:span> 𐑧𐑤𐑧𐑒𐑑𐑦 𐑦𐑨𐑵 𐑪𐑵𐑪 𐑤𐑦𐑵­𐑜𐑝𐑩𐑵 𐑐𐑩𐑮 𐑤𐑨 𐑮𐑩𐑤𐑩 𐑛𐑧 𐑦𐑵𐑑𐑧𐑮­𐑵𐑨𐑔𐑦𐑨 𐑒𐑨𐑢 𐑗𐑪 𐑐𐑮𐑩𐑕­𐑐𐑧𐑮𐑩𐑕 𐑨𐑤 𐑦𐑤𐑦 𐑝𐑧𐑵𐑦 𐑨𐑤 𐑦𐑵𐑑𐑧𐑮𐑒𐑩𐑵𐑕𐑧𐑵𐑑𐑩 𐑐𐑮𐑦 𐑑𐑦𐑪 𐑗𐑦 𐑧𐑤𐑧𐑒𐑑𐑩, 𐑵𐑦 𐑛𐑪𐑫𐑧 𐑒𐑩𐑵­<text:soft-page-break/>𐑕𐑑𐑨𐑑𐑨𐑕 𐑑𐑦𐑪𐑵 𐑓𐑨𐑒𐑑𐑩𐑵, 𐑒𐑦𐑪 𐑒𐑪𐑵 𐑐𐑤𐑧𐑵𐑨 𐑕𐑧𐑵𐑛𐑪𐑚𐑧𐑔𐑩 𐑕𐑧𐑒𐑝𐑨𐑕 𐑧𐑤 𐑗𐑦𐑩, 𐑒𐑦𐑩𐑵 𐑵𐑦 𐑛𐑦𐑮𐑦𐑕 𐑕𐑪𐑐𐑮𐑧, 𐑵𐑩𐑫𐑧, 𐑒𐑧 𐑤𐑨 <text:span text:style-name="T2">𐑧𐑒𐑟𐑦𐑕𐑑­𐑨𐑛𐑩 𐑫𐑧𐑫</text:span> 𐑛𐑧 𐑤𐑦𐑵­𐑜𐑝𐑩 𐑦𐑵𐑑𐑧𐑮­𐑵𐑨𐑔𐑦𐑨 𐑧𐑕𐑑­𐑨𐑕 𐑑𐑪𐑑𐑧 𐑧𐑚𐑤𐑨. 𐑵𐑩𐑑𐑪 𐑛𐑩 𐑨𐑤 𐑝𐑦 𐑚𐑩𐑵𐑧 𐑧𐑵 𐑤𐑨 𐑫𐑧𐑫𐑩𐑮𐑩 𐑑𐑦𐑪𐑢𐑵 𐑛𐑪 𐑕𐑧𐑵­𐑛𐑪𐑚­𐑨𐑢𐑵 𐑒𐑩𐑵­𐑒𐑤𐑪𐑛𐑩𐑢𐑵, 𐑨𐑤 𐑒𐑦𐑪𐑢 𐑵𐑦 𐑝𐑧𐑵𐑦𐑕 𐑡𐑦𐑕 𐑵𐑪𐑵, 𐑵𐑩𐑫𐑧:</text:p>
      <text:list xml:id="list8708905418356444530" text:style-name="L3">
        <text:list-item>
          <text:p text:style-name="P16">𐑤𐑦𐑵𐑜𐑝𐑩 𐑦𐑵𐑑𐑧𐑮𐑵𐑨𐑔𐑦𐑨 𐑨𐑤𐑐𐑩𐑮𐑑𐑪𐑕 𐑨𐑤 𐑤𐑨 𐑣𐑩𐑫𐑨𐑮𐑩 𐑜𐑮𐑨𐑵𐑛𐑧𐑜𐑨𐑵 𐑪𐑑𐑦𐑤𐑩𐑵;</text:p>
        </text:list-item>
        <text:list-item>
          <text:p text:style-name="P11">𐑤𐑨 𐑧𐑒𐑟𐑦𐑕𐑑𐑨𐑛𐑩 𐑛𐑧 𐑤𐑦𐑵𐑜𐑝𐑩 𐑦𐑵𐑑𐑧𐑮­𐑵𐑨𐑔𐑦𐑨 𐑧𐑕𐑑𐑨𐑕 𐑐𐑤𐑧𐑵𐑧 𐑧𐑚𐑤𐑨.</text:p>
        </text:list-item>
      </text:list>
      <text:h text:style-name="Heading_20_2" text:outline-level="2">IV</text:h>
      <text:p text:style-name="P2">𐑗𐑪 𐑤𐑦𐑵­𐑜𐑝𐑩 𐑦𐑵𐑑𐑧𐑮­𐑵𐑨𐑔𐑦𐑨 𐑧𐑕𐑑𐑩𐑕 𐑦𐑨𐑫 𐑧𐑵­𐑒𐑩𐑵𐑛𐑪𐑒𐑦𐑑𐑨? 𐑕𐑧 𐑵𐑦 𐑝𐑧𐑵𐑦𐑕 𐑨𐑤 𐑤𐑨 𐑒𐑩𐑵­<text:soft-page-break/>𐑒𐑤𐑪𐑛𐑩, 𐑒𐑧 𐑤𐑦𐑵­𐑜𐑝𐑩 𐑦𐑵𐑑𐑧𐑮­𐑵𐑨𐑔𐑦𐑨 𐑨𐑤­𐑐𐑩𐑮𐑑𐑪𐑕 𐑨𐑤 𐑤𐑨 𐑣𐑩𐑫𐑨𐑮𐑩 𐑜𐑮𐑨𐑵𐑛𐑧𐑜𐑨𐑵 𐑪𐑑𐑦𐑤𐑩𐑵 𐑒𐑨𐑢 𐑒𐑧 𐑡𐑦𐑨 𐑧𐑒𐑟𐑦𐑕𐑑𐑨𐑛𐑩 𐑧𐑕𐑑𐑨𐑕 𐑧𐑚𐑤𐑨, 𐑧𐑤 𐑑𐑦𐑪𐑢 𐑗𐑦 𐑛𐑪 𐑒𐑩𐑵𐑒𐑤𐑪𐑛𐑩𐑢 𐑢𐑨𐑫 𐑐𐑧𐑮 𐑕𐑦 𐑫𐑧𐑫 𐑧𐑤𐑓𐑤𐑪𐑨𐑕 𐑤𐑨 𐑒𐑩𐑵𐑒­𐑤𐑪𐑛𐑩, 𐑒𐑧 𐑑𐑦𐑨 𐑤𐑦𐑵­𐑜𐑝𐑩 𐑐𐑤𐑦 𐑲 𐑫𐑨𐑤𐑐𐑤𐑦 𐑓𐑮𐑪𐑧 𐑵𐑧𐑐𐑮𐑧 𐑧𐑕𐑑𐑩𐑕 𐑧𐑵𐑒𐑩𐑵𐑛𐑪𐑒𐑦𐑑𐑨, 𐑗𐑨𐑮 𐑨𐑤𐑦𐑧 𐑵𐑦 𐑛𐑧𐑝𐑪𐑕 𐑵𐑧𐑦 𐑗𐑧 𐑤𐑨 𐑣𐑩𐑫𐑨𐑮𐑩 𐑤𐑨 𐑧𐑒𐑟𐑦𐑕𐑑­𐑨𐑛𐑩𐑵 𐑛𐑧 𐑗𐑦𐑨 𐑧𐑗 𐑐𐑤𐑧𐑢 𐑧𐑤𐑧𐑫𐑧𐑵𐑑𐑨 𐑦𐑵𐑑𐑧𐑤𐑦𐑜𐑧𐑵𐑑𐑧𐑔𐑩. 𐑕𐑧 𐑤𐑦𐑵­𐑜𐑝𐑩, 𐑐𐑩𐑝𐑨𐑵𐑑𐑨 𐑐𐑤𐑧𐑵𐑪𐑫𐑨𐑛𐑦 𐑤𐑨 𐑮𐑩𐑤𐑩𐑵 𐑛𐑧 𐑦𐑵𐑑𐑧𐑮­𐑵𐑨𐑔𐑦𐑨, 𐑡𐑦𐑕 𐑵𐑪𐑵 𐑨𐑵𐑒𐑩𐑮𐑲 𐑵𐑧 𐑧𐑒𐑟𐑦𐑕𐑑𐑪𐑕, 𐑕𐑧𐑛 𐑛𐑧𐑝𐑪𐑕 𐑨𐑵𐑒𐑩𐑮𐑲 𐑧𐑕𐑑𐑦 𐑒𐑮𐑧𐑦𐑑𐑨, 𐑑𐑦𐑨𐑫 𐑮𐑧𐑕𐑐𐑩𐑵𐑛𐑩 𐑢𐑧 𐑤𐑨 𐑛𐑧𐑫𐑨𐑵𐑛𐑩 𐑫𐑧𐑑𐑦𐑑𐑨 𐑧𐑵 𐑤𐑨 𐑒𐑩𐑫𐑧𐑵𐑔𐑩 𐑛𐑧 𐑑𐑦𐑪 𐑗𐑦 𐑗𐑨𐑐𐑦𐑑𐑮𐑩 𐑧𐑕𐑑𐑪𐑕 <text:soft-page-break/>𐑛𐑪𐑚𐑨, 𐑗𐑨𐑮 𐑧𐑕𐑑𐑪𐑕 𐑵𐑧𐑕𐑔𐑦𐑨𐑑𐑧 𐑨𐑵𐑒𐑩𐑮𐑲, 𐑗𐑪 𐑩𐑵𐑦 𐑐𐑩𐑝𐑩𐑕 𐑒𐑮𐑧𐑦 𐑑𐑦𐑨𐑵 𐑤𐑦𐑵­𐑜𐑝𐑩𐑵. 𐑕𐑧𐑛 𐑵𐑦 𐑢𐑨 𐑕𐑔𐑦𐑨𐑕, 𐑒𐑧 𐑛𐑨 𐑤𐑦𐑵­𐑜𐑝𐑩𐑢 𐑧𐑒𐑟𐑦­𐑕𐑑𐑨𐑕 𐑑𐑮𐑧 𐑫𐑪𐑤𐑑𐑧 𐑒𐑨𐑢 𐑒𐑧 <text:span text:style-name="T2">𐑗𐑦𐑪</text:span> 𐑧𐑤 𐑦𐑤𐑦 𐑧𐑵 𐑩𐑒𐑨𐑟𐑩 𐑛𐑧 𐑚𐑧𐑟𐑩𐑵𐑩 𐑐𐑩𐑝𐑪𐑕 𐑧𐑕𐑑𐑦 𐑛𐑦𐑓𐑦𐑵𐑦𐑑𐑨 𐑒𐑦𐑧𐑤 𐑦𐑵𐑑𐑧𐑮­𐑵𐑨𐑔𐑦𐑨, 𐑵𐑪𐑮 𐑒𐑪𐑵 𐑑𐑦𐑨 𐑛𐑦𐑓𐑧𐑮𐑧𐑵𐑔𐑩, 𐑒𐑧 𐑪𐑵𐑪 𐑧𐑤 𐑦𐑤𐑦 <text:span text:style-name="T2">𐑐𐑤𐑦</text:span> 𐑑𐑲𐑜𐑪𐑕 𐑐𐑩𐑮 𐑑𐑦𐑪 𐑗𐑦 𐑔𐑧𐑤𐑩 𐑒𐑨𐑢 𐑨𐑤𐑦𐑨 <text:span text:style-name="T2">𐑫𐑨𐑤𐑐𐑤𐑦</text:span>. 𐑵𐑦 𐑣𐑨𐑝𐑨𐑕 𐑕𐑧𐑒𐑝𐑧 𐑗𐑦𐑩𐑵 𐑐𐑮𐑧𐑑­𐑨𐑵, 𐑒𐑨𐑢 𐑵𐑦 𐑚𐑧𐑟𐑩𐑵𐑨𐑕 𐑵𐑪𐑮 <text:span text:style-name="T2">𐑧𐑒𐑛𐑧𐑟𐑦𐑮𐑦</text:span> 𐑒𐑨𐑢 <text:span text:style-name="T2">𐑧𐑤𐑧𐑒𐑑𐑦</text:span>, — 𐑒𐑨𐑢 𐑧𐑵 𐑑𐑦𐑨 𐑩𐑒𐑨𐑟𐑩 𐑤𐑨 𐑮𐑧𐑕𐑐𐑩𐑵𐑛𐑩 𐑢𐑧 𐑤𐑨 𐑕𐑪𐑐𐑮𐑧 𐑫𐑧𐑑𐑦𐑑𐑨 𐑛𐑧𐑫𐑨𐑵­𐑛𐑩 𐑢𐑨𐑫 𐑵𐑧 𐑐𐑩𐑝𐑨𐑕 𐑧𐑕𐑑𐑦 𐑛𐑪𐑚𐑨. 𐑤𐑨 𐑣𐑩𐑫𐑩𐑢 𐑝𐑦𐑝𐑨𐑕 𐑐𐑧𐑮 𐑝𐑦𐑝𐑩 𐑒𐑩𐑵𐑕𐑔𐑦𐑨 𐑒𐑨𐑢 𐑕𐑧𐑵𐑗𐑧𐑕𐑧 𐑔𐑧𐑤𐑨𐑛𐑨𐑕 𐑨𐑤 𐑕𐑦𐑨 𐑚𐑩𐑵𐑩; 𐑑𐑦𐑨𐑤 <text:soft-page-break/>𐑕𐑧 𐑵𐑦 𐑕𐑔𐑦𐑨𐑕, 𐑒𐑧 𐑑𐑦𐑪 𐑲 𐑨𐑤𐑦𐑨 𐑨𐑓𐑧𐑮𐑩 𐑐𐑮𐑩𐑫𐑧𐑕𐑨𐑕 𐑨𐑤 𐑤𐑨 𐑣𐑩𐑫𐑩𐑢 𐑜𐑮𐑨𐑵𐑛𐑧𐑜𐑨𐑵 𐑒𐑨𐑢 𐑕𐑧𐑵𐑛𐑪𐑚𐑨𐑵 𐑪𐑑𐑦𐑤𐑩𐑵 𐑒𐑨𐑢 𐑒𐑧 𐑡𐑦 𐑧𐑕𐑑𐑨𐑕 𐑐𐑩𐑮 𐑦𐑤𐑦 𐑨𐑑𐑦𐑵𐑜𐑧𐑚𐑤𐑨, 𐑵𐑦 𐑗𐑦𐑨𐑫 𐑒𐑪𐑵 𐑐𐑤𐑧𐑵𐑨 𐑔𐑧𐑮𐑑𐑧𐑔𐑩 𐑐𐑩𐑝𐑨𐑕 𐑨𐑵𐑑𐑲𐑛𐑦𐑮𐑦, 𐑒𐑧 𐑛𐑧 𐑑𐑦𐑪 𐑫𐑩𐑫𐑧𐑵𐑑𐑩, 𐑒𐑦𐑨𐑫 𐑤𐑨 𐑣𐑩𐑫𐑩𐑢 𐑵𐑪𐑮 𐑧𐑒𐑑𐑪𐑮𐑵𐑦𐑕 𐑕𐑦𐑨𐑵 𐑨𐑑𐑧𐑵𐑑𐑩𐑵 𐑨𐑤 𐑑𐑦𐑪 𐑗𐑦 𐑨𐑓𐑧𐑮𐑩, 𐑦𐑤𐑦 𐑢𐑨𐑫 𐑩𐑚𐑕𐑑𐑦𐑵𐑧 𐑔𐑧𐑤𐑨𐑛𐑩𐑕 𐑨𐑤 𐑡𐑦 𐑗𐑦𐑨𐑫 𐑐𐑤𐑦 𐑒𐑨𐑢 𐑐𐑤𐑦 𐑒𐑨𐑢 𐑵𐑧 𐑗𐑧𐑕𐑩𐑕 𐑧𐑵 𐑕𐑦𐑨 𐑔𐑧𐑤𐑨𐑛𐑩 𐑑𐑦𐑧𐑤 𐑤𐑩𐑵𐑜𐑧, 𐑡𐑦𐑕 𐑦𐑤𐑦 𐑤𐑨 𐑨𐑓𐑧𐑮𐑩𐑵 𐑨𐑑𐑦𐑵𐑜𐑩𐑕. 𐑕𐑧 𐑛𐑪 𐑣𐑩𐑫𐑨𐑢 𐑜𐑮𐑪𐑐𐑩𐑢 𐑧𐑕𐑑𐑨𐑕 𐑛𐑦𐑕𐑦𐑜𐑦𐑑𐑨𐑢 𐑪𐑵𐑪 𐑛𐑧 𐑨𐑤𐑦𐑨 𐑐𐑧𐑮 𐑮𐑦𐑝𐑧𐑮𐑧𐑑𐑩, 𐑕𐑧𐑛 𐑕𐑔𐑦𐑨𐑕, 𐑒𐑧 𐑐𐑩𐑮 𐑦𐑤𐑦 𐑧𐑕𐑑𐑪𐑕 𐑑𐑮𐑧 𐑪𐑑𐑦𐑤𐑧 𐑒𐑩𐑫𐑪­𐑵𐑦𐑒𐑦𐑡𐑨𐑛𐑦 𐑦𐑵𐑑𐑧𐑮 𐑕𐑦, 𐑒𐑨𐑢 𐑦𐑤𐑦 𐑝𐑦𐑛𐑨𐑕, 𐑒𐑧 𐑑𐑨𐑚𐑪­<text:soft-page-break/>𐑤𐑩𐑢 𐑐𐑩𐑮 𐑤𐑨 𐑒𐑪𐑵𐑦𐑜𐑩 𐑛𐑧 𐑨𐑫𐑚𐑲 𐑚𐑩𐑮𐑛𐑩𐑢 𐑒𐑪𐑖𐑨𐑕 𐑑𐑪𐑑𐑧 𐑐𐑮𐑧𐑑𐑨𐑢 𐑨𐑐𐑪𐑛 𐑦𐑤𐑦𐑨𐑢 𐑫𐑨𐑵𐑩𐑢, 𐑑𐑦𐑨𐑫 𐑩𐑵𐑦 𐑵𐑧 𐑚𐑧𐑟𐑩𐑵𐑨𐑕 𐑧𐑕𐑑𐑦 𐑐𐑮𐑩𐑓𐑧𐑑𐑩, 𐑐𐑩𐑮 𐑨𐑵𐑑𐑲𐑝𐑦𐑛𐑦 𐑒𐑪𐑵 𐑐𐑤𐑧𐑵𐑨 𐑔𐑧𐑮𐑑𐑧𐑔𐑩, 𐑒𐑧 𐑐𐑤𐑦 𐑲 𐑫𐑨𐑤𐑐𐑤𐑦 𐑓𐑮𐑪𐑧 𐑑𐑨𐑚𐑪𐑤𐑩 𐑧𐑕𐑑𐑩𐑕 𐑑𐑮𐑨𐑵𐑕𐑠𐑧𐑑𐑦𐑑𐑨 𐑑𐑮𐑨𐑵𐑕 𐑤𐑨 𐑮𐑦𐑝𐑧𐑮𐑧𐑑𐑩 𐑒𐑨𐑢 𐑒𐑩𐑫𐑪𐑵𐑦𐑒­𐑦𐑡𐑨𐑛𐑩 𐑧𐑕𐑑𐑩𐑕 𐑨𐑮𐑨𐑵𐑡𐑦𐑑𐑨. 𐑧𐑕𐑑𐑨𐑕 𐑝𐑧𐑮𐑩, 𐑒𐑧 𐑐𐑨𐑕𐑨𐑕 𐑩𐑮𐑛𐑦𐑵𐑨𐑮𐑧 𐑒𐑧𐑤𐑒𐑨 𐑑𐑧𐑫𐑐𐑩 𐑧𐑵 𐑖𐑨𐑵­𐑔𐑧𐑤𐑦𐑡𐑨𐑛𐑩, 𐑒𐑨𐑢 𐑑𐑦𐑪 𐑗𐑦 𐑖𐑨𐑵𐑔𐑧𐑤𐑦𐑡𐑨𐑛𐑩 𐑧𐑕𐑑𐑨𐑕 𐑩𐑮𐑛𐑦𐑵𐑨𐑮𐑧 𐑒𐑲𐑟𐑨𐑑𐑨 𐑛𐑧 𐑤𐑨 𐑐𐑤𐑧𐑢 𐑕𐑧𐑵𐑕𐑧𐑵𐑔𐑨𐑢 𐑐𐑮𐑧𐑑𐑧𐑒𐑕𐑑𐑩𐑢: 𐑕𐑨𐑡𐑨𐑢 𐑣𐑩𐑫𐑩𐑢 𐑛𐑦𐑮𐑨𐑕, 𐑒𐑧 𐑔𐑧𐑤𐑨𐑛𐑩 𐑨𐑤 𐑨𐑮𐑨𐑵𐑡𐑩 𐑛𐑧 𐑒𐑩𐑫𐑪𐑵𐑦𐑒𐑦𐑡𐑩 𐑧𐑕𐑑𐑨𐑕 𐑦𐑵­𐑓𐑨𐑵𐑨𐑠𐑩, 𐑗𐑨𐑮 𐑵𐑧𐑵𐑦𐑪 𐑧𐑤 𐑦𐑤𐑦 𐑩𐑒𐑪𐑐𐑨𐑕 𐑕𐑦𐑵 𐑢𐑧 𐑫𐑧𐑑𐑨𐑛𐑩 <text:soft-page-break/>𐑛𐑧 𐑑𐑨𐑚𐑪𐑤𐑩𐑢 𐑑𐑮𐑨𐑵𐑕 𐑮𐑦𐑝𐑧𐑮𐑧𐑑𐑩, 𐑒𐑨𐑢 𐑑𐑦𐑪 𐑗𐑦 𐑨𐑓𐑧𐑮𐑩 𐑧𐑕𐑑𐑨𐑕 𐑑𐑪𐑑𐑧 𐑵𐑧 𐑧𐑵 𐑫𐑩𐑛𐑩; 𐑕𐑐𐑧𐑮𐑑𐑨𐑢 𐑣𐑩𐑫𐑩𐑢 𐑛𐑦𐑮𐑨𐑕, 𐑒𐑧 𐑤𐑨 𐑨𐑵𐑑𐑲­𐑪𐑤𐑩𐑢 𐑵𐑧 𐑫𐑧𐑑𐑨𐑛𐑦𐑕 𐑑𐑨𐑚𐑪𐑤𐑩𐑢𐑵 𐑑𐑮𐑨𐑵𐑕 𐑮𐑦­𐑝𐑧𐑮𐑧𐑑𐑩, 𐑕𐑧𐑒𐑝𐑧 𐑡𐑦 𐑧𐑕𐑑𐑨𐑕 𐑪𐑑𐑩𐑐𐑦𐑩; 𐑦𐑵𐑕𐑑𐑮𐑪𐑦𐑑𐑨𐑢 𐑣𐑩­𐑫𐑩𐑢 𐑐𐑮𐑪𐑝𐑨𐑕, 𐑒𐑧 𐑒𐑩𐑫𐑪­𐑵𐑦𐑒𐑦𐑡𐑨𐑛𐑩 𐑐𐑩𐑝𐑨𐑕 𐑧𐑕𐑑𐑦 𐑵𐑪𐑮 𐑨𐑓𐑧𐑮𐑩 𐑵𐑨𐑑𐑪𐑮𐑨 𐑒𐑨𐑢 𐑒𐑧 𐑤𐑨 𐑣𐑩𐑫𐑨 𐑩𐑮𐑜𐑨𐑵𐑦𐑕𐑫𐑩 𐑵𐑧 𐑐𐑩𐑝𐑨𐑕 𐑕𐑦𐑵 𐑫𐑩𐑝𐑨𐑛𐑦 𐑕𐑪𐑮 𐑑𐑨𐑚𐑪𐑤𐑩𐑢, <text:span text:style-name="T16">𐑒𐑨𐑢 𐑑𐑦𐑧𐑤 𐑐𐑤𐑪</text:span>. 𐑑𐑨𐑫𐑧𐑵 𐑐𐑤𐑦 𐑲 𐑫𐑨𐑤𐑐𐑤𐑦 𐑓𐑮𐑪𐑧 𐑑𐑨𐑚𐑪𐑤𐑩 𐑧𐑕𐑑𐑨𐑕 𐑑𐑮𐑨𐑵𐑕­𐑫𐑧𐑑𐑨𐑑𐑨 𐑒𐑨𐑢 𐑤𐑨 𐑒𐑩𐑫𐑪𐑵𐑦𐑒𐑦𐑡𐑨𐑛𐑩 𐑧𐑕𐑑𐑨𐑕 𐑨𐑮𐑨𐑵𐑡𐑨𐑑𐑨. 𐑑𐑦𐑧𐑤 𐑧𐑕𐑑𐑦𐑕 𐑒𐑪𐑵 𐑗𐑦𐑪 𐑪𐑑𐑦𐑤𐑨 𐑦𐑛𐑧𐑩, 𐑑𐑦𐑧𐑤 𐑧𐑕𐑑𐑦𐑕 𐑒𐑪𐑵 𐑗𐑦𐑪 𐑪𐑑𐑦𐑤𐑨 𐑧𐑤𐑐𐑧𐑵𐑕𐑩; 𐑨𐑐𐑧𐑵𐑲 𐑤𐑨 𐑕𐑧𐑵𐑨𐑵𐑑𐑲𐑢𐑪𐑡𐑨𐑢 𐑣𐑩𐑫𐑩𐑢 𐑝𐑧𐑵𐑨𐑛𐑦𐑕 𐑨𐑤 <text:soft-page-break/>𐑕𐑧𐑵𐑛𐑪𐑚𐑨 𐑒𐑩𐑵𐑒𐑤𐑪𐑛𐑩, 𐑒𐑧 𐑤𐑨 𐑛𐑩𐑵𐑦𐑑𐑨 𐑨𐑓𐑧𐑮𐑩 𐑧𐑕𐑑𐑨𐑕 𐑑𐑮𐑧 𐑪𐑑𐑦𐑤𐑨 𐑒𐑨𐑢 𐑕𐑨𐑫𐑑𐑧𐑫𐑐𐑧 𐑧𐑓𐑧𐑒𐑑𐑦𐑝𐑦𐑜𐑧𐑚𐑤𐑨, 𐑦𐑤𐑦 𐑐𐑩𐑝𐑦𐑕 𐑗𐑦𐑨𐑫 𐑕𐑔𐑦𐑦 𐑨𐑵𐑑𐑲𐑧 𐑒𐑪𐑵 𐑐𐑤𐑧𐑵𐑨 𐑔𐑧𐑮𐑑𐑧𐑔𐑩, 𐑒𐑧 𐑐𐑤𐑦 𐑲 𐑫𐑨𐑤𐑐𐑤𐑦 𐑓𐑮𐑪𐑧 𐑤𐑨 𐑨𐑓𐑧𐑮𐑩 <text:span text:style-name="T2">𐑵𐑧𐑐𐑮𐑧</text:span> 𐑧𐑕𐑑𐑩𐑕 𐑨𐑒𐑔𐑧𐑐𐑑𐑦𐑑𐑨, 𐑫𐑨𐑤𐑜𐑮𐑲 𐑗𐑦𐑨 𐑚𐑨𐑑𐑨𐑤𐑨𐑛𐑩 𐑛𐑧 𐑤𐑨 𐑓𐑤𐑨𐑵𐑒𐑩 𐑛𐑧 𐑤𐑨 𐑮𐑪𐑑𐑦𐑵𐑪𐑤𐑩𐑢; 𐑗𐑨𐑮 𐑑𐑦𐑩𐑵 𐑗𐑦 𐑜𐑨𐑮𐑨𐑵𐑑𐑦𐑨𐑕 𐑵𐑧 𐑕𐑩𐑤𐑧 𐑤𐑨 𐑵𐑨𐑑𐑪𐑮𐑨 𐑦𐑵𐑑𐑧𐑤𐑦𐑜𐑧𐑵𐑑𐑧𐑔𐑩 𐑛𐑧 𐑤𐑨 𐑣𐑩𐑫𐑨𐑮𐑩, 𐑕𐑧𐑛 𐑨𐑵𐑒𐑲 𐑡𐑦𐑨 𐑔𐑧𐑤𐑨𐑛𐑩 𐑨𐑤 𐑕𐑦𐑨 𐑐𐑮𐑨𐑒­𐑑𐑦𐑒𐑨 𐑚𐑩𐑵𐑩 𐑒𐑨𐑢 𐑐𐑮𐑩𐑓𐑦𐑑𐑩. 𐑑𐑦𐑧𐑤 𐑧𐑕𐑑𐑩𐑕 𐑨𐑵𐑒𐑲 𐑒𐑪𐑵 𐑤𐑨 𐑤𐑦𐑵­𐑜𐑝𐑩 𐑦𐑵𐑑𐑧𐑮­𐑵𐑨𐑔𐑦𐑨. 𐑧𐑵 𐑤𐑨 𐑛𐑲𐑮𐑩 𐑛𐑧 𐑫𐑪𐑤𐑑𐑨𐑢 𐑔𐑧𐑵𐑑𐑢𐑨𐑮𐑩𐑢 𐑤𐑨 𐑣𐑩𐑫𐑩𐑢, 𐑨𐑵𐑒𐑩𐑮𐑲 𐑵𐑧 𐑑𐑮𐑧 𐑚𐑧𐑟𐑩𐑵𐑨𐑵𐑑𐑧 𐑤𐑦𐑵­𐑜𐑝𐑩𐑵 𐑦𐑵𐑑𐑧𐑮­𐑵𐑨𐑔𐑦𐑨𐑵, 𐑵𐑧 𐑧𐑵𐑐𐑧𐑵𐑕­𐑦𐑡­<text:soft-page-break/>𐑨𐑛𐑦𐑕 𐑐𐑮𐑦 𐑑𐑦𐑪 𐑗𐑦 𐑛𐑧𐑫𐑨𐑵𐑛𐑩; 𐑕𐑧𐑛 𐑵𐑪𐑵, 𐑒𐑦𐑨𐑫 𐑤𐑨 𐑓𐑩𐑮𐑑𐑦𐑡𐑦𐑵𐑑𐑨𐑢 𐑒𐑩𐑫𐑪𐑵𐑦𐑒𐑦𐑡𐑩𐑢 𐑦𐑵𐑑𐑧𐑮 𐑤𐑨 𐑣𐑩𐑫𐑩𐑢 𐑑𐑪𐑮𐑵𐑦𐑕 𐑦𐑤𐑦𐑨𐑵 𐑨𐑑𐑧𐑵­𐑑𐑩𐑵 𐑨𐑤 𐑑𐑦𐑪 𐑗𐑦 𐑛𐑧𐑫𐑨𐑵𐑛𐑩, 𐑵𐑪𐑵, 𐑒𐑦𐑨𐑫 𐑤𐑨 𐑣𐑩𐑫𐑩𐑢 𐑒𐑩𐑫𐑧𐑵𐑔𐑦𐑕 𐑒𐑩𐑵𐑝𐑦𐑵𐑒𐑦𐑡𐑨𐑛𐑦, 𐑒𐑧 𐑤𐑦𐑵­𐑜𐑝𐑩 𐑦𐑵𐑑𐑧𐑮­𐑵𐑨𐑔𐑦𐑨 𐑨𐑤𐑐𐑩𐑮𐑑𐑩𐑕 𐑨𐑤 𐑦𐑤𐑦 𐑜𐑮𐑨𐑵𐑛𐑧𐑜𐑨𐑵 𐑪𐑑𐑦𐑤𐑩𐑵 𐑒𐑨𐑢 𐑒𐑧 𐑡𐑦 𐑧𐑕𐑑𐑨𐑕 𐑨𐑑𐑦𐑵𐑜𐑧𐑚𐑤𐑨, 𐑦𐑤𐑦 𐑕𐑧𐑵 𐑦𐑨 𐑛𐑪𐑚𐑩 𐑢𐑨𐑫 𐑔𐑧𐑤𐑨𐑛𐑩𐑕 𐑨𐑤 𐑡𐑦 𐑗𐑦𐑨𐑫 𐑐𐑤𐑦 𐑒𐑨𐑢 𐑐𐑤𐑦, 𐑡𐑦𐑨 𐑵𐑧𐑔𐑧𐑕𐑧𐑔𐑩 𐑓𐑨𐑮𐑦𐑡𐑨𐑛𐑩𐑕 𐑐𐑩𐑮 𐑦𐑤𐑦 𐑒𐑪𐑵 𐑗𐑦𐑪 𐑑𐑨𐑜𐑩 𐑗𐑦𐑨𐑫 𐑐𐑤𐑦 𐑕𐑧𐑵𐑑𐑧𐑚𐑤𐑨, 𐑒𐑨𐑢 𐑦𐑤𐑦 𐑢𐑨𐑫 𐑵𐑧 𐑑𐑮𐑨𐑵𐑒𐑝𐑦𐑤𐑦𐑡𐑩𐑕 𐑑𐑦𐑧𐑤 𐑤𐑩𐑵­𐑜𐑧, 𐑡𐑦𐑕 𐑤𐑨 𐑛𐑧𐑫𐑨𐑵𐑛𐑩 𐑧𐑕𐑑𐑩𐑕 𐑕𐑩𐑤𐑝𐑦𐑑𐑨. 𐑗𐑪 𐑝𐑦 𐑐𐑩𐑝𐑨𐑕 𐑑𐑦𐑩𐑵 𐑗𐑦 𐑛𐑪𐑚𐑦? 𐑔𐑧𐑮𐑑𐑧 𐑵𐑧! <text:span text:style-name="T2">𐑒𐑦𐑨𐑫</text:span> 𐑑𐑦𐑩 𐑗𐑦 𐑝𐑧𐑵𐑩𐑕 — 𐑵𐑦 𐑵𐑧 <text:soft-page-break/>𐑦𐑵𐑑𐑧𐑵𐑔𐑨𐑕 𐑵𐑪𐑵 𐑨𐑵𐑑𐑲𐑛𐑦𐑮𐑦: 𐑐𐑩𐑝𐑨𐑕 𐑧𐑕𐑑𐑦, 𐑒𐑧 𐑡𐑦 𐑝𐑧𐑵𐑩𐑕 𐑐𐑩𐑕𐑑 𐑪𐑵𐑪 𐑢𐑨𐑮𐑩, 𐑐𐑩𐑕𐑑 𐑛𐑧𐑒 𐑢𐑨𐑮𐑩𐑢, 𐑐𐑩𐑕𐑑 𐑔𐑧𐑵𐑑 𐑢𐑨𐑮𐑩𐑢 𐑲 𐑧𐑗 𐑐𐑩𐑕𐑑 𐑒𐑧𐑤𐑒𐑨𐑢 𐑔𐑧𐑵𐑑𐑩𐑢 𐑛𐑨 𐑢𐑨𐑮𐑩𐑢, — 𐑕𐑧𐑛 𐑪𐑵𐑪 𐑨𐑓𐑧𐑮𐑩 𐑧𐑕𐑑𐑨𐑕 𐑢𐑨𐑫 𐑕𐑧𐑵𐑛𐑪𐑚𐑨, 𐑒𐑧 𐑒𐑦𐑩𐑫 𐑨𐑢𐑵 𐑛𐑧𐑝𐑩𐑕 𐑕𐑪𐑓𐑧𐑮𐑦 𐑤𐑨 𐑪𐑵𐑪𐑨𐑢 𐑐𐑦𐑩𐑵𐑦𐑮𐑩𐑢 𐑛𐑧 𐑑𐑦𐑪 𐑗𐑦 𐑦𐑛𐑧𐑩, 𐑒𐑨𐑢 𐑕𐑧 𐑧𐑗 𐑑𐑦𐑪 𐑗𐑦 𐑦𐑛𐑧𐑩 𐑫𐑪𐑤𐑑𐑨𐑢𐑵 𐑓𐑩𐑢𐑩𐑢𐑵 𐑧𐑵𐑛𐑩𐑮𐑫­𐑦𐑡𐑨𐑛𐑪𐑕 𐑢𐑧 𐑑𐑪𐑑𐑨𐑢 𐑛𐑧𐑒𐑢𐑨𐑮𐑩𐑢, 𐑡𐑦 𐑢𐑨𐑫 𐑵𐑧𐑵𐑦𐑨𐑫 𐑫𐑩𐑮𐑑𐑩𐑕: 𐑗𐑦𐑨𐑫 𐑐𐑤𐑦 𐑩𐑓𐑑𐑧 𐑒𐑨𐑢 𐑐𐑤𐑦 𐑩𐑚𐑕𐑑𐑦𐑵𐑧 𐑧𐑒𐑕𐑩𐑵𐑨𐑛𐑩𐑕 𐑝𐑩𐑗𐑩𐑢, 𐑐𐑩𐑕­𐑑𐑪𐑤𐑨𐑵𐑑𐑨𐑢 𐑧𐑵𐑒𐑩𐑵𐑛𐑪𐑒𐑩𐑵 𐑛𐑧 𐑤𐑦𐑵­𐑜𐑝𐑩 𐑦𐑵𐑑𐑧𐑮­𐑵𐑨𐑔𐑦𐑨, 𐑒𐑨𐑢 𐑓𐑦𐑵𐑧, 𐑐𐑤𐑦 𐑲 𐑫𐑨𐑤𐑐𐑤𐑦 𐑓𐑮𐑪𐑧 — 𐑕𐑧 𐑤𐑨 𐑛𐑧𐑫𐑨𐑵𐑛𐑩 𐑵𐑧 𐑧𐑕𐑑𐑩𐑕 𐑕𐑩𐑤𐑝𐑦𐑑𐑨 𐑛𐑧 𐑤𐑨 𐑕𐑩𐑔𐑦𐑧𐑑𐑩 𐑫𐑧𐑫 — 𐑤𐑨 <text:soft-page-break/>𐑮𐑧𐑜𐑦𐑕𐑑𐑨𐑮𐑩𐑢 𐑛𐑧 𐑗𐑦𐑪𐑢 𐑤𐑨𐑵𐑛𐑩𐑢 <text:span text:style-name="T2">𐑛𐑧𐑝𐑩𐑕</text:span> 𐑔𐑧𐑛𐑦, 𐑨𐑮𐑨𐑵𐑡𐑦 𐑦𐑵𐑑𐑧𐑮­𐑵𐑨𐑔𐑦𐑨𐑵 𐑒𐑩𐑵𐑜𐑮𐑧𐑕𐑩𐑵 𐑒𐑨𐑢 𐑧𐑤𐑧𐑒𐑑𐑦 𐑦𐑨𐑵 𐑪𐑵𐑪 𐑤𐑦𐑵­𐑜𐑝𐑩𐑵 𐑒𐑦𐑧𐑤 𐑦𐑵𐑑𐑧𐑮­𐑵𐑨𐑔𐑦𐑨𐑵. 𐑑𐑦𐑧 𐑗𐑦 𐑐𐑩𐑝𐑨𐑕 𐑧𐑕𐑑𐑦 𐑵𐑪𐑮 𐑛𐑧𐑫𐑨𐑵𐑛𐑩 𐑐𐑮𐑦 𐑤𐑨 <text:span text:style-name="T2">𐑑𐑧𐑫𐑐𐑩</text:span>: 𐑪𐑵𐑪𐑢 𐑧𐑤 𐑝𐑦 𐑛𐑦𐑮𐑩𐑕, 𐑒𐑧 𐑑𐑦𐑩 𐑗𐑦 𐑝𐑧𐑵𐑩𐑕 𐑑𐑮𐑧 𐑚𐑨𐑤𐑛𐑲, 𐑨𐑤𐑦𐑨𐑢 𐑛𐑦𐑮𐑩𐑕, 𐑒𐑧 𐑡𐑦 𐑝𐑧𐑵𐑩𐑕 𐑵𐑪𐑮 𐑧𐑵 𐑐𐑤𐑧𐑢 𐑫𐑨𐑤𐑐𐑮𐑩𐑒𐑕𐑦𐑫𐑨 𐑧𐑕𐑑𐑩𐑵𐑑𐑧𐑔𐑩; 𐑕𐑧𐑛 𐑒𐑧 𐑑𐑦𐑪 𐑗𐑦 𐑓𐑨𐑒𐑑𐑩 𐑧𐑵𐑑𐑪𐑑𐑧 𐑦𐑨𐑫 <text:span text:style-name="T2">𐑝𐑧𐑵𐑩𐑕</text:span> 𐑒𐑨𐑢 𐑒𐑧 𐑤𐑨 𐑣𐑩𐑫𐑨𐑮𐑩, 𐑝𐑦𐑛𐑨𐑵𐑑𐑧 𐑤𐑨 𐑜𐑮𐑨𐑵𐑛𐑧𐑜𐑨𐑵 𐑪𐑑𐑦𐑤𐑧𐑔𐑩𐑵 𐑒𐑨𐑢 𐑕𐑨𐑫𐑑𐑧𐑫𐑐𐑧 𐑤𐑨 𐑨𐑑𐑦𐑵𐑜­𐑧𐑚𐑤­𐑧𐑔𐑩𐑵 𐑛𐑧 𐑤𐑦𐑵­𐑜𐑝𐑩 𐑦𐑵𐑑𐑧𐑮­𐑵𐑨𐑔𐑦𐑨, 𐑵𐑧 𐑮𐑧𐑕𐑑𐑩𐑕 𐑧𐑑𐑧𐑮𐑵𐑧 𐑦𐑵𐑛𐑦𐑓𐑧𐑮𐑧𐑵𐑑𐑨 𐑐𐑩𐑮 𐑑𐑦𐑪 𐑗𐑦 𐑨𐑓𐑧𐑮𐑩 𐑒𐑨𐑢 𐑕𐑧𐑵𐑣𐑧𐑤𐑐𐑨 𐑨𐑵𐑨𐑮𐑩 𐑛𐑨 𐑧𐑒𐑟𐑦𐑕𐑑𐑨𐑠𐑩𐑢, 𐑵𐑧 𐑒𐑩𐑫𐑐𐑮𐑧𐑵𐑨𐑵𐑑𐑨𐑢 𐑪𐑵𐑪 <text:soft-page-break/>𐑨𐑤𐑦𐑨𐑵 — 𐑐𐑮𐑦 𐑑𐑦𐑩 𐑗𐑦 𐑔𐑧𐑮𐑑𐑧 𐑵𐑧𐑵𐑦𐑪 𐑧𐑤 𐑝𐑦 𐑛𐑪𐑚𐑨𐑕 𐑧𐑗 𐑫𐑦𐑵𐑪𐑑𐑩𐑵. 𐑵𐑦 𐑐𐑧𐑑𐑨𐑕 𐑝𐑦𐑵 𐑑𐑦𐑨𐑤 𐑵𐑩𐑑𐑦 𐑨𐑤 𐑝𐑦 𐑧𐑵 𐑤𐑨 𐑫𐑧𐑫𐑩𐑮𐑩 𐑤𐑨 𐑑𐑮𐑦𐑨𐑵 𐑒𐑩𐑵𐑒𐑤𐑪𐑛𐑩𐑵, 𐑨𐑤 𐑒𐑦𐑪 𐑵𐑦 𐑝𐑧𐑵𐑦𐑕, 𐑵𐑩𐑫𐑧:</text:p>
      <text:p text:style-name="P5">„𐑐𐑤𐑦 𐑲 𐑫𐑨𐑤𐑐𐑤𐑦 𐑓𐑮𐑪𐑧 𐑤𐑦𐑵­𐑜𐑝𐑩 𐑦𐑵𐑑𐑧𐑮­𐑵𐑨𐑔𐑦𐑨 𐑵𐑧𐑐𐑮𐑧 𐑧𐑕𐑑𐑩𐑕 𐑧𐑵𐑒𐑩𐑵𐑛𐑪𐑒𐑦𐑑𐑨.“</text:p>
      <text:p text:style-name="Text_20_body">𐑑𐑦𐑧 𐑗𐑦 𐑵𐑦 𐑓𐑨𐑮𐑩𐑕 𐑫𐑨𐑤𐑜𐑮𐑨𐑵𐑛𐑨𐑵 𐑐𐑲𐑟𐑩𐑵 𐑒𐑨𐑢 𐑛𐑦𐑮𐑩𐑕 𐑒𐑧𐑤𐑒𐑧 𐑛𐑨 𐑝𐑩𐑮𐑑𐑩𐑢 𐑐𐑮𐑦 𐑵𐑦, 𐑚𐑨𐑑𐑨𐑤𐑨𐑵𐑑𐑩𐑢 𐑐𐑮𐑩 𐑤𐑨 𐑦𐑛𐑧𐑩 𐑛𐑧 𐑤𐑦𐑵­𐑜𐑝𐑩 𐑦𐑵𐑑𐑧𐑮­𐑵𐑨𐑔𐑦𐑨. 𐑧𐑤 𐑗𐑦𐑩 𐑐𐑮𐑪𐑝𐑦𐑑𐑨 𐑛𐑧 𐑵𐑦 𐑝𐑦 𐑝𐑦𐑛𐑨𐑕, 𐑒𐑧 𐑵𐑦 𐑑𐑪𐑑𐑧 𐑵𐑧 𐑧𐑕𐑑𐑨𐑕 𐑑𐑦𐑨𐑢 𐑓𐑨𐑵𐑑𐑨𐑟𐑦𐑦𐑕𐑑𐑩𐑢 𐑒𐑨𐑢 𐑪𐑑𐑩𐑐𐑦𐑦𐑕𐑑𐑩𐑢, 𐑒𐑦𐑨𐑢𐑵 𐑫𐑪𐑤𐑑𐑨𐑢 𐑧𐑤 𐑝𐑦 𐑧𐑚𐑤𐑧 𐑝𐑦𐑛𐑦𐑕 𐑧𐑵 𐑵𐑦 𐑒𐑨𐑢 𐑒𐑦𐑨𐑢𐑵 𐑵𐑦𐑵 𐑐𐑧𐑵𐑑𐑮𐑨𐑕 𐑫𐑪𐑤𐑑𐑨𐑢 𐑜𐑨𐑟𐑧𐑑𐑩𐑢, <text:soft-page-break/>𐑵𐑧 𐑛𐑧𐑟𐑦𐑮𐑨𐑵𐑑𐑨𐑢 𐑧𐑵𐑦𐑡𐑨𐑛𐑦 𐑧𐑵 𐑤𐑨 𐑧𐑕𐑧𐑵­𐑔𐑩𐑵 𐑛𐑧 𐑑𐑦𐑩, 𐑐𐑮𐑩 𐑒𐑦𐑩 𐑵𐑦 𐑚𐑨𐑑𐑨𐑤𐑨𐑕. 𐑝𐑦 𐑝𐑦𐑛𐑨𐑕, 𐑒𐑧 𐑵𐑦 𐑚𐑨𐑑𐑨𐑤𐑨𐑕 𐑐𐑮𐑩 𐑨𐑓𐑧𐑮𐑩, 𐑒𐑦𐑪 𐑨𐑤𐑐𐑩𐑮𐑑𐑩𐑕 𐑨𐑤 𐑤𐑨 𐑣𐑩𐑫𐑨𐑮𐑩 𐑜𐑮𐑨𐑵𐑛­𐑧𐑜𐑨𐑵 𐑪𐑑𐑦𐑤𐑩𐑵 𐑒𐑨𐑢 𐑒𐑦𐑪 𐑐𐑤𐑦 𐑲 𐑫𐑨𐑤𐑐𐑤𐑦 𐑓𐑮𐑪𐑧 <text:span text:style-name="T2">𐑵𐑧𐑐𐑮𐑧</text:span> 𐑧𐑕𐑑𐑩𐑕 𐑨𐑑𐑦𐑵𐑜𐑦𐑑𐑨. 𐑗𐑦𐑪 𐑐𐑮𐑪𐑛𐑧𐑵𐑑𐑨 𐑣𐑩𐑫𐑩 𐑐𐑩𐑝𐑨𐑕 𐑕𐑧𐑒𐑝𐑧 𐑒𐑪𐑮𐑨𐑡𐑧 𐑨𐑤𐑦𐑡𐑦 𐑨𐑤 𐑵𐑦, 𐑵𐑧 𐑑𐑦𐑫𐑨𐑵𐑑𐑧 𐑤𐑨 𐑫𐑩𐑒𐑩𐑢𐑵 𐑛𐑧 𐑤𐑨 𐑫𐑨𐑤𐑕𐑨𐑡𐑨 𐑒𐑨𐑢 𐑵𐑧𐑐𐑧𐑵𐑕­𐑨𐑵𐑑𐑨 𐑨𐑫𐑨𐑕𐑩. 𐑵𐑦 𐑚𐑨𐑑𐑨𐑤𐑨𐑕 𐑐𐑮𐑩 𐑨𐑓𐑧𐑮𐑩 𐑑𐑪𐑑𐑧 𐑐𐑮𐑦𐑐𐑧𐑵𐑕𐑦𐑑𐑨 𐑒𐑨𐑢 𐑔𐑧𐑮𐑑𐑨, 𐑒𐑨𐑢 𐑑𐑦𐑨𐑤 𐑵𐑧𐑵𐑦𐑨𐑢 𐑫𐑩𐑒𐑩𐑢 𐑵𐑧𐑒 𐑨𐑑𐑨𐑒𐑩𐑢 𐑵𐑦𐑵 𐑛𐑧­𐑚𐑨𐑑𐑩𐑕 𐑛𐑧 𐑤𐑨 𐑝𐑩𐑢𐑩. 𐑤𐑨 𐑧𐑕𐑑𐑩𐑵𐑑𐑧𐑔𐑩 𐑨𐑐𐑨𐑮𐑑𐑧𐑵𐑨𐑕 𐑨𐑤 <text:span text:style-name="T2">𐑵𐑦</text:span>. 𐑵𐑦 𐑕𐑪𐑐𐑩𐑟𐑪 𐑧𐑗, 𐑒𐑧 𐑑𐑦𐑪 𐑓𐑩𐑮𐑫𐑩 𐑛𐑧 𐑤𐑦𐑵­𐑜𐑝𐑩 𐑦𐑵𐑑𐑧𐑮­𐑵𐑨𐑔𐑦𐑨, <text:soft-page-break/>𐑐𐑮𐑩 𐑒𐑦𐑪 𐑵𐑦 𐑚𐑨𐑑𐑨𐑤𐑨𐑕, 𐑫𐑩𐑵𐑑𐑮𐑦𐑡𐑩𐑕 𐑧𐑵 𐑤𐑨 𐑧𐑕𐑑𐑩𐑵𐑑𐑧𐑔𐑩 𐑒𐑦𐑧𐑤 𐑧𐑮𐑨𐑮𐑨 𐑒𐑨𐑢 𐑒𐑧 𐑝𐑧𐑵𐑩𐑵𐑑𐑨 𐑤𐑦𐑵­𐑜𐑝𐑩 𐑦𐑵𐑑𐑧𐑮­𐑵𐑨𐑔𐑦𐑨 𐑧𐑕𐑑𐑩𐑕 𐑵𐑧 𐑑𐑦𐑪, 𐑒𐑦𐑪𐑵 𐑵𐑦 𐑧𐑤𐑧𐑒𐑑𐑦𐑕, — 𐑕𐑧𐑛 𐑑𐑦𐑩 𐑗𐑦 𐑢𐑨 𐑑𐑪𐑑𐑧 𐑵𐑦𐑵 𐑵𐑧 𐑛𐑧𐑝𐑨𐑕 𐑒𐑩𐑵𐑓𐑪𐑟𐑦, 𐑗𐑨𐑮 𐑵𐑦 𐑚𐑨𐑑𐑨𐑤𐑨𐑕 𐑵𐑧 𐑐𐑮𐑩 𐑤𐑨 <text:span text:style-name="T2">𐑓𐑩𐑮𐑫𐑩</text:span>, 𐑕𐑧𐑛 𐑐𐑮𐑩 𐑤𐑨 <text:span text:style-name="T2">𐑦𐑛𐑧𐑩</text:span>, 𐑒𐑨𐑢 𐑓𐑩𐑮𐑫𐑩𐑵 𐑒𐑩𐑵𐑒𐑮𐑧𐑑𐑨𐑵 𐑨𐑤 𐑵𐑦𐑨 𐑚𐑨𐑑𐑨𐑤𐑨𐑛𐑩 𐑵𐑦 𐑛𐑩𐑵𐑦𐑕 𐑵𐑪𐑮 𐑑𐑦𐑨𐑤, 𐑒𐑧 𐑗𐑦𐑨 𐑚𐑨𐑑𐑨𐑤𐑨𐑛𐑩 𐑨𐑚𐑕𐑑𐑮𐑨𐑒𐑑𐑨 𐑒𐑨𐑢 𐑑𐑧𐑩­𐑮𐑦𐑨 𐑩𐑮𐑛𐑦𐑵𐑨𐑮𐑧 𐑨𐑤 𐑵𐑧𐑵𐑦𐑩 𐑒𐑩𐑵𐑛𐑪𐑒𐑨𐑕. 𐑫𐑨𐑤𐑕𐑪𐑐𐑮𐑧 𐑵𐑦 𐑐𐑮𐑪𐑝𐑩𐑕, 𐑒𐑧 𐑧𐑗 𐑨𐑵𐑒𐑲 𐑑𐑦𐑪 𐑒𐑩𐑵𐑒𐑮𐑧𐑑𐑨 <text:span text:style-name="T2">𐑓𐑩𐑮𐑫𐑩</text:span> 𐑛𐑧 𐑤𐑨 𐑤𐑦𐑵­𐑜𐑝𐑩 𐑧𐑕𐑑𐑨𐑕 𐑑𐑪𐑑𐑧 𐑐𐑮𐑦𐑐𐑧𐑵𐑕𐑦𐑑𐑨 𐑒𐑨𐑢 𐑣𐑨𐑝𐑨𐑕 𐑕𐑧𐑵𐑛𐑪𐑚𐑨𐑵 𐑧𐑕𐑑𐑩𐑵𐑑𐑧𐑔𐑩𐑵; 𐑕𐑧𐑛 𐑕𐑧 𐑝𐑦 𐑧𐑗 𐑑𐑦𐑩𐑵 𐑗𐑦 𐑛𐑪𐑚𐑪𐑕, 𐑤𐑨 𐑓𐑩𐑮𐑫𐑩 𐑢𐑨 𐑵𐑧𐑵𐑦𐑩𐑫 𐑵𐑦𐑵 <text:soft-page-break/>𐑤𐑦𐑜𐑨𐑕: 𐑕𐑧 𐑑𐑦𐑪 𐑗𐑦 𐑓𐑩𐑮𐑫𐑩 𐑫𐑩𐑵𐑑𐑮𐑦𐑡𐑩𐑕 𐑧𐑮𐑨𐑮𐑨, 𐑵𐑦 𐑫𐑩𐑮𐑜𐑲 𐑡𐑦𐑵 𐑖𐑨𐑵𐑡𐑩𐑕, 𐑒𐑨𐑢 𐑧𐑵 𐑩𐑒𐑨𐑟𐑩 𐑛𐑧 𐑚𐑧𐑟𐑩𐑵𐑩 𐑵𐑦 𐑡𐑦𐑵 𐑐𐑩𐑕𐑑-𐑫𐑩𐑮𐑜𐑲 𐑨𐑵𐑒𐑩𐑮𐑲 𐑪𐑵𐑪 𐑓𐑩𐑢𐑩𐑵 𐑖𐑨𐑵𐑡𐑩𐑕, 𐑕𐑧𐑛 𐑵𐑦 𐑚𐑨𐑑𐑨𐑤𐑨𐑛𐑩𐑕 𐑐𐑮𐑩 𐑵𐑦𐑨 𐑦𐑛𐑧𐑩 𐑑𐑦𐑧𐑤 𐑤𐑩𐑵𐑜𐑧, 𐑡𐑦𐑕 𐑡𐑦 𐑐𐑤𐑦 𐑲 𐑫𐑨𐑤𐑐𐑤𐑦 𐑓𐑮𐑪𐑧 𐑧𐑕𐑑𐑩𐑕 𐑐𐑤𐑧𐑵𐑧 𐑧𐑓𐑧𐑒𐑑𐑦𐑝𐑦𐑜𐑦𐑑𐑨. 𐑕𐑧 𐑵𐑦, 𐑩𐑚𐑧𐑨𐑵𐑑𐑧 𐑤𐑨 𐑝𐑩𐑗𐑩𐑵 𐑛𐑧 𐑤𐑨 𐑦𐑵𐑛𐑦𐑓𐑧𐑮𐑧𐑵𐑑𐑨 𐑧𐑜𐑩­𐑦𐑕𐑫𐑩, 𐑛𐑧𐑑𐑧𐑵𐑨𐑛𐑪𐑕 𐑵𐑦𐑵 𐑛𐑧 𐑵𐑦𐑨 𐑤𐑨𐑚𐑩𐑮­𐑨𐑛𐑩 𐑵𐑪𐑮 𐑑𐑦𐑨𐑤, 𐑒𐑧 𐑒𐑪𐑵 𐑤𐑨 𐑑𐑧𐑫𐑐𐑩 𐑤𐑨 𐑓𐑩𐑮𐑫𐑩 𐑛𐑧 𐑤𐑨 𐑤𐑦𐑵­𐑜𐑝𐑩 𐑦𐑵𐑑𐑧𐑮­𐑵𐑨𐑔𐑦𐑨 𐑧𐑚𐑤𐑧 𐑧𐑕𐑑𐑩𐑕 𐑨𐑤𐑦𐑨, 𐑩𐑤 𐑑𐑦𐑪, 𐑐𐑮𐑩 𐑒𐑦𐑪 𐑵𐑦 𐑵𐑪𐑵 𐑤𐑨𐑚𐑩𐑮𐑨𐑕, 𐑑𐑦𐑩 𐑗𐑦 𐑕𐑦𐑜𐑵𐑦𐑓𐑪𐑕 𐑑𐑦𐑩𐑵 𐑕𐑨𐑫𐑨𐑵, 𐑒𐑦𐑧𐑤 𐑧𐑒𐑟𐑧𐑫𐑐𐑤𐑧 𐑮𐑦𐑓𐑪𐑟𐑦 𐑤𐑨 𐑪𐑟𐑨𐑛𐑩𐑵 𐑛𐑧 𐑝𐑨𐑐𐑩𐑮𐑩 𐑑𐑦𐑨𐑤, 𐑒𐑧 𐑐𐑩𐑕𐑑𐑧 <text:soft-page-break/>𐑧𐑚𐑤𐑧 𐑧𐑕𐑑𐑩𐑕 𐑑𐑮𐑩𐑝𐑦𐑑𐑨 𐑐𐑤𐑦 𐑚𐑩𐑵𐑨 𐑮𐑦𐑫𐑧𐑛𐑩 𐑛𐑧 𐑒𐑩𐑫𐑪𐑵𐑦𐑒𐑦𐑡𐑨𐑛𐑩, 𐑲 𐑮𐑦𐑓𐑪𐑟𐑦 𐑮𐑧𐑜𐑵𐑨𐑢𐑵 𐑐𐑤𐑦𐑚𐑩𐑵𐑦𐑜𐑩𐑢𐑵 𐑑𐑦𐑨𐑤, 𐑒𐑧 𐑐𐑩𐑕𐑑𐑧 𐑦𐑨𐑫 𐑧𐑚𐑤𐑧 𐑧𐑕𐑑𐑩𐑕 𐑑𐑮𐑩𐑝𐑦𐑑𐑨𐑢 𐑐𐑤𐑦 𐑚𐑩𐑵𐑨𐑢 𐑓𐑩𐑮𐑫𐑩𐑢 𐑐𐑩𐑮 𐑤𐑨 𐑮𐑧𐑜𐑵𐑨 𐑒𐑩𐑵𐑕𐑑𐑮𐑪𐑩. 𐑵𐑪𐑵 𐑵𐑦 𐑧𐑕𐑑𐑨𐑕 𐑨𐑵𐑒𐑩𐑮𐑲 𐑫𐑨𐑤𐑓𐑩𐑮𐑑𐑨𐑢, 𐑒𐑨𐑢 𐑗𐑦𐑨 𐑚𐑪𐑚𐑩 𐑐𐑩𐑝𐑨𐑕 𐑨𐑵𐑒𐑩𐑮𐑲 𐑫𐑩𐑒𐑨𐑛𐑦 𐑵𐑦𐑵 𐑒𐑨𐑢 𐑫𐑩𐑵𐑑𐑮𐑨𐑛𐑦 𐑵𐑦𐑵 𐑐𐑧𐑮 𐑤𐑨 𐑓𐑦𐑵𐑜𐑮𐑩𐑢; 𐑕𐑧𐑛 𐑐𐑤𐑧𐑢 𐑚𐑩𐑵𐑧 𐑮𐑦𐑛𐑨𐑕 𐑑𐑦𐑪, 𐑒𐑦𐑪 𐑮𐑦𐑛𐑨𐑕 𐑤𐑨 𐑤𐑨𐑕𐑑𐑨. 𐑵𐑦𐑨 𐑨𐑓𐑧𐑮𐑩 𐑦𐑮𐑨𐑕 𐑫𐑨𐑤𐑮𐑨𐑐𐑦𐑛𐑧 𐑒𐑨𐑢 𐑫𐑨𐑤𐑓𐑨𐑔𐑦𐑤𐑧; 𐑑𐑮𐑧 𐑐𐑩𐑝𐑨𐑕 𐑧𐑕𐑑𐑦, 𐑒𐑧 𐑤𐑨 𐑐𐑤𐑦𐑫𐑪𐑤𐑑𐑩 𐑛𐑧 𐑵𐑦 𐑵𐑧 𐑡𐑦𐑕𐑝𐑦𐑝𐑩𐑕 𐑑𐑦𐑪𐑵 𐑫𐑩𐑫𐑧𐑵𐑑𐑩𐑵, 𐑒𐑦𐑨𐑫 𐑫𐑩𐑵𐑑𐑮𐑦𐑡𐑩𐑕 𐑤𐑨 𐑓𐑮𐑪𐑒­𐑑­𐑩𐑢 𐑛𐑧 𐑵𐑦𐑨 𐑨𐑜𐑨𐑛𐑩 𐑒𐑨𐑢 𐑡𐑦𐑕 𐑤𐑨 𐑫𐑩𐑮𐑑𐑩 𐑫𐑧𐑫 𐑵𐑦 𐑧𐑕𐑑𐑩𐑕 𐑩𐑚𐑢𐑧𐑒𐑑𐑩 𐑛𐑧 𐑫𐑩𐑒𐑩𐑢; 𐑕𐑧𐑛 <text:soft-page-break/>𐑵𐑦 𐑦𐑮𐑩𐑕 𐑧𐑵 𐑤𐑨 𐑑𐑩𐑫𐑚𐑩𐑵 𐑒𐑪𐑵 𐑤𐑨 𐑒𐑩𐑵­𐑕𐑔𐑦𐑩, 𐑒𐑧 𐑵𐑦𐑨 𐑨𐑓𐑧𐑮𐑩 𐑵𐑧 𐑫𐑩𐑮𐑑𐑩𐑕, 𐑒𐑧 𐑡𐑦 𐑫𐑩𐑮𐑑𐑦 𐑵𐑧𐑵𐑦𐑨𐑫 𐑐𐑩𐑝𐑨𐑕, 𐑒𐑧 𐑐𐑤𐑦 𐑲 𐑫𐑨𐑤𐑐𐑤𐑦 𐑓𐑮𐑪𐑧 𐑡𐑦 <text:span text:style-name="T2">𐑛𐑧𐑝𐑨𐑕</text:span> 𐑨𐑑𐑦𐑵𐑜𐑦 𐑤𐑨 𐑔𐑧𐑤𐑩𐑵. 𐑒𐑨𐑢 𐑕𐑧 𐑧𐑗, 𐑤𐑨𐑔𐑨𐑢 𐑛𐑧 𐑤𐑨 𐑕𐑧𐑵­𐑛𐑨𐑵𐑒𐑨 𐑤𐑨𐑚𐑩𐑮𐑨𐑛𐑩, 𐑵𐑦 𐑒𐑪𐑵 𐑫𐑨𐑤𐑧𐑕𐑐𐑧𐑮𐑩 𐑒𐑨𐑢 𐑨𐑐𐑨𐑑𐑦𐑩 𐑤𐑨𐑕𐑪𐑕 𐑓𐑨𐑤𐑦 𐑤𐑨 𐑫𐑨𐑵𐑩𐑢𐑵, — 𐑑𐑪𐑑𐑧 𐑧𐑜𐑨𐑤𐑧, 𐑤𐑨 𐑨𐑓𐑧𐑮𐑩 𐑵𐑧 𐑫𐑩𐑮𐑑𐑩𐑕: 𐑨𐑵𐑕𐑑𐑨𐑑𐑲 𐑤𐑨 𐑤𐑨𐑔𐑦𐑜𐑦𐑑𐑨𐑢 𐑚𐑨𐑑𐑨𐑤𐑨𐑵𐑑𐑩𐑢 𐑨𐑐𐑧𐑮𐑩𐑕 𐑚𐑨𐑑𐑨𐑤𐑨𐑵𐑑𐑩𐑢 𐑵𐑩𐑝𐑨𐑢; 𐑗𐑨𐑮 𐑵𐑦 𐑛𐑧𐑵𐑩𐑝𐑧 𐑮𐑦𐑐𐑧𐑑𐑨𐑕, 𐑒𐑧 𐑕𐑧 𐑧𐑕𐑑𐑨𐑕 𐑧𐑒𐑕𐑑𐑧𐑮 𐑛𐑪𐑚𐑩, 𐑒𐑧 𐑤𐑦𐑵­𐑜𐑝𐑩 𐑦𐑵𐑑𐑧𐑮­𐑵𐑨𐑔𐑦𐑨 𐑨𐑤𐑐𐑩𐑮𐑑­𐑪𐑕 𐑨𐑤 𐑤𐑨 𐑣𐑩𐑫𐑨𐑮𐑩 𐑜𐑮𐑨𐑵𐑛𐑧𐑜𐑨𐑵 𐑪𐑑𐑦𐑤𐑩𐑵 𐑒𐑨𐑢 𐑒𐑧 𐑡𐑦 𐑧𐑕𐑑𐑨𐑕 𐑨𐑑𐑦𐑵𐑜𐑧𐑚𐑤𐑨, 𐑧𐑵 𐑑𐑦𐑨 𐑩𐑒𐑨𐑟𐑩 𐑐𐑩𐑮 𐑵𐑧𐑵𐑦𐑨 𐑣𐑩𐑫𐑩 𐑵𐑧 𐑚𐑤𐑦𐑵𐑛𐑦𐑜𐑦𐑑𐑨 <text:soft-page-break/>𐑛𐑧 𐑮𐑪𐑑𐑦𐑵𐑩 𐑐𐑩𐑝𐑨𐑕 𐑧𐑕𐑑𐑦 𐑦𐑨 𐑛𐑪𐑚𐑩, 𐑒𐑧 𐑡𐑦 𐑐𐑤𐑦 𐑲 𐑫𐑨𐑤𐑐𐑤𐑦 𐑓𐑮𐑪𐑧 𐑵𐑧𐑐𐑮𐑧 <text:span text:style-name="T2">𐑧𐑕𐑑𐑩𐑕</text:span> 𐑨𐑑𐑦𐑵𐑜𐑦𐑑𐑨, 𐑒𐑨𐑢 𐑵𐑦𐑨 𐑒𐑩𐑵𐑕𐑑𐑨𐑵𐑑𐑨 𐑤𐑨𐑚𐑩𐑮­𐑨𐑛𐑩 𐑧𐑕𐑑𐑩𐑕 𐑐𐑩𐑮 𐑤𐑨 𐑣𐑩𐑫𐑨𐑮𐑩 𐑧𐑑𐑧𐑮𐑵𐑨 𐑫𐑧𐑫𐑩𐑮𐑦𐑜𐑨𐑛𐑩 𐑑𐑦𐑧𐑤 𐑤𐑩𐑵𐑜𐑧, 𐑡𐑦𐑕 𐑤𐑨 𐑦𐑛𐑧𐑩 𐑛𐑧 𐑤𐑦𐑵­𐑜𐑝𐑩 𐑦𐑵𐑑𐑧𐑮­𐑵𐑨𐑔𐑦𐑨 𐑧𐑕𐑑𐑩𐑕 𐑧𐑓𐑧𐑒­𐑑𐑦𐑝𐑦𐑜𐑦𐑑𐑨. 𐑤𐑨 𐑐𐑩𐑕𐑑𐑧𐑪𐑤𐑩𐑢 𐑚𐑧𐑵𐑩𐑕 𐑵𐑦𐑨𐑵 𐑫𐑧𐑫𐑩𐑮𐑩𐑵, 𐑒𐑨𐑢 𐑨𐑤 𐑑𐑦𐑪𐑢 𐑕𐑨𐑡𐑨𐑢 𐑣𐑩𐑫𐑩𐑢, 𐑒𐑦𐑪𐑢 𐑵𐑪𐑵 𐑵𐑩𐑫𐑨𐑕 𐑵𐑦𐑵 𐑓𐑨𐑵𐑑𐑨𐑟𐑦𐑦𐑕𐑑𐑩𐑢, 𐑦𐑤𐑦 𐑮𐑦𐑤𐑨𐑑𐑩𐑕 𐑑𐑦𐑧𐑤, 𐑒𐑦𐑧𐑤 𐑵𐑦 𐑵𐑪𐑵 𐑮𐑦𐑤𐑨𐑑𐑨𐑕 𐑨𐑤 𐑤𐑨 𐑕𐑨𐑡𐑨𐑢 𐑕𐑨𐑫𐑑𐑧𐑫𐑐𐑪𐑤𐑩𐑢 𐑛𐑧 𐑤𐑨 𐑧𐑤𐑑𐑮𐑩𐑝𐑩 𐑛𐑧 ·𐑨𐑫𐑧𐑮𐑦𐑒𐑩, 𐑛𐑧 𐑤𐑨 𐑧𐑤­𐑐𐑧𐑵𐑕𐑩 𐑛𐑧 𐑝𐑨𐑐𐑩𐑮𐑝𐑧𐑑𐑪𐑮𐑦𐑤𐑩𐑢 <text:span text:style-name="T16">𐑒𐑨𐑢 𐑑𐑦𐑧𐑤 𐑐𐑤𐑪</text:span>.</text:p>
      <text:h text:style-name="Heading_20_2" text:outline-level="2"><text:soft-page-break/>V</text:h>
      <text:p text:style-name="Text_20_body">𐑕𐑧𐑛 𐑵𐑦 𐑮𐑧𐑝𐑧𐑵𐑪 𐑨𐑤 𐑵𐑦𐑨 𐑦𐑵𐑑𐑧𐑮𐑮𐑩𐑫𐑐𐑦𐑑𐑨 𐑨𐑵𐑨𐑤𐑦𐑟𐑨𐑛𐑩. 𐑵𐑦 𐑐𐑮𐑪𐑝𐑦𐑕, 𐑒𐑧 𐑤𐑦𐑵­𐑜𐑝𐑩 𐑦𐑵𐑑𐑧𐑮­𐑵𐑨𐑔𐑦𐑨 𐑐𐑤𐑦 𐑲 𐑫𐑨𐑤𐑐𐑤𐑦 𐑓𐑮𐑪𐑧 𐑵𐑧𐑐𐑮𐑧 𐑧𐑕𐑑𐑩𐑕 𐑧𐑵𐑒𐑩𐑵𐑛𐑪𐑒𐑦𐑑𐑨; 𐑕𐑧𐑛 𐑮𐑧𐑕𐑑𐑨𐑕 𐑤𐑨 𐑛𐑧𐑫𐑨𐑵𐑛𐑩: <text:span text:style-name="T2">𐑒𐑦𐑨𐑫</text:span> 𐑒𐑨𐑢 <text:span text:style-name="T2">𐑒𐑦𐑨𐑫𐑨𐑵𐑦𐑧𐑮𐑧</text:span> 𐑡𐑦 𐑝𐑧𐑵𐑩𐑕? 𐑐𐑩𐑝𐑨𐑕 𐑧𐑕𐑑𐑦, 𐑒𐑧 𐑑𐑦𐑩 𐑗𐑦 𐑝𐑧𐑵𐑩𐑕 𐑵𐑪𐑮 𐑐𐑩𐑕𐑑 𐑔𐑧𐑵𐑑𐑩𐑢 𐑲 𐑧𐑚𐑤𐑧 𐑧𐑗 𐑐𐑩𐑕𐑑 𐑫𐑦𐑤𐑩𐑢 𐑛𐑨 𐑢𐑨𐑮𐑩𐑢? 𐑗𐑪 𐑐𐑩𐑮 𐑑𐑦𐑩 𐑗𐑦 𐑧𐑕𐑑­𐑨𐑕 𐑚𐑧𐑟𐑩𐑵𐑨 𐑵𐑧𐑐𐑮𐑧 𐑮𐑧𐑔𐑦𐑐𐑮𐑩𐑒𐑨 𐑦𐑵𐑑𐑧𐑮­𐑒𐑩𐑵𐑕𐑧𐑵𐑑𐑩 𐑛𐑧 𐑤𐑨 𐑮𐑧𐑜𐑦𐑕𐑑𐑨𐑮𐑩𐑢 𐑛𐑧 𐑗𐑦𐑪𐑢 𐑤𐑨𐑵𐑛𐑩𐑢? 𐑐𐑩𐑮 𐑛𐑩𐑵𐑦 𐑐𐑤𐑦-𐑫𐑨𐑤𐑐𐑤𐑦 𐑒𐑩𐑵­𐑑𐑧𐑵𐑑𐑦𐑜𐑨𐑢𐑵 𐑮𐑧𐑕𐑐𐑩𐑵𐑛𐑩𐑢𐑵 𐑢𐑧 𐑑𐑦𐑪𐑢 𐑗𐑦 𐑛𐑧𐑫𐑨𐑵𐑛𐑩𐑢, 𐑵𐑦 𐑛𐑧𐑝𐑨𐑕 𐑨𐑵𐑑𐑲𐑧 𐑨𐑵𐑨𐑤𐑦𐑟𐑦 <text:soft-page-break/>𐑨𐑤𐑦𐑨𐑵 𐑛𐑧𐑫𐑨𐑵𐑛𐑩𐑵, 𐑵𐑩𐑫𐑧: „𐑗𐑪 𐑩𐑵𐑦 𐑐𐑩𐑝­𐑨𐑕 𐑨𐑵𐑑𐑲𐑝𐑦𐑛𐑦, <text:span text:style-name="T2">𐑒𐑦𐑨</text:span> 𐑤𐑦𐑵­𐑜𐑝𐑩 𐑧𐑕𐑑𐑩𐑕 𐑦𐑵𐑑𐑧𐑮­𐑵𐑨𐑔𐑦𐑨?“</text:p>
      <text:p text:style-name="Text_20_body">𐑦𐑵𐑑𐑧𐑮 𐑤𐑨 𐑪𐑵𐑪𐑨𐑢 𐑛𐑧𐑫𐑨𐑵­𐑛𐑩𐑢 𐑒𐑨𐑢 𐑤𐑨 𐑤𐑨𐑕𐑑𐑨 𐑧𐑒𐑟𐑦𐑕𐑑𐑨𐑕 𐑤𐑨 𐑕𐑧𐑒𐑝­𐑨𐑵𐑑𐑨 𐑫𐑨𐑤­𐑝𐑨𐑕­𐑑𐑨 𐑤𐑦𐑜𐑦𐑑𐑧𐑔𐑩: 𐑕𐑧 𐑩𐑵𐑦 𐑵𐑧 𐑐𐑩𐑝𐑨𐑕 𐑨𐑵𐑑𐑲­𐑝𐑦𐑛𐑦, 𐑒𐑦𐑨 𐑤𐑦𐑵­𐑜𐑝𐑩 𐑧𐑕𐑑𐑩𐑕 𐑓𐑨𐑮𐑦𐑑𐑨 𐑦𐑵­𐑑𐑧𐑮­𐑵𐑨𐑔𐑦𐑨, 𐑒𐑨𐑢 𐑕𐑧 𐑛𐑦𐑝𐑧𐑮𐑕𐑨𐑢 𐑤𐑦𐑵­𐑜𐑝𐑩𐑢 𐑣𐑨𐑝𐑨𐑕 𐑐𐑩𐑮 𐑑𐑦𐑩 𐑗𐑦 𐑐𐑤𐑦-𐑫𐑨𐑤𐑐𐑤𐑦 𐑧𐑜𐑨𐑤­𐑨𐑢𐑵 𐑖𐑨𐑵𐑔𐑩𐑢𐑵, 𐑑𐑦𐑨𐑫 𐑩𐑵𐑦 𐑛𐑧𐑝𐑨𐑕 𐑨𐑑𐑧𐑵𐑛𐑦 𐑡𐑦𐑕 𐑤𐑨 𐑮𐑧𐑜𐑦𐑕𐑑𐑨𐑮𐑩𐑢 𐑛𐑧 𐑗𐑦𐑪𐑢 (𐑨𐑤𐑫𐑧𐑵𐑲 𐑤𐑨 𐑐𐑤𐑧𐑢 𐑜𐑮𐑨𐑝𐑨𐑢) 𐑮𐑧𐑜𐑵𐑩𐑢 𐑛𐑧𐑔𐑦𐑛𐑩𐑕 𐑨𐑮𐑨𐑵𐑡𐑦 𐑐𐑩𐑮 𐑑𐑦𐑪 𐑗𐑦 𐑔𐑧𐑤𐑩 𐑒𐑩𐑵𐑜𐑮𐑧𐑕𐑩𐑵 𐑒𐑨𐑢 𐑛𐑧𐑔𐑦𐑛𐑦 𐑤𐑨 𐑛𐑧𐑫𐑨𐑵𐑛𐑩𐑵 𐑐𐑮𐑦 𐑤𐑦𐑵­𐑜𐑝𐑩 𐑦𐑵𐑑𐑧𐑮­𐑵𐑨𐑔𐑦𐑨. 𐑒𐑦𐑪 𐑕𐑔𐑦𐑨𐑕, 𐑒𐑪𐑵 𐑒𐑦𐑨 <text:soft-page-break/>𐑜𐑮𐑨𐑵𐑛𐑨 𐑫𐑨𐑤­𐑓𐑨𐑔𐑦𐑤𐑧𐑔𐑩 𐑤𐑨 𐑮𐑧𐑜𐑦𐑕𐑑𐑨𐑮𐑩𐑢 𐑛𐑧𐑔𐑦𐑛𐑦𐑡𐑨𐑕 𐑐𐑩𐑮 𐑗𐑦𐑨 𐑵𐑩𐑝𐑨 𐑨𐑓𐑧𐑮𐑩, 𐑑𐑦𐑪 𐑒𐑩𐑫𐑐𐑮𐑧𐑵𐑩𐑕, 𐑒𐑧 𐑐𐑨𐑕𐑩𐑕 𐑨𐑵𐑒𐑩𐑮𐑲 𐑑𐑮𐑧 𐑒𐑨𐑢 𐑑𐑮𐑧 𐑫𐑪𐑤𐑑𐑧 𐑛𐑨 𐑢𐑨𐑮𐑩𐑢, 𐑨𐑵𐑑𐑲 𐑩𐑤 𐑤𐑨 𐑮𐑧𐑜­𐑦𐑕𐑑𐑨𐑮𐑩𐑢 𐑑𐑮𐑩𐑝𐑩𐑕 𐑤𐑨 𐑛𐑧𐑫𐑨𐑵𐑛𐑩𐑵 𐑛𐑧 𐑤𐑦𐑵­𐑜𐑝𐑩 𐑦𐑵𐑑𐑧𐑮­𐑵𐑨𐑔𐑦𐑨 𐑕𐑪𐑓𐑦𐑗𐑧 𐑫𐑨𐑑𐑪𐑮­𐑦𐑡­𐑦𐑵𐑑𐑨 𐑒𐑨𐑢 𐑦𐑵𐑛𐑨 𐑢𐑧 𐑦𐑤𐑦𐑨 𐑧𐑵𐑫𐑦𐑒𐑕𐑦𐑡𐑩, 𐑒𐑨𐑢 𐑐𐑩𐑕𐑑𐑧 𐑐𐑨𐑕𐑩𐑕 𐑒𐑮𐑧𐑛𐑧𐑚𐑤𐑧 𐑨𐑵𐑒𐑩𐑮𐑲 𐑝𐑦𐑔𐑩 𐑛𐑨 𐑢𐑨𐑮𐑩𐑢 𐑐𐑩𐑮 𐑤𐑨 𐑤𐑨𐑚𐑩𐑮𐑨𐑛𐑩 𐑛𐑧 𐑛𐑦𐑝𐑧𐑮𐑕𐑨𐑢 𐑒𐑩𐑫𐑦𐑑𐑨𐑑𐑩𐑢 𐑒𐑨𐑢 𐑛𐑦𐑐𐑤𐑩𐑫𐑨𐑑𐑦­𐑦𐑕𐑑𐑩𐑢, 𐑨𐑵𐑑𐑲 𐑩𐑤 𐑤𐑨 𐑨𐑓𐑧𐑮𐑩 𐑧𐑕𐑑𐑩𐑕 𐑛𐑧­𐑔𐑦𐑛­𐑦𐑑𐑨. 𐑨𐑐𐑨𐑮𐑑𐑨𐑢 𐑐𐑧𐑮𐑕𐑩𐑵𐑩𐑢 𐑒𐑨𐑢 𐑕𐑩𐑔𐑦­𐑧𐑑𐑩𐑢 𐑑𐑦𐑧 𐑗𐑦 𐑵𐑧𐑵𐑦𐑩𐑵 𐑐𐑩𐑝𐑪𐑕 𐑓𐑨𐑮𐑦; 𐑦𐑤𐑦 𐑐𐑩𐑝𐑪𐑕 𐑵𐑪𐑮 𐑒𐑩𐑵𐑕𐑑𐑨𐑵𐑑𐑧 𐑦𐑵𐑕𐑑𐑦𐑜𐑨𐑛𐑦 𐑤𐑨 𐑮𐑧𐑜­𐑦𐑕𐑑­𐑨𐑮𐑩𐑢𐑵, 𐑕𐑧𐑛 𐑫𐑧𐑫 𐑕𐑩𐑤𐑝𐑦 𐑤𐑨 𐑛𐑧­<text:soft-page-break/>𐑫𐑨𐑵­𐑛𐑩𐑵 𐑕𐑧𐑵 𐑤𐑨 𐑧𐑵𐑫𐑦𐑒𐑕𐑦𐑡𐑩 𐑛𐑧 𐑤𐑨 𐑮𐑧𐑜­𐑦𐑕𐑑𐑨𐑮𐑩𐑢 𐑦𐑤𐑦 𐑵𐑧 𐑐𐑩𐑝𐑪𐑕. 𐑡𐑦𐑕 𐑤𐑨 𐑕𐑩𐑤𐑝𐑩 𐑛𐑧 𐑤𐑨 𐑛𐑧𐑫𐑨𐑵𐑛𐑩 𐑧𐑵 𐑑𐑦𐑨 𐑩𐑒𐑨𐑟𐑩 𐑧𐑕𐑑𐑪𐑕 𐑕𐑧𐑒𐑝𐑧 𐑨𐑵𐑒𐑩𐑮𐑲 𐑑𐑮𐑧 𐑒𐑨𐑢 𐑑𐑮𐑧 𐑫𐑨𐑤𐑐𐑮𐑩𐑒­𐑕𐑦𐑫𐑧. 𐑕𐑧𐑛 𐑑𐑪𐑑𐑧 𐑨𐑤𐑦𐑨 𐑨𐑓𐑧𐑮𐑩 𐑧𐑕𐑑𐑪𐑕, 𐑕𐑧 𐑫𐑩𐑵­𐑑𐑮𐑦𐑡𐑪𐑕, 𐑒𐑧 𐑩𐑵𐑦 𐑐𐑩𐑝𐑨𐑕 𐑨𐑵𐑑𐑲𐑧 <text:span text:style-name="T2">𐑨𐑵𐑑𐑲­𐑝𐑦𐑛𐑦</text:span> 𐑒𐑪𐑵 𐑐𐑤𐑧𐑵𐑨 𐑐𐑮𐑧𐑔𐑦𐑟𐑧𐑔𐑩 𐑒𐑨𐑢 𐑐𐑤𐑧𐑵𐑨 𐑔𐑧𐑮𐑑𐑧𐑔𐑩, 𐑒𐑦𐑨 𐑵𐑩𐑫𐑧 𐑤𐑦𐑵­𐑜𐑝𐑩 𐑧𐑕𐑑𐑩𐑕 𐑦𐑨𐑫 𐑦𐑵𐑑𐑧𐑮­𐑵𐑨𐑔𐑦𐑨: 𐑑𐑦𐑨𐑫 𐑩𐑵𐑦 𐑢𐑨𐑫 𐑵𐑧 𐑚𐑧𐑟𐑩𐑵­𐑪𐑕 𐑨𐑑𐑧𐑵𐑛𐑦 𐑧𐑚𐑤𐑧 𐑕𐑧𐑵𐑓𐑦𐑵𐑨𐑵 𐑫𐑪𐑤𐑑𐑩𐑵 𐑛𐑨 𐑢𐑨𐑮𐑩𐑢, 𐑑𐑦𐑨𐑫 𐑗𐑦𐑨 𐑕𐑩𐑔𐑦𐑧𐑑𐑩, 𐑗𐑦𐑨 𐑨𐑐𐑨𐑮𐑑𐑨 𐑐𐑧𐑮𐑕𐑩𐑵𐑩 𐑐𐑩𐑝𐑪𐑕 𐑤𐑲 𐑕𐑦𐑨 𐑐𐑮𐑩𐑐𐑮𐑨 𐑜𐑝𐑦𐑛𐑩 𐑤𐑨𐑚𐑩𐑮𐑦 𐑐𐑩𐑮 𐑤𐑨 𐑛𐑦𐑕­𐑝𐑨𐑕𐑑𐑦𐑜𐑩 𐑛𐑧 𐑑𐑦𐑪 𐑗𐑦 𐑤𐑦𐑵­𐑜𐑝𐑩; 𐑤𐑨 𐑵𐑩𐑫­𐑚𐑮𐑩 𐑛𐑨 𐑨𐑛𐑧𐑐­𐑑𐑩𐑢 𐑛𐑧 𐑑𐑦𐑪 𐑗𐑦 𐑤𐑦𐑵­𐑜𐑝𐑩 <text:soft-page-break/>𐑒𐑮𐑧𐑕𐑒𐑨𐑛𐑪𐑕 𐑒𐑪𐑵 𐑗𐑦𐑪 𐑣𐑩𐑮𐑩, 𐑡𐑦𐑨 𐑤𐑦𐑑𐑧­𐑮𐑨𐑑𐑪𐑮𐑩 𐑮𐑨𐑐𐑦𐑛𐑧 𐑮𐑦𐑗𐑦𐑡𐑨𐑛𐑪𐑕, 𐑒𐑩𐑵𐑜𐑮𐑧𐑕𐑩𐑢 𐑦𐑵𐑑𐑧𐑮­𐑵𐑨𐑔𐑦𐑨𐑢 𐑑𐑪𐑢 𐑐𐑩𐑝𐑪𐑕 𐑒𐑩𐑫𐑧𐑵𐑔𐑦 𐑪𐑟𐑨𐑛𐑦 𐑡𐑦𐑵 𐑐𐑩𐑮 𐑤𐑨 𐑮𐑧𐑔𐑦𐑐𐑮𐑩𐑒𐑨 𐑒𐑩𐑫­𐑐𐑮𐑧­𐑵𐑦𐑡𐑨𐑛𐑩 𐑛𐑧 𐑕𐑦𐑨𐑢 𐑫𐑧𐑫𐑚𐑮𐑩𐑢, 𐑒𐑨𐑢 𐑧𐑵 𐑤𐑨 𐑐𐑤𐑧𐑢 𐑫𐑨𐑤𐑤𐑩𐑵𐑜𐑨 𐑑𐑧𐑫𐑐𐑩 𐑑𐑦𐑪 𐑗𐑦 𐑤𐑦𐑵­𐑜𐑝𐑩 𐑑𐑦𐑩𐑫 𐑓𐑩𐑮𐑑­𐑦𐑒­𐑦𐑡𐑪𐑕 𐑧𐑵 𐑤𐑨 𐑑𐑪𐑑𐑨 𐑫𐑩𐑵𐑛𐑩, 𐑒𐑧 𐑨𐑤 𐑤𐑨 𐑮𐑧𐑜𐑦𐑕𐑑𐑨𐑮𐑩𐑢 𐑮𐑧𐑕𐑑𐑪𐑕 𐑵𐑪𐑮 𐑛𐑩𐑵𐑦 𐑕𐑦𐑨𐑵 𐑕𐑨𐑵𐑒𐑔𐑦𐑩𐑵 𐑨𐑤 𐑓𐑨𐑒𐑑𐑩 𐑢𐑨𐑫 𐑐𐑤𐑧­𐑵𐑪𐑫𐑦𐑡𐑦𐑵𐑑𐑨. 𐑗𐑪 𐑵𐑦 𐑐𐑩𐑝𐑨𐑕 𐑨𐑵𐑑𐑲­𐑝𐑦𐑛𐑦, 𐑒𐑦𐑨 𐑤𐑦𐑵­𐑜𐑝𐑩 𐑧𐑕𐑑𐑩𐑕 𐑦𐑵𐑑𐑧𐑮­𐑵𐑨𐑔𐑦𐑨? 𐑓𐑧𐑤𐑦𐑗𐑧 𐑵𐑦 𐑐𐑩𐑝𐑨𐑕 𐑮𐑧𐑕𐑐𐑩𐑵𐑛𐑦 𐑑𐑦𐑪𐑵 𐑗𐑦 𐑛𐑧𐑫𐑨𐑵𐑛𐑩𐑵 𐑑𐑪𐑑𐑧 𐑐𐑩𐑟𐑦𐑑𐑦𐑝𐑧: „<text:span text:style-name="T2">𐑢𐑧𐑕, 𐑵𐑦 𐑐𐑩𐑝𐑨𐑕 𐑨𐑵𐑑𐑲𐑝𐑦𐑛𐑦, 𐑒𐑦𐑨 𐑤𐑦𐑵­𐑜𐑝𐑩 𐑧𐑕𐑑𐑩𐑕 𐑦𐑵𐑑𐑧𐑮­𐑵𐑨𐑔𐑦𐑨, 𐑵𐑦 𐑐𐑩𐑝𐑨𐑕 𐑑𐑦𐑩𐑵 </text:span><text:soft-page-break/><text:span text:style-name="T2">𐑗𐑦 𐑨𐑵𐑑𐑲­𐑝𐑦𐑛𐑦 𐑒𐑪𐑵 𐑐𐑤𐑧𐑵𐑨 𐑐𐑮𐑧𐑔𐑦𐑟𐑧𐑔𐑩 𐑒𐑨𐑢 𐑔𐑧𐑮𐑑𐑧𐑔𐑩, 𐑕𐑧𐑵 𐑦𐑨 𐑩𐑫𐑚𐑮𐑩 𐑛𐑨 𐑛𐑪𐑚𐑩“</text:span>.</text:p>
      <text:p text:style-name="Text_20_body">𐑐𐑩𐑮 𐑒𐑩𐑵𐑝𐑦𐑵𐑒𐑦 𐑐𐑮𐑦 𐑑𐑦𐑩 𐑗𐑦 𐑵𐑦𐑨𐑢𐑵 𐑲𐑕­𐑒𐑪𐑤𐑑𐑨𐑵𐑑𐑩𐑢𐑵, 𐑵𐑦 𐑐𐑧𐑑𐑨𐑕 𐑦𐑤𐑦𐑵 𐑐𐑮𐑧𐑟𐑧𐑵𐑑𐑦 𐑨𐑤 𐑕𐑦, 𐑒𐑧 𐑒𐑩𐑵𐑜𐑮𐑧𐑕𐑩 𐑛𐑨 𐑮𐑧𐑐𐑮𐑧𐑟𐑧𐑵𐑑­𐑨𐑵𐑑𐑩𐑢 𐑛𐑧 𐑛𐑦𐑝𐑧𐑮𐑕𐑨𐑢 𐑮𐑧𐑜𐑵𐑩𐑢 𐑢𐑨𐑫 𐑧𐑓𐑧𐑒­𐑑𐑦𐑝𐑦𐑡𐑦𐑕, 𐑒𐑨𐑢 𐑵𐑦 𐑑𐑮𐑨𐑮𐑦𐑜𐑨𐑮𐑛𐑩𐑕, 𐑒𐑦𐑨𐑵 𐑤𐑦𐑵­𐑜𐑝𐑩𐑵 𐑦𐑤𐑦 𐑐𐑩𐑝𐑪𐑕 𐑧𐑤𐑧𐑒𐑑𐑦. 𐑵𐑧 𐑫𐑨𐑤­𐑓𐑨𐑔𐑦𐑤𐑧 𐑧𐑕𐑑𐑩𐑕 𐑐𐑩𐑮 𐑵𐑦 𐑐𐑮𐑪𐑝𐑦, 𐑒𐑧 𐑧𐑒𐑟𐑦𐑕𐑑𐑨𐑕 𐑵𐑪𐑮 <text:span text:style-name="T2">𐑪𐑵𐑪 𐑕𐑩𐑤𐑨</text:span> 𐑤𐑦𐑵­𐑜𐑝𐑩, 𐑒𐑦𐑪𐑵 𐑦𐑤𐑦 𐑐𐑩𐑝𐑪𐑕 𐑧𐑤𐑧𐑒𐑑𐑦, 𐑒𐑨𐑢 𐑒𐑧 𐑗𐑦𐑨 𐑧𐑤𐑧𐑒𐑑𐑩 𐑛𐑧 𐑦𐑨 𐑨𐑤𐑦𐑨 𐑤𐑦𐑵­𐑜𐑝𐑩 𐑧𐑕𐑑𐑪𐑕 𐑐𐑩𐑮 𐑦𐑤𐑦 𐑮𐑧𐑒𐑑𐑧 <text:span text:style-name="T2">𐑵𐑧 𐑧𐑚𐑤𐑨</text:span>, 𐑕𐑧 𐑦𐑤𐑦 𐑧𐑗 <text:span text:style-name="T2">𐑝𐑩𐑤𐑪𐑕</text:span> 𐑡𐑦𐑵 𐑧𐑤𐑧𐑒𐑑𐑦, 𐑒𐑨𐑢 𐑒𐑧 𐑕𐑧 𐑦𐑤𐑦 <text:soft-page-break/>𐑒𐑩𐑵𐑑𐑮𐑲 𐑗𐑦𐑪 𐑨𐑑𐑧𐑵𐑛𐑩 𐑒𐑨𐑢 𐑕𐑐𐑦𐑑𐑧 𐑗𐑦𐑪𐑢 𐑨𐑮𐑜𐑪𐑫𐑧𐑵𐑑𐑩𐑢 𐑛𐑧 𐑤𐑨 𐑕𐑨𐑵𐑨 𐑐𐑮𐑪𐑛𐑧𐑵𐑑𐑩 𐑑𐑨𐑫𐑧𐑵 𐑧𐑤𐑧𐑒𐑑𐑪𐑕 𐑦𐑨𐑵 𐑨𐑤𐑦𐑨𐑵 𐑤𐑦𐑵­𐑜𐑝𐑩𐑵, 𐑑𐑦𐑨𐑫 𐑒𐑩𐑵𐑑𐑮𐑲 𐑑𐑦𐑩 𐑗𐑦 𐑐𐑮𐑩𐑑𐑧𐑕𐑑𐑪𐑕 𐑤𐑨 𐑝𐑦𐑝𐑩 𐑫𐑧𐑫, 𐑒𐑨𐑢 𐑦𐑤𐑦𐑨 𐑧𐑤𐑧𐑒𐑑𐑩 𐑮𐑧𐑕𐑑𐑪𐑕 𐑵𐑪𐑮 𐑫𐑨𐑤𐑝𐑦𐑝𐑨 𐑤𐑦𐑑𐑧𐑮𐑩.</text:p>
      <text:p text:style-name="Text_20_body">𐑑𐑦𐑧𐑤 𐑵𐑦 𐑐𐑮𐑧𐑟𐑧𐑵𐑑𐑪 𐑨𐑤 𐑵𐑦, 𐑒𐑧 𐑤𐑨 𐑮𐑧𐑐𐑮𐑧𐑟𐑧𐑵𐑑𐑨𐑵𐑑𐑩𐑢 𐑛𐑧 𐑛𐑦𐑝𐑧𐑮𐑕𐑨𐑢 𐑮𐑧𐑜𐑵𐑩𐑢 𐑒𐑪𐑵𐑝𐑧𐑑𐑪𐑮𐑦𐑡𐑦𐑕 𐑒𐑨𐑢 𐑒𐑧 𐑦𐑤𐑦 𐑨𐑤𐑐𐑨𐑖𐑨𐑕 𐑨𐑤 𐑤𐑨 𐑧𐑤𐑧𐑒𐑑𐑩 𐑛𐑧 𐑤𐑦𐑵­𐑜𐑝𐑩 𐑦𐑵𐑑𐑧𐑮­𐑵𐑨𐑔𐑦𐑨. 𐑨𐑤 𐑦𐑤𐑦 𐑨𐑵𐑑𐑲𐑕𐑑𐑨𐑮𐑪𐑕 𐑤𐑨 𐑕𐑧𐑒𐑝𐑨𐑵𐑑𐑨:</text:p>
      <text:list xml:id="list9130903482937595619" text:style-name="L4">
        <text:list-item>
          <text:p text:style-name="P14">𐑲 𐑧𐑤𐑧𐑒𐑑𐑦 𐑦𐑨𐑵 𐑧𐑤 𐑤𐑨 𐑧𐑒𐑟𐑦𐑕𐑑𐑨𐑵𐑑𐑨𐑢 𐑤𐑦𐑵­𐑜𐑝𐑩𐑢 <text:span text:style-name="T2">𐑝𐑦𐑝𐑨𐑵𐑑𐑨𐑢</text:span>, </text:p>
        </text:list-item>
        <text:list-item>
          <text:p text:style-name="P17">𐑲 𐑧𐑤𐑧𐑒𐑑𐑦 𐑦𐑨𐑵 𐑧𐑤 𐑤𐑨 𐑤𐑦𐑵­𐑜𐑝𐑩𐑢 <text:span text:style-name="T2">𐑫𐑩𐑮­𐑑­𐑦𐑵𐑑𐑨𐑢</text:span> (𐑧𐑒𐑟𐑧𐑫𐑐𐑤𐑧 𐑤𐑨𐑑𐑦𐑵𐑨𐑵, 𐑜𐑮𐑧𐑒­𐑨𐑵, 𐑣𐑧𐑚𐑮𐑧𐑨𐑵), </text:p>
        </text:list-item>
        <text:list-item>
          <text:p text:style-name="P14"><text:soft-page-break/>𐑲 𐑧𐑤𐑧𐑒𐑑𐑦 𐑦𐑨𐑵 𐑧𐑤 𐑤𐑨 𐑧𐑒𐑟𐑦𐑕𐑑𐑨𐑵𐑑𐑨𐑢 𐑤𐑦𐑵­𐑜𐑝𐑩𐑢 <text:span text:style-name="T2">𐑨𐑮𐑑𐑨𐑢</text:span>, </text:p>
        </text:list-item>
        <text:list-item>
          <text:p text:style-name="P9">𐑲 𐑛𐑦𐑓𐑦𐑵𐑦 𐑒𐑩𐑫𐑦𐑑𐑨𐑑𐑩𐑵, 𐑒𐑦𐑪 𐑩𐑒𐑪𐑐𐑪𐑕 𐑕𐑦𐑵 𐑢𐑧 𐑤𐑨 𐑒𐑮𐑧𐑨𐑛𐑩 𐑛𐑧 𐑤𐑦𐑵­𐑜𐑝𐑩 𐑑𐑪𐑑𐑧 <text:span text:style-name="T2">𐑵𐑩𐑝𐑨</text:span>, 𐑨𐑵𐑒𐑩𐑮𐑲 𐑵𐑧 𐑧𐑒𐑟𐑦𐑕𐑑𐑨𐑵𐑑𐑨. </text:p>
        </text:list-item>
      </text:list>
      <text:p text:style-name="Text_20_body">𐑐𐑩𐑮 𐑒𐑧 𐑵𐑦𐑨𐑢 𐑲𐑕𐑒𐑪𐑤𐑑𐑨𐑵𐑑𐑩𐑢 𐑐𐑩𐑝𐑪 𐑐𐑧𐑵𐑕𐑧 𐑐𐑨𐑮𐑑𐑩𐑐𐑮𐑧𐑵𐑦 𐑧𐑵 𐑤𐑨 𐑤𐑨𐑚𐑩𐑮𐑩𐑢 𐑒𐑨𐑢 𐑒𐑩𐑵­𐑕𐑦𐑛𐑧𐑮𐑩𐑢 𐑛𐑧 𐑤𐑨 𐑧𐑤𐑧𐑒𐑑𐑨𐑵𐑑𐑩𐑢, 𐑵𐑦 𐑛𐑧𐑝𐑨𐑕 𐑨𐑵𐑑𐑲𐑧 𐑒𐑩𐑵𐑨𐑑𐑦𐑜𐑦 𐑦𐑤𐑦𐑵 𐑦𐑩𐑫 𐑒𐑪𐑵 𐑤𐑨 𐑒𐑨𐑮𐑨𐑒𐑑𐑧𐑮𐑩 𐑛𐑧 𐑤𐑨 𐑵𐑩𐑫𐑦𐑑𐑨𐑢 𐑤𐑦𐑵­𐑜𐑝𐑨𐑢 𐑒𐑨𐑑𐑧𐑜𐑩𐑮𐑦𐑩𐑢. 𐑤𐑨 𐑒𐑨𐑮𐑨𐑒𐑑𐑧𐑮𐑩 𐑛𐑧 𐑤𐑨 𐑤𐑦𐑵­𐑜𐑝𐑩𐑢 𐑝𐑦𐑝𐑨𐑵𐑑𐑨𐑢 𐑒𐑨𐑢 𐑫𐑩𐑮𐑑𐑦𐑵𐑑𐑨𐑢 𐑧𐑕𐑑𐑨𐑕 𐑨𐑤 𐑤𐑨 𐑲𐑕𐑒𐑪𐑤𐑑𐑨𐑵𐑑𐑩𐑢 𐑐𐑤𐑦 𐑲 𐑫𐑨𐑤𐑐𐑤𐑦 𐑒𐑩𐑵𐑨𐑑𐑨, 𐑵𐑦 𐑛𐑦𐑮𐑩𐑕 𐑑𐑦𐑨𐑤 𐑒𐑧𐑤𐑒𐑧 𐑛𐑨 𐑝𐑩𐑮𐑑𐑩𐑢 𐑵𐑪𐑮 𐑐𐑮𐑦 𐑤𐑨 𐑤𐑦𐑵­𐑜𐑝𐑩𐑢 <text:span text:style-name="T2">𐑨𐑮𐑑𐑨𐑢</text:span>, 𐑒𐑦𐑪𐑢 𐑐𐑩𐑮 𐑤𐑨 𐑐𐑤𐑦𐑫𐑪𐑤𐑑𐑩 𐑛𐑧 <text:soft-page-break/>𐑵𐑦𐑨𐑢 𐑲𐑕𐑒𐑪𐑤𐑑𐑨𐑵𐑑𐑩𐑢 𐑐𐑮𐑧𐑟𐑧𐑵𐑑𐑨𐑕 𐑒𐑮𐑧𐑛­𐑧𐑚𐑤𐑧 𐑨𐑚𐑕𐑩𐑤𐑪𐑑𐑨𐑵 <text:span text:style-name="T6">terra incognita</text:span>.</text:p>
      <text:p text:style-name="Text_20_body">𐑒𐑦𐑨𐑫𐑨𐑵𐑦𐑧𐑮𐑧 𐑗𐑧 𐑤𐑨 𐑣𐑩𐑫𐑩𐑢 𐑵𐑨𐑕𐑒𐑦𐑡𐑦𐑕 𐑤𐑨 𐑦𐑛𐑧𐑩 𐑛𐑧 𐑤𐑦𐑵­𐑜𐑝𐑩 𐑨𐑮𐑑𐑨, 𐑒𐑦𐑧𐑤 𐑑𐑦𐑪 𐑗𐑦 𐑦𐑛𐑧𐑩 𐑛𐑦𐑕𐑝𐑩𐑤𐑝𐑦𐑡𐑨𐑛𐑦𐑕, 𐑑𐑮𐑨𐑦𐑮𐑨𐑛𐑦𐑕 𐑛𐑦­𐑝𐑧𐑮𐑕𐑨𐑢𐑵 𐑕𐑑𐑨𐑛𐑦𐑩𐑢𐑵, 𐑒𐑩𐑫𐑧𐑵𐑔𐑨𐑵𐑑𐑧 𐑛𐑧 𐑤𐑨 𐑐𐑤𐑧𐑢 𐑫𐑨𐑤𐑐𐑧𐑮𐑓𐑧𐑒𐑑𐑨𐑢 𐑐𐑨𐑟𐑦𐑜𐑮𐑨𐑓𐑦𐑩𐑢 𐑡𐑦𐑕 𐑤𐑨 𐑐𐑤𐑧𐑢 𐑐𐑧𐑮𐑓𐑧𐑒𐑑𐑨 𐑑𐑦𐑐𐑩 𐑛𐑧 𐑐𐑤𐑧𐑵𐑨 𐑒𐑨𐑢 𐑮𐑦𐑗𐑨 𐑤𐑦𐑵­𐑜𐑝𐑩, 𐑒𐑦𐑨 𐑜𐑮𐑨𐑵𐑛𐑧𐑜𐑨 𐑫𐑪𐑤𐑑𐑩 𐑛𐑨 𐑐𐑮𐑩𐑝𐑩𐑢 𐑧𐑕𐑑𐑦𐑕 𐑓𐑨𐑮𐑦𐑑𐑨 𐑧𐑵 𐑑𐑦𐑪 𐑗𐑦 𐑛𐑦𐑮𐑧𐑒𐑑𐑩, 𐑒𐑦𐑨 𐑜𐑮𐑨𐑵𐑛𐑧𐑜𐑨 𐑫𐑪𐑤𐑑𐑩 𐑛𐑨 𐑤𐑨𐑚𐑩𐑮𐑩𐑢 𐑦𐑮𐑦𐑕 𐑩𐑓𐑧𐑮𐑧 𐑐𐑩𐑮 𐑑𐑦𐑪 𐑗𐑦 𐑦𐑛𐑧𐑩 𐑧𐑵 𐑤𐑨 𐑛𐑲𐑮𐑩 𐑛𐑧 𐑤𐑨 𐑤𐑨𐑕𐑑𐑨𐑢 𐑛𐑪 𐑔𐑧𐑵𐑑­𐑢𐑨𐑮𐑩𐑢, — 𐑐𐑮𐑦 𐑗𐑦𐑩 𐑑𐑦𐑩 𐑗𐑦 𐑵𐑦 𐑵𐑧 𐑐𐑨𐑮𐑩𐑤𐑩𐑕, 𐑗𐑨𐑮 𐑐𐑩𐑮 𐑧𐑤𐑲𐑕𐑒𐑪𐑤𐑑𐑦 𐑗𐑦𐑩𐑵 <text:soft-page-break/>𐑑𐑦𐑩𐑵 𐑗𐑦 𐑝𐑦 𐑵𐑧 𐑣𐑨𐑝𐑪𐑕 𐑕𐑪𐑓𐑦𐑗𐑧 𐑛𐑨 𐑑𐑧𐑫𐑐𐑩 𐑵𐑧𐑒 𐑐𐑨𐑔𐑦𐑧𐑵𐑔𐑩. 𐑵𐑦 𐑛𐑦𐑮𐑩𐑕 𐑵𐑪𐑮 𐑦𐑩𐑵 𐑐𐑮𐑦 𐑤𐑨 𐑕𐑐𐑧𐑔𐑦𐑨𐑤𐑨𐑢 <text:span text:style-name="T2">𐑧𐑔𐑩𐑢</text:span> 𐑛𐑧 𐑤𐑨 𐑨𐑮𐑑𐑨𐑢 𐑤𐑦𐑵­𐑜𐑝𐑩𐑢, 𐑗𐑧 𐑒𐑦𐑩 𐑵𐑦 𐑒𐑩𐑫𐑐𐑮𐑧𐑵­𐑧𐑚𐑤𐑧 𐑣𐑨𐑝𐑩𐑕 𐑨𐑵𐑑𐑲 𐑤𐑨 𐑩𐑒𐑪𐑤𐑩𐑢 𐑵𐑧 𐑤𐑨 𐑛𐑦𐑝𐑧𐑮𐑕𐑨𐑢𐑵 𐑫𐑨𐑤𐑐𐑮𐑩𐑕𐑐𐑧𐑮𐑨𐑢𐑵 𐑐𐑮𐑩𐑝𐑩𐑢𐑵 𐑨𐑵𐑑𐑲𐑨𐑢𐑵, 𐑒𐑦𐑪𐑢 𐑤𐑨 𐑐𐑤𐑦𐑫𐑪𐑤𐑑𐑩𐑵 𐑛𐑨 𐑨𐑵𐑨𐑤𐑦𐑟𐑨𐑑𐑨𐑢 𐑛𐑧 𐑵𐑦 𐑧𐑔𐑩𐑢 𐑵𐑧 𐑐𐑩𐑕𐑧𐑛𐑨𐑕, 𐑕𐑧𐑛 𐑤𐑨 𐑐𐑤𐑧𐑢 𐑐𐑧𐑮𐑓𐑧𐑒𐑑𐑨𐑵 𐑓𐑩𐑮𐑫𐑩𐑵 𐑛𐑧 𐑤𐑦𐑵­𐑜𐑝𐑩 𐑦𐑵𐑑𐑧𐑮­𐑵𐑨𐑔𐑦𐑨, 𐑧𐑒𐑟𐑦𐑕𐑑𐑨𐑵𐑑𐑨𐑵 𐑧𐑵 𐑤𐑨 𐑵𐑪𐑵𐑨 𐑑𐑧𐑫𐑐𐑩.</text:p>
      <text:p text:style-name="Text_20_body">𐑒𐑮𐑩𐑫 𐑐𐑤𐑧𐑵𐑨 𐑵𐑱𐑑𐑮𐑨𐑤𐑧𐑔𐑩 𐑧𐑵 𐑮𐑦𐑤𐑨𐑑𐑩 𐑵𐑨𐑔𐑦𐑨, 𐑨𐑮𐑑𐑨 𐑤𐑦𐑵­𐑜𐑝𐑩 𐑛𐑦𐑕𐑑𐑦𐑵𐑜𐑦𐑡𐑨𐑕 𐑐𐑧𐑮 𐑤𐑨 𐑕𐑧𐑒𐑝𐑨𐑵𐑑𐑨𐑢 𐑧𐑔𐑩𐑢:</text:p>
      <text:p text:style-name="Text_20_body"><text:soft-page-break/>(1) 𐑡𐑦 𐑧𐑕𐑑𐑨𐑕 𐑫𐑦𐑮𐑧𐑜𐑦𐑵𐑛𐑧 𐑒𐑨𐑢 𐑵𐑧𐑒𐑮𐑧𐑛­𐑧𐑚𐑤𐑧 <text:span text:style-name="T2">𐑓𐑨𐑔𐑦𐑤𐑨 𐑐𐑩𐑮 𐑧𐑤𐑤𐑧𐑮𐑵𐑨𐑛𐑩</text:span>: 𐑕𐑧𐑵 𐑑𐑮𐑩𐑜𐑮𐑨𐑵𐑛𐑦𐑜𐑩 𐑩𐑵𐑦 𐑐𐑩𐑝𐑨𐑕 𐑛𐑦𐑮𐑦, 𐑒𐑧 𐑡𐑦 𐑧𐑕𐑑𐑨𐑕 𐑨𐑤𐑫𐑧𐑵𐑲 𐑒𐑝𐑦𐑵𐑛𐑧𐑒 𐑓𐑩𐑢𐑩𐑢𐑵 𐑐𐑤𐑦 𐑓𐑨𐑔𐑦𐑤𐑨, 𐑩𐑤 𐑗𐑦𐑨 𐑤𐑦𐑵­𐑜𐑝𐑩 𐑵𐑨𐑑𐑪𐑮𐑨. 𐑒𐑦𐑪 𐑵𐑧 𐑒𐑩𐑵𐑨𐑑𐑦𐑡𐑦𐑕 𐑒𐑪𐑵 𐑤𐑦𐑵­𐑜𐑝𐑩 𐑨𐑮𐑑𐑨, 𐑵𐑧 𐑐𐑩𐑝𐑨𐑕 𐑧𐑗 𐑒𐑮𐑧𐑛𐑦, 𐑡𐑦𐑕 𐑒𐑦𐑨 𐑜𐑮𐑨𐑛𐑩 𐑨𐑑𐑦𐑵𐑜𐑨𐑕 𐑡𐑦𐑨 𐑓𐑨𐑔𐑦𐑤𐑧𐑔𐑩. 𐑤𐑨 𐑜𐑮𐑨𐑵𐑛𐑨 𐑝𐑧𐑮𐑒𐑦𐑕𐑑𐑩 𐑒𐑨𐑢 𐑓𐑦𐑤𐑩𐑟𐑩𐑓𐑩 ·𐑤𐑧𐑩𐑵𐑩 ·𐑑𐑩𐑤­𐑕𐑑𐑩𐑢', 𐑒𐑦𐑪𐑵 𐑔𐑧𐑮𐑑𐑧 𐑵𐑧𐑵𐑦𐑪 𐑧𐑵 𐑤𐑨 𐑑𐑪𐑑𐑨 𐑫𐑩𐑵𐑛𐑩 𐑒𐑪𐑮𐑨𐑡𐑩𐑕 𐑕𐑪𐑕𐑐𐑧𐑒𐑑𐑦 𐑧𐑵 𐑑𐑦𐑩, 𐑒𐑧 𐑤𐑦 𐑝𐑩𐑤𐑨𐑕 𐑓𐑨𐑮𐑦 𐑮𐑧𐑒𐑤𐑨𐑫𐑩𐑵 𐑨𐑤 𐑤𐑨 𐑤𐑦𐑵­𐑜­𐑝𐑩 𐑦𐑵𐑑𐑧𐑮­𐑵𐑨𐑔𐑦𐑨, 𐑛𐑦𐑮𐑦𐑕 𐑐𐑮𐑦 𐑤𐑨 𐑤𐑦𐑵­𐑜𐑝𐑩 ·𐑧𐑕𐑐𐑧𐑮𐑨𐑵𐑑𐑩 𐑢𐑧𐑵𐑩𐑵: „𐑤𐑨 𐑓𐑨𐑔𐑦𐑤𐑧𐑔𐑩 𐑛𐑧 𐑡𐑦𐑨 𐑧𐑤𐑤𐑧𐑮𐑵𐑨𐑛𐑩 𐑧𐑕𐑑𐑨𐑕 𐑑𐑦𐑨, 𐑒𐑧, <text:soft-page-break/>𐑮𐑦𐑔𐑧𐑝𐑦𐑵𐑑𐑧 𐑧𐑕𐑐𐑧𐑮𐑨𐑵𐑑𐑨𐑵 𐑜𐑮𐑨𐑫𐑨𐑑𐑦𐑒𐑩𐑵, 𐑝𐑩𐑮𐑑𐑨𐑮𐑩𐑵 𐑒𐑨𐑢 𐑨𐑮𐑑𐑦𐑒𐑩𐑤𐑩𐑢𐑵 𐑕𐑒𐑮𐑦𐑚𐑦𐑑𐑨𐑢𐑵 𐑧𐑵 𐑑𐑦𐑪 𐑗𐑦 𐑤𐑦𐑵­𐑜𐑝𐑩, 𐑫𐑦 𐑐𐑩𐑕𐑑 𐑵𐑧 𐑐𐑤𐑦 𐑩𐑤 𐑛𐑪 𐑣𐑩𐑮𐑩𐑢 𐑛𐑨 𐑕𐑦𐑵𐑩𐑒𐑪𐑐𐑨𐑛𐑩 𐑣𐑨𐑝𐑦𐑕 𐑤𐑨 𐑧𐑚𐑤𐑩𐑵 𐑕𐑧 𐑵𐑧 𐑕𐑒𐑮𐑦𐑚𐑦, 𐑑𐑨𐑫𐑧𐑵 𐑤𐑦𐑚𐑧𐑮𐑧 𐑤𐑧𐑜𐑦 𐑧𐑵 𐑑𐑦𐑪 𐑗𐑦 𐑤𐑦𐑵­𐑜𐑝𐑩. 𐑧𐑵 𐑗𐑦𐑨 𐑩𐑒𐑨𐑟𐑩, 𐑤𐑨 𐑩𐑓𐑧𐑮𐑩𐑢, 𐑒𐑦𐑪𐑢𐑵 𐑨𐑤𐑐𐑩𐑮𐑑𐑩𐑕 𐑗𐑦𐑪 𐑣𐑩𐑫𐑩 𐑛𐑧 𐑵𐑦𐑨 𐑱𐑮𐑩𐑐𐑨 𐑫𐑩𐑵𐑛𐑩, 𐑛𐑧-𐑛𐑦𐑗𐑦𐑵𐑑𐑧 𐑒𐑧𐑤𐑒𐑨𐑵 𐑑𐑧𐑫𐑐𐑩𐑵 𐑨𐑤 𐑤𐑨 𐑧𐑤­𐑤𐑧𐑮𐑵𐑨𐑛𐑩 𐑛𐑧 𐑑𐑦𐑪 𐑗𐑦 𐑤𐑦𐑵­𐑜𐑝𐑩, 𐑧𐑕𐑑𐑨𐑕 𐑑𐑦𐑧𐑤 <text:span text:style-name="T2">𐑕𐑧𐑵𐑕𐑦𐑜𐑵𐑦𐑓𐑨𐑢</text:span>, 𐑒𐑨𐑢 𐑤𐑨 𐑕𐑧𐑒𐑝𐑩𐑢, 𐑒𐑦𐑪𐑢 𐑐𐑩𐑝𐑨𐑕 𐑝𐑧𐑵𐑦, 𐑕𐑧 𐑗𐑦𐑪𐑢, 𐑨𐑤𐑫𐑧𐑵𐑲 𐑤𐑨 𐑱𐑮𐑩𐑐𐑨𐑵𐑩𐑢 𐑒𐑨𐑢 𐑨𐑫𐑧𐑮𐑦𐑒𐑨𐑵𐑩𐑢, 𐑨𐑤𐑦𐑜𐑩𐑕 𐑨𐑤 𐑕𐑦 𐑑𐑦𐑪𐑵 𐑗𐑦 𐑤𐑦𐑵­𐑜𐑝𐑩𐑵, 𐑧𐑕𐑑𐑨𐑕 𐑑𐑦𐑧𐑤 𐑜𐑮𐑨𐑵𐑛𐑧𐑜𐑨𐑢, 𐑒𐑧 𐑩𐑵𐑦 𐑵𐑧 𐑐𐑩𐑝𐑨𐑕 𐑵𐑧 𐑓𐑨𐑮𐑦 <text:soft-page-break/>𐑑𐑦𐑪𐑵 𐑗𐑦 𐑐𐑮𐑩𐑝𐑩𐑵“. 𐑒𐑩𐑫𐑐𐑮𐑧𐑵𐑪, 𐑕𐑦𐑵𐑢𐑩𐑮­𐑩𐑢, 𐑒𐑦𐑩𐑵 𐑑𐑦𐑩 𐑗𐑦 𐑕𐑦𐑜𐑵𐑦𐑓𐑨𐑕: „<text:span text:style-name="T2">𐑐𐑩𐑕𐑑 𐑵𐑧 𐑐𐑤𐑦 𐑩𐑤 𐑛𐑪 𐑣𐑩𐑮𐑩𐑢 𐑛𐑨 𐑕𐑦𐑵­𐑩𐑒𐑪𐑐­𐑨𐑛𐑩</text:span>“! 𐑒𐑨𐑢 𐑧𐑵 𐑑𐑦𐑪 𐑗𐑦 𐑕𐑨𐑫𐑨 𐑫𐑨𐑵𐑦𐑧𐑮𐑩 𐑧𐑕𐑐𐑮𐑦𐑫𐑦𐑕 𐑕𐑦𐑵 𐑐𐑮𐑦 𐑤𐑨 𐑤𐑦𐑵­𐑜𐑝𐑩 ·𐑧𐑕𐑐𐑧­𐑮𐑨𐑵𐑑𐑩 𐑗𐑦𐑪𐑢 𐑑𐑦𐑪𐑢 𐑕𐑧𐑵𐑨𐑵𐑑𐑲𐑢𐑪𐑡𐑨𐑢 𐑒𐑨𐑢 𐑣𐑩𐑵𐑧𐑕𐑑𐑨𐑢 𐑣𐑩𐑫𐑩𐑢, 𐑒𐑦𐑪𐑢, 𐑨𐑵𐑕𐑑𐑨𐑑𐑲 𐑓𐑦𐑤𐑩𐑟𐑩𐑓𐑨𐑛𐑦 𐑐𐑮𐑦 𐑡𐑦 𐑚𐑤𐑦𐑵𐑛𐑧, 𐑐𐑮𐑧𐑵𐑦𐑕 𐑕𐑪𐑮 𐑕𐑦𐑵 𐑤𐑨 𐑫𐑨𐑤𐑜𐑮𐑨𐑵𐑛𐑨𐑵 𐑤𐑨𐑚𐑩𐑮𐑩𐑵 𐑧𐑓𐑧𐑒𐑑𐑦𐑝𐑧 𐑒𐑩𐑵𐑨𐑑𐑦𐑡𐑦 𐑒𐑪𐑵 𐑡𐑦. 𐑧𐑕𐑑𐑨𐑕 𐑝𐑧𐑮𐑩, 𐑒𐑧 𐑣𐑩𐑫𐑩𐑢 𐑦𐑵𐑕𐑑𐑮𐑪𐑦𐑑𐑨𐑢 𐑐𐑩𐑝𐑨𐑕 𐑧𐑤𐑤𐑧𐑮𐑵𐑦 ·𐑧𐑕𐑐𐑧𐑮𐑨𐑵𐑑𐑩𐑵 𐑐𐑤𐑦 𐑮𐑨𐑐𐑦𐑛𐑧, 𐑩𐑤 𐑣𐑩𐑫𐑩𐑢 𐑵𐑧𐑦𐑵𐑕𐑑𐑮𐑪𐑦𐑑𐑨𐑢, 𐑕𐑧𐑛 𐑨𐑵𐑒𐑲 𐑤𐑨 𐑤𐑨𐑕𐑑𐑨𐑢 𐑧𐑤𐑤𐑧𐑮𐑵𐑨𐑕 𐑡𐑦𐑵 𐑑𐑮𐑧𐑧𐑜𐑧 𐑒𐑨𐑢 𐑫𐑦𐑮𐑧𐑜𐑦𐑵𐑛𐑧 𐑓𐑨𐑔𐑦𐑤𐑧, 𐑗𐑨𐑮 𐑐𐑩𐑮 𐑤𐑨 𐑧𐑤­<text:soft-page-break/>𐑤𐑧𐑮𐑵­𐑨𐑛𐑩 𐑛𐑧 𐑤𐑨 𐑤𐑦𐑵­𐑜𐑝𐑩 ·𐑧𐑕𐑐𐑧𐑮𐑨𐑵𐑑𐑩 𐑛𐑧 𐑤𐑨 𐑤𐑧𐑮𐑵𐑨𐑵𐑑𐑩 𐑧𐑕𐑑𐑨𐑕 𐑐𐑩𐑕𐑑𐑪𐑤𐑨𐑑𐑨𐑢 𐑵𐑧𐑵𐑦𐑨𐑢 𐑨𐑵𐑑𐑲𐑨𐑢 𐑕𐑔𐑦𐑩𐑢. 𐑦𐑵𐑑𐑧𐑮 𐑤𐑨 𐑧𐑕𐑐𐑧𐑮𐑨𐑵𐑑𐑦𐑕𐑑𐑩𐑢 𐑝𐑦 𐑑𐑮𐑩𐑝𐑩𐑕 𐑫𐑪𐑤𐑑𐑧 𐑛𐑨 𐑣𐑩𐑫𐑩𐑢 𐑑𐑦𐑩𐑫 𐑵𐑧𐑦𐑵𐑕𐑑𐑮𐑪𐑦𐑑𐑨𐑢, 𐑒𐑧 𐑦𐑤𐑦 𐑡𐑦𐑕 𐑵𐑪𐑵 𐑧𐑵 𐑕𐑦𐑨 <text:span text:style-name="T2">𐑐𐑮𐑩𐑐𐑮𐑨, 𐑐𐑨𐑑𐑮𐑨</text:span> 𐑤𐑦𐑵­𐑜𐑝𐑩 𐑕𐑒𐑮𐑦𐑚𐑨𐑕 𐑑𐑮𐑧𐑧𐑜𐑧 𐑫𐑨𐑤𐑚𐑩𐑵𐑧 𐑒𐑨𐑢 𐑐𐑤𐑧𐑵𐑧 𐑛𐑨 𐑧𐑮𐑨𐑮𐑩𐑢, 𐑒𐑨𐑢 𐑑𐑨𐑫𐑧𐑵 𐑧𐑵 𐑤𐑨 𐑤𐑦𐑵­𐑜𐑝𐑩 ·𐑧𐑕𐑐𐑧𐑮𐑨𐑵𐑑𐑩 𐑦𐑤𐑦 𐑕𐑒𐑮𐑦𐑚𐑨𐑕 𐑑𐑪𐑑𐑧 𐑕𐑧𐑵𐑧𐑮𐑨𐑮𐑧, — 𐑒𐑨𐑢 𐑦𐑤𐑦 𐑧𐑤𐑤𐑧𐑮𐑵𐑦𐑕 𐑑𐑦𐑪𐑵 𐑗𐑦 𐑤𐑦𐑵­𐑜𐑝𐑩𐑵 𐑧𐑵 𐑤𐑨 𐑛𐑲𐑮𐑩 𐑛𐑧 𐑦𐑨𐑢 𐑒𐑧𐑤𐑒𐑧 𐑛𐑨 𐑕𐑧𐑫𐑨𐑢𐑵𐑩𐑢, 𐑛𐑪𐑫 𐑤𐑨 𐑧𐑤𐑤𐑧𐑮𐑵𐑨𐑛𐑩 𐑛𐑧 𐑦𐑨 𐑤𐑦𐑵­𐑜𐑝𐑩 𐑵𐑨𐑑𐑪𐑮𐑨 𐑗𐑧 𐑑𐑦𐑪𐑢 𐑕𐑨𐑫𐑨𐑢 𐑐𐑧𐑮𐑕𐑩𐑵𐑩𐑢 𐑛𐑧𐑝𐑪𐑕 𐑩𐑒𐑪𐑐𐑦 𐑨𐑤𐑫𐑧𐑵𐑲 4 𐑲 5 𐑢𐑨𐑮𐑩𐑢𐑵.</text:p>
      <text:p text:style-name="Text_20_body"><text:soft-page-break/>𐑒𐑦𐑨𐑫 𐑧𐑵 𐑤𐑨 𐑢𐑨𐑮𐑩 1895 ·𐑩𐑛𐑧𐑕𐑩𐑵 𐑝𐑧𐑵𐑦𐑕 𐑕𐑝𐑧𐑛𐑨𐑢 𐑕𐑑𐑪𐑛𐑧𐑵𐑑𐑩𐑢, 𐑒𐑦𐑪𐑢 𐑕𐑔𐑦𐑦𐑕 𐑕𐑩𐑤𐑧 𐑕𐑝𐑧𐑛𐑧 𐑒𐑨𐑢 ·𐑧𐑕𐑐𐑧𐑮𐑨𐑵𐑑𐑧, 𐑪𐑵𐑪 𐑠𐑪𐑮𐑵𐑨𐑤­𐑦𐑕𐑑𐑩, 𐑒𐑦𐑪 𐑛𐑧𐑟𐑦𐑮𐑦𐑕 𐑦𐑵𐑑𐑧𐑮𐑐𐑨𐑮𐑩𐑤𐑦 𐑒𐑪𐑵 𐑦𐑤𐑦, 𐑫𐑨𐑑𐑧𐑵𐑧 𐑤𐑨 𐑪𐑵𐑪𐑨𐑵 𐑓𐑩𐑢𐑩𐑵 𐑧𐑵 𐑕𐑦𐑨 𐑝𐑦𐑝𐑩 𐑐𐑮𐑧𐑵𐑦𐑕 𐑧𐑵 𐑤𐑨 𐑫𐑨𐑵𐑩𐑢𐑵 𐑤𐑧𐑮𐑵𐑩­𐑤𐑦𐑚𐑮𐑩𐑵 𐑧𐑕𐑐𐑧𐑮𐑨𐑵𐑑𐑨𐑵 𐑒𐑨𐑢 𐑝𐑧𐑕𐑐𐑧𐑮𐑧 𐑧𐑵 𐑑𐑦𐑪 𐑕𐑨𐑫𐑨 𐑑𐑨𐑜𐑩 𐑤𐑦 𐑐𐑩𐑝𐑦𐑕 𐑢𐑨𐑫 𐑕𐑪𐑓𐑦𐑗𐑧 𐑚𐑩𐑵𐑧 𐑐𐑨𐑮𐑩𐑤𐑦 𐑒𐑪𐑵 𐑤𐑨 𐑕𐑝𐑧𐑛𐑩𐑢.</text:p>
      <text:p text:style-name="Text_20_body">𐑛𐑧 𐑒𐑦𐑧 𐑝𐑧𐑵𐑨𐑕 𐑑𐑦𐑨 𐑵𐑧𐑒𐑮𐑧𐑛𐑧𐑚𐑤𐑨 𐑓𐑨𐑔𐑦𐑤­𐑧𐑔𐑩 𐑛𐑧 𐑤𐑦𐑵­𐑜𐑝𐑩 𐑦𐑵𐑑𐑧𐑮­𐑵𐑨𐑔𐑦𐑨? 𐑗𐑦𐑪 𐑤𐑦𐑵­𐑜𐑝𐑩 𐑵𐑨𐑑𐑪𐑮𐑨 𐑒𐑩𐑵𐑕𐑑𐑮𐑪𐑦𐑡𐑦𐑕 <text:span text:style-name="T2">𐑚𐑤𐑦𐑵𐑛𐑧</text:span>, 𐑐𐑧𐑮 𐑤𐑨 𐑝𐑩𐑢𐑩 𐑛𐑧 𐑨𐑫𐑨𐑕𐑦𐑡𐑨𐑛𐑩 𐑛𐑧 𐑤𐑨 𐑐𐑤𐑧𐑢 𐑛𐑦𐑝𐑧𐑮𐑕𐑨𐑢 𐑒𐑨𐑢 𐑐𐑪𐑮𐑧 𐑩𐑒𐑨𐑟𐑨𐑢 𐑔𐑦𐑮­𐑒𐑩𐑵𐑕𐑑𐑨𐑵𐑔𐑩𐑢; 𐑑𐑦𐑧 𐑨𐑜𐑨𐑛𐑦𐑕 𐑵𐑧𐑵𐑦𐑨 𐑤𐑩𐑜𐑦­<text:soft-page-break/>𐑒𐑩, 𐑵𐑧𐑵𐑦𐑨 𐑛𐑦𐑓𐑦𐑵𐑦𐑑𐑨 𐑐𐑤𐑨𐑵𐑩, 𐑕𐑧𐑛 𐑕𐑦𐑫­𐑐𐑤𐑧 𐑵𐑪𐑮 𐑤𐑨 𐑪𐑟𐑩: 𐑑𐑦𐑨𐑵 𐑝𐑩𐑮𐑑𐑩𐑵 𐑧𐑕𐑑𐑨𐑕 <text:span text:style-name="T2">𐑨𐑒𐑔𐑧𐑐𐑑𐑦𐑑𐑧</text:span> 𐑪𐑟𐑦 𐑑𐑦𐑧𐑤, 𐑒𐑨𐑢 𐑑𐑦𐑨𐑤 𐑵𐑦 𐑛𐑧𐑝𐑨𐑕 𐑡𐑦𐑵 𐑪𐑟𐑦 𐑑𐑦𐑧𐑤, — 𐑑𐑦𐑨𐑵 𐑝𐑩𐑮𐑑𐑩𐑵 𐑧𐑕𐑑𐑨𐑕 𐑨𐑒𐑔𐑧𐑐𐑑𐑦𐑑𐑧 𐑪𐑟𐑦 𐑨𐑤𐑦𐑧, 𐑒𐑨𐑢 𐑑𐑦𐑨𐑤 𐑵𐑦 𐑛𐑧𐑝𐑨𐑕 𐑡𐑦𐑵 𐑪𐑟𐑦 𐑨𐑤𐑦𐑧. 𐑢𐑨𐑫 𐑨𐑵𐑑𐑲𐑧 𐑑𐑦𐑨𐑤 𐑩𐑵𐑦 𐑐𐑩𐑝𐑨𐑕 𐑛𐑦𐑮𐑦, 𐑒𐑧 𐑕𐑦𐑕𐑑𐑧𐑫𐑩 𐑛𐑨 𐑕𐑩𐑵𐑩𐑢 𐑐𐑩𐑮 𐑤𐑨 𐑧𐑕𐑐𐑮𐑦𐑫𐑨𐑛𐑩 𐑛𐑧 𐑐𐑧𐑵𐑕𐑩𐑢, 𐑒𐑦𐑪𐑵 𐑒𐑮𐑧𐑩𐑕 𐑣𐑩𐑫𐑨 <text:span text:style-name="T2">𐑦𐑵𐑑𐑧𐑤𐑦𐑜𐑧𐑵𐑑𐑧𐑔𐑩</text:span> 𐑒𐑩𐑵𐑕𐑔𐑦𐑧 𐑒𐑨𐑢 𐑤𐑲 𐑕𐑧𐑝𐑧𐑮𐑧 𐑛𐑦𐑓𐑦𐑵𐑦𐑑𐑨𐑢 𐑒𐑨𐑢 𐑤𐑩𐑜𐑦𐑒𐑨𐑢 𐑤𐑧𐑡𐑩𐑢, 𐑛𐑧𐑝𐑩𐑕 𐑧𐑕𐑑𐑦 𐑫𐑪𐑤­𐑑𐑧, 𐑑𐑮𐑧 𐑫𐑪𐑤𐑑𐑧 𐑛𐑨 𐑓𐑩𐑢𐑩𐑢 𐑐𐑤𐑦 𐑓𐑨𐑔𐑦𐑤𐑨, 𐑩𐑤 𐑑𐑦𐑨 𐑕𐑦𐑕𐑑𐑧𐑫𐑩 𐑛𐑨 𐑕𐑩𐑵𐑩𐑢, 𐑒𐑦𐑪 𐑒𐑩𐑵𐑕­𐑑𐑮𐑪𐑦𐑡𐑦𐑕 𐑩𐑒𐑨𐑟𐑧 𐑒𐑨𐑢 𐑕𐑧𐑵­𐑒𐑩𐑵𐑕𐑔𐑦𐑧. 𐑵𐑦 𐑵𐑧 𐑣𐑨𐑝𐑨𐑕 𐑤𐑨 𐑧𐑚𐑤𐑩𐑵 𐑨𐑵𐑨𐑤𐑦𐑟𐑦 𐑑𐑦𐑧 𐑗𐑦 <text:soft-page-break/>𐑤𐑨 𐑑𐑪𐑑𐑨𐑵 𐑑𐑦𐑪𐑵 𐑦𐑮𐑩𐑵 𐑛𐑧 𐑤𐑨 𐑐𐑧𐑵𐑕𐑩𐑢, 𐑢𐑧 𐑒𐑦𐑪 𐑜𐑝𐑦𐑛𐑨𐑛𐑦𐑕 𐑕𐑦𐑵 𐑤𐑨 𐑲𐑑𐑩𐑮𐑩𐑢 𐑛𐑧 𐑨𐑮𐑑𐑨𐑢 𐑤𐑦𐑵­𐑜𐑝𐑩𐑢, 𐑵𐑧𐑒 𐑫𐑩𐑵𐑑𐑮𐑦 𐑛𐑧𐑑𐑨𐑤𐑧 𐑗𐑦𐑪𐑢𐑵 𐑑𐑦𐑪𐑢𐑵 𐑜𐑮𐑨𐑵𐑛­𐑧𐑜𐑨𐑢𐑵 𐑓𐑨𐑔𐑦𐑤𐑦𐑜𐑩𐑢𐑵, 𐑒𐑦𐑪𐑢𐑵 𐑨𐑮𐑑𐑨 𐑤𐑦𐑵­𐑜𐑝𐑩 𐑐𐑩𐑕𐑧𐑛𐑨𐑕 𐑧𐑵 𐑒𐑩𐑫­𐑐𐑨𐑮𐑩 𐑒𐑪𐑵 𐑤𐑨 𐑵𐑨𐑑𐑪𐑮𐑨𐑢, 𐑗𐑨𐑮 𐑑𐑦𐑩 𐑗𐑦 𐑐𐑩𐑕𐑑𐑪𐑤𐑪𐑕 𐑑𐑪𐑑𐑨𐑵 𐑝𐑨𐑕𐑑𐑨𐑵 𐑑𐑮𐑨𐑒𐑑𐑨𐑑𐑩𐑵, — 𐑵𐑦 𐑐𐑮𐑧𐑵𐑩𐑕 𐑑𐑦𐑨𐑤 𐑵𐑪𐑮 𐑕𐑦𐑫𐑐𐑤𐑧 𐑒𐑧𐑤𐑒𐑨𐑢𐑵 <text:span text:style-name="T2">𐑧𐑒𐑟𐑧𐑫𐑐𐑤𐑩𐑢𐑵</text:span>. 𐑑𐑦𐑧𐑤 𐑧𐑒𐑟𐑧𐑫𐑐𐑤𐑧 𐑐𐑮𐑧𐑕𐑒𐑲 𐑧𐑵 𐑗𐑦𐑪𐑢 𐑤𐑦𐑵­𐑜𐑝𐑩𐑢 𐑗𐑦𐑪 𐑕𐑪𐑚𐑕𐑑𐑨𐑵𐑑𐑦𐑝𐑩 𐑦𐑨𐑤 𐑨𐑐𐑨𐑮𐑑𐑧𐑵𐑨𐑕 𐑨𐑤 𐑑𐑦𐑨 𐑲 𐑨𐑤𐑦𐑨 <text:span text:style-name="T2">𐑕𐑧𐑒𐑕𐑩</text:span>, 𐑧𐑒𐑟𐑧𐑫𐑐𐑤𐑧 𐑧𐑵 𐑤𐑨 𐑤𐑦𐑵­𐑜𐑝𐑩 𐑜𐑧𐑮𐑫𐑨𐑵𐑨 „𐑒𐑨𐑐𐑩“ 𐑣𐑨𐑝𐑨𐑕 𐑝𐑦𐑮𐑨𐑵 𐑕𐑧𐑒𐑕𐑩𐑵, 𐑧𐑵 𐑤𐑨 𐑤𐑦𐑵­𐑜𐑝𐑩 𐑓𐑮𐑨𐑵𐑔𐑨 𐑝𐑦𐑮𐑦𐑵𐑨𐑵 𐑒𐑨𐑢 𐑧𐑵 𐑤𐑨 𐑤𐑦𐑵­𐑜𐑝𐑩 𐑤𐑨𐑑𐑦𐑵𐑨 𐑵𐑱𐑑𐑮𐑨𐑤𐑨𐑵; 𐑗𐑪 <text:soft-page-break/>𐑧𐑒𐑟𐑦𐑕𐑑𐑨𐑕 𐑧𐑵 𐑑𐑦𐑩 𐑗𐑦 𐑦𐑨 𐑧𐑗 𐑐𐑤𐑧𐑢 𐑫𐑨𐑤­𐑜𐑮𐑨𐑵𐑛𐑨 𐑕𐑧𐑵𐑔𐑩 𐑲 𐑔𐑧𐑤𐑩? 𐑒𐑨𐑢 𐑑𐑨𐑫𐑧𐑵 𐑒𐑦𐑨𐑵 𐑜𐑮𐑨𐑵𐑛𐑧𐑜𐑨𐑵 𐑫𐑨𐑤­𐑓𐑨­𐑔𐑦𐑤𐑧𐑔𐑩𐑵 𐑐𐑮𐑧­𐑟𐑧𐑵𐑑𐑨𐑕 𐑐𐑩𐑮 𐑤𐑨 𐑤𐑧𐑮𐑵𐑨𐑵𐑑𐑩 𐑤𐑨 𐑫𐑧𐑫𐑩𐑮𐑨𐑛𐑩 𐑛𐑧 𐑤𐑨 𐑕𐑧𐑒𐑕𐑩 𐑛𐑧 𐑗𐑦𐑪 𐑕𐑪𐑚𐑕𐑑𐑨𐑵𐑑𐑦𐑝𐑩! 𐑒𐑦𐑩𐑫 𐑫𐑪𐑤𐑑𐑧 𐑤𐑨 𐑤𐑧𐑮𐑵­𐑨𐑵­𐑑𐑩 𐑛𐑧𐑝𐑨𐑕 𐑧𐑒𐑟𐑧𐑮𐑔𐑦𐑡𐑨𐑛𐑦, 𐑧𐑒𐑟𐑧𐑮𐑔𐑦𐑡𐑨𐑛𐑦 𐑒𐑨𐑢 𐑛𐑧­𐑵𐑩𐑝𐑧 𐑧𐑒𐑟𐑧𐑮𐑔𐑦𐑡𐑨𐑛𐑦, 𐑨𐑵𐑑𐑲 𐑩𐑤 𐑤𐑦 𐑝𐑧𐑵𐑩𐑕 𐑨𐑤 𐑑𐑦𐑪 𐑐𐑧𐑮𐑓𐑧𐑒𐑑𐑧𐑔𐑩, 𐑒𐑧 𐑤𐑦 𐑢𐑨𐑫 𐑐𐑤𐑪 𐑵𐑧 𐑒𐑩𐑵𐑓𐑪𐑟𐑦𐑡𐑨𐑛𐑩𐑕 𐑒𐑨𐑢 𐑵𐑧 𐑛𐑦𐑮𐑩𐑕 𐑧𐑒­𐑟𐑧𐑫𐑐𐑤𐑧 „<text:span text:style-name="T5">le fin</text:span>“ 𐑨𐑵𐑕𐑑𐑨𐑑𐑲 „<text:span text:style-name="T5">la fin</text:span>“ 𐑲 „<text:span text:style-name="T7">das Strick</text:span>“ 𐑨𐑵𐑕𐑑𐑨𐑑𐑲 „<text:span text:style-name="T7">der Strick</text:span>“! 𐑧𐑵 𐑤𐑦𐑵­𐑜𐑝𐑩 𐑨𐑮𐑑𐑨 𐑑𐑦𐑪 𐑗𐑦 𐑕𐑧𐑒𐑕𐑩 𐑛𐑧 𐑤𐑨 𐑕𐑪𐑚𐑕𐑑𐑨𐑵𐑑𐑦𐑝𐑩𐑢 𐑧𐑕𐑑𐑨𐑕 <text:span text:style-name="T2">𐑑𐑪𐑑𐑧 𐑧𐑤𐑠𐑧𐑑­𐑦𐑑𐑨</text:span>, 𐑗𐑨𐑮 𐑫𐑩𐑵𐑑𐑮𐑦𐑡𐑦𐑕, 𐑒𐑧 𐑡𐑦 𐑵𐑧 𐑣𐑨𐑝𐑨𐑕 𐑧𐑵 <text:soft-page-break/>𐑤𐑨 𐑤𐑦𐑵­𐑜𐑝𐑩 𐑧𐑗 𐑤𐑨 𐑐𐑤𐑧𐑢 𐑫𐑨𐑤𐑜𐑮𐑨𐑵𐑛𐑨𐑵 𐑔𐑧𐑤𐑩𐑵. 𐑢𐑧𐑵 𐑝𐑦 𐑣𐑨𐑝𐑨𐑕 𐑕𐑧𐑒𐑝𐑧 𐑢𐑨𐑫 𐑪𐑵𐑪 𐑧𐑒𐑟𐑧𐑫𐑐𐑤𐑩𐑵 𐑛𐑧 𐑑𐑦𐑩, 𐑒𐑦𐑧𐑤 𐑐𐑧𐑮 𐑤𐑨 𐑐𐑤𐑧𐑢 𐑚𐑨𐑜𐑨𐑑𐑧𐑤𐑨 𐑮𐑦­𐑫𐑧𐑛𐑩 𐑧𐑕𐑑𐑨𐑕 𐑨𐑑𐑦𐑵𐑜𐑦𐑑𐑨 𐑐𐑤𐑧𐑢 𐑜𐑮𐑨𐑵𐑛𐑧𐑜𐑨 𐑓𐑨𐑔𐑦­𐑤𐑦𐑜𐑩 𐑛𐑧 𐑤𐑨 𐑤𐑦𐑵­𐑜𐑝𐑩. 𐑧𐑵 𐑤𐑨 𐑤𐑦𐑵­𐑜𐑝𐑩𐑢 𐑵𐑨𐑑𐑪𐑮𐑨𐑢 𐑧𐑒𐑟𐑦𐑕𐑑𐑨𐑕 𐑤𐑨 𐑐𐑤𐑧𐑢 𐑒𐑩𐑫­𐑐𐑤𐑦𐑒­𐑦𐑑𐑨𐑢 𐑒𐑨𐑢 𐑒𐑩𐑵𐑓𐑪𐑟𐑦𐑑𐑨𐑢 𐑛𐑧𐑒𐑤𐑦­𐑵𐑨𐑔𐑦𐑩𐑢 𐑒𐑨𐑢 𐑒𐑩𐑵𐑢𐑪𐑜𐑨𐑔𐑦𐑩𐑢 𐑒𐑪𐑵 𐑜𐑮𐑨𐑵𐑛­𐑧𐑜𐑨 𐑫𐑪𐑤𐑑𐑩 𐑛𐑨 𐑛𐑦𐑝𐑧𐑮𐑕𐑨𐑢 𐑓𐑩𐑮𐑫𐑩𐑢 𐑵𐑧 𐑕𐑩𐑤𐑧 𐑐𐑩𐑮 𐑗𐑦𐑪𐑢 𐑛𐑧𐑒𐑤𐑦𐑵𐑨𐑔𐑦𐑩𐑢 𐑒𐑨𐑢 𐑒𐑩𐑵­𐑢𐑪𐑜𐑨𐑔𐑦𐑩𐑢, 𐑕𐑧𐑛 𐑧𐑵 𐑗𐑦𐑪 𐑧𐑤 𐑦𐑤𐑦 𐑨𐑵𐑒𐑩𐑮𐑲 𐑑𐑪𐑑𐑨 𐑕𐑧𐑮𐑦𐑩 𐑛𐑨 𐑓𐑩𐑮𐑫𐑩𐑢; 𐑧𐑒𐑟𐑧𐑫𐑐𐑤𐑧 𐑧𐑵 𐑤𐑨 𐑒𐑩𐑵𐑢𐑪𐑜𐑨𐑔𐑦𐑩𐑢 𐑝𐑦 𐑣𐑨𐑝𐑨𐑕 𐑵𐑧 𐑕𐑩𐑤𐑧 𐑐𐑩𐑮 𐑗𐑦𐑪 𐑑𐑧𐑫𐑐𐑩 𐑒𐑨𐑢 𐑫𐑩𐑛𐑩 𐑑𐑪𐑑𐑨𐑢𐑵 𐑕𐑧𐑮𐑦𐑩𐑢𐑵 𐑛𐑨 𐑓𐑩𐑮𐑫𐑩𐑢, 𐑕𐑧𐑛 <text:soft-page-break/>𐑧𐑵 𐑗𐑦𐑪 𐑧𐑤 𐑑𐑦𐑪𐑢 𐑗𐑦 𐑑𐑧𐑫𐑐𐑩𐑢 𐑒𐑨𐑢 𐑫𐑩𐑛𐑩𐑢 𐑨𐑵𐑒𐑩𐑮𐑲 𐑨𐑐𐑨𐑮𐑑𐑨𐑢𐑵 𐑓𐑩𐑮𐑫𐑩𐑢𐑵 𐑐𐑩𐑮 𐑗𐑦𐑪 𐑐𐑧𐑮𐑕𐑩𐑵𐑩 𐑒𐑨𐑢 𐑵𐑩𐑫𐑚𐑮𐑩. 𐑩𐑵𐑦 𐑮𐑦𐑔𐑧𐑝𐑨𐑕 𐑝𐑦𐑔𐑩𐑵 𐑛𐑨 𐑜𐑮𐑨𐑵𐑛𐑧𐑜𐑨𐑢 𐑜𐑮𐑨𐑫𐑨𐑑𐑦𐑒𐑨𐑢 𐑑𐑨𐑚𐑧𐑤𐑩𐑢, 𐑒𐑦­𐑪𐑢𐑵 𐑩𐑵𐑦 𐑛𐑧𐑝𐑨𐑕 𐑧𐑤𐑤𐑧𐑮𐑵𐑦 𐑒𐑨𐑢 𐑒𐑩𐑵­𐑕𐑧𐑮𐑝𐑨𐑛𐑦 𐑧𐑵 𐑤𐑨 𐑫𐑧𐑫𐑩𐑮𐑩; 𐑕𐑧𐑛 𐑑𐑦𐑩 𐑗𐑦 𐑧𐑕𐑑𐑨𐑕 𐑨𐑵𐑒𐑩𐑮𐑲 𐑵𐑪𐑮 𐑒𐑩𐑫𐑧𐑵𐑔𐑩: 𐑨𐑤 𐑑𐑦𐑩 𐑗𐑦 𐑨𐑤𐑦𐑡𐑨𐑕 𐑫𐑪𐑤𐑑𐑧𐑜𐑩 𐑛𐑨 𐑛𐑧𐑒𐑤𐑦𐑵𐑨𐑔𐑦𐑩𐑢 𐑒𐑨𐑢 𐑒𐑩𐑵𐑢𐑪𐑜𐑨𐑔𐑦𐑩𐑢 <text:span text:style-name="T2">𐑵𐑧𐑮𐑧𐑜𐑪𐑤𐑨𐑢</text:span>, 𐑗𐑦𐑪 𐑒𐑪𐑵 𐑨𐑐𐑨𐑮𐑑𐑨 𐑕𐑧𐑮𐑦𐑩 𐑛𐑨 𐑓𐑩𐑮𐑫𐑩𐑢, 𐑒𐑨𐑢 𐑗𐑦𐑩𐑵 𐑑𐑦𐑩𐑵 𐑗𐑦 𐑩𐑵𐑦 𐑛𐑧𐑝𐑨𐑕 𐑵𐑧 𐑕𐑩𐑤𐑧 𐑧𐑤­𐑤𐑧𐑮𐑵𐑦 𐑒𐑨𐑢 𐑒𐑩𐑵𐑕𐑧𐑮𐑝𐑨𐑛𐑦 𐑧𐑵 𐑤𐑨 𐑫𐑧𐑫𐑩𐑮𐑩, 𐑕𐑧𐑛 𐑒𐑩𐑵𐑕𐑑𐑨𐑵𐑑𐑧 𐑫𐑧𐑫𐑩𐑮𐑦, 𐑒𐑦𐑨 𐑝𐑩𐑮𐑑𐑩 𐑖𐑨𐑵𐑡𐑦𐑡𐑨𐑕 𐑤𐑲 𐑤𐑨 𐑮𐑧𐑜𐑪𐑤𐑨𐑢 𐑛𐑧𐑒𐑤𐑦𐑵𐑨𐑔𐑦𐑩𐑢 <text:soft-page-break/>𐑲 𐑒𐑩𐑵𐑢𐑪𐑜𐑨𐑔𐑦𐑩𐑢 𐑒𐑨𐑢 𐑒𐑦𐑨 𐑤𐑲 𐑤𐑨 𐑫𐑨𐑤­𐑮𐑧𐑜𐑪𐑤𐑨𐑢 𐑒𐑨𐑢 𐑤𐑲 𐑒𐑦𐑨 𐑵𐑩𐑫𐑧 𐑛𐑧 𐑑𐑦𐑪𐑢 𐑗𐑦 𐑮𐑧𐑜𐑪𐑤𐑨𐑢 𐑲 𐑫𐑨𐑤𐑮𐑧𐑜𐑪𐑤𐑨𐑢 𐑑𐑨𐑚𐑧𐑤𐑩𐑢 𐑤𐑨 𐑛𐑩𐑵𐑦𐑑𐑨 𐑝𐑩𐑮𐑑𐑩 𐑖𐑨𐑵𐑡𐑦𐑡𐑨𐑕. 𐑤𐑨 𐑧𐑒𐑐𐑩𐑕𐑧𐑛𐑩 𐑛𐑧 𐑗𐑦𐑩 𐑑𐑦𐑩 𐑗𐑦 𐑐𐑩𐑕𐑑𐑪𐑤𐑨𐑕 𐑦𐑵𐑓𐑧𐑮𐑨𐑵 𐑐𐑨𐑔𐑦𐑧𐑵𐑔𐑩𐑵, 𐑫𐑪𐑤𐑑𐑧𐑜𐑩𐑵 𐑛𐑨 𐑑𐑧𐑫𐑐𐑩 𐑒𐑨𐑢 𐑒𐑩𐑵𐑕𐑑𐑨𐑵𐑑𐑨𐑵 𐑕𐑧𐑵𐑗𐑧𐑕𐑨𐑵 𐑧𐑒𐑟𐑧𐑮𐑔𐑦𐑡𐑨𐑛𐑩𐑵. 𐑛𐑪𐑫𐑧 𐑤𐑦𐑵­𐑜𐑝𐑩 𐑨𐑮𐑑𐑨 𐑨𐑵𐑕𐑑𐑨𐑑𐑲 𐑑𐑦𐑪 𐑗𐑦 𐑑𐑪𐑑𐑨 𐑙𐑨𐑩𐑕𐑩, 𐑒𐑦𐑪 𐑐𐑩𐑕𐑑𐑪𐑤𐑨𐑕 𐑑𐑪𐑑𐑨𐑢𐑵 𐑢𐑨𐑮𐑩𐑢𐑵 𐑛𐑨 𐑐𐑨𐑔𐑦𐑧𐑵𐑔𐑨 𐑤𐑨𐑚𐑩𐑮𐑨𐑛𐑩, 𐑛𐑩𐑵𐑨𐑕 𐑨𐑤 𐑝𐑦 𐑕𐑩𐑤𐑧 𐑵𐑪𐑮 6 𐑝𐑩𐑮𐑑𐑧𐑑𐑩𐑢𐑵 „𐑦, 𐑨𐑕, 𐑦𐑕, 𐑩𐑕, 𐑪𐑕, 𐑪“, 𐑒𐑦𐑪𐑢𐑵 𐑝𐑦 𐑐𐑩𐑝𐑨𐑕 𐑐𐑧𐑮𐑓𐑧𐑒𐑑𐑧 𐑧𐑒𐑐𐑩𐑕𐑧𐑛𐑦 𐑧𐑵 𐑤𐑨 𐑛𐑲𐑮𐑩 𐑛𐑧 𐑒𐑧𐑤𐑒𐑧 𐑛𐑨 𐑫𐑦𐑵𐑪𐑑𐑩𐑢 𐑒𐑨𐑢 𐑒𐑦𐑪𐑢𐑵 𐑝𐑦 𐑢𐑨𐑫 𐑵𐑧𐑵𐑦𐑨𐑫 𐑓𐑩𐑮𐑜𐑧𐑕𐑩𐑕 𐑒𐑨𐑢 𐑵𐑧𐑵𐑦𐑨𐑫 𐑒𐑩𐑵­<text:soft-page-break/>𐑓𐑪𐑟𐑩𐑕. 𐑝𐑦 𐑒𐑪𐑵 𐑫𐑦𐑮𐑧𐑜𐑩 𐑛𐑧𐑫𐑨𐑵𐑛𐑨𐑕: „𐑒𐑦𐑧𐑤 𐑑𐑦𐑩 𐑗𐑦 𐑧𐑕𐑑𐑨𐑕 𐑧𐑚𐑤𐑨?“ — 𐑢𐑧𐑵, 𐑑𐑮𐑧 𐑕𐑦𐑫𐑐𐑤𐑧: ·𐑧𐑕𐑐𐑧𐑮𐑨𐑵𐑑𐑩 𐑛𐑦𐑮𐑨𐑕 𐑨𐑤 𐑝𐑦, 𐑒𐑧 𐑛𐑧𐑒𐑤𐑦𐑵𐑨𐑔𐑦𐑩𐑢 <text:span text:style-name="T2">𐑑𐑪𐑑𐑧</text:span> 𐑧𐑕𐑑𐑨𐑕 𐑚𐑧­𐑟𐑩­𐑵­𐑨𐑢 <text:span text:style-name="T2">𐑵𐑧𐑵𐑦𐑨𐑢</text:span>, 𐑗𐑨𐑮 𐑦𐑤𐑦 𐑐𐑤𐑧𐑵𐑧 𐑨𐑵­𐑕𐑑𐑨𐑑𐑲𐑦𐑡𐑨𐑕 𐑐𐑧𐑮 𐑤𐑨 𐑐𐑮𐑧𐑐𐑩𐑟𐑦𐑔𐑦𐑩𐑢, 𐑒𐑦𐑪𐑢𐑵 𐑵𐑦 𐑢𐑨 𐑕𐑧𐑵 𐑑𐑦𐑩 𐑪𐑟𐑨𐑕, 𐑒𐑨𐑢 𐑧𐑵 𐑤𐑨 𐑒𐑩𐑵𐑢𐑪𐑜𐑨𐑔𐑦­𐑩𐑢 𐑵𐑧 𐑕𐑩𐑤𐑧 𐑕𐑪𐑓𐑦𐑗𐑨𐑕 <text:span text:style-name="T2">𐑪𐑵𐑪</text:span> 𐑑𐑨𐑚𐑧𐑤𐑩 𐑐𐑩𐑮 <text:span text:style-name="T2">𐑗𐑦𐑪𐑢</text:span> 𐑝𐑧𐑮𐑚𐑩𐑢, 𐑕𐑧𐑛 𐑧𐑗 𐑐𐑩𐑮 𐑑𐑦𐑪 𐑗𐑦 𐑑𐑨𐑚𐑧𐑤𐑩 𐑑𐑪𐑑𐑧 𐑕𐑪𐑓𐑦𐑗𐑨𐑕, 𐑕𐑧 𐑡𐑦 𐑧𐑵𐑣𐑨𐑝𐑨𐑕 𐑧𐑵 𐑕𐑦 (𐑒𐑮𐑩𐑫 𐑐𐑨𐑮𐑑𐑦­𐑔𐑦­𐑐­𐑩𐑢, 𐑐𐑮𐑧𐑟𐑧𐑵𐑑­𐑨𐑵­𐑑𐑨𐑢 𐑨𐑐𐑨𐑮𐑑𐑨𐑵 𐑓𐑩𐑮𐑫𐑩𐑵) 𐑕𐑩𐑤𐑧 𐑵𐑪𐑮 6 𐑓𐑦𐑵𐑦𐑡𐑩𐑢𐑵, 𐑵𐑩𐑫𐑧: 𐑐𐑩𐑮 𐑤𐑨 𐑑𐑧𐑫𐑐𐑩𐑢 𐑧𐑕𐑑­𐑨𐑵𐑑𐑨, 𐑧𐑕𐑑𐑦𐑵𐑑𐑨 𐑒𐑨𐑢 𐑧𐑕𐑑­𐑩𐑵𐑑𐑨 𐑒𐑨𐑢 𐑐𐑩𐑮 𐑤𐑨 𐑫𐑩𐑛𐑩𐑢 𐑕𐑧𐑵𐑛𐑦𐑓𐑦𐑵𐑨, <text:soft-page-break/>𐑒𐑩𐑵𐑛𐑦𐑗𐑨 𐑒𐑨𐑢 𐑩𐑮𐑛𐑩𐑵𐑨. 𐑝𐑦 𐑔𐑧𐑮𐑑𐑧 𐑧𐑵 𐑤𐑨 𐑪𐑵𐑪𐑨 𐑫𐑦𐑵𐑪𐑑𐑩 𐑧𐑒𐑐𐑧𐑵𐑕𐑩𐑕, 𐑒𐑧 𐑛𐑨𐑵𐑒’ 𐑨𐑤 𐑑𐑦𐑪 𐑗𐑦 𐑫𐑨𐑤­𐑜𐑮𐑨𐑵𐑛𐑧𐑜𐑨 𐑑𐑨𐑚𐑧𐑤𐑩 𐑛𐑨 𐑒𐑩𐑵𐑢𐑪𐑜𐑨𐑔𐑦𐑩𐑢 𐑤𐑨 𐑤𐑦𐑵­𐑜𐑝𐑩 𐑐𐑧𐑮𐑛𐑨𐑕 𐑕𐑦𐑨𐑵 𐑓𐑤𐑧𐑒𐑕𐑧𐑚𐑤𐑧𐑔𐑩𐑵? 𐑑𐑪𐑑𐑧 𐑵𐑧𐑵𐑦𐑧𐑤: 𐑒𐑩𐑵­𐑨𐑑𐑦𐑡𐑪 𐑒𐑪𐑵 𐑤𐑨 𐑤𐑦𐑵­𐑜𐑝𐑩 𐑨𐑮𐑑𐑨, 𐑒𐑨𐑢 𐑝𐑦 𐑧𐑒𐑝𐑦𐑛𐑩𐑕, 𐑒𐑧 𐑡𐑦𐑨 𐑒𐑩𐑵𐑢𐑪𐑜𐑨𐑔𐑦𐑩 𐑧𐑕­𐑐𐑮𐑦𐑫­𐑨𐑕 𐑗𐑦𐑪𐑢𐑵 𐑵𐑪𐑨𐑵𐑔𐑩𐑢𐑵 𐑛𐑧 𐑤𐑨 𐑐𐑧𐑵𐑕𐑩 𐑕𐑧𐑵­𐑒𐑩𐑫𐑐𐑨𐑮𐑧 𐑐𐑤𐑦 𐑚𐑩𐑵𐑧 𐑒𐑨𐑢 𐑐𐑤𐑦 𐑐𐑮𐑧𐑔𐑦𐑟𐑧, 𐑩𐑤 𐑤𐑨 𐑐𐑤𐑧𐑢 𐑒𐑩𐑫­𐑐𐑤𐑦𐑒𐑦𐑑𐑨𐑢 𐑒𐑨𐑢 𐑒𐑩𐑵𐑓𐑪𐑟­𐑦𐑑𐑨𐑢 𐑑𐑨𐑚𐑧𐑤𐑩𐑢 𐑛𐑧 𐑤𐑨 𐑤𐑦𐑵­𐑜𐑝𐑩𐑢 𐑵𐑨­𐑑𐑪­𐑮𐑨𐑢, 𐑗𐑨𐑮 𐑤𐑨 𐑨𐑮𐑑𐑨 𐑤𐑦𐑵­𐑜𐑝𐑩 𐑓𐑩𐑮𐑠𐑧𐑑𐑦𐑕 𐑵𐑧 𐑑𐑦𐑩𐑵, 𐑒𐑦𐑩𐑵 𐑤𐑨 𐑤𐑦𐑵­𐑜𐑝𐑩 𐑚𐑧𐑟𐑩𐑵𐑨𐑕, 𐑕𐑧𐑛 𐑵𐑪𐑮 𐑑𐑦𐑩𐑵, 𐑒𐑦𐑩 𐑐𐑮𐑧𐑟𐑧𐑵𐑑𐑨𐑕 𐑧𐑵 𐑡𐑦 𐑨𐑚𐑕𐑩𐑤𐑪𐑑𐑧 𐑕𐑪𐑐𐑧𐑮­𐑓𐑤𐑪𐑨𐑵 𐑒𐑨𐑢 𐑑𐑪𐑑𐑧 𐑨𐑤 <text:soft-page-break/>𐑵𐑧𐑵𐑦𐑩 𐑕𐑧𐑮𐑝𐑨𐑵𐑑𐑨𐑵 𐑚𐑨𐑤𐑨𐑕𐑑𐑩𐑵. 𐑧𐑓𐑧𐑒­𐑑𐑦𐑝𐑧, 𐑐𐑩𐑮 𐑒𐑦𐑩 𐑵𐑦 𐑚𐑧𐑟𐑩𐑵𐑨𐑕 𐑨𐑐𐑨𐑮𐑑𐑨𐑵 𐑕𐑧𐑮𐑦𐑩𐑵 𐑛𐑨 𐑓𐑦𐑵𐑦𐑡𐑩𐑢 𐑐𐑩𐑮 𐑗𐑦𐑪 𐑐𐑧𐑮𐑕𐑩𐑵𐑩 𐑒𐑨𐑢 𐑵𐑩𐑫𐑚𐑮𐑩, 𐑒𐑨𐑢 𐑨𐑤 𐑑𐑦𐑩 𐑗𐑦 𐑧𐑵 𐑗𐑦𐑪 𐑑𐑧𐑫𐑐𐑩 𐑒𐑨𐑢 𐑧𐑵 𐑗𐑦𐑪 𐑫𐑩𐑛𐑩 𐑨𐑐𐑨𐑮𐑑𐑨𐑵 <text:span text:style-name="T2">𐑵𐑩𐑝𐑨𐑵</text:span> 𐑕𐑧𐑮𐑦𐑩𐑵 𐑛𐑨 𐑑𐑦𐑪𐑢 𐑗𐑦 𐑓𐑦𐑵𐑦𐑡𐑩𐑢, 𐑕𐑧 𐑗𐑦𐑪𐑢 𐑑𐑦𐑪𐑢 𐑗𐑦 𐑓𐑦𐑵𐑦𐑡𐑩𐑢 𐑧𐑕𐑑𐑨𐑕 𐑢𐑨 𐑑𐑪𐑑𐑧 𐑕𐑪𐑐𐑧𐑮𐑓𐑤𐑪𐑨𐑢, 𐑗𐑨𐑮 𐑤𐑨 𐑐𐑮𐑩𐑵𐑩𐑫𐑩, 𐑒𐑦𐑪 𐑕𐑑𐑨𐑮𐑨𐑕 𐑨𐑵𐑑𐑲 𐑤𐑨 𐑝𐑧𐑮𐑚𐑩, 𐑢𐑨𐑫 𐑑𐑪𐑑𐑧 𐑕𐑪𐑓𐑦𐑗𐑧 𐑫𐑩𐑵𐑑𐑮𐑨𐑕 𐑡𐑦𐑨𐑵 𐑐𐑧𐑮𐑕𐑩𐑵𐑩𐑵 𐑒𐑨𐑢 𐑵𐑩𐑫𐑚𐑮𐑩𐑵?</text:p>
      <text:p text:style-name="Text_20_body">𐑤𐑨 𐑩𐑮𐑑𐑩𐑜𐑮𐑨𐑓𐑦𐑩 𐑧𐑵 𐑤𐑨 𐑐𐑤𐑦𐑫𐑪𐑤𐑑𐑩 𐑛𐑨 𐑤𐑦𐑵­𐑜𐑝𐑩𐑢 (𐑒𐑨𐑢 𐑨𐑤 𐑑𐑦𐑩 𐑗𐑦 𐑤𐑨 𐑐𐑤𐑧𐑢 𐑫𐑪𐑤𐑑𐑧 𐑡𐑪𐑕𐑑𐑧 𐑧𐑵 𐑑𐑦𐑪𐑢 𐑤𐑦𐑵­𐑜𐑝𐑩𐑢, 𐑒𐑦𐑪𐑢 𐑤𐑨 𐑐𐑤𐑧𐑢 𐑫𐑪𐑤𐑑𐑧 𐑣𐑨𐑝𐑨𐑕 𐑛𐑨 𐑖𐑨𐑵𐑔𐑩𐑢 𐑐𐑩𐑮 <text:soft-page-break/>𐑧𐑕𐑑𐑦 𐑧𐑤𐑧𐑒𐑑𐑦𐑑𐑨𐑢 𐑒𐑦𐑧𐑤 𐑦𐑵𐑑𐑧𐑮­𐑵𐑨𐑔𐑦𐑨𐑢) 𐑐𐑮𐑧𐑟𐑧𐑵𐑑𐑨𐑕 𐑝𐑧𐑮𐑨𐑵 𐑒𐑮𐑪𐑔𐑩𐑵 𐑐𐑩𐑮 𐑤𐑨 𐑤𐑧𐑮𐑵𐑨𐑵𐑑𐑩: 𐑧𐑵 𐑪𐑵𐑪 𐑝𐑩𐑮𐑑𐑩 𐑤𐑨 𐑛𐑩𐑵𐑦𐑑𐑨 𐑤𐑦𐑑𐑧𐑮𐑩 𐑧𐑕𐑑𐑨𐑕 𐑧𐑤𐑐𐑨𐑮𐑩𐑤𐑨𐑑𐑨, 𐑧𐑵 𐑨𐑤𐑦𐑨 𐑡𐑦 𐑵𐑧 𐑧𐑕𐑑𐑨𐑕 𐑧𐑤𐑐𐑨𐑮𐑩𐑤𐑨𐑑𐑨 𐑲 𐑧𐑕𐑑𐑨𐑕 𐑧𐑤𐑐𐑨𐑮𐑩𐑤𐑨𐑑𐑨 𐑨𐑤𐑦𐑧, 𐑧𐑵 𐑪𐑵𐑪 𐑝𐑩𐑮𐑑𐑩 𐑤𐑨 𐑛𐑩𐑵𐑦𐑑𐑨 𐑕𐑩𐑵𐑩 𐑧𐑕𐑑𐑨𐑕 𐑕𐑒𐑮𐑦𐑚𐑨𐑑𐑨 𐑑𐑦𐑧𐑤, 𐑧𐑵 𐑨𐑤𐑦𐑨 𐑝𐑩𐑮𐑑𐑩 𐑨𐑤𐑦𐑧 ... 𐑑𐑪𐑑𐑨𐑢𐑵 𐑢𐑨𐑮𐑩𐑢𐑵 𐑛𐑧𐑝𐑨𐑕 𐑪𐑟𐑦 𐑓𐑮𐑨𐑵𐑔𐑩 𐑲 𐑨𐑵𐑜𐑤𐑩 𐑐𐑩𐑮 𐑑𐑦𐑩, 𐑒𐑧 𐑤𐑦 𐑧𐑒𐑐𐑩𐑝𐑪 𐑮𐑧𐑜𐑪𐑤𐑧 𐑕𐑒𐑮𐑦­𐑚𐑦 𐑧𐑵 𐑕𐑦𐑨 𐑐𐑨𐑑𐑮𐑨 𐑤𐑦𐑵­𐑜𐑝𐑩! 𐑮𐑨𐑛𐑦𐑒𐑨𐑤𐑧 𐑖𐑨𐑵𐑡𐑦 𐑑𐑦𐑪𐑵 𐑗𐑦 𐑩𐑮𐑑𐑩𐑜𐑮𐑨𐑓𐑦𐑩𐑵 𐑧𐑕𐑑𐑨𐑕 𐑨𐑚𐑕𐑩𐑤𐑪𐑑𐑧 𐑵𐑧 𐑧𐑚𐑤𐑧, 𐑗𐑨𐑮 𐑑𐑦𐑨𐑫 𐑜𐑮𐑨𐑵𐑛­𐑧𐑜𐑨 𐑫𐑪𐑤𐑑𐑩 𐑛𐑨 𐑝𐑩𐑮𐑑𐑩𐑢, 𐑒𐑦𐑪𐑢 𐑛𐑦𐑓𐑧­𐑮𐑧𐑵𐑔𐑨𐑕 𐑪𐑵𐑪 𐑛𐑧 𐑨𐑤𐑦𐑨 𐑲 𐑵𐑧𐑵𐑦𐑧𐑤, 𐑲 𐑵𐑪𐑮 <text:soft-page-break/>𐑐𐑧𐑮 𐑦𐑨 𐑨𐑐𐑧𐑵𐑲 𐑮𐑦𐑫𐑨𐑮𐑒𐑧𐑚𐑤𐑨 𐑵𐑪𐑨𐑵𐑔𐑩 𐑧𐑵 𐑤𐑨 𐑧𐑤𐑐𐑨𐑮𐑩𐑤𐑨𐑛𐑩, 𐑓𐑨𐑮𐑦𐑡𐑪𐑕 𐑧𐑵 𐑤𐑨 𐑕𐑒𐑮𐑦­𐑚𐑨𐑛𐑩 𐑑𐑪𐑑𐑧 𐑵𐑧𐑛𐑦𐑓𐑧𐑮𐑧𐑵𐑔𐑦𐑜𐑧𐑚𐑤𐑨𐑢 𐑪𐑵𐑪 𐑛𐑧 𐑨𐑤𐑦𐑨. 𐑤𐑨 𐑤𐑦𐑵­𐑜𐑝𐑩 𐑨𐑮𐑑𐑨 𐑛𐑩𐑵𐑦𐑕 𐑨𐑤 𐑗𐑦𐑪 𐑕𐑦𐑨 𐑤𐑦𐑑𐑧𐑮𐑩 𐑒𐑤𐑨𐑮𐑨𐑵, 𐑕𐑧𐑝𐑧𐑮𐑧 𐑛𐑦𐑓𐑦𐑵­𐑦𐑑𐑨𐑵 𐑒𐑨𐑢 𐑗𐑦𐑨𐑫 𐑧𐑜𐑨𐑤𐑨𐑵 𐑧𐑤𐑐𐑨𐑮𐑩𐑤𐑨𐑛𐑩𐑵, 𐑒𐑨𐑢 𐑛𐑨𐑵𐑒’ 𐑨𐑤 𐑑𐑦𐑩 𐑧𐑵 𐑤𐑨 𐑤𐑦𐑵­𐑜𐑝𐑩 𐑨𐑮𐑑𐑨 𐑤𐑨 𐑛𐑧𐑫𐑨𐑵𐑛𐑩 𐑛𐑧 𐑩𐑮𐑑𐑩𐑜𐑮𐑨𐑓𐑦𐑩 𐑑𐑪𐑑𐑧 𐑵𐑧 𐑧𐑒𐑟𐑦𐑕𐑑𐑨𐑕, 𐑒𐑨𐑢 𐑢𐑨𐑫 𐑐𐑩𐑕𐑑 𐑒𐑝𐑨𐑮𐑩𐑵𐑩 𐑛𐑨 𐑣𐑩𐑮𐑩 𐑛𐑨 𐑕𐑦𐑵𐑩𐑒𐑪𐑐𐑨𐑛𐑩 𐑢𐑧 𐑤𐑨 𐑨𐑮𐑑𐑨 𐑤𐑦𐑵­𐑜𐑝𐑩 (<text:span text:style-name="T16">𐑑𐑦𐑩 𐑧𐑕𐑑𐑨𐑕</text:span> 𐑕𐑦𐑫𐑐𐑤𐑧 𐑐𐑩𐑕𐑑 𐑤𐑨 𐑒𐑩𐑵­𐑨𐑑𐑦𐑡𐑩 𐑒𐑪𐑵 𐑡𐑦𐑨 𐑐𐑤𐑧𐑢 𐑕𐑦𐑫𐑐𐑤𐑨 𐑨𐑤𐑓𐑨­𐑚𐑧𐑑𐑩) 𐑗𐑦𐑪 𐑕𐑒𐑮𐑦𐑚𐑩𐑕 𐑧𐑵 𐑡𐑦 𐑛𐑦𐑒𐑑𐑨𐑑𐑩𐑵 𐑑𐑪𐑑𐑧 𐑕𐑧𐑵𐑧𐑮𐑨𐑮𐑧, 𐑛𐑪𐑫 𐑧𐑵 𐑤𐑦𐑵­𐑜𐑝𐑩 𐑵𐑨𐑑𐑪𐑮𐑨 𐑤𐑦 𐑨𐑑𐑦𐑵𐑜𐑩𐑕 𐑑𐑦𐑩𐑵 𐑗𐑦 𐑵𐑪𐑮 𐑐𐑩𐑕𐑑 <text:soft-page-break/>𐑑𐑪𐑑𐑨𐑢 𐑢𐑨𐑮𐑩𐑢 𐑛𐑨 𐑫𐑨𐑤𐑓𐑨𐑔𐑦𐑤𐑨 𐑒𐑨𐑢 𐑧𐑵𐑪𐑨 𐑤𐑨𐑚𐑩𐑮𐑨𐑛𐑩.</text:p>
      <text:p text:style-name="Text_20_body">𐑢𐑨𐑫 𐑧𐑤 𐑑𐑦𐑪𐑢 𐑒𐑧𐑤𐑒𐑨𐑢 𐑧𐑒𐑟𐑧𐑫𐑐𐑤𐑩𐑢, 𐑒𐑦𐑪𐑢𐑵 𐑵𐑦 𐑛𐑩𐑵𐑦𐑕, 𐑝𐑦 𐑐𐑩𐑝𐑨𐑕 𐑮𐑦𐑔𐑧𐑝𐑦 𐑦𐑛𐑧𐑩𐑵 𐑐𐑮𐑦 𐑑𐑦𐑩, 𐑒𐑦𐑨𐑵 𐑜𐑮𐑨𐑵𐑛𐑧𐑜𐑨𐑵 𐑓𐑨­𐑔𐑦𐑤𐑦𐑜𐑩𐑵 𐑛𐑩𐑵𐑨𐑕 𐑨𐑤 𐑤𐑨 𐑤𐑦𐑵­𐑜𐑝𐑩 𐑤𐑨 𐑧𐑵­𐑫𐑦𐑒𐑕𐑦𐑡𐑩 𐑛𐑧 𐑒𐑩𐑵𐑕𐑔𐑦𐑨 𐑨𐑮𐑑𐑩. 𐑵𐑦 𐑐𐑩𐑝𐑪𐑕 𐑔𐑦𐑑𐑦 𐑒𐑩𐑫𐑐𐑮𐑧𐑵𐑧𐑚𐑤𐑧 𐑨𐑵𐑒𐑩𐑮𐑲 𐑫𐑪𐑤𐑑𐑧 𐑛𐑨 𐑨𐑤𐑦𐑨𐑢 𐑧𐑒𐑟𐑧𐑫𐑐𐑤𐑩𐑢, 𐑗𐑨𐑮 𐑕𐑪𐑮 𐑗𐑦𐑪 𐑐𐑨𐑖𐑩 𐑵𐑦 𐑮𐑧𐑵𐑒𐑩𐑵𐑑𐑨𐑕 𐑧𐑵 𐑤𐑨 𐑤𐑦𐑵­𐑜𐑝𐑩𐑢 𐑵𐑨𐑑𐑪𐑮𐑨𐑢 𐑜𐑮𐑨𐑵𐑛𐑧𐑜𐑨𐑢𐑵 𐑫𐑨𐑤𐑓𐑨𐑔𐑦𐑤𐑨𐑠𐑩𐑢𐑵 𐑒𐑨𐑢 𐑒𐑩𐑵­𐑓𐑪𐑟𐑨𐑠𐑩𐑢𐑵, 𐑒𐑦𐑪𐑢 𐑧𐑵 𐑤𐑦𐑵­𐑜𐑝𐑩 𐑨𐑮𐑑𐑨 𐑧𐑕𐑑𐑨𐑕 𐑲 𐑑𐑪𐑑𐑧 𐑧𐑤𐑠𐑧𐑑𐑦𐑑𐑨𐑢 𐑒𐑦𐑧𐑤 𐑕𐑪𐑐𐑧𐑮­𐑓𐑤𐑪𐑨 𐑚𐑨𐑤𐑨𐑕𐑑𐑩, 𐑲 𐑨𐑤𐑒𐑩𐑵𐑛𐑪𐑒𐑦𐑑𐑨𐑢 𐑨𐑤 𐑦𐑨 𐑪𐑵𐑪 𐑲 𐑛𐑪 𐑫𐑨𐑤𐑤𐑩𐑵𐑜𐑨𐑢 𐑝𐑩𐑮𐑑𐑧𐑑𐑩𐑢 𐑲 𐑮𐑧­<text:soft-page-break/>𐑜𐑪𐑤𐑩𐑢, 𐑕𐑧𐑵 𐑦𐑨 𐑧𐑗 𐑐𐑤𐑧𐑢 𐑫𐑨𐑤𐑜𐑮𐑨𐑵𐑛𐑨 𐑛𐑦𐑓𐑧𐑒𐑑𐑩 𐑐𐑩𐑮 𐑤𐑨 𐑓𐑤𐑧𐑒𐑕𐑧𐑚𐑤𐑧𐑔𐑩, 𐑮𐑦𐑗𐑧𐑔𐑩 𐑒𐑨𐑢 𐑐𐑮𐑧𐑔𐑦𐑟𐑧𐑔𐑩 𐑛𐑧 𐑤𐑨 𐑤𐑦𐑵­𐑜𐑝𐑩. 𐑑𐑨𐑫𐑧𐑵 𐑵𐑦 𐑵𐑧 𐑐𐑨𐑮𐑩𐑤𐑩𐑕 𐑐𐑤𐑦 𐑐𐑮𐑦 𐑑𐑦𐑩 𐑗𐑦, 𐑕𐑧𐑛 𐑵𐑦 𐑛𐑦𐑮𐑩𐑕 𐑕𐑩𐑤𐑧 𐑑𐑦𐑩𐑵, 𐑒𐑧 <text:span text:style-name="T2">𐑤𐑨 𐑑𐑪𐑑𐑨 𐑜𐑮𐑨𐑫𐑨𐑑𐑦𐑒𐑩 𐑛𐑧 𐑤𐑨 𐑤𐑦𐑵­𐑜𐑝𐑩 ·𐑧𐑕𐑐𐑧­𐑮𐑨𐑵𐑑𐑩 𐑒𐑩𐑵𐑕𐑦𐑕𐑑𐑨𐑕 𐑑𐑪𐑑𐑨 𐑵𐑪𐑮 𐑧𐑤 16 𐑫𐑨𐑤𐑤𐑩𐑵𐑜𐑨𐑢 𐑮𐑧𐑜𐑪𐑤𐑧𐑑𐑩𐑢, 𐑒𐑦𐑪𐑢𐑵 𐑗𐑦𐑪 𐑐𐑩𐑝𐑨𐑕 𐑚𐑩𐑵𐑧𐑜𐑧 𐑧𐑤𐑤𐑧𐑮𐑵𐑦 𐑧𐑵 𐑤𐑨 𐑛𐑲𐑮𐑩 𐑛𐑧 𐑛𐑪𐑩𐑵𐑣𐑩𐑮𐑩!</text:span> 𐑐𐑩𐑕𐑑 𐑪𐑵𐑪 𐑕𐑩𐑤𐑨 𐑛𐑪𐑩𐑵𐑣𐑩𐑮𐑩 𐑛𐑨 𐑤𐑨𐑚𐑩𐑮𐑨𐑛𐑩 𐑕𐑪𐑐𐑧𐑮 ·𐑧𐑕𐑐𐑧­𐑮𐑨𐑵𐑑𐑩 𐑤𐑨 𐑤𐑧𐑮𐑵𐑨𐑵𐑑𐑩 𐑧𐑵 𐑑𐑦𐑨 𐑜𐑮𐑨𐑛𐑩 𐑧𐑒𐑐𐑩𐑕𐑧𐑛𐑨𐑕 𐑤𐑨 𐑑𐑪𐑑𐑨𐑵 𐑜𐑮𐑨𐑫𐑨­𐑑𐑦𐑒𐑩𐑵 𐑒𐑨𐑢 𐑑𐑪𐑑𐑨𐑵 𐑒𐑩𐑵𐑕𐑑𐑮𐑪𐑩𐑵 𐑛𐑧 𐑤𐑨 𐑤𐑦𐑵­𐑜𐑝𐑩, 𐑒𐑧 𐑨𐑤 𐑤𐑦 𐑮𐑧𐑕𐑑𐑨𐑕 𐑢𐑨𐑫 𐑵𐑪𐑮 𐑤𐑨 𐑕𐑦𐑫𐑐𐑤𐑨 𐑒𐑨𐑢 <text:soft-page-break/>𐑓𐑨𐑔𐑦𐑤𐑨 𐑨𐑒𐑦𐑮𐑨𐑛𐑩 𐑛𐑧 𐑐𐑮𐑩𐑝𐑦𐑟𐑩 𐑛𐑧 𐑝𐑩𐑮­𐑑𐑩𐑢! 𐑐𐑩𐑮 𐑒𐑩𐑫𐑐𐑮𐑧𐑵𐑦 𐑒𐑨𐑢 𐑑𐑨𐑒𐑕𐑦 𐑤𐑨 𐑑𐑪𐑑𐑨𐑵 𐑜𐑮𐑨𐑝𐑧𐑔𐑩𐑵 𐑛𐑧 𐑑𐑦𐑩 𐑗𐑦, 𐑦𐑫𐑨𐑜𐑪 𐑨𐑤 𐑝𐑦, 𐑒𐑧 𐑝𐑦 𐑧𐑵𐑑𐑮𐑧𐑐𐑮𐑧𐑵𐑦𐑕 𐑤𐑨 𐑧𐑤𐑤𐑧𐑮𐑵­𐑨𐑛­𐑩𐑵 𐑛𐑧 𐑦𐑨 𐑤𐑦𐑵­𐑜𐑝𐑩 𐑵𐑨𐑑𐑪𐑮𐑨 𐑒𐑨𐑢 𐑒𐑧 𐑐𐑩𐑕𐑑 𐑒𐑧𐑤𐑒𐑧 𐑛𐑨 𐑢𐑨𐑮𐑩𐑢 𐑛𐑨 𐑐𐑨𐑔𐑦𐑧𐑵𐑔𐑨 𐑤𐑨𐑚𐑩𐑮­𐑨𐑛𐑩 𐑝𐑦 𐑓𐑦𐑵𐑧 𐑝𐑧𐑵𐑦𐑕 𐑨𐑤 𐑑𐑦𐑩, 𐑒𐑧 𐑝𐑦 𐑧𐑒𐑐𐑩𐑕𐑧𐑛𐑦𐑕 𐑤𐑨 𐑒𐑩𐑵𐑕𐑑𐑮𐑪𐑩𐑵 𐑛𐑧 𐑤𐑨 𐑤𐑦𐑵𐑜𐑝𐑩 𐑧𐑵 𐑐𐑧𐑮𐑓𐑧𐑒𐑑𐑧𐑔𐑩 𐑒𐑨𐑢 𐑒𐑧 𐑝𐑦 𐑧𐑕𐑑𐑨𐑕 𐑔𐑧𐑮𐑑𐑨𐑢, 𐑒𐑧 𐑝𐑦 𐑢𐑨𐑫 𐑐𐑤𐑪 𐑵𐑧𐑵𐑦𐑨𐑫 𐑐𐑩𐑝𐑨𐑕 𐑓𐑨𐑮𐑦 𐑧𐑵 𐑑𐑦𐑪 𐑗𐑦 𐑤𐑦𐑵­𐑜𐑝𐑩 𐑦𐑨𐑵 𐑜𐑮𐑨𐑫𐑨𐑑𐑦𐑒𐑨𐑵 𐑲 𐑩𐑮𐑑𐑩𐑜𐑮𐑨𐑓𐑦𐑨𐑵 𐑧𐑮𐑨𐑮𐑩𐑵 𐑒𐑨𐑢 𐑒𐑧 𐑝𐑦 𐑵𐑪𐑵 𐑢𐑨𐑫 𐑵𐑪𐑮 𐑚𐑧𐑟𐑩𐑵𐑨𐑕 𐑕𐑦𐑫𐑐𐑤𐑧 𐑤𐑧𐑮𐑵𐑨𐑛𐑦 𐑒𐑦𐑩𐑫 𐑧𐑚𐑤𐑧 𐑐𐑤𐑦 𐑛𐑨 <text:span text:style-name="T2">𐑝𐑩𐑮𐑑𐑩𐑢</text:span>, — 𐑝𐑦 𐑢𐑨 𐑑𐑦𐑨𐑫 𐑕𐑧𐑵𐑑𐑪𐑕 𐑝𐑦𐑵 <text:soft-page-break/>𐑓𐑧𐑤𐑦𐑗𐑨 𐑒𐑨𐑢 𐑛𐑦𐑮𐑪𐑕, 𐑒𐑧 𐑤𐑨 𐑐𐑤𐑧𐑢 𐑫𐑨𐑤­𐑓𐑨𐑔𐑦𐑤𐑨𐑵 𐑒𐑨𐑢 𐑐𐑤𐑧𐑢 𐑧𐑵𐑪𐑨𐑵 𐑐𐑨𐑮𐑑𐑩𐑵 𐑛𐑧 𐑤𐑨 𐑤𐑨𐑚𐑩𐑮𐑩 𐑝𐑦 𐑢𐑨𐑫 𐑐𐑨𐑕𐑦𐑕 ... 𐑗𐑪 𐑵𐑧 𐑝𐑧𐑮𐑧? 𐑧𐑵 𐑤𐑨 𐑤𐑦𐑵­𐑜𐑝𐑩 ·𐑧𐑕𐑐𐑧𐑮𐑨𐑵𐑑𐑩 𐑝𐑦 𐑨𐑑𐑦𐑵𐑜𐑨𐑕 𐑑𐑦𐑩𐑵 𐑗𐑦 <text:span text:style-name="T2">𐑢𐑨𐑫 𐑐𐑩𐑕𐑑 𐑛𐑪𐑩𐑵­𐑣𐑩𐑮𐑩 𐑛𐑨 𐑤𐑨𐑚𐑩𐑮𐑨𐑛𐑩!</text:span></text:p>
      <text:p text:style-name="Text_20_body">𐑕𐑧𐑒𐑝𐑧 𐑕𐑧 ·𐑧𐑕𐑐𐑧𐑮𐑨𐑵𐑑𐑩 𐑣𐑨𐑝𐑪𐑕 𐑧𐑗 𐑵𐑪𐑮 𐑑𐑦𐑪𐑵 𐑧𐑔𐑩𐑵, 𐑐𐑮𐑦 𐑒𐑦𐑪 𐑵𐑦 𐑕𐑪𐑐𐑮𐑧 𐑐𐑨𐑮𐑩𐑤𐑦𐑕, <text:span text:style-name="T16">𐑑𐑦𐑩 𐑧𐑕𐑑𐑨𐑕</text:span> 𐑜𐑮𐑨𐑵𐑛𐑧𐑜𐑨𐑵 𐑓𐑨𐑔𐑦­𐑤𐑧𐑔𐑩𐑵 𐑒𐑨𐑢 𐑮𐑧𐑜𐑪𐑤𐑧𐑔𐑩𐑵 𐑛𐑧 𐑤𐑨 𐑜𐑮𐑨𐑫𐑨­𐑑𐑦­𐑒𐑩 𐑒𐑨𐑢 𐑩𐑮𐑑𐑩𐑜𐑮𐑨𐑓𐑦𐑩, 𐑵𐑦 𐑢𐑨𐑫 𐑛𐑧𐑝𐑪𐑕 𐑛𐑦𐑮𐑦 𐑐𐑮𐑦 𐑡𐑦, 𐑒𐑧 𐑡𐑦 𐑧𐑕𐑑𐑨𐑕 𐑫𐑪𐑤𐑑𐑨𐑢𐑵, 𐑫𐑪𐑤𐑑𐑨𐑢𐑵 𐑓𐑩𐑢𐑩𐑢𐑵 𐑐𐑤𐑦 𐑓𐑨𐑔𐑦𐑤𐑨, 𐑩𐑤 𐑗𐑦𐑪 𐑤𐑦𐑵­𐑜𐑝𐑩 𐑵𐑨𐑑𐑪𐑮𐑨. 𐑕𐑧𐑛 𐑐𐑧𐑮 𐑑𐑦𐑩 𐑗𐑦 𐑵𐑧 𐑓𐑦𐑵𐑦𐑡𐑨𐑕 𐑨𐑵𐑒𐑩𐑮𐑲 𐑤𐑨 𐑓𐑨𐑔𐑦𐑤𐑧𐑔𐑩 𐑛𐑧 𐑤𐑨 <text:soft-page-break/>𐑤𐑦𐑵­𐑜𐑝𐑩 ·𐑧𐑕𐑐𐑧𐑮𐑨𐑵𐑑𐑩. 𐑒𐑦𐑨𐑫 𐑝𐑦 𐑝𐑧𐑵𐑦𐑕 𐑨𐑤 𐑑𐑦𐑩, 𐑒𐑧 𐑨𐑤 𐑝𐑦 𐑮𐑧𐑕𐑑𐑨𐑕 𐑢𐑨𐑫 𐑵𐑪𐑮 𐑕𐑦𐑫𐑐𐑤𐑨 𐑧𐑤𐑤𐑧𐑮𐑵𐑨𐑛𐑩 𐑛𐑧 𐑝𐑩𐑮𐑑𐑩𐑢, 𐑝𐑦 𐑧𐑗 𐑑𐑦𐑧 𐑗𐑦 𐑮𐑧𐑵𐑒𐑩𐑵𐑑𐑩𐑕 𐑨𐑵𐑒𐑩𐑮𐑲 𐑜𐑮𐑨𐑵𐑛𐑧𐑜𐑨𐑢𐑵 𐑓𐑨𐑔𐑦𐑤𐑦𐑜𐑩𐑢𐑵. 𐑑𐑦𐑧𐑤 𐑧𐑒𐑟𐑧𐑫𐑐𐑤𐑧 𐑢𐑨𐑫 𐑤𐑨 𐑮𐑧𐑜𐑪𐑤𐑧𐑔𐑩 𐑫𐑧𐑫 𐑛𐑧 𐑤𐑨 𐑤𐑦𐑵­𐑜𐑝𐑩 𐑛𐑩𐑵𐑨𐑕 𐑨𐑤 𐑝𐑦 𐑜𐑮𐑨𐑵𐑛𐑧𐑜𐑨𐑵 𐑧𐑒𐑩𐑵𐑩𐑫𐑦𐑩𐑵 𐑧𐑵 𐑤𐑨 𐑵𐑩𐑫­𐑚𐑮𐑩 𐑛𐑧 𐑤𐑨 𐑝𐑩𐑮𐑑𐑩𐑢, 𐑒𐑦𐑪𐑢𐑵 𐑝𐑦 𐑚𐑧­𐑟𐑩𐑵𐑩𐑕 𐑤𐑧𐑮𐑵𐑦; 𐑗𐑨𐑮 𐑕𐑔𐑦𐑨𐑵𐑑𐑧 𐑛𐑧 𐑤𐑨 𐑝𐑩𐑮𐑑𐑩 𐑤𐑨 𐑓𐑩𐑮𐑫𐑩𐑵 𐑕𐑪𐑚𐑕𐑑𐑨𐑵𐑑𐑦𐑝𐑨𐑵, 𐑝𐑦 𐑢𐑨𐑫 𐑨𐑵𐑑𐑲𐑧, 𐑒𐑨𐑢 𐑕𐑧𐑵 𐑦𐑨 𐑤𐑧𐑮𐑵𐑨𐑛𐑩, 𐑕𐑔𐑦𐑨𐑕 𐑨𐑵𐑒𐑲 𐑡𐑦𐑨𐑵 𐑨𐑛𐑢𐑧𐑒𐑑𐑦𐑝𐑩𐑵 𐑒𐑨𐑢 𐑡𐑦𐑨𐑵 𐑨𐑛𐑝𐑧𐑮𐑚𐑩𐑵 𐑒𐑨𐑢 𐑡𐑦𐑨𐑵 𐑝𐑧𐑮𐑚𐑩𐑵 <text:span text:style-name="T16">𐑒𐑨𐑢 𐑑𐑦𐑧𐑤 𐑐𐑤𐑪</text:span>, 𐑛𐑪𐑫 𐑧𐑵 𐑗𐑦𐑪 𐑤𐑦𐑵­𐑜𐑝𐑩 𐑵𐑨𐑑𐑪𐑮𐑨 𐑑𐑮𐑧 𐑫𐑪𐑤𐑑𐑨𐑢 𐑧𐑕𐑐𐑮𐑦𐑫𐑩𐑢 𐑣𐑨𐑝𐑨𐑕 𐑐𐑩𐑮 𐑗𐑦𐑪 𐑐𐑨𐑮𐑑𐑩 𐑛𐑧 <text:soft-page-break/>𐑐𐑨𐑮𐑩𐑤𐑩 𐑨𐑐𐑨𐑮𐑑𐑨𐑵 𐑝𐑩𐑮𐑑𐑩𐑵 (𐑧𐑒𐑟𐑧𐑫𐑐𐑤𐑧: <text:span text:style-name="T5">parler, oral, verbalement</text:span>). 𐑣𐑨𐑝𐑨𐑵­𐑑𐑧 𐑐𐑤𐑧𐑵𐑨𐑵 𐑒𐑨𐑢 𐑵𐑧 𐑤𐑦𐑫­𐑦𐑜𐑦𐑑𐑨𐑵 𐑮𐑨𐑢𐑑𐑩𐑵 𐑒𐑪𐑵𐑦𐑜𐑦 𐑗𐑦𐑨𐑵 𐑝𐑩𐑮𐑑𐑩𐑵 𐑒𐑪𐑵 𐑗𐑦𐑨 𐑐𐑮𐑧𐑐𐑩𐑟𐑦𐑔𐑦𐑩 𐑒𐑨𐑢 𐑒𐑪𐑵 𐑗𐑦𐑨 𐑨𐑤𐑦𐑨 𐑝𐑩𐑮𐑑𐑩, 𐑝𐑦 𐑧𐑕𐑑𐑨𐑕 𐑤𐑦𐑚𐑧𐑮𐑦𐑜𐑦𐑑𐑨𐑢 𐑛𐑧 𐑤𐑨 𐑤𐑧𐑮𐑵𐑨𐑛𐑩 𐑛𐑧 𐑫𐑪𐑤𐑑𐑧𐑜𐑩 𐑛𐑨 𐑝𐑩𐑮𐑑𐑩𐑢, 𐑒𐑦𐑪𐑢 𐑧𐑵 𐑤𐑨 𐑤𐑦𐑵𐑜𐑝𐑩𐑢 <text:span text:style-name="T2">𐑵𐑨𐑑𐑪𐑮𐑨𐑢</text:span> 𐑣𐑨𐑝𐑨𐑕 𐑐𐑩𐑮 𐑕𐑦 𐑨𐑐𐑨𐑮𐑑𐑨𐑢𐑵 𐑮𐑨𐑛𐑦𐑒𐑩𐑢𐑵 𐑵𐑪𐑮 𐑑𐑦𐑨𐑤, 𐑒𐑧 𐑑𐑦𐑨 𐑲 𐑨𐑤𐑦𐑨 𐑒𐑪𐑵𐑦𐑜𐑩 𐑛𐑧 𐑝𐑩𐑮𐑑𐑩𐑢 𐑧𐑕𐑑𐑨𐑕 𐑦𐑨𐑤 𐑵𐑧 𐑐𐑧𐑮𐑫𐑧𐑕𐑦𐑑𐑨. 𐑕𐑧𐑛 𐑒𐑮𐑩𐑫 𐑑𐑦𐑪𐑢 𐑗𐑦 𐑵𐑨𐑑𐑪𐑮­𐑨𐑢 𐑝𐑩𐑮𐑑𐑓𐑨𐑮𐑨𐑢 𐑩𐑐𐑩𐑮𐑑𐑪𐑵𐑨𐑠𐑩𐑢, 𐑒𐑦𐑪𐑢𐑵 𐑤𐑨 𐑤𐑦𐑵­𐑜𐑝𐑩 ·𐑧𐑕𐑐𐑧𐑮𐑨𐑵𐑑𐑩 𐑣𐑨𐑝𐑨𐑕, 𐑝𐑦 𐑑𐑮𐑩𐑝𐑩𐑕 𐑧𐑵 𐑡𐑦 𐑨𐑵𐑒𐑩𐑮𐑲 𐑨𐑐𐑨𐑮𐑑𐑨𐑢𐑵, 𐑑𐑦𐑧𐑤 𐑛𐑦𐑮𐑦 <text:span text:style-name="T2">𐑨𐑮𐑑𐑨𐑢𐑵</text:span> 𐑮𐑦𐑫𐑧𐑛𐑩𐑢𐑵, 𐑒𐑦𐑪𐑢 <text:soft-page-break/>𐑧𐑵𐑒𐑩𐑵𐑛𐑪𐑒𐑨𐑕 𐑜𐑮𐑨𐑵𐑛𐑧𐑜𐑨𐑵 𐑧𐑒𐑩𐑵𐑩𐑫𐑦𐑩𐑵 𐑗𐑧 𐑤𐑨 𐑤𐑧𐑮𐑵𐑨𐑛𐑩 𐑛𐑧 𐑤𐑨 𐑝𐑩𐑮𐑑𐑩𐑢. 𐑑𐑦𐑨𐑢 𐑧𐑒𐑟𐑧𐑫𐑐𐑤𐑧 𐑧𐑕𐑑𐑨𐑕 𐑡𐑦𐑨𐑢 𐑕𐑪𐑓𐑦𐑒𐑕𐑩𐑢 𐑒𐑨𐑢 𐑐𐑮𐑧𐑓𐑦𐑒𐑕𐑩𐑢, 𐑧𐑤 𐑒𐑦𐑪𐑢 𐑵𐑦 𐑔𐑦𐑑𐑩𐑕 𐑵𐑪𐑮 𐑒𐑧𐑤𐑒𐑨𐑢𐑵 𐑐𐑮𐑩 𐑧𐑒𐑟𐑧𐑫𐑐𐑤𐑩: 𐑤𐑨 𐑐𐑮𐑧𐑓𐑦𐑒𐑕𐑩 „𐑫𐑨𐑤“ 𐑛𐑩𐑵𐑨𐑕 𐑨𐑤 𐑤𐑨 𐑝𐑩𐑮𐑑𐑩 𐑕𐑧𐑵𐑔𐑩𐑵 𐑮𐑧𐑒𐑑𐑧 𐑒𐑩𐑵𐑑𐑮𐑲𐑨𐑵 („𐑚𐑩𐑵𐑨“ <text:span text:style-name="T5">bon</text:span> — „𐑫𐑨𐑤­𐑚𐑩𐑵𐑨“ <text:span text:style-name="T5">mauvais</text:span>), — 𐑕𐑧𐑒𐑝𐑧 𐑕𐑔𐑦­𐑨𐑵𐑑𐑧 𐑤𐑨 𐑝𐑩𐑮𐑑𐑩𐑢𐑵 „𐑚𐑩𐑵𐑨, 𐑫𐑩𐑤𐑨, 𐑝𐑨𐑮𐑫𐑨, 𐑤𐑨𐑮𐑡𐑨, 𐑕𐑪𐑐𐑮𐑧, 𐑨𐑫𐑦, 𐑧𐑕𐑑𐑦𐑫𐑦“ <text:span text:style-name="T16">𐑒𐑨𐑢 𐑑𐑦𐑧𐑤 𐑐𐑤𐑪</text:span>, 𐑝𐑦 𐑢𐑨𐑫 𐑫𐑧𐑫 𐑐𐑩𐑝𐑨𐑕 𐑓𐑩𐑮𐑫𐑦 𐑤𐑨 𐑝𐑩𐑮𐑑𐑩𐑢𐑵 „𐑫𐑨𐑤­𐑚𐑩𐑵𐑨, 𐑫𐑨𐑤𐑫𐑩𐑤𐑨, 𐑫𐑨𐑤𐑝𐑨𐑮𐑫𐑨, 𐑫𐑨𐑤­𐑤𐑨𐑮𐑡𐑨, 𐑫𐑨𐑤­𐑕𐑪𐑐𐑮𐑧, 𐑫𐑨𐑤𐑨𐑫𐑦, 𐑫𐑨𐑤­𐑧𐑕­𐑑𐑦𐑫𐑦“ <text:span text:style-name="T16">𐑒𐑨𐑢 𐑑𐑦𐑧𐑤 𐑐𐑤𐑪</text:span>, 𐑨𐑤𐑛𐑩𐑵𐑨𐑵𐑑𐑧 𐑨𐑤 𐑤𐑨 𐑝𐑩𐑮𐑑𐑩 𐑢𐑨𐑫 𐑒𐑩𐑵𐑨𐑑𐑨 𐑛𐑧 𐑝𐑦 𐑵𐑪𐑮 𐑤𐑨 <text:soft-page-break/>𐑐𐑮𐑧𐑓𐑦𐑒𐑕𐑩𐑵 „𐑫𐑨𐑤“; 𐑤𐑨 𐑕𐑪𐑓𐑦𐑒𐑕𐑩 „𐑦𐑵“ 𐑕𐑦𐑜𐑵𐑦𐑓𐑨𐑕 𐑤𐑨 𐑝𐑦𐑮𐑦𐑵𐑨𐑵 𐑕𐑧𐑒𐑕𐑩𐑵 („𐑐𐑨­𐑑𐑮𐑩“ <text:span text:style-name="T5">père</text:span> — „𐑐𐑨𐑑𐑮𐑦𐑵𐑩“ <text:span text:style-name="T5">mère</text:span>), — 𐑕𐑧𐑒𐑝𐑧 𐑕𐑔𐑦𐑨𐑵𐑑𐑧 𐑤𐑨 𐑝𐑩𐑮𐑑𐑩𐑢𐑵 „𐑐𐑨𐑑𐑮𐑩, 𐑓𐑮𐑨𐑑𐑩, 𐑩𐑵𐑒𐑤𐑩, 𐑓𐑦𐑨𐑵𐑗𐑩, 𐑚𐑩𐑝𐑩, 𐑒𐑩𐑒𐑩“ <text:span text:style-name="T16">𐑒𐑨𐑢 𐑑𐑦𐑧𐑤 𐑐𐑤𐑪</text:span>, 𐑝𐑦 𐑢𐑨𐑫 𐑧𐑕𐑑𐑨𐑕 𐑤𐑦𐑚𐑧𐑮­𐑦𐑜𐑦𐑑𐑨𐑢 𐑛𐑧 𐑤𐑨 𐑤𐑧𐑮𐑵𐑨𐑛𐑩 𐑛𐑧 𐑤𐑨 𐑝𐑩𐑮𐑑𐑩𐑢 „𐑐𐑨𐑑𐑮𐑦𐑵𐑩, 𐑓𐑮𐑨𐑑𐑦𐑵𐑩, 𐑩𐑵𐑒𐑤𐑦𐑵𐑩, 𐑓𐑦𐑨𐑵𐑗­𐑦𐑵𐑩, 𐑚𐑩𐑝­𐑦𐑵𐑩, 𐑒𐑩𐑒𐑦𐑵𐑩“ <text:span text:style-name="T16">𐑒𐑨𐑢 𐑑𐑦𐑧𐑤 𐑐𐑤𐑪</text:span>; 𐑤𐑨 𐑕𐑪𐑓𐑦𐑒𐑕𐑩 „𐑦𐑤“ 𐑕𐑦𐑜𐑵𐑦𐑓𐑨𐑕 𐑦𐑤𐑩𐑵 („𐑑𐑮𐑨𐑵𐑗𐑦“ <text:span text:style-name="T5">trancher</text:span> — „𐑑𐑮𐑨𐑵𐑗𐑦𐑤𐑩“ <text:span text:style-name="T5">cou­teau</text:span>), — 𐑕𐑧𐑒𐑝𐑧 𐑕𐑔𐑦𐑨𐑵𐑑𐑧 𐑤𐑨 𐑝𐑩𐑮𐑑­𐑩𐑢𐑵 „𐑑𐑮𐑨𐑵𐑗𐑦, 𐑒𐑩𐑫𐑚𐑦, 𐑑𐑩𐑵𐑛𐑦, 𐑐𐑨𐑓𐑦, 𐑕𐑩𐑵𐑩𐑮𐑦, 𐑐𐑤𐑪𐑜𐑦“ <text:span text:style-name="T16">𐑒𐑨𐑢 𐑑𐑦𐑧𐑤 𐑐𐑤𐑪</text:span>, 𐑝𐑦 𐑢𐑨𐑫 𐑫𐑧𐑫 𐑕𐑔𐑦𐑨𐑕 𐑤𐑨 𐑝𐑩𐑮𐑑𐑩𐑢𐑵 „𐑑𐑮𐑨𐑵𐑗­𐑦𐑤𐑩, <text:soft-page-break/>𐑒𐑩𐑫𐑚𐑦𐑤𐑩, 𐑑𐑩𐑵𐑛𐑦𐑤𐑩, 𐑐𐑨𐑓𐑦𐑤𐑩, 𐑕𐑩𐑵𐑩𐑮­𐑦𐑤𐑩, 𐑐𐑤𐑪𐑜𐑦𐑤𐑩“ <text:span text:style-name="T16">𐑒𐑨𐑢 𐑑𐑦𐑧𐑤 𐑐𐑤𐑪</text:span>. 𐑛𐑨 𐑑𐑦𐑨𐑢 𐑝𐑩𐑮𐑑𐑩𐑐𐑨𐑮𐑑𐑧𐑑𐑩𐑢, 𐑒𐑦𐑪𐑢 𐑑𐑮𐑧𐑧𐑜𐑧 𐑫𐑨𐑤­𐑜𐑮𐑨𐑵𐑛𐑦𐑜𐑨𐑕 𐑤𐑨 𐑝𐑩𐑮𐑑𐑨𐑮𐑩𐑵 𐑛𐑧 𐑤𐑨 𐑤𐑦𐑵­𐑜𐑝𐑩, 𐑧𐑒𐑟𐑦𐑕𐑑𐑨𐑕 𐑨𐑵𐑒𐑩𐑮𐑲 𐑫𐑪𐑤𐑑𐑨𐑢 𐑨𐑤𐑦𐑨𐑢. </text:p>
      <text:p text:style-name="Text_20_body">𐑮𐑧𐑫𐑧𐑫𐑩𐑮𐑪 𐑛𐑩 𐑵𐑪𐑵 𐑗𐑦𐑩𐑵, 𐑒𐑦𐑩𐑵 𐑵𐑦 𐑛𐑦𐑮𐑦𐑕 𐑐𐑮𐑦 𐑤𐑨 𐑒𐑩𐑵𐑕𐑑𐑮𐑪𐑩 𐑛𐑧 𐑨𐑮𐑑𐑨 𐑤𐑦𐑵­𐑜𐑝𐑩, 𐑒𐑨𐑢 𐑑𐑦𐑨𐑫 𐑝𐑦 𐑓𐑨𐑔𐑦𐑤𐑧 𐑒𐑩𐑵𐑕𐑧𐑵𐑑𐑩𐑕, 𐑒𐑧 𐑕𐑧 𐑵𐑦 𐑛𐑦𐑮𐑦𐑕, 𐑒𐑧 𐑤𐑦𐑵­𐑜𐑝𐑩 𐑨𐑮𐑑𐑨 𐑧𐑕𐑑𐑨𐑕 𐑨𐑤𐑫𐑧𐑵𐑲 50 𐑓𐑩𐑢𐑩𐑢𐑵 𐑐𐑤𐑦 𐑓𐑨𐑔𐑦𐑤𐑨, 𐑩𐑤 𐑵𐑨𐑑𐑪𐑮𐑨, 𐑧𐑵 𐑑𐑦𐑩 𐑗𐑦 𐑧𐑕𐑑𐑦𐑕 𐑵𐑧𐑵𐑦𐑨 𐑑𐑮𐑩𐑜𐑮𐑨𐑵𐑛𐑦𐑜𐑩. 𐑵𐑩𐑑𐑪 𐑨𐑤 𐑝𐑦 𐑧𐑵 𐑤𐑨 𐑫𐑧𐑫𐑩𐑮𐑩 𐑑𐑦𐑪𐑵 𐑗𐑦 𐑜𐑮𐑨𐑵𐑛𐑧𐑜𐑨𐑵 𐑓𐑨𐑔𐑦𐑤𐑧𐑔𐑩𐑵 𐑛𐑧 𐑨𐑮𐑑𐑨 𐑤𐑦𐑵­𐑜𐑝𐑩, 𐑗𐑨𐑮 𐑵𐑦 𐑨𐑤 𐑡𐑦 𐑐𐑩𐑕𐑑𐑧 𐑨𐑵𐑒𐑩𐑮𐑲 𐑮𐑧𐑝𐑧𐑵𐑩𐑕.</text:p>
      <text:p text:style-name="Text_20_body"><text:soft-page-break/>(2) 𐑤𐑨 𐑛𐑪𐑨 𐑛𐑦𐑕𐑑𐑦𐑵𐑜𐑦𐑡𐑨 𐑧𐑔𐑩 𐑛𐑧 𐑤𐑦𐑵­𐑜𐑝𐑩 𐑨𐑮𐑑𐑨 𐑧𐑕𐑑𐑨𐑕 𐑡𐑦𐑨 <text:span text:style-name="T2">𐑐𐑧𐑮𐑓𐑧𐑒𐑑𐑧𐑔𐑩</text:span>, 𐑒𐑦𐑪 𐑒𐑩𐑵𐑕𐑦𐑕𐑑𐑨𐑕 𐑧𐑵 𐑫𐑨𐑑𐑧𐑫𐑨𐑑𐑦𐑒𐑨 𐑐𐑮𐑧­𐑔𐑦𐑟­𐑧𐑔𐑩, 𐑓𐑤𐑧𐑒𐑕𐑧𐑚𐑤𐑧𐑔𐑩 𐑒𐑨𐑢 𐑕𐑧𐑵𐑤𐑦𐑫𐑨 𐑮𐑦𐑗𐑧𐑔𐑩. 𐑒𐑧 𐑤𐑦𐑵­𐑜𐑝𐑩 𐑨𐑮𐑑𐑨 𐑐𐑩𐑕𐑧𐑛𐑩𐑕 𐑑𐑦𐑨𐑵 𐑧𐑔𐑩𐑵, 𐑑𐑦𐑩𐑵 𐑗𐑦 𐑨𐑵𐑒𐑩𐑮𐑲 𐑨𐑵𐑑𐑲 𐑤𐑨 𐑨𐑐𐑧𐑮𐑩 𐑛𐑧 𐑤𐑨 𐑪𐑵𐑪𐑨 𐑨𐑮𐑑𐑨 𐑤𐑦𐑵­𐑜𐑝𐑩 𐑨𐑵𐑑𐑲­𐑝𐑦𐑛𐑦𐑕 𐑒𐑨𐑢 𐑨𐑵𐑑𐑲𐑛𐑦𐑮𐑦𐑕 𐑗𐑦𐑪𐑢 𐑑𐑦𐑪𐑢 𐑧𐑫𐑦­𐑵𐑧𐑵𐑑𐑨𐑢 𐑒𐑨𐑐𐑩𐑢, 𐑒𐑦𐑪𐑢 𐑮𐑦𐑤𐑨𐑑𐑦𐑕 𐑨𐑤 𐑑𐑦𐑪 𐑗𐑦 𐑐𐑩𐑮 𐑤𐑨 𐑣𐑩𐑫𐑨𐑮𐑩 𐑑𐑮𐑧𐑧𐑜𐑧 𐑜𐑮𐑨𐑝𐑨 𐑦𐑛𐑧𐑩 𐑐𐑤𐑦 𐑕𐑧𐑮𐑦𐑩𐑟𐑧, 𐑩𐑤 𐑛𐑦𐑝𐑧𐑮𐑕𐑨𐑢 𐑵𐑪𐑵𐑑𐑧𐑫𐑐𐑨𐑢 ·𐑢𐑪𐑐𐑦𐑑𐑧𐑮𐑩𐑢, 𐑒𐑦𐑪𐑢 𐑐𐑧𐑵𐑕𐑨𐑕, 𐑒𐑧 𐑗𐑦𐑨 𐑧𐑗 𐑐𐑤𐑧𐑢 𐑕𐑪𐑐𐑮𐑨𐑠𐑨 𐑒𐑩𐑵𐑨𐑑𐑦𐑡𐑩 𐑒𐑪𐑵 𐑤𐑨 𐑧𐑕𐑧𐑵𐑔𐑩 𐑛𐑧 𐑤𐑦𐑵­𐑜𐑝𐑩𐑢 𐑨𐑮𐑑𐑨𐑢 𐑫𐑨𐑤𐑨𐑤𐑑𐑦𐑜𐑪𐑕 𐑦𐑤𐑦𐑨𐑵 𐑣𐑩𐑵𐑩𐑮𐑩𐑵 𐑒𐑨𐑢 𐑦𐑵𐑛𐑧𐑔𐑩𐑵. 𐑵𐑦 <text:soft-page-break/>𐑐𐑩𐑝𐑪𐑕 𐑔𐑦𐑑𐑦 𐑑𐑦𐑨𐑢𐑵 𐑜𐑮𐑨𐑵𐑛𐑨𐑢𐑵 𐑤𐑪𐑫𐑩𐑢𐑵, 𐑒𐑦𐑧𐑤 𐑧𐑒𐑟𐑧𐑫𐑐𐑤𐑧 <text:span text:style-name="T9">Bacon</text:span>, <text:span text:style-name="T7">Leibnitz</text:span>, <text:span text:style-name="T5">Pascal, de Brosses, Condillac, Descartes, Voltaire, Diderot, Volney, Ampère</text:span>, <text:span text:style-name="T7">Max Müller</text:span> <text:span text:style-name="T16">𐑒𐑨𐑢 𐑑𐑦𐑧𐑤 𐑐𐑤𐑪</text:span>, — 𐑕𐑧𐑛 𐑵𐑦 𐑮𐑦𐑜𐑨𐑮𐑛𐑨𐑕 𐑤𐑨 𐑔𐑦𐑑𐑨𐑑𐑩𐑢𐑵 𐑒𐑦𐑧𐑤 𐑚𐑨𐑑𐑨𐑤𐑦𐑤𐑩𐑵 𐑵𐑪𐑮 𐑛𐑧 𐑐𐑕𐑱𐑛𐑩­𐑦𐑵𐑕𐑑𐑮𐑪­𐑦𐑑𐑨𐑢 𐑕𐑩𐑓𐑦𐑕𐑑𐑩𐑢; 𐑑𐑦𐑨𐑤, 𐑵𐑧 𐑓𐑨𐑵𐑓𐑨𐑮𐑩𐑵­𐑨𐑵𐑑𐑧 𐑐𐑧𐑮 𐑔𐑦𐑑𐑨𐑑𐑩𐑢, 𐑵𐑦 𐑐𐑧𐑵𐑩𐑕 𐑐𐑮𐑪𐑝𐑦 𐑗𐑦𐑩𐑵 𐑵𐑪𐑮 𐑐𐑧𐑮 𐑤𐑨 𐑕𐑩𐑤𐑨 𐑤𐑩𐑜𐑦𐑒𐑩. 𐑒𐑧 𐑤𐑦𐑵­𐑜𐑝𐑩 𐑨𐑮𐑑𐑨 𐑵𐑧 𐑕𐑩𐑤𐑧 𐑐𐑩𐑝𐑨𐑕, 𐑕𐑧𐑛 <text:span text:style-name="T2">𐑛𐑧𐑝𐑨𐑕</text:span> 𐑧𐑕𐑑𐑦 𐑐𐑤𐑦 𐑐𐑧𐑮𐑓𐑧𐑒𐑑𐑨, 𐑩𐑤 𐑤𐑦𐑵­𐑜𐑝𐑩𐑢 𐑵𐑨𐑑𐑪𐑮𐑨𐑢, 𐑑𐑦𐑩𐑵 𐑗𐑦 𐑒𐑩𐑫𐑐𐑮𐑧𐑵𐑩𐑕 𐑗𐑦𐑪 𐑫𐑧𐑫, 𐑕𐑧 𐑤𐑦 𐑒𐑩𐑵𐑕𐑦𐑛𐑧𐑮𐑩𐑕 𐑤𐑨 𐑢𐑧𐑵𐑩𐑵: 𐑗𐑦𐑨 𐑤𐑦𐑵­𐑜𐑝𐑩 𐑵𐑨𐑑𐑪𐑮𐑨 𐑒𐑩𐑵𐑕𐑑𐑮𐑪­<text:soft-page-break/>𐑦𐑡𐑨𐑛𐑦𐑕 𐑐𐑧𐑮 𐑑𐑦𐑨 𐑝𐑩𐑢𐑩, 𐑒𐑧 𐑪𐑵𐑪 𐑮𐑦𐑐𐑧𐑑𐑨𐑛𐑦𐑕 𐑑𐑦𐑩𐑵, 𐑒𐑦𐑩𐑵 𐑤𐑦 <text:span text:style-name="T2">𐑲𐑛𐑦𐑕</text:span> 𐑛𐑧 𐑨𐑤𐑦𐑨𐑢; 𐑵𐑧𐑵𐑦𐑨 𐑤𐑩𐑜𐑦𐑒𐑩, 𐑵𐑧𐑵𐑦𐑨 𐑒𐑩𐑵𐑕𐑔𐑦𐑨 𐑛𐑧𐑔𐑦𐑛𐑩 𐑛𐑧 𐑤𐑨 𐑣𐑩𐑫𐑨 𐑦𐑵𐑑𐑧𐑤𐑦𐑜𐑧𐑵𐑑𐑧𐑔𐑩 𐑑𐑦𐑧 𐑗𐑦 𐑣𐑨𐑝𐑦𐑕 𐑦𐑨𐑵 𐑓𐑩𐑮𐑑𐑩𐑵. 𐑗𐑦𐑨𐑵 𐑧𐑕𐑐𐑮𐑦𐑫𐑩𐑵, 𐑒𐑦𐑪𐑵 𐑝𐑦 𐑫𐑪𐑤𐑑𐑨𐑢𐑵 𐑓𐑩𐑢𐑩𐑢𐑵 𐑲𐑛𐑦𐑕, 𐑝𐑦 𐑐𐑩𐑝𐑨𐑕 𐑪𐑟𐑦, 𐑒𐑨𐑢 𐑗𐑦𐑨𐑵 𐑧𐑕­𐑐𐑮𐑦𐑫­𐑩𐑵, 𐑒𐑦𐑪𐑵 𐑝𐑦 𐑨𐑵𐑒𐑩𐑮𐑲 𐑵𐑧𐑵𐑦𐑨𐑫 𐑲𐑛𐑦𐑕, 𐑧𐑕𐑑𐑨𐑕 𐑨𐑤 𐑝𐑦 𐑫𐑨𐑤𐑐𐑧𐑮𐑫𐑧𐑕𐑦𐑑𐑧 𐑪𐑟𐑦. 𐑑𐑦𐑨𐑤 𐑵𐑦 𐑧𐑵 𐑗𐑦𐑨 𐑤𐑦𐑵­𐑜𐑝𐑩 𐑵𐑨𐑑𐑪𐑮𐑨 𐑕𐑪𐑮 𐑗𐑦𐑪 𐑐𐑨𐑖𐑩 𐑮𐑧𐑵𐑒𐑩𐑵𐑑𐑨𐑕 𐑤𐑨 𐑕𐑧𐑒𐑝­𐑨𐑵𐑑𐑨𐑵 𐑨𐑐𐑧𐑮𐑩𐑵: 𐑧𐑵 𐑝𐑦𐑨 𐑔𐑧𐑮𐑚𐑩 𐑨𐑐𐑧𐑮𐑨𐑕 𐑦𐑨 𐑒𐑩𐑫𐑐𐑮𐑧𐑵𐑨𐑠𐑩, 𐑕𐑧𐑛 ... 𐑝𐑦 𐑵𐑧 𐑣𐑨𐑝𐑨𐑕 𐑤𐑨 𐑧𐑚𐑤𐑩𐑵 𐑧𐑕𐑐𐑮𐑦𐑫𐑦 𐑡𐑦𐑵 𐑐𐑧𐑮 𐑚𐑪𐑖𐑨 𐑝𐑩𐑮𐑑𐑩 𐑒𐑨𐑢 𐑛𐑧𐑝𐑨𐑕 𐑑𐑦𐑨𐑤 𐑣𐑧𐑤𐑐𐑦 𐑨𐑤 𐑝𐑦 <text:soft-page-break/>𐑐𐑧𐑮 𐑑𐑪𐑑𐑨 𐑫𐑪𐑤𐑑𐑝𐑩𐑮𐑑𐑨 𐑒𐑨𐑢 𐑑𐑮𐑧 𐑵𐑧­𐑩𐑐𐑩𐑮𐑑𐑪𐑵𐑨 <text:span text:style-name="T2">𐑐𐑮𐑦𐑕𐑒𐑮𐑦𐑚𐑩</text:span> 𐑛𐑧 𐑑𐑦𐑪 𐑒𐑩𐑫­𐑐𐑮𐑧𐑵­𐑨𐑠𐑩, 𐑒𐑦𐑪 𐑧𐑵 𐑝𐑦𐑨 𐑔𐑧𐑮𐑚𐑩 𐑧𐑒𐑟𐑦𐑕𐑑𐑨𐑕 𐑒𐑦𐑧𐑤 𐑪𐑵𐑪 𐑒𐑩𐑫𐑐𐑮𐑧𐑵𐑨𐑠𐑩, 𐑒𐑦𐑧𐑤 𐑪𐑵𐑪 𐑕𐑐𐑦­𐑮𐑦𐑑𐑨 𐑝𐑩𐑮𐑑𐑩. 𐑑𐑦𐑧𐑤 𐑧𐑒𐑟𐑧𐑫𐑐𐑤𐑧, 𐑛𐑨𐑵𐑒’ 𐑨𐑤 𐑑𐑦𐑩, 𐑒𐑧 𐑢𐑧 𐑤𐑨𐑝𐑨𐑛𐑩 𐑛𐑧 𐑑𐑩𐑤𐑨𐑠𐑩 𐑕𐑦𐑵 𐑩𐑒𐑪𐑐𐑨𐑕 𐑩𐑮𐑛𐑦𐑵𐑨𐑮𐑧 𐑝𐑦𐑮𐑦𐑵𐑩𐑢, 𐑝𐑦 𐑧𐑵 𐑗𐑦𐑪 𐑤𐑦𐑵­𐑜𐑝𐑩 𐑣𐑨𐑝𐑨𐑕 𐑝𐑩𐑮𐑑𐑩𐑵 𐑐𐑩𐑮 𐑧𐑕𐑐𐑮𐑦𐑫𐑩 𐑛𐑧 𐑤𐑨 𐑒𐑩𐑫𐑐𐑮𐑧𐑵𐑨𐑠𐑩 „𐑤𐑨𐑝𐑦𐑕𐑑𐑦𐑵𐑩“; 𐑕𐑧𐑛 𐑕𐑧 <text:span text:style-name="T2">𐑝𐑦𐑮𐑩</text:span> 𐑧𐑒𐑝𐑩𐑤𐑩𐑕 𐑩𐑒𐑪𐑐𐑨𐑛𐑦 𐑕𐑦𐑵 𐑢𐑧 𐑤𐑨𐑝𐑨𐑛𐑩 𐑛𐑧 𐑑𐑩𐑤𐑨𐑠𐑩, 𐑝𐑦 𐑧𐑵 𐑑𐑮𐑧 𐑫𐑪𐑤𐑑𐑨𐑢 𐑤𐑦𐑵­𐑜𐑝𐑩𐑢 𐑕𐑑𐑨𐑮𐑨𐑕 𐑢𐑨𐑫 𐑕𐑧𐑵𐑣𐑧𐑤𐑐𐑧 𐑒𐑨𐑢 𐑵𐑧 𐑕𐑔𐑦𐑨𐑕, 𐑒𐑦𐑧𐑤 𐑵𐑩𐑫𐑦 𐑑𐑦𐑨𐑵 𐑣𐑩𐑫𐑩𐑵, 𐑗𐑨𐑮 𐑵𐑩𐑫𐑩𐑵 𐑛𐑧 𐑝𐑦𐑮𐑩, 𐑒𐑦𐑪 𐑩𐑒𐑪𐑐𐑨𐑕 𐑕𐑦𐑵 𐑢𐑧 𐑤𐑨𐑝𐑨𐑛𐑩 𐑛𐑧 𐑑𐑩𐑤𐑨𐑠𐑩, 𐑝𐑦 𐑵𐑧𐑵𐑦𐑨𐑫 𐑲𐑛𐑦𐑕! <text:soft-page-break/>𐑢𐑧 𐑒𐑪𐑮𐑨𐑔𐑨𐑛𐑩 𐑡𐑦𐑕 𐑵𐑪𐑵 𐑩𐑒𐑪𐑐𐑨𐑛𐑦𐑕 𐑕𐑦𐑵 𐑕𐑩𐑤𐑧 𐑝𐑦𐑮𐑩𐑢; 𐑕𐑧𐑛 𐑒𐑦𐑨𐑫 𐑧𐑒𐑨𐑐𐑧𐑮𐑦𐑕 𐑒𐑪𐑮𐑨𐑔𐑦𐑕𐑑𐑦𐑵𐑩𐑢, 𐑲 𐑝𐑦𐑮𐑦𐑵𐑩𐑢 𐑐𐑩𐑕𐑧𐑛𐑨𐑵𐑑𐑨𐑢 𐑦𐑨𐑵 𐑕𐑔𐑦𐑧𐑵𐑔𐑨𐑵 𐑮𐑨𐑵𐑜𐑩𐑵, 𐑐𐑩𐑮 𐑦𐑤𐑦 𐑧𐑵 𐑤𐑨 𐑐𐑤𐑦𐑫𐑪𐑤𐑑𐑩 𐑛𐑨 𐑤𐑦𐑵­𐑜𐑝𐑩𐑢 𐑵𐑧 𐑑𐑮𐑩𐑝𐑦𐑡𐑦𐑕 𐑝𐑩𐑮𐑑𐑩! 𐑐𐑩𐑮 𐑤𐑨 𐑧𐑕𐑐𐑮𐑦𐑫𐑩 𐑛𐑧 𐑦𐑤𐑦𐑨 𐑵𐑩𐑫𐑩­𐑝𐑩𐑮𐑑𐑩 𐑩𐑵𐑦 𐑚𐑧𐑟𐑩𐑵𐑦𐑕 𐑢𐑨𐑫 𐑣𐑧𐑤𐑐𐑦 𐑨𐑤 𐑕𐑦 𐑐𐑧𐑮 𐑐𐑮𐑦𐑕𐑒𐑮𐑦𐑚𐑨 𐑪𐑟𐑩 𐑛𐑧 𐑒𐑧𐑤𐑒𐑧 𐑛𐑨 𐑝𐑩𐑮𐑑𐑩𐑢, 𐑒𐑨𐑢 𐑒𐑦𐑨𐑫 𐑝𐑦 𐑨𐑵𐑒𐑩𐑮𐑲 𐑧𐑤 𐑦𐑤𐑦𐑨 𐑑𐑦𐑑𐑩𐑤𐑩 𐑝𐑩𐑤𐑨𐑕 𐑓𐑨𐑮𐑦 𐑨𐑛𐑢𐑧𐑒𐑑𐑦𐑝𐑩𐑵, 𐑝𐑧𐑮𐑚𐑩𐑵 <text:span text:style-name="T16">𐑒𐑨𐑢 𐑑𐑦𐑧𐑤 𐑐𐑤𐑪</text:span> — 𐑑𐑦𐑩 𐑗𐑦 𐑧𐑕𐑑𐑨𐑕 𐑢𐑨𐑫 𐑑𐑪𐑑𐑧 𐑵𐑧 𐑧𐑚𐑤𐑨! 𐑧𐑵 𐑗𐑦𐑪 𐑤𐑦𐑵­𐑜𐑝𐑩 𐑝𐑦 𐑑𐑮𐑩𐑝𐑩𐑕 𐑫𐑪𐑤𐑑𐑧 𐑛𐑨 𐑕𐑪𐑚𐑕𐑑𐑨𐑵𐑑𐑦𐑝𐑩𐑢, 𐑒𐑦𐑪𐑢 𐑵𐑧 𐑣𐑨𐑝𐑨𐑕 𐑑𐑦𐑪𐑵 𐑲 𐑨𐑤𐑦𐑨𐑵 𐑕𐑧𐑒𐑕𐑩𐑵, 𐑑𐑦𐑪𐑵 𐑲 𐑨𐑤𐑦𐑨𐑵 𐑒𐑨𐑟𐑩𐑵, 𐑑𐑦𐑪𐑵 𐑲 𐑨𐑤𐑦𐑨𐑵 𐑛𐑧𐑝𐑧𐑵­<text:soft-page-break/>𐑨𐑵 𐑓𐑩𐑮𐑫𐑩𐑵; 𐑨𐑛𐑢𐑧𐑒𐑑𐑦𐑝𐑩𐑢𐑵, 𐑒𐑦𐑪𐑢 𐑵𐑧 𐑣𐑨𐑝𐑨𐑕 𐑑𐑦𐑪𐑵 𐑲 𐑨𐑤𐑦𐑨𐑵 𐑜𐑮𐑨𐑛𐑩𐑵 𐑛𐑧 𐑒𐑩𐑫­𐑐𐑨𐑮­𐑨𐑛𐑩, 𐑑𐑦𐑪𐑵 𐑲 𐑨𐑤𐑦𐑨𐑵 𐑓𐑩𐑮𐑫𐑩𐑵; 𐑝𐑧𐑮𐑚­𐑩𐑢𐑵, 𐑒𐑦𐑪𐑢 𐑵𐑧 𐑣𐑨𐑝𐑨𐑕 𐑑𐑦𐑪𐑵 𐑲 𐑨𐑤𐑦𐑨𐑵 𐑑𐑧𐑫𐑐𐑩𐑵, 𐑐𐑧𐑮𐑕𐑩𐑵𐑩𐑵, 𐑫𐑩𐑛𐑩𐑵 <text:span text:style-name="T16">𐑒𐑨𐑢 𐑑𐑦𐑧𐑤 𐑐𐑤𐑪</text:span>; 𐑛𐑧 𐑑𐑦𐑨 𐑕𐑪𐑚𐑕𐑑𐑨𐑵𐑑𐑦𐑝𐑩 𐑝𐑦 𐑵𐑧 𐑐𐑩𐑝­𐑨𐑕 𐑓𐑨𐑮𐑦 𐑨𐑛𐑢𐑧𐑒𐑑𐑦𐑝𐑩𐑵, 𐑛𐑧 𐑑𐑦𐑨 𐑝𐑧𐑮𐑚𐑩 𐑝𐑦 𐑵𐑧 𐑐𐑩𐑝𐑨𐑕 𐑓𐑨𐑮𐑦 𐑕𐑪𐑚𐑕𐑑𐑨𐑵­𐑑𐑦­𐑝𐑩𐑵 <text:span text:style-name="T16">𐑒𐑨𐑢 𐑑𐑦𐑧𐑤 𐑐𐑤𐑪</text:span>. 𐑗𐑨𐑮, 𐑵𐑦 𐑮𐑦𐑐𐑧𐑑𐑨𐑕, 𐑗𐑦𐑪 𐑤𐑦𐑵­𐑜𐑝𐑩 𐑵𐑨𐑑𐑪𐑮𐑨 𐑧𐑕𐑑𐑨𐑕 𐑓𐑩𐑵𐑛𐑦𐑑𐑨 𐑵𐑧 𐑕𐑪𐑮 𐑤𐑨 𐑤𐑩𐑜𐑦𐑒𐑩, 𐑕𐑧𐑛 𐑕𐑪𐑮 𐑤𐑨 𐑚𐑤𐑦𐑵𐑛𐑨 „𐑩𐑵𐑦 𐑑𐑦𐑧𐑤 𐑐𐑨𐑮𐑩𐑤𐑨𐑕“ 𐑲 „𐑩𐑵𐑦 𐑑𐑦𐑧𐑤 𐑵𐑧 𐑐𐑨­𐑮𐑩𐑤𐑨𐑕“; 𐑕𐑧𐑒𐑝𐑧 𐑗𐑦𐑨𐑵 𐑒𐑩𐑫𐑐𐑮𐑧𐑵𐑨𐑠𐑩𐑵, 𐑒𐑦𐑪 𐑵𐑨𐑕𐑒𐑦𐑡𐑨𐑕 𐑧𐑵 𐑝𐑦𐑨 𐑔𐑧𐑮𐑚𐑩, 𐑕𐑧𐑛 𐑐𐑩𐑮 𐑒𐑦𐑪 𐑝𐑦 𐑡𐑦𐑕 𐑵𐑪𐑵 𐑝𐑩𐑮𐑑𐑨𐑵 𐑧𐑕𐑐𐑮𐑦𐑫𐑩𐑵 𐑵𐑧 <text:soft-page-break/>𐑲𐑛𐑦𐑕, 𐑝𐑦 𐑩𐑮𐑛𐑦𐑵𐑨𐑮𐑧 𐑧𐑕𐑐𐑮𐑦𐑫𐑦 𐑵𐑧 𐑣𐑨𐑝𐑨𐑕 𐑤𐑨 𐑧𐑚𐑤𐑩𐑵 𐑒𐑨𐑢 𐑝𐑦 𐑛𐑧𐑝𐑨𐑕 𐑣𐑧𐑤𐑐𐑦 𐑨𐑤 𐑝𐑦 𐑐𐑧𐑮 𐑐𐑮𐑦𐑕𐑒𐑮𐑦𐑚𐑩𐑢. 𐑕𐑧𐑛 𐑧𐑵 𐑤𐑦𐑵­𐑜𐑝𐑩 𐑨𐑮𐑑𐑨, 𐑒𐑩𐑵𐑕𐑔𐑦𐑧 𐑓𐑩𐑵𐑛𐑦𐑑𐑨 𐑕𐑪𐑮 𐑤𐑨 𐑕𐑧𐑝𐑧­𐑮𐑨𐑢, 𐑐𐑧𐑮𐑫𐑧𐑕𐑨𐑵𐑑𐑨𐑢 𐑵𐑧𐑵𐑦𐑨𐑵 𐑧𐑕𐑔𐑧𐑐𐑑𐑩𐑵 𐑵𐑧𐑒 𐑨𐑮𐑚𐑦𐑑𐑮𐑩𐑵 𐑤𐑧𐑡𐑩𐑢 𐑛𐑧 𐑐𐑧𐑵𐑕𐑨𐑛𐑩, 𐑵𐑧𐑵𐑦𐑩 𐑕𐑦𐑫𐑦𐑤𐑨 𐑐𐑩𐑝𐑨𐑕 𐑣𐑨𐑝𐑦 𐑤𐑩𐑒𐑩𐑵. 𐑧𐑕𐑐𐑮𐑦𐑫𐑩𐑢 𐑧𐑵 𐑤𐑨 𐑕𐑐𐑧𐑔𐑩 𐑛𐑧 „𐑑𐑦𐑨 𐑝𐑩𐑮𐑑𐑩 𐑵𐑧 𐑣𐑨𐑝𐑨𐑕 𐑑𐑦𐑨𐑢𐑵 𐑓𐑩𐑮𐑫𐑩𐑢𐑵 𐑲 𐑵𐑧 𐑐𐑧𐑮𐑫𐑧𐑕𐑨𐑕 𐑑𐑦𐑨𐑢𐑵 𐑦𐑛𐑧𐑨𐑢𐑵 𐑒𐑪𐑵𐑦𐑡­𐑩𐑢𐑵“ — 𐑧𐑵 𐑤𐑦𐑵­𐑜𐑝𐑩 𐑨𐑮𐑑𐑨 𐑧𐑕𐑑𐑨𐑕 𐑑𐑪𐑑𐑧 𐑵𐑧 𐑧𐑚𐑤𐑨𐑢. 𐑕𐑪𐑐𐑩𐑟𐑪 𐑧𐑒𐑟𐑧𐑫𐑐𐑤𐑧, 𐑒𐑧 𐑫𐑩𐑮𐑜𐑲 𐑝𐑦𐑮𐑩 𐑮𐑦𐑔𐑧𐑝𐑨𐑕 𐑤𐑨 𐑧𐑚𐑤𐑩𐑵 𐑵𐑨𐑕𐑒𐑦 𐑦𐑵𐑓𐑨𐑵𐑩𐑢𐑵 𐑲 𐑵𐑪𐑑𐑮𐑦 𐑦𐑤𐑦𐑵 𐑐𐑧𐑮 𐑕𐑦𐑨𐑢 𐑫𐑨𐑫𐑩𐑢, — 𐑒𐑨𐑢 𐑐𐑩𐑮 𐑤𐑦 𐑑𐑪𐑢 𐑧𐑒𐑟𐑦𐑕𐑑𐑨𐑕 <text:soft-page-break/>𐑧𐑵 𐑤𐑨 𐑤𐑦𐑵­𐑜𐑝𐑩 𐑐𐑮𐑧𐑑𐑨 𐑝𐑩𐑮𐑑𐑩, 𐑗𐑨𐑮 𐑧𐑵 𐑤𐑦𐑵­𐑜𐑝𐑩 𐑨𐑮𐑑𐑨 𐑧𐑕𐑑𐑨𐑕 𐑵𐑧 𐑧𐑚𐑤𐑨 𐑤𐑨 𐑧𐑒𐑟𐑦­𐑕𐑑𐑨𐑛𐑩 𐑛𐑧 𐑦𐑨 𐑝𐑩𐑮𐑑𐑩 𐑐𐑩𐑮 𐑪𐑵𐑪 𐑕𐑧𐑒𐑕𐑩 𐑒𐑨𐑢 𐑵𐑧𐑧𐑒𐑟𐑦𐑕𐑑𐑨𐑛𐑩 𐑐𐑩𐑮 𐑤𐑨 𐑛𐑪𐑨 𐑕𐑧𐑒𐑕𐑩. 𐑕𐑪𐑐𐑩𐑟𐑪, 𐑒𐑧 𐑫𐑩𐑮𐑜𐑲 𐑦𐑪 𐑧𐑤𐑧𐑒𐑑𐑨𐑕 𐑨𐑤 𐑕𐑦 𐑦𐑨𐑵 𐑵𐑩𐑝𐑨𐑵, 𐑧𐑗 𐑤𐑨 𐑐𐑤𐑧𐑢 𐑕𐑑𐑮𐑨𐑵𐑜𐑨𐑵 𐑐𐑮𐑩𐑓𐑧𐑕𐑦𐑩𐑵, 𐑧𐑒𐑟𐑧𐑫𐑐𐑤𐑧 𐑤𐑨𐑚𐑩𐑮𐑨𐑛𐑩𐑵 𐑢𐑧 𐑨𐑧𐑮𐑩, — 𐑐𐑩𐑮 𐑤𐑦 𐑑𐑪𐑢 𐑧𐑒𐑟𐑦𐑕𐑑𐑨𐑕 𐑐𐑮𐑧𐑑𐑨 𐑝𐑩𐑮𐑑𐑩, 𐑗𐑨𐑮 𐑕𐑧 𐑧𐑵 𐑤𐑦𐑵­𐑜𐑝𐑩 𐑨𐑮𐑑𐑨 𐑵𐑪𐑮 𐑧𐑒𐑟𐑦𐑕𐑑𐑨𐑕 𐑕𐑪𐑓𐑦𐑒𐑕𐑩 𐑐𐑩𐑮 𐑤𐑨 𐑧𐑕𐑐𐑮𐑦𐑫𐑩 𐑛𐑧 𐑐𐑮𐑩𐑓𐑧𐑕𐑦𐑩, 𐑡𐑦 𐑛𐑩𐑵𐑨𐑕 𐑨𐑤 𐑝𐑦 𐑢𐑨𐑫 𐑤𐑨 𐑧𐑚𐑤𐑩𐑵 𐑧𐑕𐑐𐑮𐑦𐑫𐑦 <text:span text:style-name="T2">𐑗𐑦𐑨𐑵</text:span> 𐑐𐑮𐑩𐑓𐑧𐑕𐑦𐑩𐑵, 𐑒𐑦𐑨 𐑵𐑪𐑮 𐑐𐑩𐑝𐑪𐑕 𐑨𐑐𐑧𐑮𐑦 𐑧𐑵 𐑝𐑦𐑨 𐑔𐑧𐑮𐑚𐑩.</text:p>
      <text:p text:style-name="Text_20_body">𐑒𐑮𐑩𐑫 𐑑𐑦𐑩 𐑵𐑧 𐑓𐑩𐑮𐑜𐑧𐑕𐑪, 𐑒𐑧 𐑤𐑨 𐑐𐑧𐑮­𐑓𐑧𐑒𐑑𐑦𐑡𐑨𐑛𐑩 𐑛𐑧 𐑤𐑦𐑵­𐑜𐑝𐑩 𐑨𐑮𐑑𐑨 𐑧𐑕𐑑𐑨𐑕 <text:soft-page-break/>𐑧𐑚𐑤𐑨 𐑡𐑦𐑕 𐑕𐑧𐑵𐑓𐑦𐑵𐑧𐑔𐑩, 𐑗𐑨𐑮 <text:span text:style-name="T2">𐑗𐑦𐑪𐑵</text:span> 𐑚𐑩𐑵𐑨𐑵 𐑮𐑧𐑜𐑪𐑤𐑩𐑵, 𐑚𐑩𐑵𐑨𐑵 𐑓𐑩𐑮𐑫𐑩𐑵, 𐑚𐑩𐑵𐑨𐑵 𐑧𐑕𐑐𐑮𐑦𐑫𐑩𐑵, 𐑒𐑦𐑪 𐑧𐑒𐑟𐑦𐑕𐑑𐑨𐑕 𐑧𐑵 𐑒𐑦𐑪 𐑨𐑢𐑵 𐑤𐑦𐑵­𐑜𐑝𐑩, 𐑤𐑦𐑵­𐑜𐑝𐑩 𐑨𐑮𐑑𐑨 𐑣𐑨𐑝𐑨𐑕 𐑐𐑤𐑧𐑵𐑨𐑵 𐑮𐑨𐑢𐑑𐑩𐑵 𐑨𐑤𐑦𐑜𐑦 𐑨𐑤 𐑕𐑦, 𐑗𐑦𐑨𐑵 𐑫𐑨𐑵𐑒𐑩𐑵, 𐑒𐑦𐑪 𐑐𐑩𐑝𐑪𐑕 𐑑𐑮𐑩𐑝𐑦𐑡𐑦 𐑧𐑵 𐑡𐑦, 𐑡𐑦 𐑣𐑨𐑝𐑨𐑕 𐑤𐑨 𐑮𐑨𐑢𐑑𐑩𐑵 𐑐𐑤𐑦𐑚𐑩𐑵𐑦𐑜𐑦 𐑒𐑨𐑢 𐑖𐑨𐑵𐑡𐑦, 𐑛𐑪𐑫 𐑧𐑵 𐑤𐑦𐑵­𐑜𐑝𐑩 𐑵𐑨𐑑𐑪𐑮𐑨 𐑐𐑮𐑦 𐑵𐑧𐑵𐑦𐑩 𐑕𐑦𐑫𐑦𐑤𐑨 𐑐𐑩𐑝𐑨𐑕 𐑧𐑕𐑑𐑦 𐑐𐑨𐑮𐑩𐑤𐑩, 𐑗𐑨𐑮 𐑑𐑦𐑨𐑫 𐑤𐑦𐑵­𐑜𐑝𐑩 𐑵𐑨𐑑𐑪𐑮𐑨 𐑑𐑮𐑨𐑵𐑕𐑓𐑩𐑮𐑫𐑦𐑡𐑪𐑕 𐑢𐑨𐑫 𐑧𐑵 𐑨𐑮𐑑𐑨𐑵.</text:p>
      <text:p text:style-name="Text_20_body">𐑒𐑮𐑩𐑫 𐑤𐑨 𐑨𐑵𐑨𐑤𐑦𐑟𐑦𐑑𐑨𐑢 𐑛𐑧 𐑵𐑦 𐑛𐑪 𐑜𐑮𐑨𐑵𐑛­𐑧𐑜𐑨𐑢 𐑐𐑤𐑦𐑚𐑩𐑵𐑨𐑠𐑩𐑢 𐑛𐑧 𐑤𐑦𐑵­𐑜𐑝𐑩 𐑨𐑮𐑑𐑨 (𐑧𐑒𐑕𐑑𐑧𐑮­𐑩𐑮𐑛𐑦𐑵𐑨𐑮𐑨 𐑓𐑨𐑔𐑦𐑤𐑧𐑔𐑩 𐑒𐑨𐑢 𐑐𐑧𐑮­𐑓𐑧𐑒𐑑𐑧𐑔𐑩), 𐑧𐑒𐑟𐑦𐑕𐑑𐑨𐑕 𐑨𐑵𐑒𐑩𐑮𐑲 𐑨𐑤𐑦𐑨𐑢, 𐑐𐑮𐑦 𐑒𐑦𐑪𐑢 𐑵𐑦 𐑵𐑧 𐑐𐑨𐑮𐑩𐑤𐑩𐑕. 𐑵𐑦 𐑑𐑮𐑨𐑵𐑕­<text:soft-page-break/>𐑦𐑮𐑪 𐑵𐑪𐑵 𐑮𐑧𐑒𐑑𐑧 𐑨𐑤 𐑤𐑨 <text:span text:style-name="T2">𐑫𐑨𐑤𐑚𐑩𐑵𐑨𐑠𐑩𐑢</text:span> 𐑛𐑧 𐑤𐑦𐑵­𐑜𐑝𐑩 𐑨𐑮𐑑𐑨. 𐑒𐑦𐑪 𐑧𐑗 𐑫𐑨𐑤𐑫𐑪𐑤𐑑𐑧 𐑒𐑩𐑵𐑨𐑑𐑦𐑡𐑦𐑕 𐑒𐑪𐑵 𐑤𐑦𐑵­𐑜𐑝𐑩 𐑨𐑮𐑑𐑨 𐑒𐑨𐑢 𐑣𐑨𐑝𐑨𐑕 𐑕𐑪𐑓𐑦𐑗𐑧 𐑛𐑨 𐑒𐑪𐑮𐑨𐑡𐑩 𐑐𐑩𐑮 𐑒𐑮𐑧𐑛𐑦 𐑑𐑦𐑩𐑵, 𐑒𐑦𐑩𐑵 𐑤𐑦 𐑝𐑦𐑛𐑨𐑕 𐑒𐑨𐑢 𐑵𐑧 𐑒𐑪𐑵 𐑓𐑧𐑮𐑫𐑦𐑑𐑨𐑢 𐑩𐑒𐑪𐑤𐑩𐑢 𐑮𐑦𐑐𐑧𐑑𐑨𐑛𐑦 𐑓𐑮𐑧𐑫𐑛𐑨𐑢𐑵 𐑓𐑮𐑨𐑟𐑩𐑢𐑵, 𐑑𐑦𐑪 𐑐𐑩𐑝𐑨𐑕 𐑝𐑧𐑵𐑦 𐑵𐑪𐑮 𐑨𐑤 𐑪𐑵𐑪 𐑒𐑩𐑵𐑒𐑤𐑪𐑛𐑩, 𐑵𐑩𐑫𐑧, 𐑒𐑧 𐑫𐑨𐑵𐑒𐑩𐑢𐑵 𐑧𐑵 𐑒𐑩𐑫­𐑐𐑨𐑮𐑩 𐑒𐑪𐑵 𐑤𐑦𐑵­𐑜𐑝𐑩 𐑵𐑨𐑑𐑪𐑮𐑨 𐑤𐑦𐑵­𐑜𐑝𐑩 𐑨𐑮𐑑𐑨 𐑐𐑩𐑕𐑧𐑛𐑨𐑕 <text:span text:style-name="T2">𐑵𐑧𐑵𐑦𐑨𐑢𐑵</text:span>. 𐑗𐑦𐑪 𐑧𐑤 𐑝𐑦, 𐑝𐑧𐑮𐑧, 𐑣𐑨𐑝𐑦𐑕 𐑤𐑨 𐑩𐑒𐑨𐑟𐑩𐑵 𐑲𐑛𐑦 𐑑𐑮𐑧 𐑫𐑪𐑤𐑑𐑨𐑢𐑵 𐑨𐑑𐑨𐑒𐑩𐑢𐑵 𐑒𐑩𐑵𐑑𐑮𐑲 𐑤𐑦𐑵­𐑜𐑝𐑩 𐑨𐑮𐑑𐑨; 𐑕𐑧𐑛 𐑒𐑩𐑵𐑑𐑮𐑲 𐑗𐑦𐑪𐑢 𐑑𐑦𐑪𐑢 𐑗𐑦 𐑨𐑑𐑨𐑒𐑩𐑢 𐑵𐑦 𐑐𐑩𐑝𐑨𐑕 𐑮𐑧𐑛𐑦𐑮𐑦 𐑵𐑪𐑮 𐑪𐑵𐑪 𐑮𐑧𐑕𐑐𐑩𐑵𐑛𐑩𐑵: 𐑗𐑦𐑪𐑢 𐑦𐑤𐑦 𐑧𐑤𐑦𐑮𐑨𐑕 𐑧𐑤 𐑤𐑨 𐑚𐑪𐑖𐑩 𐑛𐑧 <text:soft-page-break/>𐑣𐑩𐑫𐑩𐑢, 𐑒𐑦𐑪𐑢 𐑐𐑮𐑦 𐑤𐑦𐑵­𐑜𐑝𐑩 𐑨𐑮𐑑𐑨 𐑣𐑨𐑝𐑨𐑕 𐑵𐑧𐑵𐑦𐑨𐑵 𐑕𐑔𐑦𐑩𐑵 𐑒𐑨𐑢 𐑵𐑧𐑵𐑦𐑨𐑫 𐑡𐑦𐑵 𐑧𐑗 𐑝𐑦𐑛𐑦𐑕, — 𐑵𐑧 𐑕𐑩𐑤𐑧 𐑵𐑧 𐑝𐑦𐑛𐑦𐑕 𐑒𐑨𐑢 𐑵𐑧 𐑧𐑕𐑐𐑤𐑩𐑮𐑦𐑕, 𐑕𐑧𐑛 𐑧𐑗 𐑵𐑧𐑵𐑦𐑨𐑫 𐑤𐑩𐑜𐑦𐑒𐑧 𐑧𐑵𐑐𐑧𐑵𐑕𐑦𐑡𐑦𐑕 𐑐𐑮𐑦 𐑡𐑦𐑨 𐑧𐑕𐑧𐑵𐑔𐑩, 𐑒𐑨𐑢 𐑨𐑵𐑕𐑑𐑨𐑑𐑲 𐑧𐑒𐑐𐑧𐑵𐑕𐑦 𐑐𐑮𐑦 𐑑𐑦𐑩, 𐑒𐑦𐑩𐑵 𐑦𐑤𐑦 𐑐𐑨𐑮𐑩𐑤𐑨𐑕, 𐑐𐑮𐑧𐑓𐑧𐑮𐑨𐑕 𐑚𐑤𐑦𐑵𐑛𐑧 𐑠𐑧𐑑𐑨𐑛𐑦 𐑛𐑧𐑒𐑕𐑑𐑮𐑧𐑵 𐑒𐑨𐑢 𐑫𐑨𐑤𐑛𐑧𐑒𐑕𐑑𐑮𐑧𐑵 𐑤𐑲𐑑𐑨𐑢𐑵 𐑒𐑨𐑢 𐑫𐑩𐑛𐑨𐑢𐑵 𐑕𐑧𐑛 𐑕𐑧𐑵𐑕𐑧𐑵𐑔𐑨𐑢𐑵 𐑓𐑮𐑨𐑟𐑩𐑢𐑵. 𐑕𐑧 𐑦𐑤𐑦 𐑵𐑪𐑮 𐑦𐑩𐑫 𐑒𐑩𐑵𐑨𐑑𐑦𐑡𐑪𐑕 𐑒𐑪𐑵 𐑤𐑦𐑵­𐑜𐑝𐑩 𐑨𐑮𐑑𐑨, 𐑦𐑤𐑦 𐑧𐑒𐑝𐑦𐑛𐑪𐑕, 𐑒𐑧 𐑦𐑤𐑦𐑨𐑢 𐑓𐑮𐑨𐑟𐑩𐑢 𐑧𐑕𐑑𐑨𐑕 𐑑𐑪𐑑𐑧 𐑓𐑨𐑤𐑕𐑨𐑢; 𐑕𐑧 𐑦𐑤𐑦, 𐑧𐑗 𐑑𐑪𐑑𐑧 𐑵𐑧 𐑒𐑩𐑵𐑨𐑑𐑦𐑡𐑨𐑵𐑑𐑧 𐑒𐑪𐑵 𐑤𐑨 𐑤𐑦𐑵­𐑜𐑝𐑩, 𐑕𐑦𐑫𐑐𐑤𐑧 𐑧𐑒𐑐𐑧𐑵𐑕𐑪𐑕 𐑐𐑮𐑦 𐑡𐑦 𐑑𐑧𐑩­𐑮𐑦𐑧, 𐑦𐑤𐑦 𐑧𐑒𐑝𐑦𐑛𐑪𐑕, 𐑒𐑧 𐑗𐑦𐑪𐑢 𐑦𐑤𐑦𐑨𐑢 <text:soft-page-break/>𐑓𐑮𐑨𐑟𐑩𐑢 𐑵𐑧 𐑣𐑨𐑝𐑨𐑕 𐑧𐑗 𐑤𐑨 𐑐𐑤𐑧𐑢 𐑫𐑨𐑤­𐑜𐑮𐑨𐑵𐑛𐑨𐑵 𐑓𐑪𐑵𐑛𐑨𐑫𐑧𐑵𐑑𐑩𐑵. 𐑕𐑧 𐑦𐑪 𐑧𐑒­𐑛𐑧𐑟𐑦𐑮𐑩𐑕 𐑒𐑮𐑧𐑛𐑦𐑜𐑦, 𐑒𐑧 𐑧𐑵 𐑤𐑨 𐑵𐑨𐑢𐑚𐑨𐑮𐑨 𐑪𐑮𐑚𐑩 𐑗𐑦𐑪𐑢 𐑛𐑩𐑫𐑩𐑢 𐑧𐑕𐑑𐑨𐑕 𐑒𐑩𐑵𐑕𐑑𐑮𐑪𐑦𐑑𐑨𐑢 𐑧𐑤 𐑐𐑨𐑐𐑧𐑮𐑩 𐑒𐑨𐑢 𐑒𐑧 𐑗𐑦𐑪𐑢 𐑣𐑩𐑫𐑩𐑢 𐑑𐑦𐑧 𐑧𐑕𐑑𐑨𐑕 𐑕𐑧𐑵 𐑫𐑨𐑵𐑩𐑢 𐑒𐑨𐑢 𐑕𐑧𐑵 𐑐𐑦𐑧𐑛𐑩𐑢, — 𐑤𐑦 𐑐𐑩𐑝𐑨𐑕 𐑦𐑫𐑐𐑩𐑵𐑦 𐑐𐑧𐑮 𐑑𐑦𐑩 𐑗𐑦 𐑨𐑤 𐑤𐑨 𐑨𐑫𐑨𐑕𐑩, 𐑒𐑦𐑪 𐑗𐑦𐑪𐑵 𐑝𐑩𐑮𐑑𐑩𐑵 𐑧𐑤𐑐𐑨𐑮𐑩𐑤𐑦𐑑𐑨𐑵 𐑐𐑧𐑮 𐑲𐑑𐑩𐑮𐑦𐑑𐑨𐑑𐑨 𐑑𐑩𐑵𐑩 𐑛𐑧 𐑕𐑔𐑦𐑨𐑵𐑑𐑩 𐑕𐑨𐑵𐑒𐑑𐑧 𐑒𐑮𐑧𐑛𐑨𐑕; 𐑕𐑧𐑛 𐑣𐑩𐑫𐑩 <text:span text:style-name="T2">𐑐𐑮𐑪𐑛𐑧𐑵𐑑𐑨</text:span> 𐑢𐑨𐑫 𐑛𐑧 𐑨𐑵𐑑𐑲𐑧 𐑮𐑦𐑤𐑨𐑑𐑩𐑕 𐑨𐑤 𐑑𐑦𐑪𐑢 𐑗𐑦 𐑝𐑩𐑮𐑑𐑩𐑢 𐑑𐑮𐑧 𐑒𐑮𐑦𐑑𐑦𐑒𐑧, 𐑗𐑨𐑮 𐑢𐑨𐑫 𐑧𐑵 𐑕𐑦𐑨 𐑕𐑨𐑡𐑩 𐑤𐑦 𐑑𐑮𐑩𐑝𐑩𐑕 𐑵𐑧𐑵𐑦𐑨𐑢𐑵 𐑨𐑒𐑔𐑧𐑐𐑑𐑧𐑚𐑤­𐑨𐑢𐑵 𐑓𐑪𐑵𐑛𐑨𐑫𐑧𐑵𐑑𐑩𐑢𐑵 𐑐𐑩𐑮 𐑑𐑦𐑪𐑢 𐑗𐑦 𐑓𐑮𐑨𐑟­𐑩𐑢; 𐑒𐑨𐑢 𐑒𐑦𐑨𐑫 𐑗𐑧 𐑤𐑦 𐑮𐑧𐑕𐑑𐑩𐑕 𐑦𐑨 𐑛𐑪𐑚𐑩, <text:soft-page-break/>𐑤𐑦 𐑕𐑦𐑫𐑐𐑤𐑧 𐑦𐑮𐑩𐑕 𐑧𐑵 𐑤𐑨 𐑵𐑨𐑢𐑚𐑨𐑮𐑨𐑵 𐑪𐑮𐑚𐑩𐑵 𐑒𐑨𐑢 <text:span text:style-name="T2">𐑮𐑦𐑜𐑨𐑮𐑛𐑩𐑕</text:span>, 𐑒𐑨𐑢 𐑑𐑦𐑨𐑫 𐑤𐑦 𐑒𐑩𐑵𐑝𐑦𐑵𐑒𐑦𐑡𐑩𐑕, 𐑒𐑧 𐑗𐑦𐑪𐑢 𐑓𐑮𐑨𐑟𐑩𐑢, 𐑒𐑦𐑪𐑢𐑵 𐑤𐑦 𐑲𐑛𐑦𐑕, 𐑧𐑕𐑑𐑨𐑕 𐑤𐑨 𐑐𐑤𐑧𐑢 𐑨𐑚𐑕𐑩𐑤𐑪𐑑𐑨 𐑕𐑧𐑵𐑕𐑧𐑵𐑔𐑨𐑠𐑩. 𐑑𐑦𐑧𐑤 𐑧𐑕𐑑𐑨𐑕 𐑨𐑵𐑒𐑲 𐑒𐑪𐑵 𐑤𐑦𐑵­𐑜𐑝𐑩 𐑨𐑮𐑑𐑨: 𐑨𐑵𐑕𐑑𐑨𐑑𐑲 𐑚𐑤𐑦𐑵𐑛𐑧 𐑮𐑦𐑐𐑧𐑑­𐑨𐑛𐑦 𐑓𐑮𐑨𐑟𐑩𐑢𐑵, 𐑝𐑦 𐑚𐑧𐑟𐑩𐑵𐑨𐑕 𐑵𐑪𐑮 𐑕𐑦𐑫𐑐𐑤𐑧 <text:span text:style-name="T2">𐑧𐑒𐑐𐑧𐑵𐑕𐑦</text:span> 𐑐𐑮𐑦 𐑤𐑨 𐑧𐑕𐑧𐑵𐑔𐑩 𐑛𐑧 𐑑𐑦𐑪𐑢 𐑗𐑦 𐑓𐑮𐑨𐑟𐑩𐑢, 𐑒𐑨𐑢 𐑝𐑦 𐑢𐑨𐑫 𐑒𐑩𐑫𐑐𐑮𐑧𐑵𐑩𐑕, 𐑒𐑧 𐑦𐑤𐑦 𐑵𐑧 𐑣𐑨𐑝𐑨𐑕 𐑧𐑗 𐑤𐑨 𐑐𐑤𐑧𐑢 𐑫𐑨𐑤𐑜𐑮𐑨𐑵𐑛𐑨𐑵 𐑓𐑪𐑵𐑛𐑨𐑫𐑧𐑵𐑑𐑩𐑵; 𐑒𐑨𐑢 𐑕𐑧 𐑑𐑧𐑩𐑮𐑦𐑨 𐑐𐑮𐑦­𐑐𐑧𐑵𐑕𐑩 𐑧𐑕𐑑𐑩𐑕 𐑐𐑩𐑮 𐑝𐑦 𐑨𐑵𐑒𐑩𐑮𐑲 𐑵𐑧𐑕𐑪𐑓𐑦𐑗𐑨, 𐑑𐑦𐑨𐑫 𐑦𐑮𐑪 𐑕𐑦𐑫𐑐𐑤𐑧 𐑒𐑨𐑢 <text:span text:style-name="T2">𐑮𐑦𐑜𐑨𐑮𐑛𐑪</text:span>, 𐑠𐑧𐑑𐑪 𐑩𐑒𐑪𐑤𐑩𐑵 𐑧𐑵 𐑤𐑧𐑮𐑵𐑩­𐑤𐑦𐑚𐑮𐑩𐑵 𐑛𐑧 𐑤𐑦𐑵­𐑜𐑝𐑩 𐑨𐑮𐑑𐑨, 𐑒𐑩𐑵𐑨𐑑𐑦𐑡𐑪 <text:soft-page-break/>𐑒𐑪𐑵 𐑤𐑨 𐑒𐑩𐑵𐑕𐑑𐑮𐑪𐑩 𐑛𐑧 𐑑𐑦𐑪 𐑗𐑦 𐑤𐑦𐑵­𐑜𐑝𐑩, 𐑐𐑮𐑩𐑓𐑪𐑵𐑛𐑦𐑡𐑪 𐑦𐑩𐑫 𐑧𐑵 𐑡𐑦𐑨𐑵 𐑢𐑨𐑫 𐑑𐑮𐑧 𐑮𐑦𐑗𐑨𐑵 𐑒𐑨𐑢 𐑛𐑦𐑝𐑧𐑮𐑕𐑨𐑕𐑐𐑧𐑔𐑨𐑵 𐑤𐑦𐑑𐑧𐑮𐑨­𐑑𐑪𐑮𐑩𐑵, 𐑓𐑨𐑮𐑪 𐑦𐑨𐑵 𐑐𐑮𐑩𐑝𐑩𐑵, 𐑮𐑦𐑜𐑨𐑮𐑛𐑪 𐑤𐑨 <text:span text:style-name="T2">𐑓𐑨𐑒𐑑𐑩𐑢𐑵</text:span>, 𐑒𐑦𐑪𐑢 𐑕𐑪𐑮 𐑗𐑦𐑪 𐑐𐑨𐑖𐑩 𐑕𐑦𐑵 𐑑𐑮𐑩𐑝𐑨𐑕 𐑨𐑵𐑑𐑲 𐑝𐑦𐑨 𐑵𐑨𐑟𐑩, — 𐑒𐑨𐑢 𐑑𐑦𐑨𐑫 𐑝𐑦 𐑒𐑩𐑫𐑐𐑮𐑧𐑵𐑩𐑕, 𐑒𐑦𐑨 𐑜𐑮𐑨𐑵𐑛𐑧𐑜𐑨 𐑕𐑧𐑵­𐑕𐑧𐑵𐑔𐑨𐑠𐑩 𐑕𐑦𐑵 𐑑𐑮𐑩𐑝𐑨𐑕 𐑧𐑵 𐑗𐑦𐑪𐑢 𐑑𐑦𐑪𐑢 𐑓𐑮𐑨𐑟𐑩𐑢, 𐑒𐑦𐑪𐑢𐑵 𐑝𐑦 𐑲𐑛𐑨𐑛𐑦𐑕 𐑒𐑩𐑵𐑑𐑮𐑲 𐑤𐑦𐑵­𐑜𐑝𐑩 𐑨𐑮𐑑𐑨. 𐑝𐑦 𐑲𐑛𐑦𐑕 𐑧𐑒𐑟𐑧𐑫𐑐𐑤𐑧 𐑓𐑮𐑨𐑟𐑩𐑵 „𐑤𐑦𐑵­𐑜𐑝𐑩 𐑵𐑧 𐑐𐑩𐑝𐑨𐑕 𐑧𐑕𐑑𐑦 𐑒𐑮𐑧­𐑦𐑑𐑨 𐑧𐑵 𐑒𐑨𐑚𐑦𐑵𐑧𐑑𐑩, 𐑒𐑦𐑧𐑤 𐑝𐑦𐑝𐑨 𐑧𐑒𐑟𐑦𐑕𐑑­𐑨𐑠𐑩 𐑵𐑧 𐑐𐑩𐑝𐑨𐑕 𐑧𐑕𐑑𐑦 𐑒𐑮𐑧𐑦𐑑𐑨 𐑧𐑵 𐑤𐑨 𐑮𐑧𐑑𐑩𐑮𐑑𐑩 𐑛𐑧 𐑙𐑧𐑫𐑦𐑦𐑕𐑑𐑩“; 𐑑𐑦𐑪 𐑗𐑦 𐑓𐑮𐑨𐑟𐑩 𐑕𐑩𐑵𐑨𐑕 𐑑𐑦𐑧𐑤 𐑚𐑧𐑤𐑧 𐑒𐑨𐑢 „𐑕𐑨𐑡𐑧“, 𐑒𐑧 𐑐𐑩𐑮 <text:soft-page-break/>𐑤𐑨 𐑜𐑮𐑨𐑵𐑛𐑧𐑜𐑨 𐑐𐑤𐑦𐑫𐑪𐑤𐑑𐑩 𐑛𐑨 𐑣𐑩𐑫𐑩𐑢 𐑡𐑦 𐑢𐑨𐑫 𐑤𐑨𐑕𐑨𐑕 𐑵𐑧𐑵𐑦𐑨𐑵 𐑛𐑪𐑚𐑩𐑵 𐑐𐑮𐑦 𐑑𐑦𐑩, 𐑒𐑧 𐑤𐑦𐑵­𐑜𐑝𐑩 𐑨𐑮𐑑𐑨 𐑧𐑕𐑑𐑨𐑕 𐑦𐑵𐑓𐑨𐑵𐑨𐑠𐑩. 𐑒𐑨𐑢 𐑑𐑨𐑫𐑧𐑵 𐑕𐑧 𐑑𐑦𐑪𐑢 𐑗𐑦 𐑣𐑩𐑫𐑩𐑢 𐑣𐑨𐑝𐑪𐑕 𐑑𐑦𐑩𐑫 𐑛𐑨 𐑐𐑮𐑩𐑐𐑮𐑨 𐑒𐑮𐑦𐑑𐑦𐑒𐑨 𐑒𐑨𐑐𐑨𐑚𐑤𐑩, 𐑐𐑩𐑮 𐑫𐑧𐑑𐑦 𐑫𐑨𐑤𐑜𐑮𐑨𐑵𐑛𐑨𐑵, 𐑑𐑮𐑧 𐑫𐑨𐑤𐑜𐑮𐑨𐑵𐑛𐑨𐑵 𐑛𐑧𐑫𐑨𐑵𐑛𐑩𐑵 „𐑒𐑦𐑨𐑤?“ — 𐑑𐑦𐑨𐑫 𐑑𐑦𐑪 𐑗𐑦 𐑤𐑲𐑑𐑨 𐑓𐑮𐑨𐑟𐑩 𐑐𐑧𐑮 𐑪𐑵𐑪 𐑓𐑩𐑢𐑩 𐑐𐑧𐑮𐑛𐑪𐑕 𐑧𐑵 𐑦𐑤𐑦𐑨𐑢 𐑩𐑒𐑪𐑤𐑩𐑢 𐑗𐑦𐑨𐑵 𐑕𐑧𐑵𐑔𐑩𐑵, 𐑗𐑨𐑮 𐑦𐑤𐑦 𐑧𐑒𐑝𐑦𐑛𐑪𐑕, 𐑒𐑧 𐑵𐑧𐑵𐑦𐑨 𐑤𐑩𐑜𐑦𐑒𐑨 𐑮𐑧𐑕𐑐𐑩𐑵𐑛𐑩 𐑧𐑒𐑟𐑦𐑕𐑑𐑨𐑕, 𐑒𐑧 𐑑𐑦𐑪 𐑗𐑦 𐑓𐑮𐑨𐑟𐑩 𐑧𐑕𐑑𐑨𐑕 𐑚𐑧𐑤𐑧 𐑕𐑩𐑵𐑨𐑵𐑑𐑨 𐑒𐑩𐑤𐑧𐑒𐑑𐑩 𐑛𐑨 𐑝𐑩𐑮𐑑𐑩𐑢, 𐑒𐑦𐑪 𐑵𐑧 𐑣𐑨𐑝𐑨𐑕 𐑧𐑗 𐑤𐑨 𐑐𐑤𐑧𐑢 𐑫𐑨𐑤𐑜𐑮𐑨𐑵𐑛𐑨𐑵 𐑤𐑩𐑜𐑦𐑒𐑨𐑵 𐑓𐑪𐑵𐑛𐑨𐑫𐑧𐑵𐑑𐑩𐑵. 𐑑𐑪𐑑𐑧 𐑑𐑦𐑨𐑵 𐑕𐑨𐑫𐑨𐑵 𐑓𐑮𐑨𐑟𐑩𐑵 𐑩𐑵𐑦 𐑢𐑨 𐑐𐑩𐑝𐑪𐑕 𐑪𐑟𐑦 𐑨𐑵𐑒𐑲 <text:soft-page-break/>𐑒𐑩𐑵𐑑𐑮𐑲 𐑤𐑨 𐑨𐑮𐑑𐑨 𐑨𐑤𐑓𐑨𐑚𐑧𐑑𐑩, 𐑒𐑦𐑪𐑵 𐑤𐑨 𐑣𐑩𐑫𐑨𐑮𐑩 𐑢𐑨𐑫 𐑑𐑦𐑧𐑤 𐑤𐑩𐑵𐑜𐑧 𐑪𐑟𐑨𐑕 𐑒𐑪𐑵 𐑤𐑨 𐑐𐑤𐑧𐑢 𐑜𐑮𐑨𐑵𐑛𐑨 𐑪𐑑𐑦𐑤𐑩 𐑐𐑩𐑮 𐑕𐑦, 𐑒𐑨𐑢 𐑒𐑩𐑵𐑑𐑮𐑲 𐑤𐑨 𐑨𐑮𐑑𐑨 𐑝𐑧𐑑𐑪𐑮𐑨𐑛𐑩 𐑐𐑧𐑮 𐑣𐑧𐑤𐑐𐑩 𐑛𐑧 𐑝𐑨𐑐𐑩𐑮𐑩 𐑲 𐑝𐑧𐑤𐑩𐑔𐑦𐑐𐑧𐑛𐑩, 𐑒𐑨𐑢 𐑒𐑩𐑵𐑑𐑮𐑲 𐑵𐑦𐑨 𐑑𐑪𐑑𐑨 𐑨𐑮𐑑𐑨 𐑔𐑦𐑝𐑦𐑤𐑦𐑟𐑨𐑔𐑦𐑩! 𐑒𐑨𐑢 𐑑𐑦𐑪𐑵 𐑗𐑦 𐑒𐑨𐑢 𐑕𐑦𐑫𐑦𐑤𐑨𐑢𐑵 𐑓𐑮𐑨𐑟𐑩𐑢𐑵 𐑤𐑨 𐑣𐑩𐑫𐑩𐑢 𐑩𐑚𐑕𐑑𐑦𐑵𐑧 𐑮𐑦𐑐𐑧𐑑𐑨𐑛𐑨𐑕 𐑗𐑦𐑪𐑵 𐑓𐑩𐑢𐑩𐑵, 𐑒𐑦𐑨𐑫 𐑨𐑐𐑧𐑮𐑨𐑕 𐑦𐑨 𐑵𐑩𐑝𐑨 𐑪𐑑𐑦𐑤𐑨 𐑦𐑛𐑧𐑩 ... 𐑣𐑩, 𐑓𐑮𐑨𐑟𐑩, 𐑓𐑮𐑨𐑟𐑩, 𐑓𐑮𐑨𐑟𐑩, 𐑒𐑦𐑨𐑫 𐑝𐑦 𐑗𐑧𐑕𐑩𐑕 𐑮𐑧𐑜𐑦 𐑕𐑪𐑐𐑧𐑮 𐑤𐑨 𐑕𐑐𐑦𐑮𐑦𐑑𐑩𐑢 𐑛𐑧 𐑤𐑨 𐑣𐑩𐑫𐑩𐑢!</text:p>
      <text:p text:style-name="Text_20_body">𐑝𐑦 𐑲𐑛𐑦𐑕, 𐑒𐑧 𐑨𐑮𐑑𐑨 𐑤𐑦𐑵­𐑜𐑝𐑩 𐑧𐑕𐑑𐑨𐑕 𐑵𐑧 𐑧𐑚𐑤𐑨, 𐑒𐑧 𐑧𐑵 𐑡𐑦 𐑣𐑩𐑫𐑩𐑢 𐑵𐑧 𐑒𐑩𐑫𐑐𐑮𐑧𐑵­𐑨𐑛𐑩𐑕 𐑪𐑵𐑪 𐑨𐑤𐑦𐑨𐑵, 𐑒𐑧 𐑗𐑦𐑪 𐑐𐑩𐑐𐑩𐑤𐑩 <text:soft-page-break/>𐑪𐑟𐑨𐑛𐑩𐑕 𐑡𐑦𐑵 𐑨𐑤𐑦𐑧, 𐑒𐑧 𐑧𐑵 𐑡𐑦 𐑩𐑵𐑦 𐑵𐑧𐑵𐑦𐑩𐑵 𐑐𐑩𐑝𐑨𐑕 𐑧𐑕𐑐𐑮𐑦𐑫𐑦, <text:span text:style-name="T16">𐑒𐑨𐑢 𐑑𐑦𐑧𐑤 𐑐𐑤𐑪</text:span>, <text:span text:style-name="T16">𐑒𐑨𐑢 𐑑𐑦𐑧𐑤 𐑐𐑤𐑪</text:span>. 𐑕𐑧 𐑵𐑦 𐑑𐑪𐑮𐑵𐑩𐑕 𐑨𐑑𐑧𐑵𐑑𐑩𐑵, 𐑒𐑧 𐑗𐑦𐑩 𐑑𐑦𐑩 𐑗𐑦 𐑧𐑕𐑑𐑨𐑕 𐑨𐑓𐑧𐑮𐑩𐑢, 𐑒𐑦𐑪𐑢𐑵 𐑗𐑧 𐑐𐑤𐑧𐑢 𐑫𐑨𐑤𐑜𐑮𐑨𐑵𐑛𐑨 𐑛𐑩𐑟𐑩 𐑛𐑨 𐑣𐑩𐑵𐑧𐑕𐑑𐑧𐑔𐑩 𐑒𐑨𐑢 𐑚𐑩𐑵𐑨 𐑝𐑩𐑤𐑩 𐑗𐑦𐑪 𐑐𐑩𐑝𐑨𐑕 𐑓𐑨𐑔𐑦𐑤𐑧 𐑐𐑮𐑨𐑒𐑑𐑦𐑒𐑧 <text:span text:style-name="T2">𐑑𐑮𐑨­𐑒𐑩𐑵𐑑𐑮𐑩𐑤𐑦</text:span>, 𐑒𐑨𐑢 𐑒𐑧 𐑗𐑦𐑪𐑢 𐑑𐑦𐑪𐑢 𐑗𐑦 𐑓𐑮𐑨𐑟𐑦𐑕𐑑𐑩𐑢 𐑕𐑦𐑫𐑐𐑤𐑧 𐑵𐑧 <text:span text:style-name="T2">𐑝𐑩𐑤𐑨𐑕</text:span> 𐑑𐑮𐑨𐑒𐑩𐑵­𐑑𐑮𐑩𐑤𐑦 𐑑𐑦𐑩𐑵, 𐑐𐑮𐑦 𐑒𐑦𐑩 𐑦𐑤𐑦 𐑐𐑨𐑮𐑩𐑤𐑨𐑕 𐑒𐑪𐑵 𐑑𐑦𐑨 𐑲𐑑𐑩𐑮𐑦𐑑𐑨𐑑𐑨 𐑑𐑩𐑵𐑩, 𐑕𐑧𐑛 𐑐𐑮𐑩 𐑤𐑨 𐑨𐑐𐑤𐑲𐑛𐑨𐑛𐑩 𐑛𐑧 𐑤𐑨 𐑨𐑫𐑨𐑕𐑩 𐑦𐑤𐑦 𐑐𐑮𐑧𐑓𐑧𐑮𐑨𐑕 𐑓𐑧𐑮𐑫𐑦 𐑤𐑨 𐑩𐑒𐑪𐑤𐑩𐑢𐑵 𐑒𐑨𐑢 𐑠𐑧𐑑𐑨𐑛𐑦 𐑒𐑩𐑑𐑩𐑵 𐑕𐑪𐑮 𐑤𐑨 𐑨𐑓𐑧𐑮𐑩𐑵 𐑵𐑪𐑮 𐑑𐑦𐑨𐑤, 𐑒𐑧 𐑡𐑦 𐑧𐑕𐑑𐑨𐑕 𐑵𐑩𐑝𐑨 𐑒𐑨𐑢 𐑨𐑵𐑒𐑩𐑮𐑲 𐑵𐑧 𐑫𐑩𐑛𐑨, — 𐑑𐑦𐑨𐑫 𐑗𐑦𐑪𐑢 <text:soft-page-break/>𐑑𐑦𐑪𐑢 𐑗𐑦 𐑓𐑮𐑨𐑟𐑩𐑢 𐑫𐑩𐑵𐑑𐑮𐑦𐑡𐑨𐑕 𐑢𐑨𐑫 𐑵𐑧 𐑕𐑩𐑤𐑧 𐑮𐑦𐑛𐑦𐑵𐑛𐑨𐑢, 𐑕𐑧𐑛 𐑮𐑧𐑒𐑑𐑧 <text:span text:style-name="T2">𐑦𐑵𐑛𐑦𐑜𐑵­𐑦𐑜𐑨𐑢</text:span>. 𐑨𐑵𐑕𐑑𐑨𐑑𐑲 𐑚𐑤𐑦𐑵𐑛𐑧 𐑠𐑧𐑑­𐑨𐑛𐑦 𐑓𐑮𐑨𐑟𐑩𐑢𐑵, 𐑦𐑮𐑪 𐑒𐑨𐑢 <text:span text:style-name="T2">𐑮𐑦𐑜𐑨𐑮𐑛𐑪</text:span>, — 𐑒𐑨𐑢 𐑑𐑦𐑨𐑫 𐑝𐑦 𐑝𐑦𐑛𐑩𐑕, 𐑒𐑧 𐑗𐑦𐑪𐑢 𐑝𐑦𐑨𐑢 𐑝𐑩𐑮𐑑𐑩𐑢 𐑧𐑕𐑑𐑨𐑕 𐑕𐑦𐑫𐑐𐑤𐑧 𐑕𐑧𐑵𐑔𐑧𐑮𐑧𐑫𐑩𐑵𐑦𐑨 <text:span text:style-name="T2">𐑫𐑧𐑵𐑕𐑩𐑜­𐑨𐑛𐑩</text:span>: 𐑝𐑦 𐑧𐑒𐑝𐑦𐑛𐑩𐑕, 𐑒𐑧 𐑧𐑵 𐑧𐑓𐑧𐑒𐑑𐑦𐑝𐑧𐑔𐑩 𐑤𐑦𐑵­𐑜𐑝𐑩 𐑨𐑮𐑑𐑨 𐑓𐑨𐑒𐑑𐑧 𐑛𐑧 𐑤𐑩𐑵𐑜𐑧 <text:span text:style-name="T2">𐑢𐑨𐑫 𐑧𐑒𐑟𐑦𐑕𐑑𐑨𐑕</text:span>, 𐑒𐑧 𐑣𐑩𐑫𐑩𐑢 𐑛𐑧 𐑤𐑨 𐑐𐑤𐑧𐑢 𐑛𐑦𐑝𐑧𐑮𐑕𐑨𐑢 𐑵𐑨𐑔𐑦𐑩𐑢 𐑢𐑨𐑫 𐑤𐑩𐑵𐑜𐑧 𐑒𐑪𐑵 𐑤𐑨 𐑐𐑤𐑧𐑢 𐑜𐑮𐑨𐑵𐑛𐑨 𐑪𐑑𐑦𐑤𐑩 𐑐𐑩𐑮 𐑕𐑦 <text:span text:style-name="T2">𐑪𐑟𐑨𐑕</text:span> 𐑡𐑦𐑵, 𐑒𐑧 𐑦𐑤𐑦 𐑪𐑵𐑪 𐑨𐑤𐑦𐑨𐑵 <text:span text:style-name="T2">𐑒𐑩𐑫­𐑐𐑮𐑧𐑵𐑨𐑕 𐑚𐑩𐑵𐑧𐑜𐑧 𐑒𐑨𐑢 𐑐𐑤𐑧𐑢 𐑐𐑮𐑧­𐑔𐑦­𐑟𐑧</text:span>, 𐑒𐑦𐑧𐑤 𐑕𐑒𐑮𐑦𐑚𐑧, 𐑑𐑦𐑧𐑤 𐑨𐑵𐑒𐑲 𐑚𐑪𐑖𐑧; 𐑒𐑧 𐑣𐑩𐑫𐑩𐑢 𐑛𐑧 𐑗𐑦𐑪𐑢 𐑵𐑨𐑔𐑦𐑩𐑢 𐑪𐑟𐑨𐑕 𐑡𐑦𐑵 𐑗𐑦𐑪𐑢 <text:span text:style-name="T2">𐑑𐑪𐑑𐑧 </text:span><text:soft-page-break/><text:span text:style-name="T2">𐑧𐑜𐑨𐑤𐑧</text:span>; 𐑡𐑦𐑨 𐑢𐑨𐑫 𐑑𐑮𐑧 𐑮𐑦𐑗𐑨 𐑒𐑨𐑢 𐑛𐑦𐑝𐑧𐑮𐑕𐑨𐑕𐑐𐑧𐑔𐑨 𐑤𐑦𐑑𐑧𐑮𐑨𐑑𐑪𐑮𐑩 𐑫𐑩𐑵𐑑𐑮𐑩𐑕 𐑨𐑤 𐑝𐑦 𐑑𐑪𐑑𐑧 𐑩𐑒𐑪𐑤𐑝𐑦𐑛𐑧𐑚𐑤𐑧, 𐑒𐑧 𐑗𐑦𐑪𐑢 𐑵𐑪𐑨𐑵𐑔𐑩𐑢 𐑛𐑧 𐑤𐑨 𐑣𐑩𐑫𐑨 𐑐𐑧𐑵𐑕𐑩 𐑒𐑨𐑢 𐑕𐑧𐑵𐑑𐑩 𐑐𐑩𐑝𐑨𐑕 𐑧𐑕𐑑𐑦 𐑧𐑕𐑐𐑮𐑦𐑫𐑦𐑑𐑨𐑢 𐑧𐑵 𐑡𐑦 𐑧𐑵 𐑤𐑨 𐑐𐑤𐑧𐑢 𐑚𐑩𐑵𐑨 𐑫𐑨𐑵𐑦𐑧𐑮𐑩 ... 𐑨𐑵­𐑕𐑑𐑨𐑑𐑲 𐑚𐑤𐑦𐑵𐑛𐑧 𐑚𐑨𐑚𐑦𐑤𐑨𐑛𐑦 𐑛𐑦𐑝𐑧𐑮𐑕𐑨𐑵 𐑑𐑧𐑩𐑮𐑦𐑨𐑵 𐑕𐑧𐑵𐑕𐑧𐑵𐑔𐑨𐑠𐑩𐑵, 𐑦𐑮𐑪 𐑒𐑨𐑢 𐑮𐑦­𐑜𐑨𐑮𐑛𐑪 𐑤𐑨 <text:span text:style-name="T2">𐑓𐑨𐑒𐑑𐑩𐑢𐑵</text:span>, 𐑤𐑨 𐑤𐑩𐑵𐑜𐑧 𐑢𐑨𐑫 𐑧𐑒𐑟𐑦𐑕𐑑­𐑨𐑵𐑑­𐑨𐑢𐑵, 𐑛𐑧 𐑗𐑦𐑪 𐑓𐑨𐑔𐑦𐑤𐑧 𐑒𐑩𐑵­𐑑𐑮𐑩𐑤𐑧𐑚𐑤𐑨𐑢𐑵 𐑕𐑧𐑵𐑛𐑪𐑚𐑨𐑢𐑵 𐑒𐑨𐑢 𐑵𐑧𐑫𐑨𐑤­𐑒𐑩𐑵­𐑓𐑧𐑕𐑧𐑚𐑤𐑨𐑢𐑵 𐑓𐑨𐑒𐑑𐑩𐑢𐑵, — 𐑒𐑨𐑢 𐑑𐑦𐑨𐑫 𐑐𐑩𐑮 𐑝𐑦 𐑮𐑧𐑕𐑑𐑩𐑕 𐑵𐑧𐑵𐑦𐑨 𐑛𐑪𐑚𐑩 𐑐𐑮𐑦 𐑑𐑦𐑩, 𐑒𐑧 𐑦𐑨𐑢 𐑫𐑩𐑑𐑦𐑝𐑩𐑢, 𐑐𐑨𐑮𐑩𐑤𐑨𐑵𐑑𐑨𐑢 𐑒𐑩𐑵𐑑𐑮𐑲 𐑤𐑨 𐑧𐑵­𐑒𐑩𐑵𐑛𐑪𐑒𐑩 𐑛𐑧 𐑤𐑦𐑵­𐑜𐑝𐑩 𐑨𐑮𐑑𐑨 𐑧𐑵 𐑒𐑩𐑫𐑪𐑵𐑨𐑵 <text:soft-page-break/>𐑪𐑟𐑨𐑛𐑩𐑵, 𐑧𐑒𐑟𐑦𐑕𐑑𐑨𐑕 𐑨𐑚𐑕𐑩𐑤𐑪𐑑𐑧 <text:span text:style-name="T2">𐑵𐑧𐑵𐑦𐑨𐑢</text:span>.</text:p>
      <text:p text:style-name="Text_20_body">𐑵𐑦 𐑮𐑧𐑝𐑧𐑵𐑪 𐑵𐑪𐑵 𐑨𐑤 𐑑𐑦𐑩, 𐑐𐑮𐑦 𐑒𐑦𐑩 𐑵𐑦 𐑐𐑨𐑮𐑩𐑤𐑦𐑕 𐑧𐑵 𐑤𐑨 𐑒𐑩𐑫𐑧𐑵𐑔𐑩 𐑛𐑧 𐑑𐑦𐑪 𐑗𐑦 𐑗𐑨𐑐𐑦𐑑𐑮𐑩, <text:span text:style-name="T16">𐑑𐑦𐑩 𐑧𐑕𐑑𐑨𐑕</text:span> 𐑵𐑦 𐑐𐑮𐑧𐑟𐑧𐑵𐑑𐑪 𐑨𐑤 𐑵𐑦, 𐑒𐑧 𐑒𐑩𐑤𐑧𐑒𐑑𐑦𐑡𐑦𐑕 𐑒𐑩𐑵𐑜𐑮𐑧𐑕𐑩 𐑧𐑤 𐑮𐑧𐑐𐑮𐑧𐑟𐑧𐑵𐑑𐑨𐑵𐑑𐑩𐑢 𐑛𐑧 𐑗𐑦𐑪𐑢 𐑐𐑤𐑧𐑢 𐑜𐑮𐑨𐑝𐑨𐑢 𐑮𐑧𐑜𐑵𐑩𐑢, 𐑐𐑩𐑮 𐑧𐑤𐑧𐑒𐑑𐑦 𐑤𐑦𐑵­𐑜𐑝𐑩𐑵 𐑦𐑵𐑑𐑧𐑮­𐑵𐑨𐑔𐑦𐑨𐑵. 𐑵𐑦 𐑮𐑦𐑜𐑨𐑮𐑛𐑪, 𐑒𐑦𐑨𐑵 𐑤𐑦𐑵­𐑜𐑝𐑩𐑵 𐑦𐑤𐑦 𐑐𐑩𐑝𐑨𐑕 𐑧𐑤𐑧𐑒𐑑𐑦. 𐑵𐑧 𐑫𐑨𐑤𐑓𐑨𐑔𐑦𐑤𐑧 𐑧𐑕𐑑𐑩𐑕 𐑐𐑮𐑪𐑝𐑦, 𐑒𐑧 𐑦𐑤𐑦𐑨𐑵 𐑧𐑤𐑧𐑒𐑑𐑩𐑵 𐑵𐑦 𐑐𐑩𐑝𐑨𐑕 𐑨𐑵𐑑𐑲𐑝𐑦𐑛𐑦 𐑵𐑧 𐑕𐑩𐑤𐑧 𐑒𐑪𐑵 𐑑𐑮𐑧 𐑜𐑮𐑨𐑵𐑛𐑨 <text:span text:style-name="T2">𐑒𐑮𐑧𐑛𐑧𐑚𐑤𐑧𐑔𐑩</text:span>, 𐑕𐑧𐑛 𐑧𐑗 𐑒𐑪𐑵 𐑐𐑤𐑧𐑵𐑨 <text:span text:style-name="T2">𐑔𐑧𐑮𐑑𐑧𐑔𐑩</text:span> 𐑒𐑨𐑢 𐑐𐑮𐑧𐑔𐑦𐑟𐑧𐑔𐑩.</text:p>
      <text:p text:style-name="Text_20_body"><text:soft-page-break/>𐑧𐑤 𐑗𐑦𐑩, 𐑒𐑦𐑩𐑵 𐑵𐑦 𐑕𐑪𐑐𐑮𐑧 𐑛𐑦𐑮𐑦𐑕 𐑐𐑮𐑦 𐑤𐑨 𐑜𐑮𐑨𐑵𐑛𐑧𐑜𐑨𐑢 𐑐𐑤𐑦𐑚𐑩𐑵𐑨𐑠𐑩𐑢 𐑛𐑧 𐑤𐑨 𐑤𐑦𐑵­𐑜𐑝𐑩𐑢 𐑨𐑮𐑑𐑨𐑢 𐑧𐑵 𐑒𐑩𐑫𐑐𐑨𐑮𐑩 𐑒𐑪𐑵 𐑤𐑨 𐑤𐑦𐑵­𐑜𐑝𐑩𐑢 𐑵𐑨𐑑𐑪𐑮𐑨𐑢, 𐑢𐑨𐑫 𐑐𐑧𐑮 𐑕𐑦 𐑫𐑧𐑫 𐑕𐑧𐑒𐑝𐑪𐑕, 𐑒𐑧 𐑧𐑕𐑑𐑦 𐑧𐑤𐑧𐑒𐑑𐑦𐑑𐑨 𐑐𐑩𐑝𐑨𐑕 𐑵𐑪𐑮 𐑤𐑦𐑵­𐑜𐑝𐑩 <text:span text:style-name="T2">𐑨𐑮𐑑𐑨</text:span>. 𐑵𐑦 𐑕𐑪𐑐𐑩𐑟𐑪 𐑑𐑨𐑫𐑧𐑵 𐑐𐑩𐑮 𐑪𐑵𐑪 𐑫𐑦𐑵𐑪𐑑𐑩, 𐑒𐑧 𐑤𐑨 𐑑𐑪𐑑𐑨 𐑒𐑩𐑵𐑜𐑮𐑧𐑕𐑩 𐑫𐑨𐑤­𐑓𐑧𐑤𐑦𐑗𐑧 𐑒𐑩𐑵𐑕𐑦𐑕𐑑𐑩𐑕 𐑐𐑤𐑧𐑵𐑧 𐑧𐑤 𐑤𐑨 𐑐𐑤𐑧𐑢 𐑩𐑚𐑕𐑑𐑦𐑵𐑨𐑢 𐑮𐑪𐑑𐑦𐑵𐑪𐑤𐑩𐑢 𐑒𐑨𐑢 𐑫𐑨𐑤𐑨𐑫𐑦𐑒𐑩𐑢 𐑛𐑧 𐑗𐑦𐑩 𐑵𐑩𐑝𐑨 𐑒𐑨𐑢 𐑒𐑧 𐑨𐑤 𐑦𐑤𐑦 𐑝𐑧𐑵𐑩𐑕 𐑧𐑵 𐑤𐑨 𐑒𐑨𐑐𐑩𐑵 𐑤𐑨 𐑦𐑛𐑧𐑩 𐑐𐑤𐑦 𐑚𐑩𐑵𐑧 𐑧𐑤𐑧𐑒𐑑𐑦 𐑦𐑨𐑵 𐑧𐑵 𐑗𐑦𐑪𐑢 𐑮𐑦𐑤𐑨𐑑𐑩𐑢 𐑫𐑨𐑤𐑩𐑐𐑩𐑮𐑑𐑪𐑵𐑨𐑵 𐑤𐑦𐑵­𐑜𐑝𐑩𐑵 <text:span text:style-name="T2">𐑵𐑨𐑑𐑪𐑮𐑨𐑵</text:span>, 𐑩𐑤 𐑔𐑧𐑵𐑑𐑩𐑚𐑤𐑧 𐑐𐑤𐑦 𐑩𐑐𐑩𐑮𐑑𐑪𐑵𐑨𐑵 𐑤𐑦𐑵­𐑜𐑝𐑩𐑵 𐑨𐑮𐑑𐑨𐑵. 𐑵𐑦 𐑮𐑦𐑜𐑨𐑮­𐑛𐑪, 𐑒𐑦𐑩 𐑑𐑦𐑨𐑫 𐑧𐑕𐑑𐑩𐑕. 𐑕𐑧 𐑦𐑤𐑦 𐑧𐑒𐑛𐑧𐑟𐑦­<text:soft-page-break/>𐑮𐑩𐑕 𐑧𐑤𐑧𐑒𐑑𐑦 𐑦𐑨𐑵 𐑤𐑦𐑵­𐑜𐑝𐑩𐑵 𐑝𐑦𐑝𐑨𐑵𐑑𐑨𐑵 𐑛𐑧 𐑦𐑨 𐑧𐑤 𐑤𐑨 𐑧𐑒𐑟𐑦𐑕𐑑𐑨𐑵𐑑𐑨𐑢 𐑵𐑨𐑔𐑦𐑩𐑢, 𐑑𐑦𐑨𐑫 𐑒𐑦𐑧𐑤 𐑜𐑮𐑨𐑵𐑛𐑧𐑜𐑨 𐑫𐑨𐑤𐑣𐑧𐑤𐑐𐑩 𐑑𐑦𐑧 𐑗𐑦 𐑨𐑐𐑧𐑮𐑩𐑕 𐑵𐑧 𐑕𐑩𐑤𐑧 𐑤𐑨 𐑮𐑧𐑔𐑦𐑐𐑮𐑩𐑒𐑨 𐑧𐑵𐑝𐑦𐑩 𐑛𐑧 𐑤𐑨 𐑐𐑩𐑐𐑩𐑤𐑩𐑢, 𐑕𐑧𐑛 𐑨𐑵𐑒𐑲 𐑤𐑨 𐑑𐑪𐑑𐑧 𐑵𐑨𐑑𐑪𐑮𐑨 𐑑𐑦𐑫𐑩 𐑛𐑧 𐑗𐑦𐑪 𐑵𐑨𐑔𐑦𐑩 𐑢𐑨𐑫 𐑕𐑦𐑫𐑐𐑤𐑧 𐑐𐑮𐑩 𐑕𐑦𐑨 𐑧𐑒𐑟𐑦𐑕𐑑𐑨𐑛𐑩: 𐑗𐑨𐑮 𐑧𐑕𐑑𐑨𐑕 𐑨𐑓𐑧𐑮𐑩 𐑑𐑪𐑑𐑧 𐑒𐑩𐑫𐑐𐑮𐑧𐑵𐑧𐑚𐑤𐑨, 𐑒𐑧 𐑑𐑦𐑪 𐑐𐑩𐑐𐑩𐑤𐑩, 𐑒𐑦𐑧𐑕 𐑤𐑦𐑵­𐑜𐑝𐑩 𐑧𐑕𐑑𐑩𐑕 𐑧𐑤𐑧𐑒𐑑𐑦𐑑𐑨 𐑒𐑦𐑧𐑤 𐑦𐑵𐑑𐑧𐑮­𐑵𐑨𐑔𐑦𐑨, 𐑚𐑨𐑤𐑛𐑲 𐑮𐑦𐑔𐑧𐑝𐑩𐑕 𐑑𐑦𐑨𐑵 𐑜𐑮𐑨𐑵𐑛𐑧𐑜𐑨𐑵 𐑕𐑪𐑐𐑧𐑮𐑓𐑩𐑮𐑑𐑩𐑵 𐑕𐑪𐑐𐑧𐑮 𐑗𐑦𐑪𐑢 𐑨𐑤𐑦𐑨𐑢 𐑐𐑩𐑐𐑩𐑤𐑩𐑢, 𐑒𐑧 𐑡𐑦 𐑦𐑤𐑦𐑵 𐑕𐑦𐑫𐑐𐑤𐑧 𐑛𐑦𐑕𐑐𐑮𐑧𐑫𐑩𐑕 𐑒𐑨𐑢 𐑧𐑵𐑜𐑤𐑪𐑑­𐑩𐑕. 𐑕𐑧𐑛 𐑵𐑦 𐑕𐑪𐑐𐑩𐑟𐑪, 𐑒𐑧 𐑤𐑨 𐑛𐑧𐑤𐑧𐑜𐑨𐑑𐑩𐑢 𐑛𐑧 𐑤𐑨 𐑒𐑩𐑵𐑜𐑮𐑧𐑕𐑩 𐑢𐑨𐑫 𐑑𐑪𐑑𐑧 𐑵𐑧 𐑨𐑑𐑧𐑵𐑑𐑩𐑕 <text:soft-page-break/>𐑑𐑦𐑩𐑵 𐑗𐑦, 𐑲 𐑒𐑧 𐑦𐑤𐑦, 𐑐𐑩𐑮 𐑧𐑝𐑦𐑑𐑦 𐑮𐑧𐑔𐑦­𐑐𐑮𐑩𐑒𐑨𐑵 𐑧𐑵𐑝𐑦𐑩𐑵 𐑒𐑨𐑢 𐑧𐑵𐑜𐑤𐑪𐑑𐑩𐑵, 𐑧𐑤𐑧𐑒­𐑑𐑩𐑕 𐑦𐑨𐑵 𐑤𐑦𐑵­𐑜𐑝𐑩𐑵 <text:span text:style-name="T2">𐑫𐑩𐑮𐑑𐑦𐑵𐑑𐑨𐑵</text:span>, 𐑧𐑒­𐑟𐑧𐑫𐑐𐑤𐑧 𐑤𐑨 𐑤𐑨𐑑𐑦𐑵𐑨𐑵, — 𐑒𐑦𐑩 𐑛𐑩 𐑑𐑦𐑨𐑫 𐑧𐑕𐑑𐑩𐑕? 𐑧𐑕𐑑𐑩𐑕 𐑑𐑮𐑧 𐑕𐑦𐑫𐑐𐑤𐑧 𐑑𐑦𐑩, 𐑒𐑧 𐑤𐑨 𐑛𐑧𐑔𐑦𐑛𐑩 𐑛𐑧 𐑤𐑨 𐑒𐑩𐑵𐑜𐑮𐑧𐑕𐑩 𐑮𐑧𐑕𐑑𐑩𐑕 𐑕𐑦𐑫𐑐𐑤𐑧 <text:span text:style-name="T2">𐑫𐑨𐑤𐑝𐑦𐑝𐑨 𐑤𐑦𐑑𐑧𐑮𐑩</text:span> 𐑒𐑨𐑢 𐑓𐑨𐑒𐑑𐑧 <text:span text:style-name="T2">𐑵𐑧𐑵𐑦𐑨𐑫 𐑨𐑑𐑦𐑵𐑜𐑩𐑕 𐑧𐑓𐑧𐑒𐑑𐑦𐑝𐑦𐑡𐑩𐑵</text:span>. 𐑗𐑦𐑪 𐑤𐑦𐑵­𐑜𐑝𐑩 𐑵𐑨𐑑𐑪𐑮𐑨, 𐑒𐑦𐑧𐑤 𐑝𐑦𐑝𐑨, 𐑑𐑦𐑧𐑤 𐑨𐑵𐑒𐑩𐑮𐑲 𐑐𐑤𐑦 𐑫𐑩𐑮𐑑𐑦𐑵𐑑𐑨, 𐑧𐑕𐑑𐑨𐑕 𐑑𐑦𐑧𐑤 𐑑𐑧𐑮𐑪𐑮𐑧 𐑫𐑨𐑤𐑓𐑨𐑔𐑦𐑤𐑨, 𐑒𐑧 𐑤𐑨 𐑨𐑤𐑫𐑧𐑵𐑲 𐑦𐑩𐑫 𐑓𐑩𐑵𐑛𐑨<office:annotation><dc:creator>Sergio Pokrovskij</dc:creator><dc:date>2014-10-12T19:45:53.037519618</dc:date><text:list text:style-name=""><text:list-item><text:p text:style-name="P18"><text:span text:style-name="T17">Fonda ellernado?! Ĉu « fUnda ellernado »?</text:span></text:p></text:list-item></text:list></office:annotation> 𐑧𐑤𐑤𐑧𐑮𐑵𐑨𐑛𐑩 𐑛𐑧 𐑡𐑦 𐑧𐑕𐑑𐑨𐑕 𐑧𐑚𐑤𐑨 𐑵𐑪𐑮 𐑐𐑩𐑮 𐑐𐑧𐑮𐑕𐑩𐑵𐑩𐑢, 𐑒𐑦𐑪𐑢 𐑐𐑩𐑕𐑧𐑛𐑨𐑕 𐑜𐑮𐑨𐑵𐑛𐑨𐑵 𐑒𐑝𐑨𐑵𐑑𐑩𐑵 𐑛𐑨 𐑤𐑦𐑚𐑧𐑮𐑨 𐑑𐑧𐑫𐑐𐑩 𐑒𐑨𐑢 𐑜𐑮𐑨𐑵𐑛𐑨𐑢𐑵 𐑫𐑩𐑵𐑨𐑢𐑵 𐑮𐑦𐑫𐑧𐑛𐑩𐑢𐑵. 𐑵𐑦 <text:soft-page-break/>𐑣𐑨𐑝𐑪𐑕 𐑕𐑧𐑒𐑝𐑧 𐑵𐑧 𐑤𐑦𐑵­𐑜𐑝𐑩𐑵 𐑦𐑵𐑑𐑧𐑮­𐑵𐑨𐑔𐑦𐑨𐑵 𐑧𐑵 𐑤𐑨 𐑝𐑧𐑮𐑨 𐑕𐑧𐑵𐑔𐑩 𐑛𐑧 𐑑𐑦𐑪 𐑗𐑦 𐑝𐑩𐑮𐑑𐑩, 𐑕𐑧𐑛 𐑵𐑪𐑮 𐑤𐑦𐑵­𐑜𐑝𐑩𐑵 𐑦𐑵𐑑𐑧𐑮­𐑵𐑨𐑔𐑦𐑨𐑵 𐑐𐑩𐑮 <text:span text:style-name="T2">𐑤𐑨 𐑐𐑤𐑦 𐑨𐑤𐑑𐑨𐑢 𐑒𐑤𐑨𐑕𐑩𐑢 𐑛𐑧 𐑤𐑨 𐑕𐑩­𐑔𐑦𐑧𐑑𐑩</text:span>. 𐑒𐑧 𐑤𐑨 𐑨𐑓𐑧𐑮𐑩 𐑕𐑑𐑨𐑮𐑪𐑕 𐑑𐑦𐑧𐑤 𐑒𐑨𐑢 𐑵𐑧 𐑨𐑤𐑦𐑧, 𐑑𐑦𐑩𐑵 𐑗𐑦 𐑫𐑩𐑵𐑑𐑮𐑨𐑕 𐑨𐑤 𐑵𐑦 𐑵𐑧 𐑕𐑩𐑤𐑧 𐑤𐑨 𐑤𐑩𐑜𐑦𐑒𐑩, 𐑕𐑧𐑛 𐑑𐑦𐑩𐑵 𐑗𐑦 𐑢𐑨𐑫 𐑤𐑩𐑵𐑜𐑧 𐑩𐑒𐑪𐑤𐑝𐑦𐑛𐑧𐑚𐑤𐑧 𐑫𐑩𐑵𐑑𐑮𐑦𐑕 𐑨𐑤 𐑵𐑦 <text:span text:style-name="T2">𐑤𐑨 𐑝𐑦𐑝𐑩 𐑫𐑧𐑫</text:span>: 𐑧𐑵 𐑧𐑓𐑧𐑒𐑑𐑦𐑝𐑧𐑔𐑩 𐑤𐑨 𐑤𐑦𐑵­𐑜𐑝𐑩 𐑤𐑨𐑑𐑦𐑵𐑨 𐑧𐑕𐑑𐑨𐑕 𐑢𐑨 𐑛𐑧 𐑤𐑩𐑵𐑜𐑧 𐑢𐑨𐑫 𐑧𐑤𐑧𐑒𐑑𐑦𐑑𐑨 𐑛𐑧 𐑗𐑦𐑪𐑢 𐑮𐑧𐑜𐑦𐑕𐑑𐑨𐑮𐑩𐑢 𐑒𐑦𐑧𐑤 𐑦𐑵𐑑𐑧𐑮­𐑵𐑨𐑔𐑦𐑨, 𐑒𐑨𐑢 𐑢𐑨𐑫 𐑤𐑩𐑵𐑜𐑧 𐑧𐑵 𐑤𐑨 𐑜𐑦𐑫𐑵𐑨𐑟𐑦𐑩𐑢 𐑧𐑵 𐑗𐑦𐑪𐑢 𐑤𐑨𐑵𐑛𐑩𐑢 𐑤𐑲 𐑩𐑮𐑛𐑩𐑵𐑩 𐑛𐑧 𐑤𐑨 𐑮𐑧𐑜𐑦𐑕𐑑𐑨𐑮𐑩𐑢 𐑤𐑨 𐑢𐑪𐑵𐑪𐑤­𐑨𐑮𐑩 <text:span text:style-name="T2">𐑛𐑧𐑝𐑦𐑜𐑦𐑑𐑧</text:span> 𐑛𐑧𐑛𐑦𐑗𐑨𐑕 𐑑𐑪𐑑𐑨𐑵 𐑝𐑦𐑔𐑩𐑵 𐑛𐑨 <text:soft-page-break/>𐑢𐑨𐑮𐑩𐑢 𐑨𐑤 𐑤𐑨 𐑧𐑤𐑤𐑧𐑮𐑵𐑨𐑛𐑩 𐑛𐑧 𐑑𐑦𐑪 𐑗𐑦 𐑤𐑦𐑵­𐑜𐑝𐑩, — 𐑒𐑨𐑢 𐑑𐑨𐑫𐑧𐑵 𐑗𐑪 𐑧𐑒𐑟𐑦𐑕𐑑𐑨𐑕 𐑫𐑪𐑤𐑑𐑧 𐑛𐑨 𐑣𐑩𐑫𐑩𐑢, 𐑒𐑦𐑪𐑢 𐑤𐑦𐑚𐑧𐑮𐑧 𐑐𐑩𐑕𐑧𐑛­𐑨𐑕 𐑤𐑨 𐑤𐑦𐑵­𐑜𐑝𐑩𐑵 𐑤𐑨𐑑𐑦𐑵𐑨𐑵? 𐑤𐑨 𐑛𐑧𐑔𐑦𐑛𐑩 𐑛𐑧 𐑤𐑨 𐑒𐑩𐑵𐑜𐑮𐑧𐑕𐑩 𐑕𐑧𐑒𐑝𐑧 𐑛𐑩𐑵𐑪𐑕 𐑨𐑤 𐑵𐑦 𐑵𐑧𐑵𐑦𐑩𐑵 𐑵𐑩𐑝𐑨𐑵, 𐑕𐑧𐑛 𐑨𐑐𐑧𐑮𐑪𐑕 𐑵𐑪𐑮 𐑒𐑦𐑧𐑤 𐑕𐑧𐑵𐑔𐑧𐑤𐑨 𐑒𐑨𐑢 𐑕𐑧𐑵𐑓𐑮𐑪𐑒𐑑𐑨 𐑮𐑦𐑐𐑧𐑑𐑩 𐑛𐑧 𐑑𐑦𐑪 𐑛𐑧𐑔𐑦𐑛𐑩, 𐑒𐑦𐑪 𐑤𐑩𐑵𐑜𐑧 𐑢𐑨𐑫 𐑧𐑕𐑑𐑨𐑕 𐑓𐑨𐑮𐑦𐑑𐑨 𐑒𐑨𐑢 𐑧𐑗 𐑧𐑓𐑧𐑒𐑑𐑦𐑝𐑦𐑜𐑦𐑑𐑨, 𐑕𐑧𐑛 𐑕𐑧𐑵 𐑦𐑨 𐑮𐑧𐑟𐑪𐑤𐑑𐑨𐑑𐑩. 𐑧𐑵 𐑵𐑦𐑨 𐑑𐑧𐑫𐑐𐑩 𐑵𐑧𐑵𐑦𐑨 𐑛𐑧𐑔𐑦𐑛𐑩 𐑧𐑗 𐑛𐑧 𐑐𐑤𐑧𐑢 𐑲𐑑𐑩𐑮𐑦𐑑𐑨𐑑𐑨 𐑒𐑩𐑵𐑜𐑮𐑧𐑕𐑩 𐑦𐑨𐑫 𐑐𐑩𐑝𐑨𐑕 𐑢𐑨𐑫 𐑛𐑩𐑵𐑦 𐑨𐑤 𐑤𐑨 𐑤𐑦𐑵­𐑜𐑝𐑩 𐑤𐑨𐑑𐑦𐑵𐑨 𐑑𐑦𐑪𐑵 𐑓𐑩𐑮𐑑𐑩𐑵, 𐑒𐑦𐑪𐑵 𐑡𐑦 𐑣𐑨𐑝𐑦𐑕 𐑧𐑵 𐑤𐑨 𐑫𐑧𐑟𐑨𐑢 𐑔𐑧𐑵𐑑𐑢𐑨𐑮𐑩𐑢: 𐑑𐑦𐑨𐑫 𐑵𐑧 𐑕𐑩𐑤𐑧 𐑐𐑩𐑮 𐑡𐑦𐑨 𐑦𐑵𐑑𐑧𐑮­𐑵𐑨𐑔𐑦𐑧𐑔𐑩, 𐑕𐑧𐑛 <text:soft-page-break/>𐑧𐑗 𐑐𐑩𐑮 𐑡𐑦𐑨 𐑨𐑚𐑕𐑩𐑤𐑪𐑑𐑨 𐑮𐑧𐑜𐑨𐑛𐑩 𐑪𐑵𐑪­𐑨𐑵𐑦𐑫𐑧 𐑕𐑑𐑨𐑮𐑦𐑕 𐑗𐑦𐑪𐑢 𐑮𐑧𐑜𐑦𐑕𐑑𐑨𐑮𐑩𐑢, 𐑤𐑨 𐑑𐑪𐑑𐑨 𐑕𐑩𐑔𐑦𐑧𐑑𐑩, 𐑤𐑨 𐑑𐑪𐑑𐑨 𐑗𐑦𐑩𐑐𐑩𐑝𐑨 𐑧𐑒𐑤𐑧𐑟𐑦𐑩, 𐑒𐑨𐑢 𐑧𐑗 𐑤𐑨 𐑝𐑦𐑝𐑩 𐑫𐑧𐑫, 𐑑𐑦𐑨𐑫 𐑡𐑦 𐑐𐑮𐑧𐑟𐑧𐑵𐑑𐑦𐑕 𐑤𐑨 𐑓𐑪𐑵𐑛𐑨𐑫𐑧𐑵𐑑𐑩𐑵 𐑛𐑧 𐑗𐑦𐑨 𐑕𐑔𐑦𐑧𐑵𐑔𐑩 𐑒𐑨𐑢 𐑛𐑧 𐑗𐑦𐑨 𐑕𐑔𐑦𐑩, 𐑑𐑦𐑨𐑫 𐑨𐑤 𐑡𐑦 𐑧𐑕𐑑𐑦𐑕 𐑛𐑧𐑛𐑦𐑗𐑨𐑑𐑨 𐑤𐑨 𐑐𐑤𐑦 𐑜𐑮𐑨𐑵𐑛𐑨 𐑐𐑨𐑮𐑑𐑩 𐑛𐑧 𐑤𐑨 𐑝𐑦𐑝𐑩, 𐑡𐑦 𐑧𐑤𐑐𐑪𐑖𐑦𐑕 𐑐𐑧𐑮 𐑕𐑦 𐑗𐑦𐑪𐑢𐑵 𐑤𐑦𐑵­𐑜𐑝𐑩𐑢𐑵 𐑐𐑨𐑑𐑮𐑨𐑢𐑵, 𐑡𐑦 𐑧𐑕𐑑𐑦𐑕 𐑧𐑤𐑤𐑧𐑮𐑵𐑨𐑑𐑨 𐑒𐑨𐑢 𐑐𐑮𐑦𐑤𐑨𐑚𐑩𐑮𐑨𐑑𐑨 𐑛𐑧𐑝𐑦𐑜𐑦𐑑𐑧, 𐑢𐑨𐑫 𐑕𐑦𐑫𐑐𐑤𐑧 𐑐𐑮𐑩 𐑑𐑦𐑩, 𐑒𐑧 𐑧𐑵 𐑕𐑦𐑨𐑢 𐑐𐑨𐑑𐑮𐑨𐑢 𐑤𐑦𐑵­𐑜𐑝𐑩𐑢 𐑤𐑨 𐑦𐑵𐑕𐑑𐑮𐑪­𐑦𐑑𐑪𐑤𐑩𐑢 𐑕𐑦𐑫𐑐𐑤𐑧 𐑵𐑧 𐑣𐑨𐑝𐑦𐑕 𐑤𐑨 <text:span text:style-name="T2">𐑧𐑚𐑤𐑩𐑵</text:span> 𐑧𐑕𐑐𐑮𐑦𐑫𐑨𐑛𐑦 𐑕𐑦𐑵, — 𐑒𐑨𐑢 𐑑𐑨𐑫𐑧𐑵 𐑫𐑨𐑤𐑜𐑮𐑲 𐑗𐑦𐑩 𐑤𐑨 𐑤𐑦𐑵­𐑜𐑝𐑩 𐑵𐑧 𐑕𐑩𐑤𐑧 𐑓𐑨𐑤𐑦𐑕, 𐑕𐑧𐑛 <text:soft-page-break/>𐑧𐑗 𐑧𐑵 𐑕𐑦𐑨 𐑐𐑤𐑧𐑢 𐑚𐑩𐑵𐑨 𐑑𐑧𐑫𐑐𐑩 𐑡𐑦 𐑧𐑕𐑑𐑦𐑕 𐑒𐑨𐑢 𐑐𐑩𐑝𐑦𐑕 𐑧𐑕𐑑𐑦 𐑵𐑪𐑮 𐑨𐑐𐑨𐑮𐑑𐑧𐑵𐑨𐑠𐑩 𐑛𐑧 𐑤𐑨 <text:span text:style-name="T2">𐑧𐑤𐑧𐑒𐑑𐑦𐑑𐑨𐑢 𐑒𐑤𐑨𐑕𐑩𐑢</text:span> 𐑛𐑧 𐑤𐑨 𐑕𐑩𐑔𐑦­𐑧𐑑𐑩! 𐑛𐑪𐑫𐑧 𐑧𐑵 𐑩𐑒𐑨𐑟𐑩 𐑛𐑧 𐑧𐑤𐑧𐑒𐑑𐑩 𐑛𐑧 𐑤𐑦𐑵­𐑜𐑝𐑩 <text:span text:style-name="T2">𐑨𐑮𐑑𐑨</text:span> 𐑡𐑦𐑵 𐑐𐑩𐑕𐑑 𐑒𐑧𐑤𐑒𐑧 𐑛𐑨 𐑫𐑩­𐑵𐑨𐑑𐑩𐑢 𐑐𐑩𐑝𐑪𐑕 𐑚𐑩𐑵𐑧𐑜𐑧 𐑐𐑩𐑕𐑧𐑛𐑦 𐑢𐑨𐑫 𐑐𐑧𐑮 𐑪𐑵𐑪 𐑓𐑩𐑢𐑩 𐑤𐑨 𐑑𐑪𐑑𐑨 𐑫𐑩𐑵𐑛𐑩, <text:span text:style-name="T2">𐑗𐑦𐑪𐑢</text:span> 𐑕𐑓𐑧𐑮𐑩𐑢 𐑛𐑧 𐑤𐑨 𐑣𐑩𐑫𐑨 𐑕𐑩𐑔𐑦𐑧𐑑𐑩, 𐑵𐑧 𐑕𐑩𐑤𐑧 𐑤𐑨 𐑦𐑵𐑑𐑧𐑤𐑦𐑜𐑧𐑵𐑑𐑨𐑢 𐑒𐑨𐑢 𐑮𐑦𐑗𐑨𐑢, 𐑕𐑧𐑛 𐑧𐑗 𐑤𐑨 𐑐𐑤𐑧𐑢 𐑫𐑨𐑤𐑮𐑦𐑗𐑨𐑢 𐑒𐑨𐑢 𐑕𐑧𐑵𐑒𐑤𐑧𐑮𐑨𐑢 𐑝𐑦𐑤𐑨𐑡𐑨𐑵𐑩𐑢.</text:p>
      <text:p text:style-name="Text_20_body">𐑝𐑦 𐑝𐑦𐑛𐑨𐑕 𐑕𐑧𐑒𐑝𐑧, 𐑒𐑧 𐑤𐑨 𐑧𐑕𐑑𐑩𐑵𐑑𐑨 𐑒𐑩𐑵𐑜𐑮𐑧𐑕𐑩 𐑑𐑪𐑑𐑧 <text:span text:style-name="T2">𐑵𐑧 𐑐𐑩𐑝𐑨𐑕</text:span> 𐑧𐑤𐑧𐑒𐑑𐑦 𐑦𐑨𐑵 𐑨𐑤𐑦𐑨𐑵 𐑤𐑦𐑵­𐑜𐑝𐑩𐑵 𐑒𐑮𐑩𐑫 𐑤𐑦𐑵­𐑜𐑝𐑩 𐑨𐑮𐑑𐑨. 𐑧𐑤𐑧𐑒𐑑𐑦 𐑦𐑨𐑵 𐑤𐑦𐑵­𐑜𐑝𐑩𐑵 𐑵𐑨𐑑𐑪𐑮𐑨𐑵, 𐑒𐑦𐑨𐑫 <text:soft-page-break/>𐑵𐑦 𐑣𐑨𐑝𐑨𐑕 𐑤𐑨 𐑧𐑚𐑤𐑩𐑵 𐑧𐑤𐑧𐑒𐑑𐑦 𐑤𐑦𐑵­𐑜𐑝𐑩𐑵 𐑨𐑮𐑑𐑨𐑵, 𐑒𐑦𐑪 𐑣𐑨𐑝𐑨𐑕 𐑨𐑵𐑑𐑲 𐑤𐑨 𐑤𐑦𐑵­𐑜𐑝𐑩𐑢 𐑵𐑨𐑑𐑪𐑮𐑨𐑢 𐑧𐑵 𐑗𐑦𐑪𐑢 𐑮𐑦𐑤𐑨𐑑𐑩𐑢 𐑕𐑧𐑵𐑛𐑪𐑚𐑨𐑵 𐑒𐑨𐑢 𐑩𐑒𐑪𐑤𐑝𐑦𐑛𐑧𐑚𐑤𐑨𐑵 𐑜𐑮𐑨𐑵𐑛𐑧𐑜𐑨𐑵 𐑐𐑤𐑦𐑚𐑩𐑵­𐑧𐑔𐑩𐑵, 𐑧𐑕𐑑𐑨𐑕 𐑑𐑦𐑨 𐑕𐑨𐑫𐑨 𐑫𐑨𐑤𐑕𐑨𐑡𐑨𐑠𐑩, 𐑒𐑦𐑧𐑤 𐑧𐑒𐑟𐑧𐑫𐑐𐑤𐑧 𐑕𐑧𐑵𐑛𐑦 𐑦𐑩𐑵 𐑧𐑤 ·𐑐𐑨𐑮𐑦𐑟𐑩 ·𐑐𐑧𐑑𐑧𐑮𐑚𐑪𐑮𐑜𐑩𐑵 𐑐𐑧𐑮 𐑗𐑧𐑝𐑨𐑤𐑩𐑢, 𐑒𐑦𐑨𐑫 𐑵𐑦 𐑣𐑨𐑝𐑨𐑕 𐑤𐑨 𐑧𐑚𐑤𐑩𐑵 𐑓𐑨𐑮𐑦 𐑑𐑦𐑩𐑵 𐑗𐑦 𐑐𐑧𐑮 𐑓𐑧𐑮𐑝𐑩𐑢𐑩. 𐑵𐑧𐑵𐑦𐑨 𐑒𐑩𐑵𐑜𐑮𐑧𐑕𐑩 𐑐𐑩𐑝𐑨𐑕 𐑓𐑨𐑮𐑦 𐑑𐑦𐑨𐑵 𐑧𐑤𐑧𐑒𐑑𐑩𐑵; 𐑕𐑧𐑛 𐑕𐑧 𐑵𐑦 𐑧𐑗 𐑕𐑪𐑐𐑩𐑟­𐑪𐑕, 𐑒𐑧 𐑤𐑨 𐑒𐑩𐑵𐑜𐑮𐑧𐑕𐑩 𐑑𐑦𐑩𐑫 𐑫𐑨𐑤𐑫𐑪𐑤𐑑𐑧 𐑐𐑮𐑦𐑐𐑧𐑵𐑕𐑩𐑕 𐑒𐑨𐑢 𐑧𐑕𐑑𐑩𐑕 𐑑𐑦𐑧𐑤 𐑚𐑤𐑦𐑵𐑛­𐑦𐑜­𐑦𐑑𐑨 𐑐𐑧𐑮 𐑤𐑨 𐑮𐑪𐑑𐑦𐑵𐑨𐑢 𐑒𐑪𐑑𐑦𐑫𐑩𐑢, 𐑒𐑧 𐑡𐑦 𐑑𐑨𐑫𐑧𐑵 𐑓𐑨𐑮𐑩𐑕 𐑑𐑦𐑨𐑵 𐑨𐑚𐑕𐑪𐑮𐑛𐑨𐑵 𐑧𐑤𐑧𐑒𐑑𐑩𐑵, 𐑑𐑦𐑪 𐑗𐑦 𐑧𐑤𐑧𐑒𐑑𐑩 𐑐𐑧𐑮 𐑤𐑨 𐑓𐑩𐑮𐑑𐑩 𐑛𐑧 𐑤𐑨 <text:soft-page-break/>𐑔𐑦𐑮𐑒𐑩𐑵𐑕𐑑𐑨𐑵𐑔𐑩𐑢 𐑑𐑪𐑑𐑧 𐑧𐑜𐑨𐑤𐑧 𐑮𐑧𐑕𐑑𐑩𐑕 𐑫𐑨𐑤­𐑝𐑦𐑝𐑨 𐑤𐑦𐑑𐑧𐑮𐑩, 𐑒𐑨𐑢 𐑧𐑵 𐑤𐑨 𐑝𐑦𐑝𐑩 𐑤𐑨 𐑛𐑧𐑫𐑨𐑵𐑛𐑩 𐑐𐑮𐑦 𐑤𐑦𐑵­𐑜𐑝𐑩 𐑦𐑵𐑑𐑧𐑮­𐑵𐑨𐑔𐑦𐑨 𐑓𐑨𐑒𐑑𐑧 𐑮𐑧𐑕𐑑𐑩𐑕 𐑵𐑧𐑕𐑩𐑤𐑝𐑦𐑑𐑨 𐑑𐑦𐑧𐑤 𐑤𐑩𐑵𐑜𐑧, 𐑡𐑦𐑕 𐑐𐑤𐑦 𐑲 𐑫𐑨𐑤𐑐𐑤𐑦 𐑓𐑮𐑪𐑧 𐑒𐑩𐑤𐑧𐑒𐑑𐑦𐑡𐑩𐑕 𐑵𐑩𐑝𐑨 𐑒𐑩𐑵𐑜𐑮𐑧𐑕𐑩 𐑒𐑨𐑢 𐑧𐑤𐑧𐑒𐑑𐑩𐑕 𐑤𐑦𐑵­𐑜𐑝𐑩𐑵 𐑨𐑮𐑑𐑨𐑵.</text:p>
      <text:p text:style-name="Text_20_body">𐑑𐑦𐑧𐑤 𐑵𐑦 𐑐𐑧𐑑𐑨𐑕 𐑝𐑦𐑵 𐑵𐑩𐑑𐑦 𐑨𐑤 𐑝𐑦 𐑧𐑵 𐑤𐑨 𐑫𐑧𐑫𐑩𐑮𐑩 𐑑𐑦𐑪𐑵 𐑒𐑩𐑵𐑒𐑤𐑪𐑛𐑩𐑵, 𐑨𐑤 𐑒𐑦𐑪 𐑵𐑦 𐑝𐑧𐑵𐑦𐑕, 𐑵𐑩𐑫𐑧: <text:span text:style-name="T2">𐑤𐑦𐑵­𐑜𐑝𐑩 𐑦𐑵𐑑𐑧𐑮­𐑵𐑨𐑔𐑦𐑨 𐑛𐑧 𐑤𐑨 𐑝𐑧𐑵𐑩𐑵𐑑𐑨𐑢 𐑜𐑧𐑵𐑧𐑮𐑨𐑔𐑦𐑩𐑢 𐑧𐑕𐑑𐑩𐑕 𐑕𐑩𐑤𐑧 𐑒𐑨𐑢 𐑵𐑧𐑐𐑮𐑧 𐑵𐑪𐑮 𐑤𐑦𐑵­𐑜𐑝𐑩 𐑨𐑮𐑑𐑨</text:span>.</text:p>
      <text:h text:style-name="Heading_20_2" text:outline-level="2"><text:soft-page-break/>VI</text:h>
      <text:p text:style-name="Text_20_body">𐑵𐑪𐑵 𐑮𐑧𐑕𐑑𐑨𐑕 𐑨𐑵𐑒𐑩𐑮𐑲 𐑕𐑩𐑤𐑝𐑦 𐑤𐑨 𐑛𐑧𐑫𐑨𐑵𐑛­𐑩𐑵, <text:span text:style-name="T2">𐑒𐑦𐑨</text:span> 𐑵𐑩𐑫𐑧 𐑨𐑮𐑑𐑨 𐑤𐑦𐑵­𐑜𐑝𐑩 𐑧𐑕𐑑𐑩𐑕 𐑧𐑵𐑒𐑩𐑵𐑛𐑪𐑒𐑦𐑑𐑨 𐑧𐑵 𐑒𐑩𐑫𐑪𐑵𐑨𐑵 𐑪𐑟𐑨𐑛𐑩𐑵. 𐑧𐑵 𐑤𐑨 𐑪𐑵𐑪𐑨 𐑫𐑦𐑵𐑪𐑑𐑩 𐑖𐑨𐑢𐑵𐑨𐑕, 𐑒𐑧 𐑮𐑧𐑕𐑐𐑩𐑵𐑛𐑦 𐑑𐑦𐑪𐑵 𐑗𐑦 𐑛𐑧𐑫𐑨𐑵𐑛𐑩𐑵 𐑧𐑒𐑟𐑦𐑕𐑑𐑨𐑕 𐑵𐑧𐑵𐑦𐑨 𐑧𐑚𐑤𐑩, 𐑗𐑨𐑮 — 𐑒𐑦𐑧𐑤 𐑝𐑦 𐑕𐑧𐑵𐑛𐑪𐑚𐑧 𐑛𐑦𐑮𐑩𐑕 — „𐑛𐑨 𐑤𐑦𐑵­𐑜𐑝𐑩𐑢 𐑨𐑮𐑑𐑨𐑢 𐑧𐑒𐑟𐑦𐑕𐑑𐑨𐑕 𐑢𐑨 𐑑𐑮𐑧 𐑫𐑪𐑤𐑑𐑧 𐑒𐑨𐑢 𐑦𐑤𐑦𐑨 𐑵𐑩𐑫𐑚𐑮𐑩 𐑐𐑩𐑝𐑨𐑕 𐑧𐑕𐑑𐑦 𐑨𐑵𐑒𐑩𐑮𐑲 𐑫𐑦𐑤 𐑓𐑩𐑢𐑩𐑢𐑵 𐑐𐑤𐑦 𐑜𐑮𐑨𐑵𐑛𐑨, 𐑗𐑨𐑮 𐑗𐑦𐑪 𐑨𐑐𐑨𐑮𐑑𐑨 𐑣𐑩𐑫𐑩 𐑐𐑩𐑝𐑨𐑕 𐑒𐑮𐑧𐑦 𐑨𐑐𐑨𐑮𐑑𐑨𐑵 𐑤𐑦𐑵­𐑜𐑝𐑩𐑵 𐑨𐑮𐑑𐑨𐑵 𐑤𐑲 𐑕𐑦𐑨 𐑨𐑮𐑚𐑦𐑑𐑮𐑩“. 𐑗𐑪 𐑧𐑒𐑟𐑦𐑕𐑑𐑨𐑕 𐑑𐑦𐑨𐑤 𐑦𐑨 𐑧𐑚𐑤𐑩 𐑨𐑵𐑑𐑲𐑝𐑦𐑛𐑦, 𐑒𐑦𐑪 𐑧𐑤 𐑦𐑤𐑦 𐑧𐑕𐑑𐑩𐑕 𐑧𐑤𐑧𐑒𐑑­<text:soft-page-break/>𐑦𐑑𐑨? 𐑑𐑦𐑧𐑤 𐑧𐑓𐑧𐑒𐑑𐑦𐑝𐑧 𐑖𐑨𐑢𐑵𐑨𐑕 𐑛𐑧 𐑤𐑨 𐑪𐑵𐑪𐑨 𐑮𐑦𐑜𐑨𐑮𐑛𐑩 𐑨𐑤 𐑤𐑨 𐑣𐑩𐑫𐑩𐑢 𐑵𐑧 𐑒𐑩𐑵𐑨𐑵­𐑑𐑨𐑢 𐑤𐑨 𐑨𐑓𐑧𐑮𐑩𐑵, 𐑒𐑨𐑢 𐑑𐑨𐑫𐑧𐑵 𐑨𐑵𐑑𐑲𐑝𐑦𐑛𐑦 𐑒𐑨𐑢 𐑨𐑵𐑑𐑲𐑛𐑦𐑮𐑦, 𐑒𐑦𐑨 𐑤𐑦𐑵­𐑜𐑝𐑩 𐑨𐑮𐑑𐑨 𐑧𐑕𐑑𐑩𐑕 𐑧𐑤𐑧𐑒𐑑𐑦𐑑𐑨, 𐑧𐑕𐑑𐑨𐑕 𐑑𐑮𐑧 𐑓𐑨𐑔𐑦𐑤𐑧. 𐑑𐑦𐑩 𐑗𐑦 𐑝𐑧𐑵𐑨𐑕 𐑛𐑧 𐑑𐑦𐑩, 𐑒𐑧 𐑤𐑨 𐑕𐑪𐑐𐑮𐑧 𐑛𐑦𐑮𐑦𐑑𐑨 𐑧𐑵 𐑤𐑨 𐑐𐑪𐑚𐑤𐑦𐑒𐑩 𐑑𐑮𐑧 𐑐𐑩𐑐𐑪𐑤𐑨𐑮𐑨 𐑩𐑐𐑦𐑵𐑦𐑩 𐑐𐑮𐑦 𐑤𐑨 𐑵𐑩𐑫𐑚𐑮𐑩 𐑛𐑧 𐑤𐑨 𐑧𐑒𐑟𐑦𐑕𐑑­𐑨𐑵𐑑𐑨𐑢 𐑒𐑨𐑢 𐑐𐑩𐑝𐑨𐑵𐑑𐑨𐑢 𐑨𐑵𐑒𐑩𐑮𐑲 𐑨𐑐𐑧𐑮𐑦 𐑤𐑦𐑵­𐑜𐑝𐑩𐑢 𐑨𐑮𐑑𐑨𐑢 𐑧𐑕𐑑𐑨𐑕 𐑑𐑪𐑑𐑧 𐑧𐑮𐑨𐑮𐑨 𐑒𐑨𐑢 𐑧𐑕𐑑𐑨𐑕 𐑓𐑩𐑵𐑛𐑦𐑑𐑨 𐑕𐑪𐑮 𐑐𐑤𐑧𐑵𐑨 𐑵𐑧𐑕𐑔𐑦𐑨𐑛𐑩 𐑛𐑧 𐑤𐑨 𐑣𐑦𐑕𐑑𐑩𐑮𐑦𐑩 𐑒𐑨𐑢 𐑧𐑕𐑧𐑵𐑔𐑩 𐑛𐑧 𐑤𐑨 𐑨𐑮𐑑𐑨𐑢 𐑤𐑦𐑵­𐑜𐑝𐑩𐑢.</text:p>
      <text:p text:style-name="Text_20_body">𐑨𐑵𐑑𐑲 𐑗𐑦𐑩 𐑵𐑦 𐑒𐑩𐑵𐑕𐑑𐑨𐑑𐑨𐑕 𐑤𐑨 𐑓𐑨𐑒𐑑𐑩𐑵, 𐑒𐑧, 𐑫𐑨𐑤𐑜𐑮𐑲 𐑤𐑨 𐑜𐑮𐑨𐑵𐑛𐑧𐑜𐑨 𐑵𐑩𐑫𐑚𐑮𐑩 𐑛𐑨 <text:soft-page-break/>𐑐𐑧𐑮𐑕𐑩𐑵𐑩𐑢, 𐑒𐑦𐑪𐑢 𐑤𐑨𐑚𐑩𐑮𐑦𐑕 𐑲 𐑤𐑨𐑚𐑩𐑮𐑨𐑕 𐑕𐑪𐑐𐑧𐑮 𐑤𐑦𐑵­𐑜𐑝𐑩𐑢 𐑨𐑮𐑑𐑨𐑢 𐑢𐑨𐑫 𐑧𐑵 𐑤𐑨 𐑛𐑲𐑮𐑩 𐑛𐑧 200 𐑢𐑨𐑮𐑩𐑢, 𐑡𐑦𐑕 𐑵𐑪𐑵 𐑨𐑐𐑧𐑮𐑦𐑕 𐑕𐑩𐑤𐑧 𐑵𐑪𐑮 𐑛𐑪 𐑧𐑓𐑧𐑒𐑑𐑦𐑝𐑧 𐑐𐑮𐑧𐑑𐑨𐑢 𐑤𐑦𐑵­𐑜𐑝𐑩𐑢, 𐑵𐑩𐑫𐑧 <text:span text:style-name="T8">Volapük</text:span> 𐑒𐑨𐑢 ·<text:span text:style-name="T2">𐑧𐑕𐑐𐑧𐑮𐑨𐑵𐑑𐑩</text:span>. 𐑑𐑪𐑮𐑵𐑪 𐑨𐑑𐑧𐑵𐑑𐑩𐑵 𐑕𐑪𐑮 𐑑𐑦𐑩𐑵 𐑗𐑦: 𐑕𐑩𐑤𐑧 𐑵𐑪𐑮 <text:span text:style-name="T2">𐑛𐑪</text:span> 𐑨𐑮𐑑𐑨𐑢 𐑤𐑦𐑵­𐑜𐑝𐑩𐑢. 𐑧𐑕𐑑𐑨𐑕 𐑝𐑧𐑮𐑩, 𐑒𐑧 𐑝𐑦 𐑐𐑮𐑧𐑕𐑒𐑲 𐑗𐑦𐑪𐑑𐑨𐑜𐑧 𐑤𐑧𐑜𐑨𐑕 𐑧𐑵 𐑤𐑨 𐑜𐑨𐑟𐑧𐑑𐑩𐑢, 𐑒𐑧 𐑢𐑧𐑵 𐑑𐑦𐑧 𐑢𐑧𐑵 𐑨𐑤𐑦𐑤𐑩𐑒𐑧 𐑨𐑐𐑧𐑮𐑦𐑕 𐑨𐑵𐑒𐑩𐑮𐑲 𐑪𐑵𐑪 𐑲 𐑨𐑵𐑒𐑩𐑮𐑲 𐑒𐑧𐑤𐑒𐑨𐑢 𐑨𐑮𐑑𐑨𐑢 𐑤𐑦𐑵­𐑜𐑝𐑩𐑢, 𐑩𐑵𐑦 𐑔𐑦𐑑𐑨𐑕 𐑨𐑤 𐑝𐑦 𐑦𐑤𐑦𐑨𐑵 𐑵𐑩𐑫𐑩𐑵, 𐑩𐑵𐑦 𐑛𐑩𐑵𐑨𐑕 𐑨𐑤 𐑝𐑦 𐑩𐑓𐑑𐑧 𐑧𐑗 𐑵𐑩𐑑𐑩𐑢𐑵 𐑐𐑮𐑦 𐑤𐑨 𐑒𐑩𐑵𐑕𐑑𐑮𐑪𐑩 𐑛𐑧 𐑑𐑦𐑪𐑢 𐑗𐑦 𐑤𐑦𐑵­𐑜𐑝𐑩𐑢, 𐑩𐑵𐑦 𐑨𐑤𐑐𐑩𐑮𐑑𐑨𐑕 𐑨𐑤 𐑝𐑦 𐑒𐑧𐑤𐑒𐑨𐑢𐑵 𐑓𐑮𐑨𐑟𐑩𐑢𐑵 𐑧𐑵 𐑑𐑦𐑪𐑢 𐑗𐑦 𐑑𐑦𐑧𐑤 <text:soft-page-break/>𐑵𐑩𐑫𐑨𐑑𐑨𐑢 𐑵𐑩𐑝𐑨𐑢 𐑤𐑦𐑵­𐑜𐑝𐑩𐑢, 𐑒𐑨𐑢 𐑨𐑤 𐑤𐑨 𐑐𐑪𐑚𐑤𐑦𐑒𐑩 𐑖𐑨𐑢𐑵𐑨𐑕, 𐑒𐑧 𐑵𐑩𐑝𐑨𐑢 𐑨𐑮𐑑𐑨𐑢 𐑤𐑦𐑵­𐑜𐑝𐑩𐑢 𐑧𐑤𐑒𐑮𐑧𐑕𐑒𐑨𐑛𐑨𐑕 𐑒𐑦𐑧𐑤 𐑓𐑪𐑵𐑜𐑩𐑢 𐑐𐑩𐑕𐑑 𐑐𐑤𐑪𐑝𐑩. 𐑕𐑧𐑛 𐑑𐑦𐑪 𐑗𐑦 𐑩𐑐𐑦𐑵𐑦𐑩 𐑧𐑕𐑑𐑨𐑕 𐑑𐑪𐑑𐑧 𐑧𐑮𐑨𐑮𐑨 𐑒𐑨𐑢 𐑝𐑧𐑵𐑨𐑕 𐑛𐑧 𐑑𐑦𐑩, 𐑒𐑧 𐑤𐑨 𐑜𐑨𐑟𐑧𐑑𐑩𐑢 𐑵𐑧 𐑑𐑮𐑩𐑝𐑨𐑕 𐑵𐑧𐑔𐑧𐑕𐑨 𐑧𐑵­𐑦𐑡𐑦 𐑧𐑵 𐑑𐑦𐑩𐑵, 𐑐𐑮𐑦 𐑒𐑦𐑩 𐑦𐑤𐑦 𐑕𐑒𐑮𐑦𐑚𐑨𐑕, 𐑒𐑨𐑢 𐑒𐑩𐑵𐑑𐑧𐑵𐑑𐑦𐑡𐑨𐑕 𐑵𐑪𐑮 𐑐𐑧𐑮 𐑑𐑦𐑩, 𐑒𐑧 𐑦𐑤𐑦 𐑣𐑨𐑝𐑨𐑕 𐑤𐑨 𐑧𐑚𐑤𐑩𐑵 𐑮𐑧𐑜𐑨𐑤𐑦 𐑤𐑨 𐑤𐑧𐑜­𐑨𐑵𐑑𐑩𐑢𐑵 𐑐𐑧𐑮 𐑮𐑦𐑛𐑦𐑵𐑛𐑨 𐑵𐑩𐑝𐑨𐑠𐑩 𐑲 𐑓𐑨𐑮𐑦 𐑕𐑐𐑮𐑦𐑑𐑨𐑠𐑩𐑵. 𐑕𐑔𐑦𐑪 𐑛𐑩, 𐑒𐑧 𐑗𐑦𐑩 𐑑𐑦𐑩, 𐑒𐑦𐑩 𐑗𐑦𐑪𐑑𐑨𐑜𐑧 𐑧𐑕𐑑𐑨𐑕 𐑨𐑤𐑐𐑩𐑮𐑑𐑨𐑑𐑨 𐑨𐑤 𐑝𐑦 𐑛𐑧 𐑤𐑨 𐑜𐑨𐑟𐑧𐑑𐑩𐑢 𐑕𐑪𐑚 𐑤𐑨 𐑤𐑲𐑑𐑨 𐑵𐑩𐑫𐑩 𐑛𐑧 „𐑵𐑩𐑝𐑨𐑢 𐑤𐑦𐑵­𐑜𐑝𐑩𐑢 𐑦𐑵𐑑𐑧𐑮­𐑵𐑨𐑔𐑦𐑨𐑢“, 𐑧𐑕𐑑𐑨𐑕 𐑵𐑪𐑮 <text:span text:style-name="T2">𐑐𐑮𐑩𐑢𐑧𐑒𐑑𐑩𐑢</text:span>, 𐑧𐑵 𐑮𐑨𐑐𐑦𐑛𐑧𐑔𐑩 𐑒𐑨𐑢 <text:soft-page-break/>𐑕𐑧𐑵 𐑕𐑪𐑓𐑦𐑗𐑨 𐑐𐑮𐑦𐑐𐑧𐑵𐑕𐑩 𐑧𐑤𐑚𐑨𐑒𐑦𐑑𐑨𐑢 𐑐𐑮𐑩𐑢𐑧𐑒𐑑𐑩𐑢, 𐑒𐑦𐑪𐑢 𐑛𐑧 𐑮𐑧𐑨𐑤𐑦𐑡𐑩 𐑕𐑑𐑨𐑮𐑨𐑕 𐑨𐑵𐑒𐑩𐑮𐑲 𐑑𐑮𐑧 𐑒𐑨𐑢 𐑑𐑮𐑧 𐑫𐑨𐑤𐑐𐑮𐑩𐑒𐑕𐑦𐑫𐑧. 𐑑𐑦𐑪𐑢 𐑗𐑦 𐑐𐑮𐑩𐑢𐑧𐑒𐑑𐑩𐑢 𐑨𐑐𐑧𐑮𐑨𐑕 𐑢𐑧𐑵 𐑧𐑵 𐑓𐑩𐑮𐑫𐑩 𐑛𐑧 𐑫𐑨𐑤𐑤𐑩𐑵𐑜𐑨𐑢 𐑓𐑩𐑤𐑦𐑧𐑑𐑩𐑢, 𐑢𐑧𐑵 𐑧𐑗 𐑧𐑵 𐑤𐑨 𐑓𐑩𐑮𐑫𐑩 𐑛𐑧 𐑛𐑦𐑒𐑨𐑢 𐑤𐑦𐑚𐑮𐑩𐑢 𐑒𐑪𐑵 𐑤𐑨 𐑐𐑤𐑧𐑢 𐑤𐑲𐑑𐑨𐑢 𐑒𐑨𐑢 𐑫𐑪𐑤𐑑𐑧𐑐𐑮𐑩𐑫𐑧𐑕𐑨𐑢 𐑓𐑮𐑨𐑟𐑩𐑢, — 𐑨𐑐𐑧𐑮𐑨𐑕 𐑒𐑨𐑢 𐑑𐑪𐑢 𐑫𐑨𐑤𐑨𐑐𐑧𐑮𐑨𐑕 𐑛𐑧 𐑤𐑨 𐑣𐑩𐑮𐑦𐑟𐑩𐑵𐑑𐑩, 𐑒𐑨𐑢 𐑝𐑦 𐑢𐑨𐑫 𐑐𐑤𐑪 𐑵𐑧𐑵𐑦𐑨𐑫 𐑲𐑛𐑨𐑕 𐑦𐑩𐑵 𐑐𐑮𐑦 𐑦𐑤𐑦; 𐑒𐑦𐑨𐑫 𐑤𐑨 𐑲𐑑𐑩𐑮𐑩𐑢 𐑛𐑧 𐑑𐑦𐑪𐑢 𐑗𐑦 𐑐𐑮𐑩𐑢𐑧𐑒𐑑𐑩𐑢 𐑨𐑤𐑐𐑨𐑖­𐑨𐑕 𐑨𐑤 𐑦𐑤𐑦𐑨 <text:span text:style-name="T2">𐑮𐑧𐑨𐑤𐑦𐑜𐑨𐑛𐑩</text:span>, 𐑦𐑤𐑦 𐑑𐑪𐑢 𐑒𐑩𐑵𐑝𐑦𐑵𐑒𐑦𐑡𐑨𐑕, 𐑒𐑧 𐑑𐑦𐑩 𐑗𐑦 𐑧𐑕𐑑𐑨𐑕 𐑑𐑪𐑑𐑧 𐑵𐑧 𐑤𐑲 𐑦𐑤𐑦𐑨𐑢 𐑓𐑩𐑮𐑑𐑩𐑢 𐑒𐑨𐑢 𐑒𐑧 𐑑𐑦𐑩, 𐑒𐑦𐑩 𐑧𐑵 𐑑𐑧𐑩𐑮𐑦𐑩 𐑖𐑨𐑢𐑵𐑦𐑕 𐑨𐑓𐑧𐑮𐑩 𐑑𐑦𐑧𐑤 𐑓𐑨­<text:soft-page-break/>𐑔𐑦𐑤𐑨, 𐑧𐑵 𐑤𐑨 𐑐𐑮𐑨𐑒𐑑𐑦𐑒𐑩 𐑫𐑩𐑵𐑑𐑮𐑦𐑡𐑨𐑕 𐑑𐑮𐑧 𐑫𐑨𐑤𐑓𐑨𐑔𐑦𐑤𐑨 𐑒𐑨𐑢 𐑵𐑧𐑐𐑤𐑧𐑵𐑪𐑫𐑧𐑚𐑤𐑨. 𐑒𐑦𐑨𐑤 𐑤𐑨 𐑧𐑓𐑧𐑒𐑑𐑦𐑝𐑦𐑜𐑩 𐑛𐑧 𐑑𐑦𐑪𐑢 𐑗𐑦 𐑐𐑮𐑩𐑢𐑧𐑒𐑑𐑩𐑢 𐑧𐑕𐑑𐑨𐑕 𐑑𐑦𐑧𐑤 𐑫𐑨𐑤𐑓𐑨𐑔𐑦𐑤𐑨 𐑒𐑨𐑢 𐑑𐑦𐑨𐑤 𐑡𐑦𐑕 𐑣𐑩𐑛𐑦𐑲 𐑨𐑐𐑧𐑮𐑦𐑕 𐑕𐑩𐑤𐑧 𐑵𐑪𐑮 𐑛𐑪 𐑧𐑓𐑧𐑒𐑑𐑦𐑝𐑧 𐑐𐑮𐑧𐑑𐑨𐑢 𐑒𐑨𐑢 𐑝𐑦𐑝𐑦𐑐𐑩𐑝𐑨𐑢 𐑤𐑦𐑵­𐑜𐑝𐑩𐑢 — 𐑐𐑮𐑦 𐑑𐑦𐑩 𐑵𐑦 𐑐𐑨𐑮𐑩𐑤𐑩𐑕 𐑫𐑨𐑤𐑕𐑪𐑐𐑮𐑧, 𐑒𐑨𐑢 𐑛𐑪𐑫𐑧 𐑵𐑦 𐑵𐑪𐑮 𐑑𐑪𐑮𐑵𐑨𐑕 𐑝𐑦𐑨𐑵 𐑨𐑑𐑧𐑵𐑑𐑩𐑵 𐑕𐑪𐑮 𐑑𐑦𐑩𐑵, 𐑒𐑧 𐑛𐑨 𐑤𐑦𐑵­𐑜𐑝𐑩𐑢 𐑨𐑮𐑑𐑨𐑢 𐑡𐑦𐑕 𐑵𐑪𐑵 𐑧𐑒𐑟𐑦𐑕𐑑𐑨𐑕 𐑕𐑩𐑤𐑧 𐑵𐑪𐑮 𐑛𐑪 𐑒𐑨𐑢 𐑒𐑧 𐑕𐑧𐑒𐑝𐑧 𐑕𐑧 𐑤𐑨 𐑒𐑩𐑵𐑜𐑮𐑧𐑕𐑩 𐑣𐑩𐑛𐑦𐑲 𐑧𐑓𐑧𐑒𐑑𐑦𐑝𐑦𐑡𐑪𐑕, 𐑡𐑦 𐑧𐑤 𐑤𐑨 𐑢𐑨𐑫 𐑧𐑒𐑟𐑦𐑕𐑑𐑨𐑵𐑑𐑨𐑢 𐑨𐑮𐑑𐑨𐑢 𐑤𐑦𐑵­𐑜𐑝𐑩𐑢 𐑣𐑨𐑝𐑪𐑕 𐑐𐑩𐑮 𐑧𐑤𐑧𐑒𐑑𐑩 𐑵𐑪𐑮 𐑛𐑪. 𐑤𐑨 𐑐𐑮𐑩𐑚𐑤𐑧𐑫𐑩 𐑛𐑧 𐑤𐑨 𐑒𐑩𐑵𐑜𐑮𐑧𐑕𐑩 𐑧𐑕𐑑𐑪𐑕 𐑕𐑧𐑒𐑝𐑧 𐑢𐑨𐑫 𐑑𐑪𐑑𐑧 𐑵𐑧 𐑑𐑦𐑧𐑤 𐑫𐑨𐑤𐑓𐑨𐑔𐑦𐑤𐑨, <text:soft-page-break/>𐑒𐑦𐑧𐑤 𐑐𐑩𐑝𐑪𐑕 𐑖𐑨𐑢𐑵𐑦 𐑛𐑧 𐑤𐑨 𐑪𐑵𐑪𐑨 𐑮𐑦𐑜𐑨𐑮𐑛𐑩. <text:span text:style-name="T2">𐑒𐑦𐑨𐑵</text:span> 𐑧𐑤 𐑑𐑦𐑪𐑢 𐑗𐑦 𐑛𐑪 𐑤𐑦𐑵­𐑜𐑝𐑩𐑢 𐑧𐑤𐑧𐑒𐑑𐑦 — 𐑤𐑨 𐑒𐑩𐑵𐑜𐑮𐑧𐑕𐑩 𐑨𐑵𐑒𐑲 𐑵𐑧 𐑖𐑨𐑵𐑔𐑧𐑤𐑦𐑡𐑪𐑕 𐑧𐑗 𐑪𐑵𐑪 𐑫𐑦𐑵𐑪𐑑𐑩𐑵, 𐑗𐑨𐑮 𐑤𐑨 𐑝𐑦𐑝𐑩 𐑫𐑧𐑫 𐑢𐑨𐑫 𐑤𐑩𐑵𐑜𐑧 𐑕𐑩𐑤𐑝𐑦𐑕 𐑑𐑦𐑪𐑵 𐑗𐑦 𐑛𐑧𐑫𐑨𐑵𐑛𐑩𐑵 𐑧𐑵 𐑤𐑨 𐑐𐑤𐑧𐑢 𐑕𐑧𐑵𐑛𐑪𐑚𐑨 𐑫𐑨𐑵𐑦­𐑧𐑮𐑩 𐑒𐑨𐑢 <text:span text:style-name="T7">Volapük</text:span> 𐑗𐑦𐑧 𐑧𐑕𐑑𐑨𐑕 𐑢𐑨𐑫 𐑧𐑤𐑐𐑪𐑖𐑦𐑑𐑨 𐑛𐑧 𐑤𐑨 𐑤𐑦𐑵­𐑜𐑝𐑩 ·𐑧𐑕𐑐𐑧𐑮𐑨𐑵𐑑𐑩. 𐑤𐑨 𐑐𐑤𐑦𐑚𐑩𐑵𐑧𐑔𐑩 𐑛𐑧 ·𐑧𐑕𐑐𐑧𐑮𐑨𐑵𐑑𐑩 𐑨𐑵𐑑𐑲 <text:span text:style-name="T7">Volapük</text:span> 𐑧𐑕𐑑𐑨𐑕 𐑑𐑦𐑧𐑤 𐑓𐑮𐑨𐑐𐑨𐑵𐑑𐑧 𐑜𐑮𐑨𐑵­𐑛𐑨, 𐑒𐑧 𐑡𐑦 𐑓𐑨𐑤𐑨𐑕 𐑨𐑤 𐑗𐑦𐑪 𐑧𐑵 𐑤𐑨 𐑩𐑒𐑪𐑤­𐑩𐑢𐑵 𐑑𐑪𐑢 𐑛𐑧 𐑤𐑨 𐑪𐑵𐑪𐑨 𐑮𐑦𐑜𐑨𐑮𐑛𐑩 𐑒𐑨𐑢 𐑵𐑧 𐑧𐑕𐑑𐑨𐑕 𐑫𐑨𐑤𐑒𐑩𐑵𐑓𐑧𐑕𐑨𐑑𐑨 𐑧𐑗 𐑛𐑧 𐑤𐑨 𐑐𐑤𐑧𐑢 𐑓𐑧𐑮𐑝𐑩𐑮𐑨𐑢 <text:span text:style-name="T7">Volapük</text:span>𐑦𐑕𐑑𐑩𐑢. 𐑧𐑕𐑑𐑩𐑕 𐑕𐑪­𐑓𐑦𐑗𐑧, 𐑕𐑧 𐑵𐑦 𐑛𐑦𐑮𐑩𐑕 𐑨𐑤 𐑝𐑦 𐑤𐑨 𐑢𐑧𐑵𐑩𐑵: <text:soft-page-break/><text:span text:style-name="T7">Volapük</text:span> 𐑨𐑐𐑧𐑮𐑦𐑕 𐑑𐑦𐑨𐑫, 𐑒𐑦𐑨𐑫 𐑤𐑨 𐑧𐑵𐑑𐑪­𐑟𐑦𐑨𐑕𐑫𐑩 𐑛𐑧 𐑤𐑨 𐑐𐑪𐑚𐑤𐑦𐑒𐑩 𐑐𐑩𐑮 𐑤𐑨 𐑵𐑩𐑝𐑨 𐑦𐑛𐑧𐑩 𐑧𐑕𐑑𐑦𐑕 𐑨𐑵𐑒𐑩𐑮𐑲 𐑑𐑪𐑑𐑧 𐑓𐑮𐑧𐑖𐑨, 𐑒𐑨𐑢 ·𐑧𐑕𐑐𐑧𐑮𐑨𐑵𐑑𐑩, 𐑛𐑨𐑵𐑒’ 𐑨𐑤 𐑓𐑦𐑵𐑨𐑵𐑔𐑨𐑢 𐑫𐑨𐑤­𐑓𐑨𐑔𐑦𐑤𐑨𐑠𐑩𐑢 𐑛𐑧 𐑤𐑨 𐑲𐑑𐑩𐑮𐑩, 𐑨𐑐𐑧𐑮𐑦𐑕 𐑨𐑵𐑑𐑲 𐑤𐑨 𐑐𐑪𐑚𐑤𐑦𐑒𐑩 𐑒𐑧𐑤𐑒𐑨𐑢𐑵 𐑢𐑨𐑮𐑩𐑢𐑵 𐑐𐑤𐑦 𐑫𐑨𐑤­𐑓𐑮𐑪𐑧 𐑒𐑨𐑢 𐑮𐑧𐑵𐑒𐑩𐑵𐑑𐑦𐑕 𐑢𐑨𐑫 𐑗𐑦𐑧 𐑐𐑮𐑧𐑑𐑨𐑢𐑵 𐑫𐑨𐑤𐑨𐑫𐑦𐑒𐑩𐑢𐑵; 𐑤𐑨 <text:span text:style-name="T7">Volapük</text:span>𐑦𐑕𐑑𐑩𐑢 𐑣𐑨𐑝𐑦𐑕 𐑐𐑩𐑮 𐑕𐑦𐑨 𐑨𐑜𐑦𐑑𐑨𐑛𐑩 𐑜𐑮𐑨𐑵𐑛𐑨𐑢𐑵 𐑮𐑦𐑫𐑧𐑛𐑩𐑢𐑵 𐑒𐑨𐑢 𐑨𐑜𐑨𐑛𐑦𐑕 𐑐𐑧𐑮 𐑤𐑨 𐑐𐑤𐑧𐑢 𐑝𐑨𐑕𐑑𐑨, 𐑐𐑪𐑮𐑧 ·𐑨𐑫𐑧𐑮𐑦𐑒𐑨 𐑮𐑧𐑒𐑤𐑨𐑫𐑩, 𐑒𐑨𐑢 𐑤𐑨 𐑧𐑕𐑐𐑧𐑮𐑨𐑵𐑑­𐑦𐑕𐑑𐑩𐑢 𐑨𐑜𐑨𐑛𐑦𐑕 𐑤𐑨 𐑑𐑪𐑑𐑨𐑵 𐑑𐑧𐑫𐑐𐑩𐑵 𐑐𐑮𐑧𐑕𐑒𐑲 𐑑𐑪𐑑𐑧 𐑕𐑧𐑵 𐑦𐑨𐑢 𐑫𐑨𐑑𐑧𐑮𐑦𐑨𐑤𐑨𐑢 𐑮𐑦𐑫𐑧𐑛𐑩𐑢 𐑒𐑨𐑢 𐑫𐑩𐑵𐑑𐑮𐑨𐑛𐑦𐑕 𐑧𐑵 𐑕𐑦𐑨 𐑨𐑜𐑨𐑛𐑩 𐑜𐑮𐑨𐑵𐑛𐑧𐑜𐑨𐑵 𐑵𐑧𐑤𐑧𐑮𐑑𐑧𐑔𐑩𐑵 𐑒𐑨𐑢 𐑕𐑧𐑵­𐑣𐑧𐑤𐑐­<text:soft-page-break/>𐑧𐑔𐑩𐑵; 𐑒𐑨𐑢 𐑫𐑨𐑤𐑜𐑮𐑲 𐑗𐑦𐑩, 𐑛𐑧 𐑤𐑨 𐑪𐑵𐑪𐑨 𐑫𐑩𐑫𐑧𐑵𐑑𐑩 𐑛𐑧 𐑤𐑨 𐑨𐑐𐑧𐑮𐑩 𐑛𐑧 ·𐑧𐑕𐑐𐑧𐑮𐑨𐑵𐑑𐑩 𐑵𐑦 𐑝𐑦𐑛𐑨𐑕 𐑜𐑮𐑨𐑵𐑛𐑧𐑜𐑨𐑵 𐑫𐑪𐑤𐑑𐑩𐑵 𐑛𐑨 <text:span text:style-name="T7">Volapük</text:span>𐑦𐑕𐑑𐑩𐑢, 𐑒𐑦𐑪𐑢 𐑑𐑮𐑨𐑵𐑕𐑦𐑮𐑦𐑕 𐑫𐑨𐑤­𐑒𐑨𐑖𐑧 𐑨𐑤 ·𐑧𐑕𐑐𐑧𐑮𐑨𐑵𐑑𐑩, 𐑒𐑨𐑢 𐑨𐑵𐑒𐑩𐑮𐑲 𐑐𐑤𐑦 𐑜𐑮𐑨𐑵𐑛𐑨𐑵 𐑫𐑪𐑤𐑑𐑩𐑵 𐑛𐑨 𐑑𐑦𐑨𐑢, 𐑒𐑦𐑪𐑢, 𐑒𐑩𐑵­𐑕𐑔𐑦𐑨𐑵𐑑𐑧, 𐑒𐑧 <text:span text:style-name="T7">Volapük</text:span> 𐑕𐑑𐑨𐑮𐑨𐑕 𐑫𐑪𐑤𐑑𐑧 𐑐𐑤𐑦 𐑫𐑨𐑤𐑨𐑤𐑑𐑧 𐑩𐑤 ·𐑧𐑕𐑐𐑧𐑮𐑨𐑵𐑑𐑩, 𐑕𐑧𐑛 𐑵𐑧 𐑛𐑧𐑟𐑦𐑮𐑨𐑵𐑑𐑧 𐑫𐑩𐑵𐑑𐑮𐑦 𐑕𐑦𐑵 𐑝𐑧𐑵𐑒𐑦𐑑𐑨𐑢 𐑑𐑪𐑑𐑧 𐑛𐑧𐑓𐑨𐑤𐑦𐑕 𐑛𐑧 𐑤𐑨 𐑦𐑛𐑧𐑩 𐑛𐑧 𐑤𐑦𐑵­𐑜𐑝𐑩 𐑦𐑵𐑑𐑧𐑮­𐑵𐑨𐑔𐑦𐑨 𐑧𐑵𐑑𐑪𐑑𐑧, — 𐑛𐑪𐑫𐑧 𐑧𐑵 𐑤𐑨 𐑑𐑪𐑑𐑨 𐑑𐑧𐑫𐑐𐑩 𐑛𐑧 𐑧𐑒𐑟𐑦𐑕𐑑𐑨𐑛𐑩 𐑛𐑧 ·𐑧𐑕𐑐𐑧­𐑮𐑨𐑵𐑑𐑩 (13 𐑢𐑨𐑮𐑩𐑢) 𐑵𐑧𐑵𐑦𐑧 𐑕𐑪𐑮 𐑤𐑨 𐑑𐑪𐑑𐑨 𐑑𐑧𐑮𐑨 𐑜𐑤𐑩𐑚𐑩 𐑑𐑮𐑩𐑝𐑦𐑡𐑦𐑕 𐑧𐑗 𐑪𐑵𐑪 𐑐𐑧𐑮𐑕𐑩𐑵𐑩, — 𐑵𐑦 𐑮𐑦𐑐𐑧𐑑𐑨𐑕, 𐑧𐑗 <text:span text:style-name="T2">𐑪𐑵𐑪</text:span> — <text:soft-page-break/>𐑒𐑦𐑪 𐑑𐑮𐑨𐑵𐑕𐑦𐑮𐑪𐑕 𐑛𐑧 ·𐑧𐑕𐑐𐑧𐑮𐑨𐑵𐑑𐑩 𐑨𐑤 <text:span text:style-name="T7">Volapük</text:span>! 𐑛𐑪𐑫 ·𐑧𐑕𐑐𐑧𐑮𐑨𐑵𐑑𐑩, 𐑫𐑨𐑤𐑜𐑮𐑲 𐑤𐑨 𐑜𐑮𐑨𐑵𐑛𐑧𐑜𐑨𐑢 𐑫𐑨𐑤𐑓𐑨𐑔𐑦𐑤𐑨𐑠𐑩𐑢, 𐑒𐑪𐑵 𐑒𐑦𐑪𐑢 𐑡𐑦 𐑛𐑧𐑝𐑨𐑕 𐑚𐑨𐑑𐑨𐑤𐑦, 𐑛𐑲𐑮𐑧 𐑝𐑦𐑝𐑨𐑕 𐑒𐑨𐑢 𐑓𐑤𐑩𐑮𐑨𐑕 𐑒𐑨𐑢 𐑒𐑩𐑵𐑕𐑑𐑨𐑵𐑑𐑧 𐑐𐑤𐑦𐑓𐑩𐑮𐑑𐑦𐑡𐑨𐑕, <text:span text:style-name="T7">Volapük</text:span> 𐑢𐑨𐑫 𐑤𐑩𐑵𐑜𐑧 𐑧𐑕𐑑𐑨𐑕 𐑓𐑩𐑮𐑤𐑨𐑕𐑦𐑑𐑨 𐑐𐑮𐑧𐑕𐑒𐑲 𐑛𐑧 𐑗𐑦𐑪𐑢 𐑒𐑨𐑢 𐑐𐑩𐑝𐑨𐑕 𐑧𐑕𐑑𐑦 𐑵𐑩𐑫𐑨𐑑𐑨 𐑢𐑨𐑫 𐑛𐑧 𐑤𐑩𐑵𐑜𐑧 𐑫𐑩𐑮𐑑𐑦𐑵𐑑𐑨.</text:p>
      <text:p text:style-name="Text_20_body">𐑧𐑵 𐑒𐑦𐑩 𐑒𐑩𐑵𐑕𐑦𐑕𐑑𐑨𐑕 𐑤𐑨 𐑐𐑤𐑦𐑚𐑩𐑵𐑧𐑔𐑩 𐑛𐑧 ·𐑧𐑕𐑐𐑧𐑮𐑨𐑵𐑑𐑩 𐑨𐑵𐑑𐑲 <text:span text:style-name="T7">Volapük</text:span>, 𐑵𐑦 𐑵𐑧 𐑐𐑩𐑝𐑨𐑕 𐑒𐑩𐑫𐑐𐑮𐑧𐑵𐑧𐑚𐑤𐑧 𐑨𐑵𐑨𐑤𐑦𐑟𐑦 𐑑𐑦𐑧 𐑗𐑦 𐑑𐑪𐑑𐑧 𐑛𐑧𐑑𐑨𐑤𐑧; 𐑐𐑮𐑩 𐑧𐑒𐑟𐑧𐑫𐑐𐑤𐑩 𐑵𐑦 𐑫𐑩𐑵𐑑𐑮𐑩𐑕 𐑵𐑪𐑮 𐑒𐑧𐑤𐑒𐑨𐑢𐑵 𐑐𐑪𐑵𐑒𐑑𐑩𐑢𐑵:</text:p>
      <text:p text:style-name="Text_20_body"><text:soft-page-break/>(1) 𐑛𐑪𐑫 <text:span text:style-name="T7">Volapük</text:span> 𐑕𐑩𐑵𐑨𐑕 𐑑𐑮𐑧 𐑕𐑩𐑝𐑨𐑡𐑧 𐑒𐑨𐑢 𐑫𐑨𐑤𐑛𐑧𐑤𐑦𐑒𐑨𐑑𐑧, ·𐑧𐑕𐑐𐑧𐑮𐑨𐑵𐑑𐑩 𐑧𐑕𐑑𐑨𐑕 𐑐𐑤𐑧𐑵𐑨 𐑢𐑧 𐑣𐑨𐑮𐑫𐑩𐑵𐑦𐑩 𐑒𐑨𐑢 𐑧𐑕𐑑𐑧𐑑𐑦𐑒𐑩 𐑒𐑨𐑢 𐑫𐑧𐑫𐑩𐑮𐑦𐑜𐑨𐑕 𐑐𐑧𐑮 𐑕𐑦 𐑤𐑨 𐑤𐑦𐑵­𐑜𐑝𐑩𐑵 𐑦𐑑𐑨𐑤𐑨𐑵.</text:p>
      <text:p text:style-name="Text_20_body">(2) 𐑧𐑗 𐑐𐑩𐑮 𐑑𐑪𐑑𐑧 𐑵𐑧𐑦𐑵𐑕𐑑𐑮𐑪𐑦𐑑𐑨𐑢 ·𐑧𐑕­𐑐𐑧𐑮𐑨𐑵𐑑𐑩 𐑧𐑕𐑑𐑨𐑕 𐑫𐑪𐑤𐑑𐑧 𐑐𐑤𐑦 𐑓𐑨𐑔𐑦𐑤𐑨 𐑩𐑤 <text:span text:style-name="T7">Volapük</text:span>, 𐑕𐑧𐑛 𐑐𐑩𐑮 𐑦𐑵𐑕𐑑𐑮𐑪𐑦𐑑𐑨𐑢 𐑡𐑦 𐑧𐑕𐑑𐑨𐑕 𐑑𐑮𐑧 𐑫𐑪𐑤𐑑𐑧 𐑐𐑤𐑦 𐑓𐑨𐑔𐑦𐑤𐑨, 𐑗𐑨𐑮 𐑡𐑦𐑨𐑢 𐑝𐑩𐑮𐑑𐑩𐑢 — 𐑒𐑮𐑩𐑫 𐑒𐑧𐑤𐑒𐑨𐑢 𐑑𐑮𐑧 𐑫𐑨𐑤­𐑫𐑪𐑤𐑑𐑨𐑢 — 𐑵𐑧 𐑧𐑕𐑑𐑨𐑕 𐑨𐑮𐑚𐑦𐑑𐑮𐑧 𐑧𐑤𐑐𐑧𐑵𐑕­𐑦𐑑𐑨𐑢, 𐑕𐑧𐑛 𐑐𐑮𐑧𐑵𐑦𐑑𐑨𐑢 𐑧𐑤 𐑤𐑨 𐑤𐑦𐑵­𐑜𐑝𐑩𐑢 𐑮𐑩𐑫𐑨𐑵𐑨-𐑜𐑧𐑮𐑫𐑨𐑵𐑨𐑢 𐑧𐑵 𐑑𐑦𐑨 𐑓𐑩𐑮𐑫𐑩, 𐑒𐑧 𐑗𐑦𐑪 𐑦𐑤𐑦𐑵 𐑓𐑨𐑔𐑦𐑤𐑧 𐑮𐑧𐑒𐑩𐑵𐑨𐑕. 𐑑𐑦𐑨𐑤 𐑗𐑦𐑪 𐑦𐑩𐑫 𐑔𐑦𐑝𐑦𐑤𐑦𐑟𐑦𐑑𐑨 𐑣𐑩𐑫𐑩 𐑢𐑨𐑫 𐑐𐑩𐑕𐑑 𐑒𐑧𐑤­<text:soft-page-break/>𐑒𐑨𐑢 𐑣𐑩𐑮𐑩𐑢 𐑛𐑨 𐑤𐑧𐑮𐑵𐑨𐑛𐑩 𐑐𐑩𐑝𐑨𐑕 𐑤𐑦𐑚𐑧𐑮𐑧 𐑤𐑧𐑜𐑦 𐑗𐑦𐑨𐑵 𐑝𐑧𐑮𐑒𐑩𐑵 𐑧𐑵 ·𐑧𐑕𐑐𐑧𐑮𐑨𐑵𐑑𐑩 𐑢𐑨𐑫 𐑐𐑮𐑧𐑕𐑒𐑲 𐑑𐑪𐑑𐑧 𐑕𐑧𐑵 𐑝𐑩𐑮𐑑𐑨𐑮𐑩.</text:p>
      <text:p text:style-name="Text_20_body">(3) 𐑛𐑪𐑫 𐑤𐑨 𐑪𐑟𐑨𐑵𐑑𐑩 𐑛𐑧 <text:span text:style-name="T7">Volapük</text:span> 𐑵𐑧𐑐𐑮𐑧 𐑛𐑧𐑝𐑨𐑕 𐑡𐑦𐑵 𐑒𐑩𐑵𐑕𐑑𐑨𐑵𐑑𐑧 <text:span text:style-name="T2">𐑮𐑦𐑐𐑧𐑑𐑨𐑛𐑦</text:span>, 𐑗𐑨𐑮 𐑨𐑤𐑦𐑧 𐑤𐑦 𐑡𐑦𐑵 𐑚𐑨𐑤𐑛𐑲 𐑓𐑩𐑮𐑜𐑧𐑕𐑨𐑕 (𐑛𐑨𐑵𐑒’ 𐑨𐑤 𐑤𐑨 𐑐𐑤𐑧𐑵𐑨 𐑧𐑤𐑐𐑧𐑵𐑕𐑦𐑑𐑧𐑔𐑩 𐑛𐑧 𐑤𐑨 𐑝𐑩𐑮𐑑𐑩𐑢), 𐑤𐑨 𐑪𐑟𐑨𐑵𐑑𐑩 𐑛𐑧 ·𐑧𐑕𐑐𐑧𐑮𐑨𐑵𐑑𐑩, 𐑪𐑵𐑪 𐑓𐑩𐑢𐑩𐑵 𐑡𐑦𐑵 𐑧𐑤𐑤𐑧𐑮𐑵𐑦𐑵𐑑𐑧, 𐑢𐑨𐑫 𐑡𐑦𐑵 𐑵𐑧 𐑓𐑩𐑮𐑜𐑧𐑕𐑨𐑕, 𐑕𐑧 𐑤𐑦 𐑧𐑗 𐑤𐑩𐑵𐑜𐑨𐑵 𐑑𐑧𐑫𐑐𐑩𐑵 𐑡𐑦𐑵 𐑵𐑧 𐑪𐑟𐑨𐑕.</text:p>
      <text:p text:style-name="Text_20_body">(4) ·𐑧𐑕𐑐𐑧𐑮𐑨𐑵𐑑𐑩 𐑢𐑨𐑫 𐑧𐑵 𐑤𐑨 𐑒𐑩𐑫𐑧𐑵𐑔𐑩 𐑧𐑕𐑑𐑨𐑕 𐑑𐑮𐑧 𐑓𐑨𐑔𐑦𐑤𐑨 𐑐𐑩𐑮 𐑚𐑪𐑖𐑨 <text:span text:style-name="T2">𐑦𐑵𐑑𐑧𐑮­𐑐𐑨𐑮𐑩𐑤𐑨𐑛𐑩</text:span>, 𐑛𐑪𐑫 𐑧𐑵 <text:span text:style-name="T7">Volapük</text:span> 𐑩𐑵𐑦 <text:soft-page-break/>𐑛𐑧𐑝𐑨𐑕 𐑑𐑮𐑧 𐑤𐑩𐑵𐑜𐑧 𐑒𐑨𐑢 𐑐𐑨𐑔𐑦𐑧𐑵𐑔𐑧 𐑧𐑒𐑟𐑧𐑮𐑔𐑨𐑛𐑦 𐑕𐑦𐑨𐑵 𐑩𐑮𐑧𐑤𐑩𐑵, 𐑡𐑦𐑕 𐑩𐑵𐑦 𐑨𐑤­𐑒𐑪𐑑𐑦𐑫𐑦𐑡𐑨𐑕 𐑨𐑤 𐑒𐑤𐑨𐑮𐑨 𐑛𐑦𐑓𐑧𐑮𐑧𐑵𐑔𐑦𐑜𐑨𐑛𐑩 𐑛𐑧 𐑤𐑨 𐑫𐑪𐑤𐑑𐑨𐑢 𐑮𐑧𐑔𐑦𐑐𐑮𐑩𐑒𐑧 𐑑𐑮𐑧 𐑕𐑦𐑫𐑦𐑤𐑧 𐑕𐑩𐑵𐑨𐑵𐑑𐑨𐑢 𐑝𐑩𐑮𐑑𐑩𐑢 (𐑧𐑒𐑟𐑧𐑫𐑐𐑤𐑧 „bap, pab, pap, päp, pep, pöp, peb, böb, bob, pop, pup, bub, pub, püb, bib, pip, püp“ <text:span text:style-name="T16">𐑒𐑨𐑢 𐑑𐑦𐑧𐑤 𐑐𐑤𐑪</text:span>, 𐑒𐑦𐑪𐑢 𐑓𐑨𐑮­𐑦𐑡𐑨𐑕 𐑨𐑵𐑒𐑩𐑮𐑲 𐑐𐑤𐑦 𐑕𐑦𐑫𐑦𐑤𐑨𐑢 𐑦𐑵𐑑𐑧𐑮 𐑕𐑦, 𐑕𐑧 𐑩𐑵𐑦 𐑐𐑮𐑧𐑵𐑨𐑕 𐑦𐑤𐑦𐑵 𐑧𐑵 𐑤𐑨 𐑫𐑪𐑤𐑑𐑧­𐑵𐑩𐑫­𐑚𐑮𐑩, <text:span text:style-name="T16">𐑑𐑦𐑩 𐑧𐑕𐑑𐑨𐑕</text:span> 𐑒𐑪𐑵 <text:span text:style-name="T7">s</text:span> 𐑧𐑵 𐑤𐑨 𐑓𐑦𐑵𐑩).</text:p>
      <text:p text:style-name="Text_20_body">(5) 𐑧𐑵 <text:span text:style-name="T7">Volapük</text:span>, 𐑛𐑨𐑵𐑒’ 𐑨𐑤 𐑒𐑧𐑤𐑒𐑨𐑢 𐑓𐑪𐑵𐑛𐑨𐑫𐑧𐑵𐑑𐑨𐑢 𐑧𐑮𐑨𐑮𐑩𐑢 𐑧𐑵 𐑤𐑨 𐑐𐑮𐑦𐑵𐑔𐑦𐑐𐑩𐑢 𐑛𐑧 𐑤𐑨 𐑒𐑩𐑵𐑕𐑑𐑮𐑪𐑩 (𐑧𐑒𐑟𐑧𐑫𐑐𐑤𐑧: 𐑝𐑩𐑒𐑨𐑤𐑩𐑢 𐑧𐑵 𐑤𐑨 𐑒𐑩𐑫𐑧𐑵𐑔𐑩 𐑲 𐑓𐑦𐑵𐑩 𐑛𐑧 𐑝𐑩𐑮𐑑𐑩 𐑵𐑧 <text:soft-page-break/>𐑐𐑩𐑝𐑨𐑕 𐑧𐑕𐑑𐑦 𐑪𐑟𐑨𐑑𐑨𐑢, 𐑗𐑨𐑮 𐑦𐑤𐑦 𐑧𐑕𐑑𐑨𐑕 𐑕𐑦𐑜𐑵𐑩𐑢 𐑜𐑮𐑨𐑫𐑨𐑑𐑦𐑒𐑨𐑢), 𐑗𐑦𐑪 𐑵𐑩𐑝𐑧 𐑚𐑧𐑟𐑩­𐑵𐑨𐑑𐑨 𐑝𐑩𐑮𐑑𐑩 𐑵𐑧𐑐𐑮𐑧 𐑛𐑧𐑝𐑨𐑕 𐑧𐑕𐑑𐑦 <text:span text:style-name="T2">𐑒𐑮𐑧­𐑦𐑑𐑨</text:span> 𐑛𐑧 𐑤𐑨 𐑲𐑑𐑩𐑮𐑩 (𐑧𐑗 𐑗𐑦𐑪𐑢 𐑵𐑩𐑫𐑩𐑢 <text:span text:style-name="T2">𐑐𐑮𐑩𐑐𐑮𐑨𐑢</text:span>, 𐑧𐑒𐑟𐑧𐑫𐑐𐑤𐑧 ·𐑨𐑫𐑧𐑮𐑦𐑒𐑩 = Melop, ·𐑨𐑵𐑜𐑤𐑪𐑢𐑩 = Nelij). 𐑑𐑦𐑩 𐑗𐑦 𐑵𐑧 𐑕𐑩𐑤𐑧 𐑛𐑩𐑵𐑨𐑕 𐑜𐑮𐑨𐑵𐑛𐑧𐑜𐑨𐑵 𐑵𐑩𐑫𐑚𐑮𐑩𐑵 𐑛𐑨 𐑑𐑪𐑑𐑧 𐑕𐑪𐑐𐑧𐑮𐑓𐑤𐑪𐑨𐑢 𐑝𐑩𐑮𐑑𐑩𐑢 𐑐𐑩𐑮 𐑤𐑧𐑮𐑵­𐑨𐑛𐑩, 𐑕𐑧𐑛 𐑓𐑨𐑮𐑨𐑕 𐑗𐑦𐑨𐑵 𐑛𐑦𐑕𐑝𐑩𐑤𐑝𐑦𐑡𐑨𐑵 𐑐𐑨𐑖𐑩𐑵 𐑛𐑧 𐑤𐑨 𐑤𐑦𐑵­𐑜𐑝𐑩 𐑗𐑦𐑨𐑫 𐑛𐑧𐑐𐑧𐑵𐑛𐑨 𐑛𐑧 𐑡𐑦𐑨 𐑲𐑑𐑩𐑮𐑩 𐑲 𐑛𐑧 𐑦𐑨 𐑩𐑮𐑛𐑩𐑵𐑨𐑵𐑑𐑨 𐑨𐑒𐑨𐑛𐑧­𐑫𐑦𐑩. 𐑛𐑪𐑫𐑧 𐑧𐑵 ·𐑧𐑕𐑐𐑧𐑮𐑨𐑵𐑑𐑩, 𐑛𐑨𐑵𐑒’ 𐑨𐑤 𐑤𐑨 𐑐𐑤𐑧𐑵𐑨 𐑕𐑧𐑵𐑦𐑵𐑓𐑤𐑪𐑧𐑔𐑩 𐑛𐑧 𐑤𐑨 𐑜𐑮𐑨𐑫𐑨­𐑑𐑦𐑒𐑩 𐑕𐑪𐑮 𐑤𐑨 𐑝𐑩𐑮𐑑𐑨𐑮𐑩𐑵 𐑒𐑨𐑢 𐑛𐑨𐑵𐑒’ 𐑨𐑤 𐑤𐑨 𐑮𐑧𐑜𐑪𐑤𐑩, 𐑒𐑧 𐑗𐑦𐑪𐑢 𐑝𐑩𐑮𐑑𐑩𐑢 <text:soft-page-break/>„𐑓𐑮𐑧𐑫𐑛𐑨𐑢“, 𐑒𐑦𐑪𐑢 𐑢𐑨𐑫 𐑛𐑧 𐑕𐑦 𐑫𐑧𐑫 𐑧𐑕𐑑𐑨𐑕 𐑦𐑵𐑑𐑧𐑮­𐑵𐑨𐑔𐑦𐑨𐑢, 𐑧𐑕𐑑𐑨𐑕 𐑪𐑟𐑨𐑑𐑨𐑢 𐑕𐑧𐑵𐑖𐑨𐑵𐑡𐑧 𐑧𐑜𐑨𐑤𐑧 𐑒𐑦𐑧𐑤 𐑧𐑵 𐑤𐑨 𐑨𐑤𐑦𐑨𐑢 𐑤𐑦𐑵­𐑜𐑝𐑩𐑢, — 𐑵𐑧 𐑕𐑩𐑤𐑧 𐑜𐑮𐑨𐑵𐑛𐑧𐑜𐑨 𐑫𐑪𐑤𐑑𐑩 𐑛𐑨 𐑝𐑩𐑮𐑑𐑩𐑢 𐑓𐑨𐑮𐑦𐑡𐑨𐑕 𐑑𐑪𐑑𐑧 𐑕𐑧𐑵𐑚𐑧𐑟𐑩𐑵𐑨 𐑐𐑩𐑮 𐑤𐑧𐑮𐑵­𐑨𐑛𐑩, 𐑕𐑧𐑛 𐑤𐑨 𐑤𐑦𐑵­𐑜𐑝𐑩 𐑮𐑦𐑔𐑧𐑝𐑨𐑕 𐑤𐑨 𐑧𐑚𐑤𐑩𐑵 𐑛𐑦𐑕𐑝𐑩𐑤𐑝𐑦𐑡𐑨𐑛𐑦 𐑧𐑑𐑧𐑮𐑵𐑧 𐑗𐑦𐑨𐑫 𐑐𐑤𐑦 𐑒𐑨𐑢 𐑐𐑤𐑦, 𐑕𐑧𐑵 𐑦𐑨 𐑛𐑧𐑐𐑧𐑵𐑛𐑩 𐑛𐑧 𐑤𐑨 𐑲𐑑𐑩𐑮𐑩 𐑲 𐑛𐑧 𐑦𐑨 𐑨𐑒𐑨𐑛𐑧𐑫𐑦𐑩.</text:p>
      <text:p text:style-name="Text_20_body">𐑐𐑨𐑮𐑩𐑤𐑨𐑵𐑑𐑧 𐑐𐑮𐑦 𐑤𐑨 𐑐𐑤𐑦𐑚𐑩𐑵𐑧𐑔𐑩 𐑛𐑧 ·𐑧𐑕­𐑐𐑧𐑮𐑨𐑵𐑑𐑩 𐑨𐑵𐑑𐑲 <text:span text:style-name="T7">Volapük</text:span>, 𐑵𐑦 𐑑𐑪𐑑𐑧 𐑵𐑧 𐑦𐑵𐑑𐑧𐑵𐑔𐑨𐑕 𐑐𐑧𐑮 𐑑𐑦𐑩 𐑗𐑦 𐑫𐑨𐑤𐑜𐑮𐑨𐑵𐑛𐑦𐑜𐑦 𐑤𐑨 𐑫𐑧𐑮𐑦𐑑𐑩𐑢𐑵 𐑛𐑧 𐑤𐑨 𐑧𐑤𐑐𐑧𐑵𐑕𐑦𐑵𐑑𐑩 𐑛𐑧 <text:span text:style-name="T7">Vola­pük</text:span>. 𐑤𐑨 𐑫𐑧𐑮𐑦𐑑𐑩𐑢 𐑛𐑧 <text:span text:style-name="T7">Schleyer</text:span> 𐑧𐑕𐑑𐑨𐑕 𐑜𐑮𐑨𐑵𐑛𐑧𐑜𐑨𐑢, 𐑒𐑨𐑢 𐑤𐑦𐑨 𐑵𐑩𐑫𐑩 𐑗𐑦𐑨𐑫 <text:soft-page-break/>𐑕𐑑𐑨𐑮𐑩𐑕 𐑕𐑪𐑮 𐑤𐑨 𐑐𐑤𐑧𐑢 𐑣𐑩𐑵𐑩𐑮𐑨 𐑤𐑩𐑒𐑩 𐑧𐑵 𐑤𐑨 𐑣𐑦𐑕𐑑𐑩𐑮𐑦𐑩 𐑛𐑧 𐑤𐑨 𐑦𐑛𐑧𐑩 𐑛𐑧 𐑤𐑦𐑵­𐑜𐑝𐑩 𐑦𐑵𐑑𐑧𐑮­𐑵𐑨𐑔𐑦𐑨. 𐑵𐑦 𐑝𐑩𐑤𐑦𐑕 𐑵𐑪𐑮 𐑫𐑩𐑵𐑑𐑮𐑦, 𐑒𐑧 𐑕𐑧 𐑣𐑩𐑛𐑦𐑲 𐑧𐑓𐑧𐑒𐑑𐑦𐑝𐑦𐑡𐑪𐑕 𐑒𐑩𐑵𐑜𐑮𐑧𐑕𐑩 𐑐𐑩𐑮 𐑤𐑨 𐑧𐑤𐑧𐑒𐑑𐑩 𐑛𐑧 𐑤𐑦𐑵­𐑜𐑝𐑩 𐑦𐑵𐑑𐑧𐑮­𐑵𐑨𐑔𐑦𐑨, 𐑑𐑦𐑨𐑫 𐑡𐑦 𐑦𐑵𐑑𐑧𐑮 𐑤𐑨 𐑨𐑫𐑚𐑲 𐑵𐑪𐑵 𐑧𐑒𐑟𐑦𐑕𐑑𐑨𐑵𐑑𐑨𐑢 𐑤𐑦𐑵­𐑜𐑝𐑩𐑢 𐑨𐑮𐑑𐑨𐑢 𐑵𐑧 𐑐𐑩𐑝𐑪𐑕 𐑖𐑨𐑵𐑔𐑧𐑤𐑦𐑡𐑦 𐑧𐑗 𐑪𐑵𐑪 𐑫𐑦𐑵𐑪𐑑𐑩𐑵.</text:p>
      <text:p text:style-name="Text_20_body">𐑵𐑦 𐑐𐑮𐑪𐑝𐑦𐑕 𐑕𐑧𐑒𐑝𐑧, 𐑒𐑧 𐑕𐑧 𐑣𐑩𐑛𐑦𐑲 𐑧𐑓𐑧𐑒­𐑑𐑦𐑝𐑦𐑡𐑪𐑕 𐑒𐑩𐑵𐑜𐑮𐑧𐑕𐑩 𐑐𐑩𐑮 𐑤𐑨 𐑧𐑤𐑧𐑒𐑑𐑩 𐑛𐑧 𐑤𐑦𐑵­𐑜𐑝𐑩 𐑦𐑵𐑑𐑧𐑮­𐑵𐑨𐑔𐑦𐑨, 𐑑𐑦𐑨𐑫 𐑫𐑨𐑤𐑜𐑮𐑲 𐑤𐑨 𐑜𐑮𐑨𐑵𐑛𐑧𐑜𐑨 𐑵𐑩𐑫𐑚𐑮𐑩 𐑛𐑨 𐑧𐑒𐑟𐑦𐑕𐑑𐑨𐑵𐑑𐑨𐑢 𐑤𐑦𐑵­𐑜𐑝𐑩𐑢 𐑵𐑦 𐑐𐑩𐑝𐑪𐑕 𐑢𐑨𐑫 𐑵𐑪𐑵 𐑒𐑪𐑵 𐑐𐑤𐑧𐑵𐑨 𐑔𐑧𐑮𐑑𐑧𐑔𐑩 𐑒𐑨𐑢 𐑐𐑮𐑧𐑔𐑦𐑟𐑧𐑔𐑩 𐑨𐑵𐑑𐑲𐑝𐑦𐑛𐑦, <text:span text:style-name="T2">𐑒𐑦𐑨𐑵</text:span> 𐑤𐑦𐑵­𐑜𐑝𐑩𐑵 𐑡𐑦 𐑧𐑤𐑧𐑒𐑑𐑩𐑕, 𐑵𐑩𐑫𐑧: 𐑧𐑤 <text:soft-page-break/>𐑗𐑦𐑪𐑢 𐑧𐑒𐑟𐑦𐑕𐑑𐑨𐑵𐑑𐑨𐑢 𐑤𐑦𐑵­𐑜𐑝𐑩𐑢 𐑝𐑦𐑝𐑨𐑢, 𐑫𐑩𐑮𐑑𐑦𐑵𐑑𐑨𐑢 𐑒𐑨𐑢 𐑨𐑮𐑑𐑨𐑢 𐑤𐑨 𐑒𐑩𐑵𐑜𐑮𐑧𐑕𐑩 𐑐𐑩𐑝𐑨𐑕 𐑧𐑤𐑧𐑒𐑑𐑦 𐑕𐑩𐑤𐑧 𐑵𐑪𐑮 <text:span text:style-name="T2">𐑪𐑵𐑪</text:span> 𐑤𐑦𐑵­𐑜𐑝𐑩𐑵: ·<text:span text:style-name="T2">𐑧𐑕𐑐𐑧𐑮𐑨𐑵𐑑𐑩</text:span>. 𐑒𐑦𐑨 𐑨𐑢𐑵 𐑧𐑕𐑑𐑪𐑕 𐑤𐑨 𐑒𐑩𐑵𐑕𐑦𐑕𐑑𐑩 𐑛𐑧 𐑤𐑨 𐑒𐑩𐑵𐑜𐑮𐑧𐑕𐑩, 𐑒𐑦𐑨𐑢 𐑨𐑢𐑵 𐑧𐑕𐑑𐑪𐑕 𐑤𐑨 𐑐𐑩𐑤𐑦𐑑𐑦𐑒𐑨𐑢 𐑒𐑩𐑵𐑛𐑦𐑗𐑩𐑢, 𐑢𐑧 𐑒𐑦𐑨𐑢 𐑨𐑢𐑵 𐑒𐑩𐑵𐑕𐑦𐑛𐑧𐑮𐑩𐑢, 𐑨𐑵𐑑𐑲𐑢𐑪𐑡𐑩𐑢, 𐑕𐑦𐑫𐑐𐑨𐑑𐑦𐑩𐑢 𐑲 𐑨𐑵𐑑𐑦𐑐𐑨𐑑𐑦𐑩𐑢 𐑤𐑨 𐑒𐑩𐑵𐑜𐑮𐑧𐑕𐑩 𐑕𐑦𐑵 𐑜𐑝𐑦𐑛𐑪𐑕, 𐑡𐑦 𐑨𐑚𐑕𐑩𐑤𐑪𐑑𐑧 <text:span text:style-name="T2">𐑵𐑧 𐑐𐑩𐑝𐑪𐑕</text:span> 𐑧𐑤𐑧𐑒𐑑𐑦 𐑦𐑨𐑵 𐑨𐑤𐑦𐑨𐑵 𐑤𐑦𐑵­𐑜𐑝𐑩𐑵 𐑒𐑮𐑩𐑫 ·𐑧𐑕𐑐𐑧𐑮𐑨𐑵𐑑𐑩, 𐑗𐑨𐑮 𐑐𐑩𐑮 𐑤𐑨 𐑮𐑩𐑤𐑩 𐑛𐑧 𐑤𐑦𐑵­𐑜𐑝𐑩 𐑦𐑵𐑑𐑧𐑮­𐑵𐑨𐑔𐑦𐑨 ·𐑧𐑕𐑐𐑧𐑮𐑨𐑵𐑑𐑩 𐑧𐑕𐑑𐑨𐑕 𐑵𐑪𐑵 𐑤𐑨 <text:span text:style-name="T2">𐑕𐑩𐑤𐑨</text:span> 𐑒𐑨𐑵𐑛𐑦𐑛𐑨𐑑𐑩 𐑧𐑵 𐑤𐑨 𐑑𐑪𐑑𐑨 𐑫𐑩𐑵𐑛𐑩, 𐑤𐑨 𐑕𐑩𐑤𐑨, 𐑑𐑪𐑑𐑧 𐑕𐑧𐑵 𐑦𐑨𐑢 𐑒𐑩𐑵­𐑒𐑪𐑮𐑨𐑵𐑑𐑩𐑢. 𐑗𐑨𐑮 𐑧𐑗 𐑗𐑧 𐑤𐑨 𐑐𐑤𐑧𐑢 𐑫𐑨𐑤­<text:soft-page-break/>𐑐𐑮𐑩𐑕𐑐𐑧𐑮𐑨 𐑒𐑩𐑵𐑕𐑦𐑕𐑑𐑩 𐑛𐑧 𐑤𐑨 𐑒𐑩𐑵𐑜𐑮𐑧𐑕𐑩 𐑧𐑵 𐑡𐑦 𐑑𐑨𐑫𐑧𐑵 𐑕𐑦𐑛𐑩𐑕 𐑣𐑩𐑫𐑩𐑢 𐑐𐑧𐑵𐑕𐑨𐑵𐑑𐑨𐑢, 𐑒𐑨𐑢 𐑤𐑨 𐑜𐑮𐑨𐑵𐑛𐑧𐑜𐑨 𐑐𐑤𐑦𐑚𐑩𐑵𐑧𐑔𐑩 𐑛𐑧 𐑤𐑨 𐑤𐑦𐑵­𐑜𐑝𐑩 ·𐑧𐑕𐑐𐑧𐑮𐑨𐑵𐑑𐑩 𐑨𐑵𐑑𐑲 𐑗𐑦𐑪𐑢 𐑨𐑤𐑦𐑨𐑢 𐑤𐑦𐑵­𐑜𐑝𐑩𐑢 𐑑𐑮𐑩 𐑓𐑩𐑮𐑑𐑧 𐑓𐑨𐑤𐑨𐑕 𐑧𐑵 𐑤𐑨 𐑩𐑒𐑪𐑤𐑩𐑢𐑵 𐑨𐑤 𐑗𐑦𐑪, 𐑒𐑦𐑪 𐑨𐑤𐑫𐑧𐑵𐑲 𐑦𐑩𐑫 𐑒𐑩𐑵𐑨𐑑𐑦𐑡𐑦𐑕 𐑒𐑪𐑵 𐑑𐑦𐑪 𐑗𐑦 𐑤𐑦𐑵­𐑜𐑝𐑩, 𐑑𐑦𐑨𐑤 𐑧𐑕𐑑𐑨𐑕 𐑑𐑪𐑑𐑧 𐑵𐑧 𐑧𐑚𐑤𐑧 𐑕𐑪𐑐𐑩𐑟𐑦, 𐑒𐑧 𐑤𐑨 𐑒𐑩𐑵𐑜𐑮𐑧𐑕𐑩 𐑧𐑤𐑧𐑒𐑑𐑩𐑕 𐑦𐑨𐑵 𐑨𐑤𐑦𐑨𐑵 𐑤𐑦𐑵­𐑜𐑝𐑩𐑵. 𐑕𐑧 𐑑𐑨𐑫𐑧𐑵, 𐑒𐑩𐑵𐑑𐑮𐑲 𐑗𐑦𐑨 𐑨𐑑𐑧𐑵𐑛𐑩, 𐑤𐑨 𐑒𐑩𐑵𐑜𐑮𐑧𐑕𐑩 𐑧𐑕𐑑𐑩𐑕 𐑑𐑦𐑩𐑫 𐑚𐑤𐑦𐑵𐑛𐑦𐑜𐑦𐑑𐑨, 𐑒𐑧 𐑡𐑦 𐑧𐑒𐑛𐑧𐑟𐑦𐑮𐑩𐑕 𐑦𐑨𐑵 𐑨𐑤𐑦𐑨𐑵 𐑤𐑦𐑵­𐑜𐑝𐑩𐑵, 𐑑𐑦𐑨𐑫 — 𐑒𐑦𐑧𐑤 𐑵𐑦 𐑐𐑮𐑪𐑝𐑦𐑕 𐑕𐑪𐑐𐑮𐑧 — 𐑤𐑨 <text:span text:style-name="T2">𐑝𐑦𐑝𐑩 𐑫𐑧𐑫</text:span> 𐑟𐑩𐑮𐑜𐑩𐑕 𐑐𐑮𐑦 𐑑𐑦𐑩, 𐑒𐑧 𐑤𐑨 𐑛𐑧𐑔𐑦𐑛𐑩 𐑛𐑧 𐑤𐑨 𐑒𐑩𐑵𐑜𐑮𐑧𐑕𐑩 𐑮𐑧𐑕𐑑𐑪 𐑕𐑩𐑤𐑧 <text:soft-page-break/>𐑫𐑨𐑤𐑝𐑦𐑝𐑨 𐑤𐑦𐑑𐑧𐑮𐑩, 𐑑𐑦𐑧𐑤 𐑤𐑩𐑵𐑜𐑧 𐑡𐑦𐑕 𐑒𐑩𐑤𐑧𐑒𐑑𐑦𐑡𐑩𐑕 𐑵𐑩𐑝𐑨 𐑒𐑩𐑵𐑜𐑮𐑧𐑕𐑩 𐑒𐑨𐑢 𐑓𐑨𐑮𐑩𐑕 𐑧𐑤𐑧𐑒𐑑𐑩𐑵 𐑡𐑪𐑕𐑑𐑨𐑵.</text:p>
      <text:h text:style-name="Heading_20_2" text:outline-level="2">VII</text:h>
      <text:p text:style-name="Text_20_body">𐑵𐑪𐑵 𐑮𐑧𐑕𐑑𐑨𐑕 𐑨𐑤 𐑵𐑦 𐑮𐑧𐑕𐑐𐑩𐑵𐑛𐑦 𐑨𐑵𐑒𐑩𐑮𐑲 𐑪𐑵𐑪 𐑤𐑨𐑕𐑑𐑨𐑵 𐑛𐑧𐑫𐑨𐑵𐑛𐑩𐑵 𐑵𐑩𐑫𐑧: 𐑧𐑵 𐑤𐑨 <text:span text:style-name="T2">𐑵𐑪𐑵𐑨</text:span> 𐑫𐑦𐑵𐑪𐑑𐑩 ·𐑧𐑕𐑐𐑧𐑮𐑨𐑵𐑑𐑩, 𐑝𐑧𐑮𐑧, 𐑨𐑐𐑧𐑮𐑨𐑕 𐑒𐑦𐑧𐑤 <text:span text:style-name="T2">𐑕𐑩𐑤𐑨</text:span> 𐑒𐑨𐑵𐑛𐑦𐑛𐑨𐑑𐑩 𐑐𐑩𐑮 𐑤𐑦𐑵­𐑜𐑝𐑩 𐑦𐑵𐑑𐑧𐑮­𐑵𐑨𐑔𐑦𐑨; 𐑕𐑧𐑛 𐑗𐑨𐑮 𐑒𐑩𐑵­𐑜𐑮𐑧𐑕𐑩 𐑛𐑧 𐑮𐑧𐑐𐑮𐑧𐑟𐑧𐑵𐑑𐑨𐑵𐑑𐑩𐑢 𐑛𐑧 𐑛𐑦𐑝𐑧𐑮𐑕­𐑨𐑢 𐑮𐑧𐑜𐑵𐑩𐑢 𐑐𐑩𐑮 𐑤𐑨 𐑧𐑤𐑧𐑒𐑑𐑩 𐑛𐑧 𐑤𐑦𐑵­𐑜𐑝𐑩 𐑦𐑵𐑑𐑧𐑮­𐑵𐑨𐑔𐑦𐑨 𐑧𐑓𐑧𐑒𐑑𐑦𐑝𐑦𐑡𐑩𐑕 𐑒𐑮𐑧𐑛𐑧𐑚𐑤𐑧 𐑨𐑵𐑒𐑩𐑮𐑲 𐑵𐑧 𐑚𐑨𐑤𐑛𐑲, 𐑧𐑚𐑤𐑧 𐑐𐑩𐑕𐑑 𐑛𐑧𐑒 𐑒𐑨𐑢 𐑧𐑚𐑤𐑧 𐑐𐑩𐑕𐑑 𐑔𐑧𐑵𐑑 𐑢𐑨𐑮𐑩𐑢, 𐑑𐑮𐑧 𐑐𐑩𐑝𐑨𐑕 𐑢𐑨 <text:soft-page-break/>𐑧𐑕𐑑𐑦, 𐑒𐑧 𐑡𐑦𐑕 𐑑𐑦𐑪 𐑑𐑧𐑫𐑐𐑩 𐑨𐑐𐑧𐑮𐑩𐑕 𐑫𐑪𐑤­𐑑𐑨𐑢 <text:span text:style-name="T2">𐑵𐑩𐑝𐑨𐑢</text:span> 𐑨𐑮𐑑𐑨𐑢 𐑤𐑦𐑵­𐑜𐑝𐑩𐑢, 𐑒𐑦𐑪𐑢 𐑕𐑑𐑨𐑮𐑩𐑕 𐑫𐑪𐑤𐑑𐑧 𐑐𐑤𐑦 𐑨𐑤𐑑𐑧 𐑩𐑤 ·𐑧𐑕𐑐𐑧­𐑮𐑨𐑵­𐑑𐑩, 𐑒𐑨𐑢 𐑕𐑧𐑒𐑝𐑧 𐑪𐑵𐑪 𐑧𐑤 <text:span text:style-name="T2">𐑦𐑤𐑦</text:span> 𐑛𐑧𐑝𐑩𐑕 𐑧𐑕𐑑𐑦 𐑧𐑤𐑧𐑒𐑑𐑦𐑑𐑨 𐑛𐑧 𐑤𐑨 𐑒𐑩𐑵𐑜𐑮𐑧𐑕𐑩? 𐑲 𐑧𐑚𐑤𐑧 𐑤𐑨 𐑒𐑩𐑵𐑜𐑮𐑧𐑕𐑩 𐑫𐑧𐑫 𐑨𐑮𐑨𐑵𐑡𐑩𐑕 𐑒𐑩𐑫­𐑐𐑧𐑑𐑧𐑵𐑑𐑨𐑵 𐑒𐑩𐑫𐑦𐑑𐑨𐑑𐑩𐑵, 𐑒𐑦𐑪 𐑩𐑒𐑪𐑐𐑩𐑕 𐑕𐑦𐑵 𐑢𐑧 𐑤𐑨 𐑒𐑮𐑧𐑩 𐑛𐑧 𐑵𐑩𐑝𐑨 𐑨𐑮𐑑𐑨 𐑤𐑦𐑵­𐑜𐑝𐑩?</text:p>
      <text:p text:style-name="Text_20_body">𐑢𐑧 𐑑𐑦𐑩 𐑗𐑦 𐑵𐑦 𐑐𐑩𐑝𐑨𐑕 𐑮𐑧𐑕𐑐𐑩𐑵𐑛𐑦 𐑢𐑧𐑵𐑩𐑵. 𐑤𐑨 𐑧𐑚𐑤𐑧𐑔𐑩 𐑛𐑧 𐑨𐑐𐑧𐑮𐑩 𐑛𐑧 𐑵𐑩𐑝𐑨 𐑤𐑦𐑵­𐑜𐑝𐑩 𐑐𐑧𐑮 𐑕𐑦 𐑫𐑧𐑫 𐑧𐑕𐑑𐑨𐑕 𐑑𐑮𐑧 𐑛𐑪𐑚𐑨, 𐑒𐑨𐑢 𐑒𐑩𐑫𐑦𐑕𐑦𐑦 𐑨𐑤 𐑒𐑩𐑫𐑦𐑑𐑨𐑑𐑩 𐑤𐑨 𐑒𐑮𐑧𐑨𐑛𐑩𐑵 𐑛𐑧 𐑵𐑩𐑝𐑨 𐑤𐑦𐑵­𐑜𐑝𐑩 𐑧𐑕𐑑𐑪𐑕 𐑑𐑦𐑧𐑤 𐑕𐑨𐑫𐑧 𐑕𐑧𐑵𐑕𐑧𐑵𐑔𐑧, 𐑒𐑦𐑧𐑤 𐑧𐑒𐑟𐑧𐑫𐑐𐑤𐑧 𐑒𐑩𐑫𐑦𐑕𐑦𐑦 𐑨𐑤 𐑒𐑩𐑫𐑦𐑑𐑨𐑑𐑩 𐑝𐑧𐑮𐑒𐑦 𐑚𐑩𐑵𐑨𐑵 𐑐𐑩𐑧𐑫𐑩𐑵. 𐑗𐑨𐑮 <text:soft-page-break/>𐑤𐑨 𐑒𐑮𐑧𐑨𐑛𐑩 𐑛𐑧 𐑐𐑤𐑧𐑵𐑨, 𐑧𐑵 𐑗𐑦𐑪𐑢 𐑮𐑦­𐑤𐑨𐑑𐑩𐑢 𐑑𐑲𐑜𐑨 𐑒𐑨𐑢 𐑝𐑦𐑝𐑦𐑐𐑩𐑝𐑨 𐑤𐑦𐑵­𐑜𐑝𐑩, 𐑒𐑦𐑪 𐑨𐑤 𐑫𐑪𐑤𐑑𐑨𐑢 𐑖𐑨𐑢𐑵𐑨𐑕 𐑑𐑦𐑨 𐑓𐑨𐑔𐑦𐑤𐑨 𐑒𐑨𐑢 𐑖𐑧𐑮𐑔𐑨 𐑨𐑓𐑧𐑮𐑩, 𐑧𐑵 𐑧𐑓𐑧𐑒𐑑𐑦𐑝𐑧𐑔𐑩 𐑧𐑕𐑑𐑨𐑕 𐑨𐑓𐑧𐑮𐑩 𐑑𐑮𐑧 𐑒𐑨𐑢 𐑑𐑮𐑧 𐑫𐑨𐑤𐑓𐑨𐑔𐑦𐑤𐑨. 𐑡𐑦 𐑐𐑩𐑕𐑑𐑪𐑤𐑨𐑕 𐑛𐑧 𐑪𐑵𐑪 𐑓𐑤𐑨𐑵𐑒𐑩 𐑕𐑐𐑧𐑔𐑦­𐑨𐑤𐑨𐑵 𐑑𐑨𐑤𐑧𐑵𐑑𐑩𐑵 𐑒𐑨𐑢 𐑦𐑵𐑕𐑐𐑦𐑮𐑩𐑵, 𐑒𐑨𐑢 𐑛𐑧 𐑤𐑨 𐑛𐑪𐑨 𐑓𐑤𐑨𐑵𐑒𐑩 𐑜𐑮𐑨𐑵𐑛𐑧𐑜𐑨𐑵 𐑧𐑵𐑧𐑮𐑜𐑦𐑩𐑵, 𐑐𐑨𐑔𐑦𐑧𐑵𐑔𐑩𐑵 𐑒𐑨𐑢 𐑝𐑨𐑮𐑫𐑧𐑜𐑨𐑵, 𐑕𐑧𐑵𐑓𐑦𐑵𐑧 𐑨𐑤𐑛𐑩𐑵𐑦𐑑𐑨𐑵 𐑨𐑫𐑩𐑵 𐑨𐑤 𐑤𐑨 𐑧𐑵𐑑𐑮𐑧𐑐𐑮𐑧𐑵𐑦𐑑𐑨 𐑨𐑓𐑧𐑮𐑩. 𐑫𐑪𐑤𐑑𐑨𐑢𐑵 𐑵𐑦𐑨𐑢 𐑝𐑩𐑮𐑑𐑩𐑢 𐑑𐑮𐑧 𐑫𐑦𐑮𐑦𐑜𐑩𐑕, 𐑗𐑨𐑮 𐑖𐑨𐑢𐑵𐑨𐑕 𐑨𐑤 𐑦𐑤𐑦, 𐑒𐑧 𐑩𐑵𐑦 𐑚𐑧𐑟𐑩𐑵𐑨𐑕 𐑵𐑪𐑮 𐑛𐑧𐑔𐑦𐑛𐑦 𐑨𐑤 𐑕𐑦, 𐑒𐑧 𐑑𐑨𐑚𐑤𐑩 𐑧𐑒𐑟𐑧𐑫𐑐𐑤𐑧 𐑧𐑕𐑑𐑩𐑕 „bam“, 𐑕𐑧𐑡𐑩 𐑧𐑕𐑑𐑩𐑕 „bim“ <text:span text:style-name="T16">𐑒𐑨𐑢 𐑑𐑦𐑧𐑤 𐑐𐑤𐑪</text:span>, <text:span text:style-name="T16">𐑒𐑨𐑢 𐑑𐑦𐑧𐑤 𐑐𐑤𐑪</text:span>, 𐑒𐑨𐑢 <text:soft-page-break/>𐑤𐑦𐑵­𐑜𐑝𐑩 𐑢𐑨𐑫 𐑧𐑕𐑑𐑩𐑕 𐑐𐑮𐑧𐑑𐑨. 𐑒𐑪𐑵 𐑤𐑨 𐑒𐑮𐑧𐑨𐑛𐑩 𐑛𐑧 𐑐𐑤𐑧𐑵𐑧𐑔𐑨, 𐑑𐑲𐑜𐑨 𐑒𐑨𐑢 𐑝𐑦𐑝𐑦­𐑐𐑩𐑝𐑨 𐑤𐑦𐑵­𐑜𐑝𐑩 𐑧𐑕𐑑𐑨𐑕 𐑑𐑪𐑑𐑧 𐑑𐑦𐑧𐑤 𐑕𐑨𐑫𐑧, 𐑒𐑦𐑧𐑤 𐑧𐑒𐑟𐑧𐑫𐑐𐑤𐑧 𐑒𐑪𐑵 𐑤𐑨 𐑤𐑪𐑛𐑨𐑛𐑩 𐑕𐑪𐑮 𐑓𐑩𐑮𐑑𐑧𐑐𐑦𐑨𐑵𐑩 𐑲 𐑒𐑪𐑵 𐑤𐑨 𐑑𐑮𐑨𐑦𐑮𐑨𐑛𐑩 𐑛𐑧 𐑛𐑧𐑵𐑕𐑧𐑜𐑨 𐑨𐑮𐑚𐑨𐑮𐑩. 𐑨𐑤 𐑣𐑩𐑫𐑩, 𐑒𐑦𐑪 𐑵𐑧 𐑒𐑩𐑵𐑨𐑕 𐑤𐑨 𐑧𐑕𐑧𐑵𐑔𐑩𐑵 𐑛𐑧 𐑫𐑪𐑟𐑦𐑒𐑩, 𐑖𐑨𐑢𐑵𐑨𐑕, 𐑒𐑧 𐑵𐑧𐑵𐑦𐑩 𐑧𐑕𐑑𐑨𐑕 𐑐𐑤𐑦 𐑓𐑨𐑔𐑦𐑤𐑨, 𐑩𐑤 𐑤𐑪𐑛𐑦 𐑓𐑩𐑮𐑑𐑧𐑐𐑦𐑨𐑵𐑩𐑵, — 𐑩𐑵𐑦 𐑢𐑨 𐑚𐑧­𐑟𐑩𐑵𐑨𐑕 𐑵𐑪𐑮 𐑧𐑒𐑓𐑮𐑨𐑐𐑦 𐑪𐑵𐑪 𐑒𐑤𐑨𐑝𐑩𐑵, 𐑒𐑨𐑢 𐑧𐑕𐑑𐑩𐑕 𐑮𐑦𐑔𐑧𐑝𐑦𐑑𐑨 𐑑𐑩𐑵𐑩, 𐑝𐑦 𐑧𐑒­𐑓𐑮𐑨𐑐𐑩𐑕 𐑨𐑤𐑦𐑨𐑵 𐑒𐑤𐑨𐑝𐑩𐑵, 𐑒𐑨𐑢 𐑝𐑦 𐑮𐑦𐑔𐑧𐑝𐑩𐑕 𐑨𐑤𐑦𐑨𐑵 𐑑𐑩𐑵𐑩𐑵, — 𐑝𐑦 𐑓𐑮𐑨𐑐𐑨𐑛𐑩𐑕 𐑧𐑵 𐑤𐑨 𐑛𐑲𐑮𐑩 𐑛𐑧 𐑑𐑪𐑑𐑨 𐑣𐑩𐑮𐑩 𐑛𐑦𐑝𐑧𐑮𐑕𐑨𐑢𐑵 𐑒𐑤𐑨𐑝𐑩𐑢𐑵, 𐑒𐑨𐑢 𐑝𐑦 𐑮𐑦𐑔𐑧𐑝𐑩𐑕 𐑑𐑪𐑑𐑨𐑵 𐑒𐑩𐑫𐑐𐑩𐑟𐑦𐑔𐑦𐑩𐑵 ... <text:soft-page-break/>𐑖𐑨𐑢𐑵𐑨𐑕, 𐑒𐑧 𐑵𐑧𐑵𐑦𐑩 𐑧𐑕𐑑𐑨𐑕 𐑐𐑤𐑦 𐑓𐑨𐑔𐑦𐑤𐑨; 𐑕𐑧𐑛 𐑒𐑦𐑨𐑫 𐑤𐑦 𐑒𐑩𐑫𐑧𐑵𐑔𐑨𐑕 𐑤𐑪𐑛𐑦 𐑕𐑦𐑨𐑵 𐑦𐑫𐑐𐑮𐑩𐑝𐑦𐑟𐑦𐑑𐑨𐑵 𐑒𐑩𐑫𐑐𐑩𐑟𐑦𐑔𐑦𐑩𐑵, 𐑗𐑦𐑪𐑢 𐑒𐑪𐑵 𐑮𐑦𐑛𐑧𐑜𐑩 𐑛𐑦𐑕𐑒𐑪𐑮𐑨𐑕, 𐑒𐑨𐑢 𐑧𐑗 𐑤𐑦 𐑫𐑧𐑫, 𐑲𐑛𐑨𐑵𐑑𐑧 𐑤𐑨 𐑮𐑦𐑔𐑧𐑝𐑨𐑑𐑨𐑢𐑵 𐑛𐑧 𐑤𐑦 𐑕𐑩𐑝𐑨𐑡­𐑨𐑢𐑵 𐑕𐑩𐑵𐑩𐑢𐑵, 𐑚𐑨𐑤𐑛𐑲 𐑒𐑩𐑫𐑧𐑵𐑔𐑩𐑕 𐑒𐑩𐑫­𐑐𐑮𐑧𐑵𐑧𐑑𐑨𐑛𐑦, 𐑒𐑧 𐑤𐑨 𐑨𐑓𐑧𐑮𐑩 𐑦𐑧𐑤 𐑧𐑕𐑑𐑨𐑕 𐑵𐑧 𐑜𐑤𐑨𐑑𐑨, 𐑒𐑧 𐑫𐑪𐑟𐑦𐑒𐑩 𐑵𐑧 𐑒𐑩𐑵𐑕𐑦𐑕𐑑𐑨𐑕 𐑧𐑵 𐑕𐑩𐑤𐑨 𐑓𐑮𐑨𐑐𐑨𐑛𐑩 𐑛𐑧 𐑒𐑤𐑨𐑝𐑩𐑢, — 𐑒𐑨𐑢 𐑑𐑦𐑪 𐑣𐑧𐑮𐑩𐑩, 𐑒𐑦𐑪 𐑒𐑪𐑵 𐑑𐑦𐑨 𐑫𐑧𐑫𐑓𐑦𐑛𐑨 𐑫𐑦𐑧𐑵𐑩 𐑕𐑦𐑛𐑦𐑡𐑦𐑕 𐑨𐑵𐑑𐑲 𐑤𐑨 𐑓𐑩𐑮𐑑𐑧𐑐𐑦𐑨𐑵𐑩, 𐑓𐑨𐑵𐑓𐑨𐑮𐑩𐑵𐑨𐑵𐑑𐑧, 𐑒𐑧 𐑤𐑦 𐑤𐑪𐑛𐑩𐑕 𐑐𐑤𐑦 𐑚𐑩𐑵𐑧 𐑩𐑤 𐑗𐑦𐑪𐑢, 𐑒𐑪𐑵 𐑣𐑩𐑵𐑑𐑩 𐑓𐑩𐑮𐑒𐑪𐑮𐑨𐑕 𐑒𐑨𐑢 𐑢𐑨𐑫 𐑐𐑤𐑪 𐑵𐑧 𐑫𐑩𐑵𐑑𐑮𐑨𐑕 𐑕𐑦𐑵 𐑨𐑵𐑑𐑲 𐑤𐑨 𐑐𐑪𐑚𐑤𐑦𐑒𐑩. 𐑨𐑤 𐑣𐑩𐑫𐑩, 𐑒𐑦𐑪 𐑵𐑧𐑵𐑦𐑨𐑫 𐑧𐑕𐑑𐑦𐑕 <text:soft-page-break/>𐑧𐑵 𐑜𐑮𐑨𐑵𐑛𐑨 𐑨𐑮𐑚𐑨𐑮𐑩, 𐑖𐑨𐑢𐑵𐑨𐑕, 𐑒𐑧 𐑵𐑧𐑵𐑦𐑩 𐑧𐑕𐑑𐑨𐑕 𐑐𐑤𐑦 𐑓𐑨𐑔𐑦𐑤𐑨, 𐑩𐑤 𐑑𐑮𐑨𐑦𐑮𐑦 𐑨𐑮𐑚­𐑨𐑮𐑩𐑵 𐑛𐑧 𐑪𐑵𐑪 𐑓𐑦𐑵𐑩 𐑡𐑦𐑕 𐑤𐑨 𐑛𐑪𐑨: „𐑒𐑦𐑩 𐑨𐑮𐑑𐑦𐑓𐑦𐑒𐑨 𐑑𐑦𐑧 𐑗𐑦 𐑧𐑕𐑑𐑨𐑕? 𐑗𐑦𐑪 𐑦𐑵𐑓𐑨𐑵𐑩 𐑢𐑨 𐑐𐑩𐑝𐑨𐑕 𐑑𐑦𐑩𐑵 𐑗𐑦 𐑓𐑨𐑮𐑦: 𐑩𐑵𐑦 𐑚𐑧𐑟𐑩𐑵𐑨𐑕 𐑵𐑪𐑮 𐑧𐑵𐑦𐑮𐑦, 𐑦𐑮𐑦 𐑗𐑦𐑨𐑫 𐑮𐑧𐑒𐑑𐑧 𐑨𐑵𐑑𐑲𐑧𐑵, — 𐑒𐑨𐑢 𐑐𐑩𐑕𐑑 𐑒𐑧𐑤𐑒𐑧 𐑛𐑨 𐑣𐑩𐑮𐑩𐑢 𐑲 𐑐𐑩𐑕𐑑 𐑒𐑧𐑤𐑒𐑧 𐑛𐑨 𐑑𐑨𐑜𐑩𐑢 𐑝𐑦 𐑑𐑮𐑩𐑝𐑩𐑕 𐑝𐑦𐑵 𐑧𐑵 𐑤𐑨 𐑒𐑩𐑵𐑑𐑮𐑲𐑨 𐑓𐑦𐑵𐑩 𐑛𐑧 𐑤𐑨 𐑨𐑮𐑚𐑨𐑮𐑩“. 𐑕𐑧𐑛 𐑨𐑐𐑧𐑵𐑲 𐑤𐑦 𐑧𐑵𐑦𐑮𐑦𐑕 𐑦𐑩𐑫 𐑧𐑵 𐑤𐑨 𐑐𐑮𐑩𐑓𐑪𐑵𐑛­𐑨𐑠𐑩𐑵 𐑛𐑧 𐑤𐑨 𐑨𐑮𐑚𐑨𐑮𐑩, 𐑤𐑦 𐑚𐑨𐑤𐑛𐑲 𐑑𐑦𐑧𐑤 𐑐𐑧𐑮𐑛𐑨𐑕 𐑤𐑨 𐑝𐑩𐑢𐑩𐑵, 𐑒𐑧 𐑤𐑦 𐑲 𐑑𐑪𐑑𐑧 𐑵𐑧 𐑐𐑩𐑝𐑨𐑕 𐑧𐑤𐑮𐑨𐑫𐑐𐑦 𐑧𐑤 𐑤𐑨 𐑨𐑮𐑚𐑨𐑮𐑩, 𐑲 𐑐𐑩𐑕𐑑 𐑤𐑩𐑵𐑜𐑨 𐑝𐑨𐑜𐑨𐑛𐑩 𐑤𐑦 𐑧𐑤𐑦𐑮𐑨𐑕, 𐑕𐑧𐑛 𐑑𐑪𐑑𐑧, 𐑑𐑪𐑑𐑧 𐑵𐑧 𐑧𐑵 𐑑𐑦𐑪 𐑤𐑩𐑒𐑩, 𐑒𐑦𐑧 𐑤𐑦 𐑧𐑤𐑦𐑮𐑦 <text:soft-page-break/>𐑛𐑧𐑝𐑦𐑕. 𐑑𐑦𐑧𐑤 𐑧𐑕𐑑𐑨𐑕 𐑨𐑵𐑒𐑲 𐑒𐑪𐑵 𐑨𐑮𐑑𐑨 𐑤𐑦𐑵­𐑜𐑝𐑩: <text:span text:style-name="T2">𐑧𐑵𐑑𐑮𐑧𐑐𐑮𐑧𐑵𐑦</text:span> 𐑤𐑨 𐑒𐑮𐑧𐑨𐑛𐑩𐑵 𐑛𐑧 𐑤𐑦𐑵­𐑜𐑝𐑩, 𐑛𐑩𐑵𐑦 𐑨𐑤 𐑡𐑦 𐑢𐑨𐑫 𐑨𐑵𐑑𐑲𐑧 𐑵𐑩𐑫𐑩𐑵, 𐑑𐑮𐑪𐑫𐑐𐑧𐑑𐑦 𐑐𐑮𐑦 𐑡𐑦 𐑨𐑤 𐑤𐑨 𐑤𐑧𐑜­𐑨𐑵𐑑𐑨 𐑫𐑩𐑵𐑛𐑩 — 𐑗𐑦𐑩 𐑑𐑦𐑩 𐑗𐑦 𐑧𐑕𐑑𐑨𐑕 𐑑𐑮𐑧 𐑓𐑨𐑔𐑦𐑤𐑨, — 𐑕𐑧𐑛 𐑓𐑧𐑤𐑦𐑗𐑧 <text:span text:style-name="T2">𐑓𐑦𐑵𐑦</text:span> 𐑑𐑦𐑪𐑵 𐑗𐑦 𐑤𐑨𐑚𐑩𐑮𐑩𐑵 𐑧𐑕𐑑𐑨𐑕 𐑑𐑪𐑑𐑧 𐑵𐑧 𐑑𐑦𐑧𐑤 𐑓𐑨𐑔𐑦𐑤𐑧. 𐑒𐑪𐑵 𐑫𐑧𐑫𐑓𐑦𐑛𐑨 𐑫𐑦𐑧𐑵𐑩 𐑫𐑪𐑤𐑑𐑨𐑢 𐑧𐑵𐑑𐑮𐑧­𐑐𐑮𐑧𐑵𐑨𐑕 𐑑𐑦𐑨𐑵 𐑤𐑨𐑚𐑩𐑮𐑩𐑵; 𐑕𐑧𐑛 𐑨𐑐𐑧­𐑵𐑲 𐑦𐑤𐑦 𐑦𐑩𐑫 𐑧𐑵𐑐𐑮𐑩𐑓𐑪𐑵𐑛𐑦𐑡𐑦𐑕 𐑧𐑵 𐑡𐑦𐑵, 𐑦𐑤𐑦 𐑲 𐑮𐑦𐑔𐑧𐑝𐑨𐑕 𐑕𐑧𐑵𐑩𐑮𐑛𐑨𐑵 𐑒𐑩𐑤𐑧𐑒𐑑𐑩𐑵 𐑛𐑨 𐑕𐑩𐑵𐑩𐑢 𐑕𐑧𐑵 𐑦𐑨 𐑛𐑦𐑓𐑦𐑵𐑦𐑑𐑨 𐑐𐑤𐑨𐑵𐑩 𐑒𐑨𐑢 𐑕𐑧𐑵 𐑦𐑨 𐑦𐑵𐑛𐑩, 𐑲 𐑦𐑤𐑦 𐑐𐑪𐑖𐑦𐑡𐑨𐑕 𐑢𐑧 𐑑𐑦𐑩𐑫 𐑛𐑨 𐑫𐑨𐑤𐑣𐑧𐑤𐑐𐑩𐑢, 𐑢𐑧 𐑑𐑦𐑩𐑫 𐑛𐑨 𐑮𐑧𐑔𐑦𐑐𐑮𐑩𐑒𐑧 𐑒𐑩𐑵𐑑𐑮𐑲𐑐𐑨𐑮𐑩𐑤𐑨𐑵𐑑𐑨𐑢 𐑐𐑩𐑕𐑑𐑪𐑤𐑩𐑢, 𐑒𐑧 𐑦𐑤𐑦 <text:soft-page-break/>𐑐𐑧𐑮𐑛𐑨𐑕 𐑗𐑦𐑨𐑵 𐑐𐑨𐑔𐑦𐑧𐑵𐑔𐑩𐑵, 𐑠𐑧𐑑𐑨𐑕 𐑤𐑨 𐑤𐑨𐑚𐑩𐑮𐑩𐑵 𐑒𐑨𐑢 𐑢𐑨𐑫 𐑐𐑤𐑪 𐑵𐑧 𐑫𐑩𐑵𐑑𐑮𐑨𐑕 𐑕𐑦𐑵 𐑨𐑵𐑑𐑲 𐑤𐑨 𐑐𐑪𐑚𐑤𐑦𐑒𐑩.</text:p>
      <text:p text:style-name="Text_20_body">𐑒𐑧 𐑤𐑨 𐑒𐑮𐑧𐑨𐑛𐑩 𐑛𐑧 𐑑𐑲𐑜𐑨 𐑒𐑨𐑢 𐑝𐑦𐑝𐑦𐑐𐑩𐑝𐑨 𐑤𐑦𐑵­𐑜𐑝𐑩 𐑵𐑧 𐑧𐑕𐑑𐑨𐑕 𐑑𐑦𐑧𐑤 𐑓𐑨𐑔𐑦𐑤𐑨 𐑨𐑓𐑧𐑮𐑩, 𐑒𐑦𐑧𐑤 𐑨𐑤 𐑫𐑪𐑤𐑑𐑨𐑢 𐑖𐑨𐑢𐑵𐑨𐑕, 𐑩𐑵𐑦 𐑐𐑩𐑝𐑨𐑕 𐑦𐑵𐑑𐑧𐑮𐑨𐑤𐑦𐑧 𐑤𐑨 𐑐𐑤𐑧𐑢 𐑚𐑩𐑵𐑧 𐑝𐑦𐑛𐑦 𐑧𐑤 𐑤𐑨 𐑕𐑧𐑒𐑝𐑨𐑵𐑑𐑨 𐑓𐑨𐑒𐑑𐑩: 𐑩𐑵𐑦 𐑕𐑔𐑦𐑨𐑕, 𐑒𐑧 𐑡𐑦𐑕 𐑤𐑨 𐑨𐑐𐑧𐑮𐑩 𐑛𐑧 <text:span text:style-name="T7">Volapük</text:span> 𐑒𐑨𐑢 ·𐑧𐑕𐑐𐑧𐑮𐑨𐑵𐑑𐑩 𐑧𐑕𐑑𐑦𐑕 𐑜𐑮𐑨𐑵𐑛𐑧𐑜𐑨 𐑫𐑪𐑤𐑑𐑩 𐑛𐑨 𐑛𐑦𐑝𐑧𐑮𐑕𐑨𐑢 𐑐𐑮𐑩𐑝𐑩𐑢 𐑒𐑮𐑧𐑦 𐑨𐑮𐑑𐑨𐑵 𐑤𐑦𐑵­𐑜𐑝𐑩𐑵 𐑦𐑵𐑑𐑧𐑮­𐑵𐑨𐑔𐑦𐑨𐑵; 𐑵𐑧 𐑫𐑨𐑤𐑫𐑪𐑤𐑑𐑧 𐑛𐑨 𐑐𐑮𐑩𐑝𐑩𐑢 𐑨𐑐𐑧𐑮𐑦𐑕 𐑨𐑵𐑒𐑲 𐑐𐑩𐑕𐑑 𐑤𐑨 𐑨𐑐𐑧𐑮𐑩 𐑛𐑧 𐑤𐑨 𐑛𐑦𐑮𐑦𐑑𐑨𐑢 𐑛𐑪 𐑤𐑦𐑵­𐑜𐑝𐑩𐑢; 𐑜𐑮𐑨𐑵𐑛𐑧𐑜𐑨𐑵 𐑕𐑧𐑮𐑦𐑩𐑵 𐑛𐑨 𐑵𐑩𐑫𐑩𐑢 𐑛𐑧 𐑑𐑦𐑪𐑢 𐑗𐑦 𐑐𐑮𐑩𐑝𐑩𐑢 <text:soft-page-break/>𐑒𐑨𐑢 𐑦𐑤𐑦𐑨𐑢 𐑲𐑑𐑩𐑮𐑩𐑢 𐑝𐑦 𐑑𐑮𐑩𐑝𐑩𐑕 𐑧𐑵 𐑗𐑦𐑨 𐑣𐑦𐑕𐑑𐑩𐑮𐑦𐑩 𐑛𐑧 𐑤𐑨 𐑦𐑛𐑧𐑩 𐑛𐑧 𐑤𐑦𐑵­𐑜𐑝𐑩 𐑦𐑵𐑑𐑧𐑮­𐑵𐑨𐑔𐑦𐑨; 𐑑𐑦𐑪𐑢 𐑗𐑦 𐑐𐑮𐑩𐑝𐑩𐑢 𐑧𐑕𐑑𐑦𐑕 𐑓𐑨𐑮𐑨𐑑𐑨𐑢 𐑒𐑦𐑧𐑤 𐑛𐑧 𐑐𐑮𐑦𐑝𐑨𐑑𐑨𐑢 𐑐𐑧𐑮𐑕𐑩𐑵𐑩𐑢, 𐑑𐑦𐑧𐑤 𐑨𐑵𐑒𐑲 𐑛𐑧 𐑑𐑪𐑑𐑨𐑢 𐑕𐑩𐑔𐑦𐑧𐑑𐑩𐑢; 𐑦𐑤𐑦 𐑧𐑵𐑜𐑤𐑪𐑑𐑦𐑕 𐑜𐑮𐑨𐑵𐑛𐑧𐑜𐑨𐑵 𐑫𐑪𐑤𐑑𐑩𐑵 𐑛𐑨 𐑤𐑨­𐑚𐑩𐑮𐑩𐑢, 𐑒𐑨𐑢 𐑒𐑧𐑤𐑒𐑨𐑢 𐑧𐑤 𐑦𐑤𐑦 𐑧𐑵𐑜𐑤𐑪𐑑𐑦𐑕 𐑨𐑵𐑒𐑲 𐑑𐑮𐑧 𐑜𐑮𐑨𐑵𐑛𐑨𐑢𐑵 𐑒𐑨𐑐𐑦𐑑𐑨𐑤𐑩𐑢𐑵; — 𐑒𐑨𐑢 𐑑𐑨𐑫𐑧𐑵 𐑧𐑤 𐑑𐑦𐑪 𐑗𐑦 𐑑𐑪𐑑𐑨 𐑜𐑮𐑨𐑵𐑛𐑧𐑜𐑨 𐑵𐑩𐑫𐑚𐑮𐑩 𐑵𐑪𐑮 <text:span text:style-name="T2">𐑛𐑪</text:span>, 𐑕𐑩𐑤𐑧 𐑵𐑪𐑮 <text:span text:style-name="T2">𐑛𐑪</text:span> 𐑨𐑑𐑦𐑵𐑜­𐑦𐑕 𐑧𐑓𐑧𐑒𐑑𐑦𐑝𐑦𐑡𐑩𐑵 𐑒𐑨𐑢 𐑑𐑮𐑩𐑝𐑦𐑕 𐑨𐑛𐑧𐑐𐑑𐑩𐑢𐑵 𐑒𐑨𐑢 𐑐𐑮𐑨𐑒𐑑𐑦𐑒𐑨𐑵 𐑪𐑟𐑩𐑵! 𐑕𐑧𐑛 𐑨𐑵𐑒𐑲 𐑑𐑦𐑪𐑢 𐑗𐑦 𐑛𐑪 𐑨𐑐𐑧𐑮𐑦𐑕 𐑵𐑪𐑮 <text:span text:style-name="T2">𐑩𐑒𐑨𐑟𐑧</text:span>, 𐑛𐑨𐑵𐑒’ 𐑨𐑤 𐑑𐑦𐑩, 𐑒𐑧 𐑪𐑵𐑪 𐑧𐑤 𐑤𐑨 𐑲𐑑𐑩𐑮𐑩𐑢 𐑵𐑧 𐑕𐑔𐑦𐑦𐑕 𐑐𐑮𐑦 𐑤𐑨 𐑤𐑨𐑚𐑩𐑮𐑨𐑛𐑩 𐑛𐑧 𐑤𐑨 𐑛𐑪𐑨. 𐑤𐑨 <text:soft-page-break/>𐑲𐑑𐑩𐑮𐑩 𐑛𐑧 𐑤𐑨 𐑤𐑦𐑵­𐑜𐑝𐑩 ·𐑧𐑕𐑐𐑧𐑮𐑨𐑵𐑑𐑩, 𐑒𐑦𐑪 𐑛𐑧𐑛𐑦𐑗𐑦𐑕 𐑨𐑤 𐑕𐑦𐑨 𐑦𐑛𐑧𐑩 𐑕𐑦𐑨𐑵 𐑑𐑪𐑑𐑨𐑵 𐑝𐑦𐑝𐑩𐑵, 𐑒𐑩𐑫𐑧𐑵𐑔𐑨𐑵𐑑𐑧 𐑛𐑧 𐑤𐑨 𐑐𐑤𐑧𐑢 𐑓𐑮𐑪𐑨 𐑦𐑵𐑓𐑨𐑵𐑧𐑔𐑩, 𐑒𐑦𐑪 𐑒𐑪𐑵 𐑑𐑦𐑪 𐑗𐑦 𐑦𐑛𐑧𐑩 𐑒𐑪𐑵𐑒𐑮𐑧𐑕𐑒𐑦𐑡𐑦𐑕 𐑒𐑨𐑢 𐑧𐑕𐑑𐑦𐑕 𐑐𐑮𐑧𐑑𐑨 𐑗𐑦𐑩𐑵 𐑩𐑓𐑧𐑮𐑦 𐑨𐑤 𐑡𐑦, 𐑒𐑩𐑵𐑓𐑧𐑕𐑨𐑕 𐑫𐑧𐑫, 𐑒𐑧 𐑤𐑦𐑨𐑵 𐑧𐑵𐑧𐑮𐑜𐑦𐑩𐑵 𐑕𐑪𐑚𐑑𐑧𐑵𐑨𐑛𐑦𐑕 𐑵𐑪𐑮 𐑑𐑦𐑪 𐑒𐑩𐑵𐑕𐑔𐑦𐑩, 𐑒𐑧 𐑤𐑦 𐑒𐑮𐑧𐑨𐑕 𐑦𐑩𐑵 𐑑𐑦𐑨𐑵, 𐑒𐑦𐑩 𐑨𐑵𐑒𐑩𐑮𐑲 𐑵𐑧𐑵𐑦𐑨𐑫 𐑧𐑒𐑟𐑦𐑕𐑑𐑦𐑕, 𐑒𐑨𐑢 𐑒𐑧 𐑤𐑨 𐑫𐑨𐑤𐑓𐑨𐑔𐑦𐑤𐑨𐑠𐑩𐑢, 𐑒𐑦𐑪𐑢𐑵 𐑤𐑦 𐑮𐑧𐑵𐑒𐑩𐑵𐑑𐑨𐑛𐑦𐑕 𐑧𐑵 𐑤𐑨 𐑛𐑲𐑮𐑩 𐑛𐑧 𐑕𐑦𐑨 𐑤𐑨𐑚𐑩𐑮𐑨𐑛𐑩, 𐑧𐑕𐑑𐑦𐑕 𐑑𐑦𐑧𐑤 𐑜𐑮𐑨𐑵𐑛𐑨𐑢 𐑒𐑨𐑢 𐑐𐑩𐑕𐑑𐑪𐑤𐑦𐑕 𐑑𐑦𐑩𐑫 𐑫𐑪𐑤𐑑𐑧 𐑛𐑨 𐑐𐑨𐑔𐑦𐑧𐑵𐑔𐑩, 𐑒𐑧 𐑕𐑧 <text:span text:style-name="T7">Volapük</text:span> 𐑧𐑕𐑑𐑪𐑕 𐑨𐑐𐑧𐑮𐑦𐑵𐑑𐑨 5–6 𐑢𐑨𐑮𐑩𐑢𐑵 𐑐𐑤𐑦 𐑓𐑮𐑪𐑧, 𐑒𐑦𐑨𐑫 ·𐑧𐑕𐑐𐑧𐑮𐑨𐑵𐑑𐑩 𐑵𐑧 𐑧𐑕𐑑𐑦𐑕 <text:soft-page-break/>𐑨𐑵𐑒𐑩𐑮𐑲 𐑓𐑦𐑵𐑦𐑑𐑨, 𐑤𐑦 (𐑤𐑨 𐑲𐑑𐑩𐑮𐑩 𐑛𐑧 ·𐑧𐑕𐑐𐑧𐑮𐑨𐑵𐑑𐑩) 𐑔𐑧𐑮𐑑𐑧 𐑐𐑧𐑮𐑛𐑪𐑕 𐑤𐑨 𐑐𐑨𐑔𐑦­𐑧𐑵𐑔𐑩𐑵 𐑒𐑨𐑢 𐑮𐑦𐑓𐑪𐑟𐑪𐑕 𐑤𐑨 𐑐𐑤𐑪𐑨𐑵 𐑤𐑨𐑚𐑩𐑮­𐑨𐑛𐑩𐑵 𐑕𐑪𐑐𐑧𐑮 𐑕𐑦𐑨 𐑤𐑦𐑵­𐑜𐑝𐑩, 𐑫𐑨𐑤𐑜𐑮𐑲 𐑒𐑧 𐑤𐑦 𐑑𐑪𐑑𐑧 𐑚𐑩𐑵𐑧 𐑒𐑩𐑵𐑕𐑔𐑦𐑦𐑕 𐑤𐑨 𐑜𐑮𐑨𐑵𐑛𐑧𐑜𐑨𐑵 𐑐𐑤𐑦𐑚𐑩𐑵𐑧𐑔𐑩𐑵 𐑛𐑧 𐑕𐑦𐑨 𐑤𐑦𐑵­𐑜𐑝𐑩 𐑨𐑵𐑑𐑲 <text:span text:style-name="T7">Volapük</text:span>.</text:p>
      <text:p text:style-name="Text_20_body">𐑧𐑤 𐑗𐑦𐑩 𐑕𐑪𐑐𐑮𐑧𐑛𐑦𐑮𐑦𐑑𐑨 𐑝𐑦 𐑒𐑩𐑫𐑐𐑮𐑧𐑵𐑩𐑕, 𐑒𐑧 𐑵𐑪𐑵, 𐑒𐑦𐑨𐑫 𐑤𐑨 𐑑𐑪𐑑𐑨 𐑫𐑩𐑵𐑛𐑩 𐑕𐑔𐑦𐑨𐑕, 𐑒𐑧 𐑛𐑪 𐑑𐑪𐑑𐑧 𐑐𐑤𐑧𐑵𐑨𐑢 𐑨𐑮𐑑𐑨𐑢 𐑤𐑦𐑵­𐑜𐑝𐑩𐑢 𐑢𐑨𐑫 𐑤𐑩𐑵𐑜𐑧 𐑧𐑒𐑟𐑦𐑕𐑑𐑨𐑕, 𐑧𐑕𐑑𐑨𐑕 𐑑𐑮𐑧 𐑛𐑪𐑚𐑧, 𐑒𐑧 𐑑𐑮𐑩𐑝𐑦𐑡𐑪 𐑦𐑪, 𐑒𐑦𐑪 𐑧𐑵𐑑𐑮𐑧­𐑐𐑮𐑧𐑵𐑪𐑕 𐑵𐑪𐑵 𐑕𐑦𐑫𐑦𐑤𐑨𐑵 ·𐑕𐑦𐑟𐑦𐑓𐑨𐑵 𐑤𐑨𐑚𐑩𐑮­𐑩𐑵 𐑛𐑧 𐑤𐑨 𐑒𐑩𐑫𐑧𐑵𐑔𐑩 𐑒𐑨𐑢 𐑣𐑨𐑝𐑪𐑕 𐑕𐑪𐑓𐑦𐑗𐑧 𐑛𐑨 𐑧𐑵𐑧𐑮𐑜𐑦𐑩, 𐑐𐑩𐑮 𐑨𐑤𐑒𐑩𐑵𐑛𐑪𐑒𐑦 𐑡𐑦𐑵 𐑨𐑤 <text:soft-page-break/>𐑓𐑧𐑤𐑦𐑗𐑨 𐑓𐑦𐑵𐑩, 𐑑𐑦𐑩𐑫 𐑐𐑤𐑦, 𐑒𐑧 𐑤𐑦𐑵 𐑵𐑧 𐑝𐑦𐑜𐑤𐑦𐑜𐑪𐑕 𐑤𐑨 𐑧𐑕𐑐𐑧𐑮𐑩 𐑛𐑩𐑵𐑦 𐑦𐑨𐑫 𐑦𐑩𐑵 𐑐𐑤𐑦 𐑚𐑩𐑵𐑨𐑵 𐑩𐑤 𐑑𐑦𐑩, 𐑒𐑦𐑩 𐑢𐑨𐑫 𐑧𐑒𐑟𐑦𐑕𐑑­𐑨𐑕. 𐑒𐑦𐑩𐑫 𐑫𐑨𐑤𐑫𐑪𐑤𐑑𐑧 𐑛𐑨 𐑧𐑕𐑐𐑧𐑮𐑩 𐑣𐑨𐑝𐑪𐑕 𐑑𐑦𐑨 𐑧𐑵𐑑𐑮𐑧𐑐𐑮𐑧𐑵𐑨𐑵𐑑𐑩, 𐑩𐑵𐑦 𐑝𐑦𐑛𐑨𐑕 𐑤𐑨 𐑐𐑤𐑧𐑢 𐑚𐑩𐑵𐑧 𐑧𐑤 𐑑𐑦𐑪𐑢 𐑑𐑮𐑧 𐑫𐑪𐑤𐑑𐑨𐑢 𐑐𐑮𐑩𐑝𐑩𐑢 𐑒𐑨𐑢 𐑐𐑮𐑩𐑢𐑧𐑒𐑑𐑩𐑢, 𐑒𐑦𐑪𐑢 𐑨𐑐𐑧𐑮𐑦𐑕 𐑐𐑩𐑕𐑑 ·𐑧𐑕𐑐𐑧𐑮𐑨𐑵𐑑𐑩: 𐑫𐑨𐑤𐑜𐑮𐑲 𐑒𐑧 𐑤𐑨 𐑲𐑑𐑩𐑮𐑩𐑢 𐑣𐑨𐑝𐑦𐑕 𐑨𐑵𐑑𐑲 𐑕𐑦 𐑢𐑨𐑫 𐑑𐑪𐑑𐑧 𐑐𐑮𐑧𐑑𐑨𐑵 𐑫𐑩𐑛𐑧𐑤𐑩𐑵, 𐑤𐑲 𐑒𐑦𐑪 𐑦𐑤𐑦 𐑐𐑩𐑝𐑦𐑕 𐑤𐑨𐑚𐑩𐑮𐑦, 𐑵𐑧 𐑕𐑩𐑤𐑧 𐑵𐑧𐑵𐑦𐑨 𐑧𐑤 𐑑𐑦𐑪𐑢 𐑗𐑦 𐑐𐑮𐑩𐑝𐑩𐑢 𐑧𐑤𐑦𐑮𐑦𐑕 𐑧𐑤 𐑤𐑨 𐑮𐑧𐑜𐑦𐑩𐑵𐑩 𐑛𐑧 𐑐𐑮𐑩𐑢𐑧𐑒𐑑𐑩𐑢, 𐑕𐑧𐑛 𐑧𐑗 𐑢𐑨𐑫 𐑧𐑤 𐑑𐑦𐑪𐑢 𐑗𐑦 𐑐𐑮𐑩𐑢𐑧𐑒𐑑𐑩𐑢 𐑫𐑧𐑫 𐑩𐑵𐑦 𐑒𐑤𐑨𐑮𐑧 𐑝𐑦𐑛𐑨𐑕, 𐑒𐑧 𐑕𐑧 𐑦𐑤𐑦𐑨𐑢 𐑲𐑑𐑩𐑮𐑩𐑢 𐑣𐑨𐑝𐑪𐑕 𐑤𐑨 𐑐𐑨𐑔𐑦𐑧𐑵𐑔𐑩𐑵 <text:soft-page-break/>𐑒𐑨𐑢 𐑐𐑩𐑝𐑩𐑵 𐑨𐑤𐑒𐑩𐑵𐑛𐑪𐑒𐑦 𐑦𐑤𐑦𐑵 𐑡𐑦𐑕 𐑓𐑦𐑵𐑩, 𐑑𐑦𐑪𐑢 𐑗𐑦 𐑤𐑨𐑚𐑩𐑮𐑩𐑢 𐑐𐑮𐑧𐑟𐑧𐑵𐑑𐑦𐑡𐑪𐑕 𐑵𐑧 𐑐𐑤𐑦 𐑚𐑩𐑵𐑧, 𐑕𐑧𐑛 𐑒𐑩𐑵𐑑𐑮𐑲𐑧, 𐑫𐑪𐑤𐑑𐑧 <text:span text:style-name="T2">𐑫𐑨𐑤𐑐𐑤𐑦 𐑚𐑩𐑵𐑧</text:span> 𐑩𐑤 ·𐑧𐑕𐑐𐑧𐑮𐑨𐑵𐑑𐑩. 𐑛𐑪𐑫 ·𐑧𐑕𐑐𐑧𐑮𐑨𐑵­𐑑𐑩 𐑚𐑩𐑵𐑧𐑜𐑧 𐑒𐑩𐑵𐑑𐑧𐑵𐑑𐑦𐑜𐑨𐑕 <text:span text:style-name="T2">𐑗𐑦𐑪𐑢𐑵</text:span> 𐑐𐑩𐑕­𐑑𐑪𐑤𐑩𐑢𐑵, 𐑒𐑦𐑪𐑢 𐑐𐑩𐑝𐑨𐑕 𐑧𐑕𐑑𐑦 𐑓𐑨𐑮𐑨𐑑𐑨𐑢 𐑨𐑤 𐑤𐑦𐑵­𐑜𐑝𐑩 𐑦𐑵𐑑𐑧𐑮­𐑵𐑨𐑔𐑦𐑨 (𐑧𐑒𐑕𐑑𐑧𐑮𐑩𐑮𐑛𐑦𐑵𐑨𐑮𐑨 𐑓𐑨𐑔𐑦𐑤𐑧𐑔𐑩, 𐑐𐑮𐑧𐑔𐑦𐑟𐑧𐑔𐑩, 𐑮𐑦𐑗𐑧𐑔𐑩, 𐑵𐑨­𐑑𐑪­𐑮𐑧𐑔𐑩, 𐑝𐑦𐑝𐑦𐑐𐑩𐑝𐑧𐑔𐑩, 𐑓𐑤𐑧𐑒𐑕𐑧𐑚𐑤𐑧𐑔𐑩, 𐑕𐑩­𐑵𐑩𐑮𐑧𐑔𐑩 <text:span text:style-name="T16">𐑒𐑨𐑢 𐑑𐑦𐑧𐑤 𐑐𐑤𐑪</text:span>), 𐑗𐑦𐑪 𐑧𐑤 𐑑𐑦𐑪𐑢 𐑐𐑮𐑩𐑢𐑧𐑒𐑑𐑩𐑢 𐑐𐑧𐑵𐑨𐑕 𐑐𐑤𐑦𐑚𐑩𐑵𐑦𐑜𐑦 <text:span text:style-name="T2">𐑪𐑵𐑪</text:span> 𐑦𐑨𐑵 𐑓𐑤𐑨𐑵𐑒𐑩𐑵 𐑛𐑧 𐑤𐑨 𐑤𐑦𐑵­𐑜𐑝𐑩, 𐑩𐑓𐑧𐑮𐑨𐑵𐑑𐑧 𐑐𐑩𐑮 𐑑𐑦𐑩 𐑗𐑦 𐑒𐑩𐑵𐑑𐑮𐑲𐑝𐑩𐑤𐑧 𐑗𐑦𐑪𐑢𐑵 <text:span text:style-name="T2">𐑨𐑤𐑦𐑨𐑢𐑵</text:span> 𐑓𐑤𐑨𐑵𐑒𐑩𐑢𐑵. 𐑑𐑦𐑧𐑤 𐑧𐑒𐑟𐑧𐑫𐑐𐑤𐑧 𐑫𐑪𐑤𐑑𐑨𐑢 𐑧𐑤 𐑤𐑨 𐑐𐑤𐑧𐑢 𐑵𐑩𐑝𐑨𐑢 𐑐𐑮𐑩𐑢𐑧𐑒𐑑𐑦𐑕𐑑𐑩𐑢 𐑪𐑟𐑨𐑕 𐑤𐑨 <text:soft-page-break/>𐑕𐑧𐑒𐑝𐑨𐑵𐑑𐑨𐑵 𐑮𐑪𐑟𐑨𐑠𐑩𐑵: 𐑕𐑔𐑦𐑨𐑵𐑑𐑧, 𐑒𐑧 𐑤𐑨 𐑐𐑪𐑚𐑤𐑦𐑒𐑩 𐑑𐑨𐑒𐑕𐑩𐑕 𐑗𐑦𐑪𐑵 𐑐𐑮𐑩𐑢𐑧𐑒𐑑𐑩𐑵 𐑒𐑩𐑵𐑓𐑩𐑮𐑫𐑧 𐑨𐑤 𐑑𐑦𐑩, 𐑒𐑦𐑧𐑤 𐑨𐑤 𐑡𐑦 𐑮𐑦­𐑤𐑨𐑑𐑩𐑕 𐑤𐑨 𐑦𐑵𐑕𐑑𐑮𐑪𐑦𐑑𐑨𐑢 <text:span text:style-name="T2">𐑤𐑦𐑵𐑜𐑝𐑦𐑕𐑑𐑩𐑢</text:span>, 𐑦𐑤𐑦 𐑟𐑩𐑮𐑜𐑨𐑕 𐑵𐑧 𐑐𐑮𐑦 𐑑𐑦𐑩, 𐑒𐑧 𐑦𐑤𐑦𐑨 𐑐𐑮𐑩𐑢𐑧𐑒𐑑𐑩 𐑧𐑕𐑑𐑪 𐑧𐑓𐑧𐑒𐑑𐑦𐑝𐑧 𐑑𐑲𐑜𐑨 𐑐𐑩𐑮 𐑦𐑩 𐑧𐑵 𐑤𐑨 𐑐𐑮𐑨𐑒𐑑𐑦𐑒𐑩, 𐑕𐑧𐑛 𐑵𐑪𐑮 𐑐𐑮𐑦 𐑑𐑦𐑩, 𐑒𐑧 𐑡𐑦 𐑧𐑵 𐑤𐑨 𐑪𐑵𐑪𐑨 𐑫𐑦𐑵𐑪𐑑𐑩 𐑓𐑨𐑮𐑪 𐑚𐑩𐑵𐑨𐑵 𐑦𐑫𐑐𐑮𐑧𐑕𐑩𐑵 𐑕𐑪𐑮 𐑤𐑨 𐑤𐑦𐑵­𐑜𐑝𐑦𐑕𐑑𐑩𐑢𐑵; 𐑐𐑩𐑮 𐑑𐑦𐑩 𐑦𐑤𐑦 𐑐𐑮𐑧𐑵𐑨𐑕 𐑕𐑦𐑨𐑢𐑵 𐑝𐑩𐑮𐑑𐑩𐑢𐑵 𐑐𐑮𐑧𐑕­𐑒𐑲 𐑑𐑪𐑑𐑧 𐑕𐑧𐑵 𐑦𐑨 𐑖𐑨𐑵𐑡𐑩 𐑧𐑤 𐑤𐑨 𐑐𐑤𐑧𐑢 𐑜𐑮𐑨𐑝𐑨𐑢 𐑢𐑨𐑫 <text:span text:style-name="T2">𐑧𐑒𐑟𐑦𐑕𐑑𐑨𐑵𐑑𐑨𐑢</text:span> 𐑤𐑦𐑵­𐑜𐑝𐑩𐑢 𐑵𐑨𐑑𐑪𐑮𐑨𐑢. 𐑮𐑦𐑔𐑧𐑝𐑦𐑵𐑑𐑧 𐑓𐑮𐑨𐑟𐑩𐑵 𐑕𐑒𐑮𐑦𐑚𐑦𐑑­𐑨𐑵 𐑧𐑵 𐑑𐑦𐑨 𐑐𐑮𐑩𐑢𐑧𐑒𐑑𐑦𐑑𐑨 𐑤𐑦𐑵­𐑜𐑝𐑩, 𐑤𐑨 𐑤𐑦𐑵­𐑜𐑝𐑦𐑕𐑑𐑩𐑢 𐑮𐑦𐑫𐑨𐑮𐑒𐑨𐑕, 𐑒𐑧 𐑦𐑤𐑦 𐑐𐑧𐑮 𐑤𐑨 <text:soft-page-break/>𐑪𐑵𐑪𐑨 𐑓𐑩𐑢𐑩 𐑒𐑩𐑫𐑐𐑮𐑧𐑵𐑦𐑕 𐑑𐑦𐑪𐑵 𐑗𐑦 𐑓𐑮𐑨𐑟𐑩𐑵 𐑫𐑪𐑤𐑑𐑧 𐑐𐑤𐑦 𐑓𐑨𐑔𐑦𐑤𐑧 𐑩𐑤 𐑧𐑵 ·𐑧𐑕𐑐𐑧𐑮𐑨𐑵𐑑𐑩, — 𐑒𐑨𐑢 𐑤𐑨 𐑐𐑮𐑩𐑢𐑧𐑒𐑑𐑦𐑕𐑑𐑩𐑢 𐑢𐑨𐑫 𐑑𐑮𐑦𐑪𐑫𐑓𐑨𐑕 𐑒𐑨𐑢 𐑨𐑵𐑩𐑵𐑔𐑨𐑕, 𐑒𐑧 𐑦𐑤𐑦𐑨 „𐑤𐑦𐑵­𐑜𐑝𐑩“ (𐑕𐑧 𐑦𐑤𐑦 𐑦𐑨𐑫 𐑓𐑦𐑵𐑩𐑕 𐑡𐑦𐑵) 𐑧𐑕𐑑𐑩𐑕 <text:span text:style-name="T2">𐑐𐑤𐑦 𐑚𐑩𐑵𐑨</text:span> 𐑩𐑤 ·𐑧𐑕𐑐𐑧𐑮𐑨𐑵𐑑𐑩. 𐑕𐑧𐑛 𐑗𐑦𐑪 𐑐𐑮𐑪𐑛𐑧𐑵𐑑𐑨 𐑣𐑩𐑫𐑩 𐑑𐑪𐑢 𐑒𐑩𐑵𐑝𐑦𐑵𐑒𐑦𐑡𐑨𐑕, 𐑒𐑧 𐑑𐑦𐑩 𐑗𐑦 𐑧𐑕𐑑𐑨𐑕 𐑵𐑪𐑮 <text:span text:style-name="T2">𐑦𐑤𐑪𐑟𐑦𐑩</text:span>, 𐑒𐑧 𐑨𐑤 𐑤𐑨 <text:span text:style-name="T2">𐑫𐑨𐑤­𐑜𐑮𐑨𐑝𐑨</text:span> 𐑐𐑮𐑦𐑵𐑔𐑦𐑐𐑩, 𐑧𐑤𐑫𐑧𐑑𐑦𐑑𐑨 𐑐𐑮𐑩 𐑫𐑩𐑵­𐑑𐑮𐑩 𐑒𐑨𐑢 𐑨𐑤𐑤𐑩𐑜𐑩, 𐑑𐑦𐑧 𐑗𐑦 𐑧𐑕𐑑𐑨𐑕 𐑩𐑓𐑧𐑮­𐑦𐑑𐑨𐑢 𐑤𐑨 𐑐𐑮𐑦𐑵𐑔𐑦𐑐𐑩𐑢 𐑐𐑤𐑧𐑢 <text:span text:style-name="T2">𐑜𐑮𐑨𐑝𐑨𐑢</text:span> (𐑒𐑦𐑧𐑤 𐑧𐑒𐑟𐑧𐑫𐑐𐑤𐑧 𐑤𐑨 𐑓𐑨𐑔𐑦𐑤𐑧𐑔𐑩 𐑛𐑧 𐑤𐑨 𐑤𐑦𐑵­𐑜𐑝𐑩 𐑐𐑩𐑮 𐑤𐑨 𐑵𐑧𐑒𐑤𐑧𐑮𐑪𐑤𐑩𐑢, 𐑓𐑤𐑧𐑒𐑕­𐑧𐑚𐑤𐑧𐑔𐑩, 𐑮𐑦𐑗𐑧𐑔𐑩, 𐑐𐑮𐑧𐑔𐑦𐑟𐑧𐑔𐑩 <text:span text:style-name="T16">𐑒𐑨𐑢 𐑑𐑦𐑧𐑤 𐑐𐑤𐑪</text:span>), 𐑒𐑨𐑢 𐑒𐑧 𐑕𐑧 𐑕𐑦𐑫𐑦𐑤𐑨 𐑤𐑦𐑵­𐑜𐑝𐑩 𐑧𐑗 <text:soft-page-break/>𐑐𐑩𐑝𐑪𐑕 𐑧𐑕𐑑𐑦 𐑦𐑨𐑫 𐑓𐑦𐑵𐑦𐑑𐑨, 𐑡𐑦 𐑧𐑵 𐑤𐑨 𐑓𐑦𐑵𐑩 𐑨𐑚𐑕𐑩𐑤𐑪𐑑𐑧 𐑵𐑧𐑵𐑦𐑩𐑵 𐑛𐑩𐑵𐑪𐑕! 𐑗𐑨𐑮 𐑕𐑧 𐑤𐑨 𐑐𐑤𐑧𐑢 𐑜𐑮𐑨𐑝𐑨 𐑫𐑧𐑮𐑦𐑑𐑩 𐑛𐑧 𐑤𐑦𐑵­𐑜𐑝𐑩 𐑦𐑵𐑑𐑧𐑮­𐑵𐑨𐑔𐑦𐑨 𐑒𐑩𐑵𐑕𐑦𐑕𐑑𐑪𐑕 𐑧𐑵 𐑑𐑦𐑩, 𐑒𐑧 𐑡𐑦 𐑒𐑦𐑧𐑤 𐑧𐑚𐑤𐑧 𐑐𐑤𐑧𐑢 𐑓𐑨𐑔𐑦𐑤𐑧 𐑧𐑕𐑑𐑪 𐑑𐑪𐑢 𐑒𐑩𐑫𐑐𐑮𐑧𐑵𐑨𐑑𐑨 𐑛𐑧 𐑤𐑨 𐑦𐑵𐑕𐑑𐑮𐑪𐑦𐑑𐑨𐑢 <text:span text:style-name="T2">𐑤𐑦𐑵­𐑜𐑝𐑦𐑕𐑑𐑩𐑢</text:span>, 𐑵𐑦 𐑢𐑨 𐑐𐑩𐑮 𐑑𐑦𐑩 𐑗𐑦 𐑐𐑩𐑝𐑪𐑕 𐑕𐑦𐑫𐑐𐑤𐑧 𐑐𐑮𐑧𐑵𐑦 𐑦𐑨𐑵 𐑤𐑦𐑵­𐑜𐑝𐑩𐑵, 𐑧𐑒𐑟𐑧𐑫𐑐𐑤𐑧 𐑤𐑨 𐑤𐑨𐑑𐑦𐑵𐑨𐑵, <text:span text:style-name="T2">𐑑𐑪𐑑𐑧 𐑕𐑧𐑵 𐑦𐑨𐑢 𐑖𐑨𐑵­𐑡𐑩𐑢</text:span>, — 𐑒𐑨𐑢 𐑤𐑨 𐑦𐑵𐑕𐑑𐑮𐑪𐑦𐑑𐑨𐑢 𐑤𐑦𐑵­𐑜𐑝𐑦𐑕­𐑑𐑩𐑢 𐑡𐑦𐑵 𐑨𐑵𐑒𐑩𐑮𐑲 𐑐𐑤𐑦 𐑓𐑨𐑔𐑦𐑤𐑧 𐑒𐑩𐑫­𐑐𐑮𐑧𐑵­𐑩𐑕 𐑐𐑧𐑮 𐑤𐑨 𐑪𐑵𐑪𐑨 𐑓𐑩𐑢𐑩! 𐑤𐑨 𐑐𐑮𐑦𐑵𐑔𐑦𐑐𐑩 𐑛𐑧 𐑒𐑦𐑧𐑤 𐑧𐑚𐑤𐑧 𐑐𐑤𐑧𐑢 𐑫𐑨𐑤𐑜𐑮𐑨𐑵𐑛𐑨 𐑖𐑨𐑵𐑡­𐑨𐑛𐑩 𐑛𐑧 𐑤𐑨 𐑵𐑨𐑑𐑪𐑮𐑨𐑢 𐑝𐑩𐑮𐑑𐑩𐑢 𐑵𐑧 𐑕𐑩𐑤𐑧 𐑧𐑕𐑑𐑦𐑕 𐑚𐑩𐑵𐑧 𐑒𐑩𐑵𐑨𐑑𐑨 𐑨𐑤 𐑤𐑨 𐑲𐑑𐑩𐑮𐑩 𐑛𐑧 𐑤𐑨 𐑤𐑦𐑵­𐑜𐑝𐑩 <text:soft-page-break/>·𐑧𐑕𐑐𐑧𐑮𐑨𐑵𐑑𐑩, 𐑕𐑧𐑛 𐑡𐑪𐑕𐑑𐑧 𐑛𐑧 𐑤𐑦 𐑤𐑨 𐑵𐑩𐑝𐑨𐑢 𐑐𐑮𐑩𐑢𐑧𐑒𐑑𐑦𐑕𐑑𐑩𐑢 𐑢𐑨 𐑐𐑮𐑧𐑵𐑦𐑕 𐑑𐑦𐑪𐑵 𐑗𐑦 𐑐𐑮𐑦𐑵𐑔𐑦𐑐𐑩𐑵: 𐑕𐑧𐑛 𐑛𐑪𐑫 ·𐑧𐑕𐑐𐑧­𐑮𐑨𐑵𐑑𐑩 𐑐𐑮𐑪𐑛𐑧𐑵𐑑𐑧 𐑒𐑩𐑵𐑑𐑧𐑵𐑑𐑦𐑜𐑨𐑕 𐑑𐑦𐑪𐑵 𐑗𐑦 𐑐𐑮𐑦𐑵𐑔𐑦𐑐𐑩𐑵 <text:span text:style-name="T2">𐑤𐑲 𐑫𐑧𐑟𐑪𐑮𐑩 𐑛𐑧 𐑧𐑚𐑤𐑧𐑔𐑩</text:span>, 𐑐𐑧𐑵𐑨𐑵𐑑𐑧 𐑐𐑤𐑧𐑢 𐑟𐑩𐑮𐑜𐑧, 𐑒𐑧 𐑡𐑦 𐑵𐑧 𐑒𐑩𐑵𐑑𐑮𐑲𐑨𐑜𐑨𐑛𐑪 𐑨𐑤 𐑨𐑤𐑦𐑨𐑢 <text:span text:style-name="T2">𐑐𐑤𐑦 𐑜𐑮𐑨𐑝𐑨𐑢</text:span> 𐑐𐑮𐑦𐑵𐑔𐑦𐑐𐑩𐑢 𐑛𐑧 𐑤𐑦𐑵­𐑜𐑝𐑩 𐑦𐑵𐑑𐑧𐑮­𐑵𐑨𐑔𐑦𐑨, 𐑤𐑨 𐑐𐑮𐑩𐑢𐑧𐑒𐑑𐑦𐑕𐑑𐑩𐑢 𐑑𐑪𐑮𐑵𐑨𐑕 𐑤𐑨 𐑑𐑪𐑑𐑨𐑵 𐑨𐑑𐑧𐑵­𐑑𐑩𐑵 <text:span text:style-name="T2">𐑵𐑪𐑮</text:span> 𐑕𐑪𐑮 𐑑𐑦𐑪𐑵 𐑗𐑦 𐑐𐑮𐑦𐑵𐑔𐑦𐑐𐑩𐑵, 𐑒𐑨𐑢 𐑗𐑦𐑩𐑵 𐑨𐑤𐑦𐑨𐑵, 𐑵𐑧𐑒𐑩𐑫𐑐𐑨𐑮𐑧𐑚𐑤𐑧 𐑐𐑤𐑦 𐑜𐑮𐑨𐑝𐑨𐑵, 𐑦𐑤𐑦 𐑓𐑩𐑮𐑛𐑩𐑵𐑨𐑕 𐑒𐑦𐑧𐑤 𐑩𐑓𐑧𐑮𐑩𐑵, 𐑗𐑨𐑮 𐑒𐑪𐑵𐑦𐑜𐑦 𐑒𐑨𐑢 𐑒𐑩𐑵𐑕𐑧𐑵𐑑𐑦𐑜𐑦 𐑦𐑵𐑑𐑧𐑮 𐑕𐑦 <text:span text:style-name="T2">𐑛𐑦𐑝𐑧𐑮𐑕𐑨𐑢𐑵</text:span> 𐑐𐑮𐑦𐑵𐑔𐑦𐑐𐑩𐑢𐑵 𐑦𐑤𐑦 𐑵𐑧 𐑐𐑩𐑝𐑨𐑕 𐑒𐑨𐑢 𐑧𐑗 𐑵𐑧 𐑣𐑨𐑝𐑨𐑕 𐑛𐑧𐑟𐑦𐑮𐑩𐑵, 𐑗𐑨𐑮 𐑦𐑤𐑦 <text:soft-page-break/>𐑧𐑗 𐑫𐑧𐑫 𐑵𐑧 𐑧𐑕𐑐𐑧𐑮𐑨𐑕 𐑛𐑩𐑵𐑦 𐑦𐑩𐑵 𐑐𐑮𐑧𐑑𐑨𐑵 𐑒𐑨𐑢 𐑑𐑲𐑜𐑨𐑵, 𐑕𐑧𐑛 𐑦𐑤𐑦 𐑝𐑩𐑤𐑨𐑕 𐑵𐑪𐑮 𐑓𐑨𐑮𐑦 𐑧𐑓𐑧𐑒𐑑𐑩𐑵.</text:p>
      <text:p text:style-name="Text_20_body">𐑧𐑤 𐑗𐑦𐑩 𐑕𐑪𐑐𐑮𐑧𐑛𐑦𐑮𐑦𐑑𐑨 𐑝𐑦 𐑝𐑦𐑛𐑨𐑕, 𐑒𐑧 𐑵𐑧 𐑧𐑒𐑟𐑦𐑕𐑑𐑨𐑕 𐑧𐑗 𐑤𐑨 𐑐𐑤𐑧𐑢 𐑫𐑨𐑤𐑜𐑮𐑨𐑵𐑛𐑨 𐑒𐑲𐑟𐑩 𐑐𐑩𐑮 𐑑𐑦𐑫𐑦, 𐑒𐑧 𐑨𐑐𐑧𐑮𐑪𐑕 𐑦𐑨 𐑵𐑩𐑝𐑨 𐑤𐑦𐑵­𐑜𐑝𐑩, 𐑒𐑦𐑪 𐑧𐑤𐑐𐑪𐑖𐑪𐑕 ·𐑧𐑕𐑐𐑧𐑮𐑨𐑵𐑑𐑩𐑵, — 𐑑𐑦𐑪𐑵 𐑤𐑦𐑵­𐑜𐑝𐑩𐑵, 𐑧𐑵 𐑒𐑦𐑪𐑵 𐑧𐑕𐑑𐑨𐑕 𐑧𐑵𐑫𐑧𐑑­𐑦𐑑𐑨 𐑑𐑦𐑩𐑫 𐑛𐑨 𐑑𐑨𐑤𐑧𐑵𐑑𐑩, 𐑑𐑦𐑩𐑫 𐑛𐑨 𐑩𐑓𐑧𐑮­𐑩𐑢 𐑒𐑨𐑢 𐑑𐑦𐑩𐑫 𐑛𐑨 𐑢𐑨𐑮𐑩𐑢 𐑛𐑨 𐑐𐑨𐑔𐑦𐑧𐑵𐑔𐑨 𐑒𐑨𐑢 𐑝𐑨𐑮𐑫𐑧𐑜𐑧 𐑨𐑤𐑛𐑩𐑵𐑦𐑑𐑨 𐑤𐑨𐑚𐑩𐑮𐑩, 𐑤𐑨 𐑤𐑦𐑵­𐑜𐑝𐑩𐑵, 𐑒𐑦𐑪 𐑧𐑵 𐑤𐑨 𐑛𐑲𐑮𐑩 𐑛𐑧 𐑫𐑪𐑤𐑑𐑨𐑢 𐑢𐑨𐑮𐑩𐑢 𐑧𐑕𐑑𐑨𐑕 𐑢𐑨𐑫 𐑧𐑤𐑐𐑮𐑩𐑝𐑦𐑑𐑨 𐑧𐑵 𐑗𐑦𐑪𐑢 𐑮𐑦𐑤𐑨𐑑𐑩𐑢 𐑒𐑨𐑢 𐑧𐑵 𐑤𐑨 𐑐𐑮𐑨𐑒𐑑𐑦𐑒𐑩 𐑑𐑦𐑧𐑤 𐑚𐑩𐑵𐑧𐑜𐑧 𐑐𐑤𐑧𐑵𐑪𐑫𐑨𐑕 𐑗𐑦𐑩𐑵 𐑑𐑦𐑩𐑵, 𐑒𐑦𐑩𐑵 𐑵𐑦 <text:soft-page-break/>𐑐𐑩𐑝𐑨𐑕 𐑨𐑑𐑧𐑵𐑛𐑦 𐑛𐑧 𐑤𐑦𐑵­𐑜𐑝𐑩 𐑦𐑵𐑑𐑧𐑮­𐑵𐑨𐑔𐑦𐑨. 𐑕𐑧𐑛 𐑐𐑩𐑮 𐑝𐑦, 𐑧𐑕𐑑𐑦𐑫𐑨𐑑𐑨𐑢 𐑲𐑕𐑒𐑪𐑤𐑑𐑨𐑵𐑑𐑩𐑢, 𐑑𐑦𐑩 𐑗𐑦 𐑧𐑕𐑑𐑨𐑕 𐑵𐑧 𐑕𐑪𐑓𐑦𐑗𐑨: 𐑝𐑦 𐑛𐑧𐑟𐑦𐑮­𐑨𐑕, 𐑒𐑧 𐑵𐑦 𐑛𐑩𐑵𐑪 𐑨𐑤 𐑝𐑦 𐑐𐑤𐑧𐑵𐑨𐑵 𐑒𐑨𐑢 𐑕𐑧𐑵𐑛𐑪𐑚𐑨𐑵 𐑤𐑩𐑜𐑦𐑒𐑨𐑵 <text:span text:style-name="T2">𐑔𐑧𐑮𐑑𐑧𐑔𐑩𐑵</text:span> 𐑐𐑮𐑦 𐑑𐑦𐑩, 𐑒𐑧 𐑤𐑨 𐑤𐑦𐑵­𐑜𐑝𐑩 ·𐑧𐑕𐑐𐑧𐑮𐑨𐑵𐑑𐑩 𐑵𐑧 𐑣𐑨𐑝𐑩𐑕 𐑒𐑩𐑵𐑒𐑪𐑮𐑨𐑵𐑑𐑩𐑢𐑵. 𐑓𐑧𐑤𐑦𐑗𐑧 𐑵𐑦 𐑑𐑮𐑩𐑝𐑨𐑕 𐑵𐑦𐑵 𐑧𐑵 𐑑𐑦𐑨 𐑕𐑦𐑑𐑪𐑨𐑔𐑦𐑩, 𐑒𐑧 𐑵𐑦 𐑐𐑩𐑝𐑨𐑕 𐑛𐑩𐑵𐑦 𐑨𐑤 𐑝𐑦 𐑑𐑦𐑪𐑵 𐑗𐑦 𐑐𐑤𐑧𐑵𐑨𐑵 𐑔𐑧𐑮𐑑𐑧𐑔𐑩𐑵.</text:p>
      <text:p text:style-name="Text_20_body">𐑕𐑧 𐑤𐑨 𐑑𐑪𐑑𐑨 𐑧𐑕𐑧𐑵𐑔𐑩 𐑛𐑧 𐑤𐑦𐑵­𐑜𐑝𐑩 𐑨𐑮𐑑𐑨 𐑒𐑩𐑵𐑕𐑦𐑕𐑑𐑪𐑕 𐑧𐑵 𐑡𐑦𐑨 <text:span text:style-name="T2">𐑜𐑮𐑨𐑫𐑨𐑑𐑦𐑒𐑩</text:span>, 𐑑𐑦𐑨𐑫 𐑛𐑧 𐑤𐑨 𐑫𐑩𐑫𐑧𐑵𐑑𐑩 𐑛𐑧 𐑤𐑨 𐑨𐑐𐑧𐑮𐑩 𐑛𐑧 <text:span text:style-name="T7">Volapük</text:span> 𐑤𐑨 𐑛𐑧𐑫𐑨𐑵𐑛𐑩 𐑛𐑧 𐑤𐑦𐑵­𐑜𐑝𐑩 𐑦𐑵𐑑𐑧𐑮­𐑵𐑨𐑔𐑦𐑨 𐑧𐑕𐑑𐑪𐑕 𐑕𐑩𐑤𐑝𐑦𐑑𐑨 𐑐𐑩𐑮 𐑗𐑦𐑨𐑫, <text:soft-page-break/>𐑒𐑨𐑢 𐑦𐑨𐑢 𐑒𐑩𐑵𐑒𐑪𐑮𐑨𐑵𐑑𐑩𐑢 𐑨𐑤 𐑤𐑨 𐑤𐑦𐑵­𐑜𐑝𐑩 <text:span text:style-name="T7">Volapük</text:span> 𐑨𐑐𐑧𐑮𐑦 𐑢𐑨𐑫 𐑵𐑧 𐑐𐑩𐑝𐑪𐑕; 𐑗𐑨𐑮 𐑫𐑨𐑤𐑜𐑮𐑲 𐑛𐑦𐑝𐑧𐑮𐑕𐑨𐑢 𐑧𐑮𐑨𐑮𐑩𐑢 𐑤𐑨 𐑜𐑮𐑨𐑫𐑨­𐑑𐑦𐑒𐑩 𐑛𐑧 <text:span text:style-name="T7">Volapük</text:span> 𐑧𐑕𐑑𐑨𐑕 𐑑𐑦𐑧𐑤 𐑓𐑨𐑔𐑦𐑤𐑨 𐑒𐑨𐑢 𐑑𐑦𐑧𐑤 𐑕𐑦𐑫𐑐𐑤𐑨, 𐑒𐑧 𐑛𐑩𐑵𐑦 𐑦𐑩𐑵 𐑫𐑪𐑤𐑑𐑧 𐑐𐑤𐑦 𐑓𐑨𐑔𐑦𐑤𐑨𐑵 𐑒𐑨𐑢 𐑐𐑤𐑦 𐑕𐑦𐑫𐑐𐑤𐑨𐑵 𐑩𐑵𐑦 𐑢𐑨𐑫 𐑵𐑧 𐑐𐑩𐑝𐑪𐑕. 𐑤𐑦𐑵­𐑜𐑝𐑩 𐑵𐑩𐑝𐑨 𐑐𐑩𐑝𐑪𐑕 𐑛𐑦𐑓𐑧𐑮𐑧𐑵𐑔𐑦 𐑛𐑧 <text:span text:style-name="T7">Volapük</text:span> 𐑵𐑪𐑮 𐑐𐑧𐑮 𐑒𐑧𐑤­𐑒𐑨𐑢 <text:span text:style-name="T2">𐑚𐑨𐑜𐑨𐑑𐑧𐑤𐑩𐑢</text:span>, 𐑒𐑨𐑢 𐑗𐑦𐑪 𐑒𐑩𐑫𐑐𐑮𐑧𐑵­𐑨𐑕, 𐑒𐑧 𐑐𐑮𐑩 𐑚𐑨𐑜𐑨𐑑𐑧𐑤𐑩𐑢 𐑵𐑧𐑵𐑦𐑪 𐑧𐑵𐑑𐑮𐑧­𐑐𐑮𐑧𐑵𐑪𐑕 𐑤𐑨 𐑒𐑮𐑧𐑨𐑛𐑩𐑵 𐑛𐑧 𐑵𐑩𐑝𐑨 𐑤𐑦𐑵­𐑜𐑝𐑩, 𐑒𐑨𐑢 𐑤𐑨 𐑫𐑩𐑵𐑛𐑩 𐑐𐑮𐑩 𐑚𐑨𐑜𐑨𐑑𐑧𐑤𐑩𐑢 𐑵𐑧 𐑮𐑦𐑓𐑪𐑟𐑪𐑕 𐑤𐑨 𐑢𐑨𐑫 𐑑𐑪𐑑𐑧 𐑐𐑮𐑧𐑑𐑨𐑵 𐑒𐑨𐑢 𐑧𐑤𐑐𐑮𐑩𐑝𐑦𐑑𐑨𐑵 𐑤𐑦𐑵­𐑜𐑝𐑩𐑵. 𐑧𐑵 𐑤𐑨 𐑧𐑒𐑕𐑑𐑮𐑧𐑫𐑨 𐑩𐑒𐑨𐑟𐑩 𐑤𐑨 𐑧𐑕𐑑𐑩𐑵𐑑𐑨 𐑨𐑒𐑨𐑛𐑧𐑫𐑦𐑩 𐑲 𐑒𐑩𐑵­𐑜𐑮𐑧𐑕𐑩 𐑓𐑨𐑮𐑪𐑕 <text:soft-page-break/>𐑧𐑵 𐑤𐑨 <text:span text:style-name="T7">Volapük</text:span>𐑨 𐑜𐑮𐑨𐑫𐑨­𐑑𐑦𐑒𐑩 𐑑𐑦𐑪𐑢𐑵 𐑵𐑧𐑜𐑮𐑨𐑵𐑛𐑨𐑢𐑵 𐑖𐑨𐑵𐑡𐑩𐑢𐑵, 𐑒𐑦𐑪𐑢 𐑫𐑩𐑵𐑑𐑮𐑦𐑡𐑪𐑕 𐑪𐑑𐑦𐑤𐑨𐑢, 𐑒𐑨𐑢 𐑤𐑦𐑵­𐑜𐑝𐑩 𐑦𐑵𐑑𐑧𐑮­𐑵𐑨𐑔𐑦𐑨 𐑕𐑧𐑵 𐑦𐑨 𐑛𐑪𐑚𐑩 𐑮𐑧𐑕𐑑𐑪𐑕 <text:span text:style-name="T7">Volapük</text:span>, 𐑒𐑨𐑢 𐑗𐑦𐑨 𐑒𐑩𐑵𐑒𐑪𐑮𐑨𐑛𐑩 𐑧𐑕𐑑𐑪𐑕 𐑐𐑩𐑮 𐑗𐑦𐑨𐑫 𐑧𐑕𐑔𐑧𐑐𐑑𐑦𐑑𐑨. 𐑕𐑧𐑛 𐑤𐑦𐑵­𐑜𐑝𐑩 𐑒𐑩𐑵𐑕𐑦𐑕𐑑𐑨𐑕 𐑵𐑧 𐑕𐑩𐑤𐑧 𐑧𐑤 𐑜𐑮𐑨𐑫𐑨𐑑𐑦𐑒𐑩, 𐑕𐑧𐑛 𐑨𐑵𐑒𐑲 𐑧𐑤 <text:span text:style-name="T2">𐑝𐑩𐑮𐑑𐑨𐑮𐑩</text:span>, 𐑒𐑨𐑢 𐑤𐑨 𐑧𐑤­𐑤𐑧𐑮𐑵𐑨𐑛𐑩 𐑛𐑧 𐑤𐑨 𐑝𐑩𐑮𐑑𐑨𐑮𐑩 𐑐𐑩𐑕𐑑𐑪𐑤𐑨𐑕 𐑧𐑵 𐑤𐑦𐑵­𐑜𐑝𐑩 𐑨𐑮𐑑𐑨 𐑔𐑧𐑵𐑑 𐑓𐑩𐑢𐑩𐑢𐑵 𐑐𐑤𐑦 𐑛𐑨 𐑑𐑧𐑫𐑐𐑩, 𐑩𐑤 𐑤𐑨 𐑧𐑤𐑤𐑧𐑮𐑵𐑨𐑛𐑩 𐑛𐑧 𐑤𐑨 𐑜𐑮𐑨­𐑫𐑨𐑑𐑦𐑒𐑩. 𐑛𐑪𐑫𐑧 <text:span text:style-name="T7">Volapük</text:span> 𐑕𐑩𐑤𐑝𐑦𐑕 <text:span text:style-name="T2">𐑵𐑪𐑮</text:span> 𐑤𐑨 𐑛𐑧𐑫𐑨𐑵𐑛𐑩𐑵 𐑛𐑧 𐑤𐑨 𐑜𐑮𐑨𐑫𐑨𐑑𐑦𐑒𐑩, 𐑒𐑨𐑢 𐑤𐑨 𐑝𐑩𐑮𐑑𐑨𐑮𐑩𐑵 𐑡𐑦 𐑤𐑨𐑕𐑦𐑕 𐑑𐑪𐑑𐑧 𐑕𐑧𐑵 𐑨𐑑𐑧𐑵𐑑𐑩, 𐑛𐑩𐑵𐑦𐑵𐑑𐑧 𐑕𐑦𐑫𐑐𐑤𐑧 𐑑𐑪𐑑𐑨𐑵 𐑒𐑩𐑤𐑧­𐑒𐑑𐑩𐑵 𐑛𐑨 𐑛𐑦𐑝𐑧𐑮𐑕𐑨𐑢 <text:soft-page-break/>𐑧𐑤𐑐𐑧𐑵𐑕𐑦𐑑𐑨𐑢 𐑝𐑩𐑮­𐑑𐑩𐑢, 𐑒𐑦𐑪𐑢𐑵 𐑗𐑦𐑪 𐑵𐑩𐑝𐑨 𐑲𐑑𐑩𐑮𐑩 𐑣𐑨𐑝𐑪𐑕 𐑤𐑨 𐑮𐑨𐑢𐑑𐑩𐑵 𐑧𐑤𐑐𐑧𐑵𐑕𐑦 𐑨𐑤 𐑕𐑦 𐑤𐑲 𐑕𐑦𐑨 𐑐𐑮𐑩𐑐𐑮𐑨 𐑛𐑧𐑟𐑦𐑮𐑩. 𐑢𐑧𐑵 𐑒𐑦𐑨𐑤 𐑢𐑨𐑫 𐑧𐑵 𐑤𐑨 𐑒𐑩𐑫𐑧𐑵𐑔𐑩 𐑫𐑧𐑫 𐑛𐑧 𐑤𐑨 𐑧𐑒𐑟𐑦𐑕𐑑𐑨𐑛𐑩 𐑛𐑧 <text:span text:style-name="T7">Volapük</text:span> 𐑧𐑗 𐑤𐑨 𐑐𐑤𐑧𐑢 𐑓𐑧𐑮𐑝𐑩𐑮𐑨𐑢 <text:span text:style-name="T7">Volapük</text:span>𐑦𐑕𐑑𐑩𐑢 𐑵𐑨­𐑑𐑪𐑮𐑧 𐑑𐑦𐑫𐑦𐑕, 𐑒𐑧 𐑫𐑩𐑮𐑜𐑲 𐑨𐑐𐑧𐑮𐑩𐑕 𐑵𐑩𐑝𐑨 𐑤𐑦𐑵­𐑜𐑝𐑩, 𐑑𐑪𐑑𐑧 𐑵𐑧 𐑕𐑦𐑫𐑦𐑤𐑨 𐑢𐑧 <text:span text:style-name="T7">Volapük</text:span>, 𐑒𐑨𐑢 𐑦𐑵𐑑𐑧𐑮 𐑤𐑨 𐑨𐑫𐑚𐑲 𐑤𐑦𐑵­𐑜𐑝𐑩𐑢 𐑒𐑩𐑫𐑧𐑵𐑔­𐑦𐑡𐑩𐑕 𐑚𐑨𐑑𐑨𐑤𐑨𐑛𐑩. 𐑑𐑪𐑑𐑧 𐑨𐑤𐑦𐑨 𐑨𐑓𐑧𐑮𐑩 𐑧𐑕𐑑𐑨𐑕 𐑒𐑪𐑵 ·𐑧𐑕𐑐𐑧𐑮𐑨𐑵𐑑𐑩: 𐑩𐑵𐑦 𐑕𐑔𐑦𐑨𐑕 — 𐑒𐑨𐑢 𐑑𐑦𐑩𐑵 𐑗𐑦 𐑧𐑗 𐑐𐑩𐑮 𐑪𐑵𐑪 𐑫𐑦𐑵𐑪𐑑𐑩 𐑵𐑧𐑵𐑦𐑨 𐑧𐑕𐑐𐑤𐑩𐑮𐑨𐑵𐑑𐑩 𐑵𐑧𐑨𐑕, — 𐑒𐑧 ·𐑧𐑕­𐑐𐑧­𐑮𐑨𐑵𐑑𐑩 𐑕𐑩𐑤𐑝𐑦𐑕 𐑵𐑧 𐑕𐑩𐑤𐑧 𐑤𐑨 𐑛𐑧𐑫𐑨𐑵𐑛𐑩𐑵 𐑛𐑧 𐑤𐑨 𐑜𐑮𐑨𐑫𐑨𐑑𐑦𐑒𐑩, 𐑕𐑧𐑛 𐑨𐑵𐑒𐑲 𐑤𐑨 <text:soft-page-break/>𐑛𐑧𐑫𐑨𐑵𐑛𐑩𐑵 𐑛𐑧 𐑤𐑨 <text:span text:style-name="T2">𐑝𐑩𐑮𐑑𐑨𐑮𐑩</text:span>, 𐑕𐑧𐑒𐑝𐑧 𐑵𐑧 𐑪𐑵𐑪 <text:span text:style-name="T2">𐑫𐑨𐑤𐑜𐑮𐑨𐑵𐑛𐑨𐑵 𐑐𐑨𐑮𐑑𐑩𐑵</text:span> 𐑛𐑧 𐑤𐑨 𐑐𐑮𐑩𐑚𐑤𐑧𐑫𐑩, 𐑕𐑧𐑛 𐑤𐑨 <text:span text:style-name="T2">𐑑𐑪𐑑𐑨𐑵</text:span> 𐑐𐑮𐑩𐑚𐑤𐑧𐑫𐑩𐑵. 𐑒𐑦𐑩 𐑛𐑩 𐑧𐑵 𐑑𐑦𐑨 𐑩𐑒𐑨𐑟𐑩 𐑮𐑧𐑕𐑑𐑦𐑕 𐑐𐑩𐑮 𐑓𐑨𐑮𐑦 𐑨𐑤 𐑤𐑨 𐑲𐑑𐑩𐑮𐑩 𐑛𐑧 𐑦𐑨 𐑵𐑩𐑝𐑨 𐑤𐑦𐑵­𐑜𐑝𐑩, 𐑕𐑧 𐑑𐑦𐑨 𐑦𐑨𐑫 𐑨𐑐𐑧𐑮𐑪𐑕? 𐑨𐑤 𐑤𐑦 𐑮𐑧𐑕𐑑𐑪𐑕 𐑢𐑨𐑫 𐑵𐑧𐑵𐑦𐑩 𐑩𐑤 ... 𐑧𐑤𐑑𐑮𐑩𐑝𐑦 𐑤𐑨 𐑢𐑨𐑫 𐑧𐑤𐑑𐑮𐑩𐑝𐑦𐑑𐑨𐑵 ·𐑨𐑫𐑧𐑮𐑦𐑒𐑩𐑵! 𐑵𐑦 𐑐𐑮𐑧­𐑟𐑧𐑵𐑑𐑪 𐑨𐑤 𐑵𐑦 𐑧𐑓𐑧𐑒𐑑𐑦𐑝𐑧, 𐑒𐑧 𐑵𐑪𐑵, 𐑫𐑨𐑤­𐑜𐑮𐑲 𐑤𐑨 𐑢𐑨𐑫 𐑧𐑒𐑟𐑦𐑕𐑑𐑨𐑵𐑑𐑨, 𐑚𐑩𐑵𐑧𐑜𐑨 𐑧𐑵 𐑗𐑦𐑪𐑢 𐑮𐑦𐑤𐑨𐑑𐑩𐑢, 𐑗𐑦𐑪𐑓𐑤𐑨𐑵𐑒𐑧 𐑧𐑤𐑐𐑮𐑩𐑝𐑦𐑑𐑨, 𐑣𐑨𐑝𐑨𐑵𐑑𐑨 𐑢𐑨𐑫 𐑫𐑪𐑤𐑑𐑧𐑜𐑩𐑵 𐑛𐑨 𐑨𐑛𐑧𐑐𐑑𐑩𐑢 𐑒𐑨𐑢 𐑝𐑨𐑕𐑑𐑨𐑵 𐑤𐑦𐑑𐑧𐑮𐑨𐑑𐑪𐑮𐑩𐑵 𐑤𐑦𐑵­𐑜𐑝𐑩 ·𐑧𐑕𐑐𐑧𐑮𐑨𐑵𐑑𐑩, 𐑨𐑐𐑧𐑮𐑦𐑕 𐑑𐑨𐑫𐑧𐑵 𐑣𐑩𐑫𐑩, 𐑒𐑦𐑪 𐑛𐑧𐑔𐑦𐑛𐑦𐑕 𐑛𐑧𐑛𐑦𐑗𐑦 𐑑𐑪𐑑𐑨𐑵 𐑕𐑧𐑮𐑦𐑩𐑵 𐑛𐑨 <text:soft-page-break/>𐑢𐑨𐑮𐑩𐑢 𐑨𐑤 𐑤𐑨 𐑒𐑮𐑧𐑨𐑛𐑩 𐑛𐑧 𐑵𐑩𐑝𐑨 𐑤𐑦𐑵­𐑜𐑝𐑩, 𐑒𐑧 𐑤𐑦 𐑕𐑪𐑒𐑔𐑧𐑕𐑦𐑕 𐑨𐑤𐑒𐑩𐑵𐑛𐑪𐑒𐑦 𐑕𐑦𐑨𐑵 𐑤𐑨𐑚𐑩𐑮𐑩𐑵 𐑡𐑦𐑕 𐑤𐑨 𐑓𐑦𐑵𐑩 𐑒𐑨𐑢 𐑒𐑧 𐑤𐑨 𐑤𐑦𐑵­𐑜𐑝𐑩 𐑐𐑮𐑩𐑐𐑩𐑵𐑦𐑑𐑨 𐑛𐑧 𐑤𐑦 𐑫𐑩𐑵𐑑𐑮𐑦𐑡𐑨𐑕 𐑧𐑓𐑧𐑒𐑑𐑦𐑝𐑧 𐑐𐑤𐑦 𐑚𐑩𐑵𐑨 𐑩𐑤 ·𐑧𐑕𐑐𐑧𐑮𐑨𐑵𐑑𐑩, — 𐑵𐑦 𐑮𐑦𐑜𐑨𐑮𐑛𐑪 𐑛𐑩, 𐑒𐑦𐑨𐑵 𐑝𐑦𐑛𐑩𐑵 𐑣𐑨𐑝𐑪𐑕 𐑑𐑦𐑪 𐑗𐑦 𐑤𐑦𐑵­𐑜𐑝𐑩. 𐑕𐑧 𐑤𐑨 𐑜𐑮𐑨𐑫𐑨𐑑𐑦𐑒𐑩 𐑛𐑧 𐑤𐑨 𐑤𐑦𐑵­𐑜𐑝𐑩 ·𐑧𐑕𐑐𐑧𐑮𐑨𐑵𐑑𐑩, 𐑒𐑦𐑪 𐑛𐑩𐑵𐑨𐑕 𐑐𐑤𐑧𐑵𐑨𐑵 𐑧𐑚𐑤𐑩𐑵 𐑧𐑕𐑐𐑮𐑦𐑫𐑦 𐑧𐑵 𐑤𐑨 𐑐𐑤𐑧𐑢 𐑐𐑮𐑧𐑔𐑦𐑟𐑨 𐑫𐑨𐑵𐑦𐑧𐑮𐑩 𐑗𐑦𐑪𐑢𐑵 𐑵𐑪𐑨𐑵𐑔𐑩𐑢𐑵 𐑛𐑧 𐑤𐑨 𐑣𐑩𐑫𐑨 𐑐𐑧𐑵𐑕𐑩, 𐑒𐑩𐑵𐑕𐑦𐑕𐑑𐑨𐑕 𐑑𐑪𐑑𐑧 𐑧𐑤 16 𐑫𐑨𐑤𐑜𐑮𐑨𐑵𐑛𐑨𐑢 𐑮𐑧𐑜𐑪𐑤𐑧𐑑𐑩𐑢 𐑒𐑨𐑢 𐑐𐑩𐑝𐑨𐑕 𐑧𐑕𐑑𐑦 𐑧𐑤𐑤𐑧𐑮𐑵𐑦𐑑𐑨 𐑧𐑵 𐑛𐑪𐑩𐑵𐑩 𐑛𐑨 𐑣𐑩𐑮𐑩, — 𐑑𐑦𐑨𐑫 𐑒𐑦𐑩𐑵 𐑤𐑨 𐑵𐑩𐑝𐑨 𐑲𐑑𐑩𐑮𐑩 𐑐𐑩𐑝𐑪𐑕 𐑛𐑩𐑵𐑦 𐑐𐑤𐑦 𐑚𐑩𐑵𐑨𐑵? 𐑧𐑵 𐑧𐑒𐑕𐑑𐑮𐑧𐑫𐑨 𐑩𐑒𐑨𐑟𐑩 𐑤𐑦 <text:soft-page-break/>𐑛𐑩𐑵𐑪𐑕 𐑧𐑚𐑤𐑧 𐑨𐑵𐑕𐑑𐑨𐑑𐑲 16 𐑮𐑧𐑜𐑪𐑤𐑩𐑢 15 𐑒𐑨𐑢 𐑨𐑵𐑕𐑑𐑨𐑑𐑲 30 𐑫𐑦𐑵𐑪𐑑𐑩𐑢 𐑛𐑨 𐑤𐑨𐑚𐑩𐑮𐑨𐑛𐑩 𐑐𐑩𐑕𐑑𐑪𐑤𐑪𐑕 25 𐑫𐑦𐑵𐑪𐑑𐑩𐑢𐑵? 𐑗𐑪 𐑵𐑧 𐑝𐑧𐑮𐑧? 𐑕𐑧𐑛 𐑗𐑪 𐑛𐑧𐑟𐑦𐑮𐑩𐑕 𐑦𐑪 𐑐𐑮𐑩 𐑑𐑦𐑩 𐑗𐑦 𐑒𐑮𐑧𐑦 𐑵𐑩𐑝𐑨𐑵 𐑤𐑦𐑵­𐑜𐑝𐑩𐑵, 𐑒𐑨𐑢 𐑗𐑪 𐑤𐑨 𐑫𐑩𐑵𐑛𐑩 𐑐𐑮𐑩 𐑑𐑦𐑨 𐑚𐑨𐑜𐑨𐑑𐑧𐑤𐑩 𐑮𐑦𐑓𐑪𐑟𐑩𐑕 𐑤𐑨 𐑢𐑨𐑫 𐑧𐑒𐑟𐑦­𐑕𐑑𐑨𐑵𐑑𐑨𐑵 𐑒𐑨𐑢 𐑗𐑦𐑪𐑓𐑤𐑨𐑵𐑒𐑧 𐑧𐑤𐑐𐑮𐑩𐑝𐑦𐑑𐑨𐑵? 𐑕𐑧𐑵𐑛𐑪𐑚𐑧 𐑵𐑧; 𐑧𐑵 𐑧𐑒𐑕𐑑𐑮𐑧𐑫𐑨 𐑩𐑒𐑨𐑟𐑩 𐑤𐑨 𐑫𐑩𐑵𐑛𐑩 𐑛𐑦𐑮𐑩𐑕: „𐑕𐑧 𐑧𐑵 𐑝𐑦𐑨 𐑜𐑮𐑨𐑫𐑨𐑑𐑦𐑒𐑩 𐑦𐑨 𐑚𐑨𐑜𐑨𐑑𐑧𐑤𐑩 𐑧𐑕𐑑𐑨𐑕 𐑐𐑤𐑦 𐑚𐑩𐑵𐑨 𐑩𐑤 𐑧𐑵 ·𐑧𐑕𐑐𐑧𐑮𐑨𐑵𐑑𐑩, 𐑵𐑦 𐑑𐑦𐑪𐑵 𐑗𐑦 𐑚𐑨𐑜𐑨𐑑𐑧𐑤𐑩𐑵 𐑧𐑵𐑒𐑩𐑵𐑛𐑪𐑒𐑩𐑕 𐑧𐑵 ·𐑧𐑕𐑐𐑧𐑮𐑨𐑵𐑑𐑩𐑵, 𐑒𐑨𐑢 𐑤𐑨 𐑨𐑓𐑧𐑮𐑩 𐑧𐑕𐑑𐑩𐑕 𐑓𐑦𐑵𐑦𐑑𐑨“. 𐑒𐑦𐑨 𐑧𐑕𐑑𐑩𐑕 𐑤𐑨 𐑝𐑩𐑮𐑑𐑨𐑮𐑩 𐑛𐑧 𐑑𐑦𐑪 𐑗𐑦 𐑤𐑦𐑵­𐑜𐑝𐑩? 𐑧𐑵 𐑤𐑨 𐑵𐑪𐑵𐑨 𐑑𐑧𐑫𐑐𐑩 𐑵𐑧𐑵𐑦𐑨 𐑧𐑕𐑐𐑤𐑩𐑮𐑨𐑵𐑑𐑩 𐑢𐑨𐑫 <text:soft-page-break/>𐑛𐑪𐑚𐑨𐑕, 𐑒𐑧 𐑤𐑨 𐑝𐑩𐑮𐑑𐑨𐑮𐑩 𐑛𐑧 𐑤𐑦𐑵­𐑜𐑝𐑩 𐑦𐑵𐑑𐑧𐑮­𐑵𐑨𐑔𐑦𐑨 𐑵𐑧 𐑐𐑩𐑝𐑨𐑕 𐑒𐑩𐑵𐑕𐑦𐑕𐑑𐑦 𐑧𐑤 𐑝𐑩𐑮𐑑𐑩𐑢 𐑨𐑮𐑚𐑦𐑑𐑮𐑧 𐑧𐑤𐑐𐑧𐑵𐑕𐑦𐑑𐑨𐑢, 𐑕𐑧𐑛 𐑛𐑧𐑝𐑨𐑕 𐑒𐑩𐑵𐑕𐑦𐑕𐑑𐑦 𐑵𐑧𐑐𐑮𐑧 𐑧𐑤 𐑝𐑩𐑮𐑑𐑩𐑢 𐑮𐑩𐑫𐑨𐑵𐑨-𐑜𐑧𐑮𐑫𐑨𐑵𐑨𐑢 𐑧𐑵 𐑦𐑤𐑦𐑨 𐑐𐑤𐑧𐑢 𐑒𐑩𐑫𐑪­𐑵𐑧 𐑪𐑟𐑨𐑑𐑨 𐑓𐑩𐑮𐑫𐑩; 𐑑𐑦𐑩 𐑗𐑦 𐑧𐑕𐑑𐑨𐑕 𐑵𐑧 𐑐𐑩𐑮 𐑑𐑦𐑩, 𐑒𐑧 — 𐑒𐑦𐑧𐑤 𐑩𐑐𐑦𐑵𐑦𐑨𐑕 𐑫𐑪𐑤𐑑𐑨𐑢 𐑐𐑤𐑦 𐑵𐑩𐑝𐑨𐑢 𐑐𐑮𐑩𐑢𐑧𐑒𐑑𐑦𐑕𐑑𐑩𐑢 — 𐑤𐑨 𐑦𐑵𐑕­𐑑𐑮𐑪­𐑦𐑑𐑨𐑢 𐑤𐑦𐑵­𐑜𐑝𐑦𐑕𐑑𐑩𐑢 𐑐𐑩𐑝𐑪 𐑑𐑪𐑢 𐑒𐑩𐑫­𐑐𐑮𐑧𐑵𐑦 𐑑𐑧𐑒𐑕𐑑𐑩𐑵 𐑕𐑒𐑮𐑦𐑚𐑦𐑑𐑨𐑵 𐑧𐑵 𐑑𐑦𐑪 𐑗𐑦 𐑤𐑦𐑵­𐑜𐑝𐑩 (𐑧𐑵 𐑑𐑦𐑨 𐑨𐑓𐑧𐑮𐑩, 𐑒𐑦𐑧𐑤 𐑤𐑦𐑵­𐑜𐑝𐑩 𐑦𐑵𐑑𐑧𐑮­𐑵𐑨𐑔𐑦𐑨, 𐑤𐑨 𐑦𐑵𐑕𐑑𐑮𐑪𐑦𐑑𐑨𐑢 𐑤𐑦𐑵­𐑜𐑝­𐑦𐑕𐑑𐑩𐑢 𐑤𐑪𐑛𐑨𐑕 𐑤𐑨 <text:span text:style-name="T2">𐑤𐑨𐑕𐑑𐑨𐑵</text:span> 𐑮𐑩𐑤𐑩𐑵, 𐑗𐑨𐑮 𐑐𐑩𐑮 𐑦𐑤𐑦 𐑢𐑨 𐑑𐑦𐑨 𐑤𐑦𐑵­𐑜𐑝𐑩 𐑧𐑕𐑑𐑨𐑕 <text:span text:style-name="T2">𐑫𐑨𐑤­𐑐𐑤𐑧𐑢</text:span> 𐑚𐑧𐑟𐑩𐑵𐑨), 𐑕𐑧𐑛 𐑐𐑮𐑩 𐑨𐑤𐑦𐑨𐑢, 𐑐𐑤𐑦 <text:soft-page-break/>𐑜𐑮𐑨𐑝𐑨𐑢 𐑒𐑲𐑟𐑩𐑢. 𐑑𐑦𐑧𐑤 𐑧𐑒𐑟𐑧𐑫𐑐𐑤𐑧 𐑧𐑒𐑟𐑦𐑕­𐑑­𐑨𐑕 𐑜𐑮𐑨𐑵𐑛𐑧𐑜𐑨 𐑵𐑩𐑫𐑚𐑮𐑩 𐑛𐑨 𐑝𐑩𐑮𐑑𐑩𐑢 𐑑𐑦𐑧𐑤 𐑵𐑩𐑫𐑨𐑑𐑨𐑢 „𐑓𐑮𐑧𐑫𐑛𐑨𐑢“, 𐑒𐑦𐑪𐑢 𐑧𐑵 𐑗𐑦𐑪𐑢 𐑤𐑦𐑵­𐑜𐑝𐑩𐑢 𐑧𐑕𐑑𐑨𐑕 𐑪𐑟𐑨𐑑𐑨𐑢 𐑧𐑜𐑨𐑤𐑧 𐑒𐑨𐑢 𐑨𐑤 𐑗𐑦𐑪𐑢 𐑧𐑕𐑑𐑨𐑕 𐑒𐑩𐑵𐑨𐑑𐑨𐑢 𐑕𐑧𐑵 𐑧𐑤𐑤𐑧𐑮𐑵𐑨𐑛𐑩 𐑒𐑨𐑢 𐑒𐑦𐑪𐑢𐑵 𐑵𐑧 𐑪𐑟𐑦 𐑧𐑕𐑑𐑪𐑕 𐑮𐑧𐑒𐑑𐑨 𐑨𐑚𐑕𐑪𐑮𐑛𐑩; 𐑨𐑤 𐑦𐑤𐑦 𐑪𐑵𐑦𐑕𐑩𐑵𐑧 𐑛𐑧𐑝𐑨𐑕 𐑕𐑩𐑵𐑦 𐑨𐑵𐑒𐑲 𐑗𐑦𐑪𐑢 𐑨𐑤𐑦𐑨𐑢 𐑝𐑩𐑮𐑑𐑩𐑢 𐑛𐑧 𐑤𐑨 𐑝𐑩𐑮𐑑𐑨𐑮𐑩, 𐑗𐑨𐑮 𐑨𐑤𐑦𐑧 𐑤𐑨 𐑤𐑦𐑵­𐑜𐑝𐑩 𐑧𐑕𐑑𐑪𐑕 𐑕𐑩𐑝𐑨𐑡𐑨, 𐑕𐑪𐑮 𐑗𐑦𐑪 𐑐𐑨𐑖𐑩 𐑧𐑕𐑑𐑪𐑕 𐑒𐑪𐑵­𐑐𐑪𐑖𐑦𐑡𐑩 𐑛𐑧 𐑧𐑤𐑧𐑫𐑧𐑵𐑑𐑩𐑢, 𐑫𐑨𐑤𐑒𐑩𐑫­𐑐𐑮𐑧𐑵­𐑦𐑡­𐑩𐑢, 𐑒𐑨𐑢 𐑤𐑨 𐑒𐑩𐑵𐑕𐑑𐑨𐑵𐑑𐑨 𐑮𐑧𐑜𐑪𐑤𐑨 𐑮𐑦𐑗𐑦𐑡𐑨𐑛𐑩 𐑛𐑧 𐑤𐑨 𐑤𐑦𐑵­𐑜𐑝𐑩 𐑧𐑕𐑑𐑪𐑕 𐑫𐑨𐑤­𐑓𐑨𐑔𐑦𐑤𐑦𐑜𐑦𐑑𐑨. 𐑧𐑒𐑟𐑦𐑕𐑑𐑨𐑕 𐑨𐑵𐑒𐑩𐑮𐑲 𐑛𐑦𐑝𐑧𐑮­𐑕𐑨𐑢 𐑨𐑤𐑦𐑨𐑢 𐑒𐑲𐑟𐑩𐑢, 𐑐𐑮𐑩 𐑒𐑦𐑪𐑢 𐑤𐑨 𐑝𐑩𐑮𐑑­<text:soft-page-break/>𐑨𐑮𐑩 𐑛𐑧𐑝𐑨𐑕 𐑧𐑕𐑑𐑦 𐑒𐑪𐑵𐑫𐑧𐑑𐑦𐑑𐑨 𐑵𐑪𐑮 𐑧𐑤 𐑑𐑦𐑨𐑢 𐑝𐑩𐑮𐑑𐑩𐑢, 𐑒𐑨𐑢 𐑵𐑧 𐑧𐑤 𐑨𐑤𐑦𐑨𐑢, 𐑕𐑧𐑛 𐑐𐑮𐑦 𐑑𐑦𐑪𐑢 𐑗𐑦 𐑒𐑲𐑟𐑩𐑢, 𐑒𐑦𐑧𐑤 𐑑𐑮𐑩 𐑕𐑐𐑧𐑔𐑦𐑨𐑤𐑨𐑢, 𐑵𐑦 𐑑𐑦𐑧 𐑗𐑦 𐑛𐑧𐑑𐑨𐑤𐑧 𐑵𐑧 𐑐𐑨𐑮𐑩𐑤𐑩𐑕. 𐑧𐑕𐑑𐑩𐑕 𐑕𐑪𐑓𐑦𐑗𐑧, 𐑕𐑧 𐑵𐑦 𐑵𐑪𐑮 𐑛𐑦𐑮𐑩𐑕, 𐑒𐑧 𐑗𐑦𐑪𐑢 𐑐𐑤𐑧𐑢 𐑵𐑩𐑝𐑨𐑢 𐑧𐑕𐑐𐑤𐑩𐑮­𐑨𐑵𐑑𐑩𐑢 𐑨𐑒𐑔𐑧𐑐𐑑𐑨𐑕 𐑑𐑦𐑪𐑵 𐑗𐑦 𐑤𐑧𐑡𐑩𐑵 𐑐𐑩𐑮 𐑤𐑨 𐑝𐑩𐑮𐑑𐑨𐑮𐑩 𐑒𐑦𐑧𐑤 𐑨𐑤𐑤𐑨𐑕𐑨𐑵𐑑𐑨𐑵 𐑢𐑨𐑫 𐑵𐑧𐑵𐑦𐑨𐑵 𐑛𐑪𐑚𐑩𐑵. 𐑒𐑨𐑢 𐑗𐑨𐑮 𐑤𐑨 𐑤𐑦𐑵­𐑜𐑝𐑩 ·𐑧𐑕𐑐𐑧𐑮𐑨𐑵𐑑𐑩 𐑡𐑪𐑕𐑑𐑧 𐑐𐑧𐑮 𐑑𐑦𐑪 𐑗𐑦 𐑤𐑧𐑡𐑩 𐑕𐑦𐑵 𐑜𐑝𐑦𐑛𐑦𐑕 𐑒𐑨𐑢 𐑗𐑨𐑮 𐑗𐑧 𐑑𐑦𐑪 𐑗𐑦 𐑤𐑧𐑡𐑩 𐑜𐑮𐑨𐑵𐑛𐑨 𐑨𐑮𐑚𐑦𐑑𐑮𐑩 𐑧𐑵 𐑤𐑨 𐑧𐑤𐑧𐑒𐑑𐑩 𐑛𐑧 𐑝𐑩𐑮𐑑𐑩𐑢 𐑧𐑒𐑟𐑦𐑕𐑑𐑦 𐑵𐑧 𐑐𐑩𐑝𐑨𐑕, 𐑮𐑧𐑕𐑑𐑨𐑕 𐑤𐑨 𐑛𐑧𐑫𐑨𐑵𐑛𐑩, 𐑒𐑦𐑩𐑵 𐑛𐑩 𐑐𐑩𐑝𐑪𐑕 𐑨𐑤 𐑵𐑦 𐑛𐑩𐑵𐑦 𐑲𐑑𐑩𐑮𐑩 𐑛𐑧 <text:span text:style-name="T2">𐑵𐑩𐑝𐑨</text:span> 𐑤𐑦𐑵­𐑜𐑝𐑩, 𐑕𐑧 𐑑𐑦𐑨 <text:soft-page-break/>𐑧𐑕𐑑𐑪𐑕 𐑒𐑮𐑧𐑦𐑑𐑨? 𐑧𐑕𐑑𐑨𐑕 𐑝𐑧𐑮𐑩, 𐑒𐑧 𐑨𐑤 𐑑𐑦𐑪 𐑲 𐑨𐑤𐑦𐑨 𐑝𐑩𐑮𐑑𐑩 𐑩𐑵𐑦 𐑐𐑩𐑝𐑪𐑕 𐑛𐑩𐑵𐑦 𐑐𐑤𐑦 𐑩𐑐𐑩𐑮𐑑𐑪𐑵𐑨𐑵 𐑓𐑩𐑮𐑫𐑩𐑵, — 𐑕𐑧𐑛 𐑛𐑨 𐑑𐑦𐑨𐑢 𐑝𐑩𐑮𐑑𐑩𐑢 𐑧𐑒𐑟𐑦𐑕𐑑𐑨𐑕 𐑑𐑮𐑧 𐑵𐑧𐑫𐑪𐑤𐑑𐑧. 𐑑𐑦𐑩𐑵 𐑗𐑦 𐑩𐑵𐑦 𐑤𐑨 𐑐𐑤𐑧𐑢 𐑚𐑩𐑵𐑧 𐑝𐑦𐑛𐑨𐑕 𐑧𐑤 𐑑𐑦𐑩, 𐑒𐑧 𐑒𐑦𐑨𐑵 𐑨𐑢𐑵 𐑧𐑤 𐑤𐑨 𐑫𐑪𐑤𐑑𐑨𐑢 𐑐𐑮𐑩­𐑢𐑧𐑒𐑑𐑩𐑢 𐑨𐑐𐑧𐑮𐑦𐑵𐑑𐑨𐑢 𐑐𐑩𐑕𐑑 ·𐑧𐑕𐑐𐑧𐑮𐑨𐑵𐑑𐑩 𐑝𐑦 𐑐𐑮𐑧𐑵𐑪𐑕, 𐑝𐑦 𐑑𐑮𐑩𐑝𐑩𐑕 𐑧𐑵 𐑗𐑦𐑪 𐑧𐑤 𐑦𐑤𐑦 𐑨𐑤𐑫𐑧𐑵𐑲 60% 𐑛𐑨 𐑝𐑩𐑮𐑑𐑩𐑢, 𐑒𐑦𐑪𐑢 𐑣𐑨𐑝𐑨𐑕 𐑑𐑪𐑑𐑧 𐑑𐑦𐑪𐑵 𐑕𐑨𐑫𐑨𐑵 𐑓𐑩𐑮𐑫𐑩𐑵, 𐑒𐑦𐑧𐑤 𐑧𐑵 ·𐑧𐑕𐑐𐑧𐑮𐑨𐑵𐑑𐑩. 𐑒𐑨𐑢 𐑕𐑧 𐑝𐑦 𐑨𐑤 𐑑𐑦𐑩 𐑗𐑦 𐑨𐑵𐑒𐑩𐑮𐑲 𐑨𐑤𐑛𐑩𐑵𐑩𐑕, 𐑒𐑧 𐑨𐑵𐑒𐑲 𐑤𐑨 𐑮𐑧𐑕𐑑𐑨𐑢 40% 𐑛𐑨 𐑝𐑩𐑮𐑑𐑩𐑢 𐑛𐑦𐑓𐑧𐑮𐑧𐑵𐑔𐑨𐑕 𐑛𐑧 𐑤𐑨 𐑧𐑕𐑐𐑧𐑮𐑨𐑵𐑑𐑨 𐑓𐑩𐑮𐑫𐑩 𐑐𐑤𐑧𐑢𐑧 𐑵𐑪𐑮 𐑑𐑦𐑨𐑤, 𐑒𐑧 𐑤𐑨 𐑲𐑑𐑩𐑮𐑩𐑢 𐑛𐑧 𐑑𐑦𐑪𐑢 𐑐𐑮𐑩𐑢𐑧𐑒𐑑𐑩𐑢 𐑲 𐑵𐑧 <text:soft-page-break/>𐑑𐑪𐑮𐑵𐑦𐑕 𐑨𐑑𐑧𐑵𐑑𐑩𐑵 𐑕𐑪𐑮 𐑛𐑦𐑝𐑧𐑮𐑕𐑨𐑢𐑵 𐑐𐑮𐑦𐑵𐑔𐑦𐑐𐑩𐑢𐑵, 𐑒𐑦𐑪𐑢 𐑐𐑩𐑮 𐑤𐑦𐑵­𐑜𐑝𐑩 𐑦𐑵𐑑𐑧𐑮­𐑵𐑨𐑔𐑦𐑨 𐑧𐑕𐑑𐑨𐑕 𐑑𐑮𐑧𐑧𐑜𐑧 𐑜𐑮𐑨𐑝𐑨𐑢, 𐑲 𐑕𐑦𐑫𐑐𐑤𐑧 𐑖𐑨𐑵𐑡𐑦𐑕 𐑤𐑨 𐑝𐑩𐑮𐑑𐑩𐑢𐑵 𐑑𐑪𐑑𐑧 𐑕𐑧𐑵 𐑦𐑨 𐑚𐑧𐑟𐑩𐑵𐑩, — 𐑝𐑦 𐑓𐑨𐑔𐑦𐑤𐑧 𐑝𐑧𐑵𐑩𐑕 𐑨𐑤 𐑤𐑨 𐑒𐑩𐑵𐑒𐑤𐑪𐑛𐑩, 𐑒𐑧 𐑤𐑨 <text:span text:style-name="T2">𐑧𐑓𐑧𐑒𐑑𐑦𐑝𐑨</text:span> 𐑵𐑩𐑫𐑚𐑮𐑩 𐑛𐑨 𐑝𐑩𐑮𐑑𐑩𐑢, 𐑨𐑤 𐑒𐑦𐑪𐑢 𐑩𐑵𐑦 𐑨𐑵𐑕𐑑𐑨𐑑𐑲 𐑤𐑨 𐑓𐑩𐑮𐑫𐑩 𐑧𐑕𐑐𐑧𐑮𐑨𐑵𐑑𐑨 𐑐𐑩𐑝𐑪𐑕 𐑛𐑩𐑵𐑦 𐑓𐑩𐑮𐑫𐑩𐑵 𐑐𐑤𐑦 𐑩𐑐𐑩𐑮𐑑𐑪𐑵𐑨𐑵, 𐑐𐑮𐑧𐑟𐑧𐑵𐑑𐑨𐑕 𐑵𐑧 𐑐𐑤𐑦 𐑩𐑤 𐑦𐑨𐑢𐑵 10%. 𐑕𐑧𐑛 𐑕𐑧 𐑧𐑵 𐑤𐑨 𐑧𐑕𐑐𐑧𐑮𐑨𐑵𐑑𐑨 𐑜𐑮𐑨𐑫𐑨𐑑𐑦𐑒𐑩 𐑩𐑵𐑦 𐑐𐑮𐑧𐑕𐑒𐑲 𐑵𐑧𐑵𐑦𐑩𐑵 𐑐𐑩𐑝𐑨𐑕 𐑖𐑨𐑵𐑡𐑦 𐑒𐑨𐑢 𐑧𐑵 𐑤𐑨 𐑝𐑩𐑮𐑑𐑨𐑮𐑩 𐑩𐑵𐑦 𐑐𐑩𐑝𐑪𐑕 𐑖𐑨𐑵𐑡𐑦 𐑵𐑪𐑮 𐑦𐑨𐑢𐑵 10% 𐑛𐑨 𐑝𐑩𐑮𐑑𐑩𐑢, 𐑑𐑦𐑨𐑫 𐑧𐑕𐑑𐑨𐑕 𐑤𐑨 𐑛𐑧𐑫𐑨𐑵𐑛𐑩, 𐑒𐑦𐑩𐑵 𐑛𐑩 𐑐𐑮𐑧𐑟𐑧𐑵𐑑­𐑪𐑕 𐑐𐑧𐑮 𐑕𐑦 𐑤𐑨 𐑵𐑩𐑝𐑨 𐑤𐑦𐑵­𐑜𐑝𐑩, 𐑕𐑧 𐑡𐑦 <text:soft-page-break/>𐑦𐑨𐑫 𐑧𐑕𐑑𐑪𐑕 𐑒𐑮𐑧𐑦𐑑𐑨 𐑒𐑨𐑢 𐑕𐑧 𐑡𐑦 𐑧𐑓𐑧𐑒­𐑑𐑦𐑝𐑧 𐑫𐑩𐑵𐑑𐑮𐑦𐑡𐑪𐑕 𐑒𐑦𐑧𐑤 𐑤𐑦𐑵­𐑜𐑝𐑩 𐑑𐑲𐑜𐑨 𐑧𐑵 𐑗𐑦𐑪𐑢 𐑮𐑦𐑤𐑨𐑑𐑩𐑢? 𐑑𐑦𐑩 𐑗𐑦 𐑧𐑕𐑑𐑪𐑕 𐑵𐑧 𐑵𐑩𐑝𐑨 𐑤𐑦𐑵­𐑜𐑝𐑩, 𐑕𐑧𐑛 𐑵𐑪𐑮 𐑦𐑩𐑫 𐑖𐑨𐑵𐑡𐑦𐑑𐑨 𐑤𐑦𐑵­𐑜𐑝𐑩 ·𐑧𐑕𐑐𐑧𐑮𐑨𐑵𐑑𐑩! 𐑕𐑧𐑒𐑝𐑧 𐑤𐑨 𐑑𐑪𐑑𐑨 𐑛𐑧𐑫𐑨𐑵𐑛𐑩 𐑐𐑮𐑦 𐑤𐑨 𐑧𐑕𐑑𐑩𐑵𐑑𐑧𐑔𐑩 𐑛𐑧 𐑤𐑨 𐑤𐑦𐑵­𐑜𐑝𐑩 𐑦𐑵𐑑𐑧𐑮­𐑵𐑨𐑔𐑦𐑨 𐑨𐑤𐑒𐑩𐑵𐑛𐑪𐑒𐑦𐑡𐑨𐑕 𐑵𐑪𐑮 𐑨𐑤 𐑑𐑦𐑩, 𐑗𐑪 ·𐑧𐑕𐑐𐑧𐑮𐑨𐑵𐑑𐑩 𐑧𐑕𐑑𐑩𐑕 𐑨𐑒𐑔𐑧𐑐𐑑𐑦𐑑𐑨 𐑕𐑧𐑵𐑖𐑨𐑵𐑡𐑧 𐑧𐑵 𐑡𐑦𐑨 <text:span text:style-name="T2">𐑵𐑪𐑵𐑨</text:span> 𐑓𐑩𐑮𐑫𐑩, 𐑲 𐑧𐑵 𐑡𐑦 𐑧𐑕𐑑𐑩𐑕 𐑓𐑨𐑮𐑦𐑑𐑨𐑢 𐑦𐑨𐑫 𐑦𐑨𐑢 𐑖𐑨𐑵𐑡𐑩𐑢! 𐑕𐑧𐑛 𐑑𐑦𐑪 𐑗𐑦 𐑛𐑧𐑫𐑨𐑵𐑛𐑩 𐑐𐑩𐑮 𐑤𐑨 𐑧𐑕𐑐𐑧𐑮𐑨𐑵­𐑑𐑦𐑕𐑑𐑩𐑢 𐑣𐑨𐑝𐑨𐑕 𐑢𐑨𐑫 𐑵𐑧𐑵𐑦𐑨𐑵 𐑕𐑦𐑜𐑵𐑦𐑓𐑩𐑵; 𐑦𐑤𐑦 𐑐𐑮𐑩𐑑𐑧𐑕𐑑𐑨𐑕 𐑵𐑪𐑮 𐑒𐑩𐑵𐑑𐑮𐑲 𐑑𐑦𐑩, 𐑕𐑧 <text:span text:style-name="T2">𐑨𐑐𐑨𐑮𐑑𐑨𐑢</text:span> 𐑐𐑧𐑮𐑕𐑩𐑵𐑩𐑢 𐑝𐑩𐑤𐑨𐑕 𐑖𐑨𐑵𐑡𐑦 ·𐑧𐑕­𐑐𐑧𐑮𐑨𐑵𐑑𐑩𐑵 𐑤𐑲 𐑕𐑦𐑨 𐑚𐑩𐑵𐑑𐑮𐑩𐑝𐑩; 𐑕𐑧𐑛 𐑕𐑧 <text:soft-page-break/>𐑦𐑨𐑫 𐑲𐑑𐑩𐑮𐑦𐑑𐑨𐑑𐑨 𐑒𐑩𐑵𐑜𐑮𐑧𐑕𐑩 𐑲 𐑨𐑒𐑨𐑛𐑧𐑫𐑦𐑩 𐑛𐑧𐑔𐑦𐑛𐑩𐑕 𐑓𐑨𐑮𐑦 𐑧𐑵 𐑤𐑨 𐑤𐑦𐑵­𐑜𐑝𐑩 𐑑𐑦𐑨𐑢𐑵 𐑲 𐑨𐑤𐑦𐑨𐑢𐑵 𐑖𐑨𐑵𐑡𐑩𐑢𐑵, 𐑤𐑨 𐑧𐑕𐑐𐑧𐑮𐑨𐑵𐑑𐑦𐑕𐑑𐑩𐑢 𐑨𐑒𐑔𐑧𐑐𐑑𐑩𐑕 𐑑𐑦𐑩𐑵 𐑗𐑦 𐑒𐑪𐑵 𐑐𐑤𐑧𐑟𐑪𐑮𐑩 𐑒𐑨𐑢 𐑵𐑧𐑵𐑦𐑩𐑵 𐑐𐑧𐑮𐑛𐑩𐑕 𐑛𐑧 𐑑𐑦𐑩 𐑗𐑦: 𐑦𐑤𐑦 𐑵𐑧 𐑚𐑧𐑟𐑩𐑵𐑩𐑕 𐑑𐑦𐑨𐑫 𐑛𐑧 𐑤𐑨 𐑒𐑩𐑫𐑧𐑵𐑔𐑩 𐑧𐑤𐑤𐑧𐑮𐑵𐑦 𐑦𐑨𐑵 𐑵𐑩𐑝𐑨𐑵 𐑫𐑨𐑤𐑓𐑨𐑔𐑦𐑤𐑨𐑵 𐑤𐑦𐑵­𐑜𐑝𐑩𐑵, 𐑕𐑧𐑛 𐑦𐑤𐑦 𐑚𐑧𐑟𐑩𐑵𐑩𐑕 𐑵𐑪𐑮 𐑩𐑓𐑧𐑮𐑦 𐑪𐑵𐑪 𐑲 𐑒𐑧𐑤­𐑒­𐑨𐑢𐑵 𐑑𐑨𐑜𐑩𐑢𐑵 𐑐𐑩𐑮 𐑤𐑨 𐑧𐑤𐑤𐑧𐑮𐑵𐑩 𐑛𐑧 𐑑𐑦𐑪𐑢 𐑖𐑨𐑵𐑡𐑩𐑢 𐑧𐑵 𐑤𐑨 𐑤𐑦𐑵­𐑜𐑝𐑩, 𐑒𐑦𐑪𐑢 𐑧𐑕𐑑𐑩𐑕 𐑓𐑨𐑮𐑦𐑑𐑨𐑢, 𐑒𐑨𐑢 𐑤𐑨 𐑨𐑓𐑧𐑮𐑩 𐑧𐑕𐑑𐑩𐑕 𐑓𐑦𐑵𐑦𐑑𐑨.</text:p>
      <text:p text:style-name="Text_20_body">𐑤𐑨 𐑧𐑕𐑐𐑧𐑮𐑨𐑵𐑑𐑦𐑕𐑑𐑩𐑢 𐑑𐑪𐑑𐑧 𐑵𐑧 𐑐𐑮𐑧𐑑𐑧𐑵𐑛­𐑨𐑕, 𐑒𐑧 𐑦𐑤𐑦𐑨 𐑤𐑦𐑵­𐑜𐑝𐑩 𐑐𐑮𐑧𐑟𐑧𐑵𐑑𐑨𐑕 𐑦𐑩𐑵 <text:span text:style-name="T2">𐑑𐑦𐑩𐑫</text:span> 𐑐𐑧𐑮𐑓𐑧𐑒𐑑𐑨𐑵, 𐑒𐑧 𐑵𐑧𐑵𐑦𐑩 𐑐𐑤𐑦 𐑨𐑤𐑑𐑨 <text:soft-page-break/>𐑢𐑨𐑫 𐑐𐑩𐑝𐑪𐑕 𐑧𐑒𐑟𐑦𐑕𐑑𐑦. 𐑒𐑩𐑵𐑑𐑮𐑲𐑧: 𐑒𐑦𐑨𐑫 𐑧𐑓𐑧𐑒𐑑𐑦𐑝𐑦𐑡𐑩𐑕 𐑲𐑑𐑩𐑮𐑦𐑑𐑨𐑑𐑨 𐑒𐑩𐑵𐑜𐑮𐑧𐑕𐑩, 𐑐𐑮𐑦 𐑒𐑦𐑪 𐑩𐑵𐑦 𐑕𐑔𐑦𐑩𐑕, 𐑒𐑧 𐑡𐑦𐑨 𐑛𐑧𐑔𐑦𐑛𐑩 𐑣𐑨𐑝𐑩𐑕 <text:span text:style-name="T2">𐑓𐑩𐑮𐑑𐑩𐑵</text:span> 𐑐𐑩𐑮 𐑤𐑨 𐑫𐑩𐑵𐑛𐑩, 𐑤𐑨 𐑧𐑕­𐑐𐑧𐑮𐑨𐑵𐑑𐑦𐑕𐑑𐑩𐑢 <text:span text:style-name="T2">𐑫𐑧𐑫</text:span> 𐑐𐑮𐑩𐑐𐑩𐑵𐑩𐑕 𐑨𐑤 𐑡𐑦 𐑛𐑦𐑓𐑦𐑵𐑦 𐑒𐑩𐑫𐑦𐑑𐑨𐑑𐑩𐑵, 𐑒𐑦𐑪 𐑩𐑒𐑪𐑐𐑪𐑕 𐑕𐑦𐑵 𐑢𐑧 𐑤𐑨 𐑑𐑮𐑨𐑮𐑦𐑜𐑨𐑮𐑛𐑩 𐑛𐑧 𐑤𐑨 𐑤𐑦𐑵­𐑜𐑝𐑩 𐑒𐑨𐑢 𐑓𐑨𐑮𐑪𐑕 𐑧𐑵 𐑡𐑦 𐑗𐑦𐑪𐑢𐑵 𐑪𐑑𐑦𐑤𐑨𐑢𐑵 𐑐𐑤𐑦­𐑚𐑩𐑵­𐑦𐑜𐑩𐑢𐑵, 𐑕𐑧 𐑧𐑗 𐑐𐑩𐑮 𐑑𐑦𐑩 𐑗𐑦 𐑩𐑵𐑦 𐑛𐑧𐑝𐑪𐑕 𐑖𐑨𐑵𐑡𐑦 𐑤𐑨 𐑤𐑦𐑵­𐑜𐑝𐑩𐑵 𐑡𐑦𐑕 𐑐𐑤𐑧𐑵𐑨 𐑵𐑧𐑮𐑧­𐑒𐑩𐑵𐑧𐑚𐑤𐑧𐑔𐑩; 𐑕𐑧𐑛 𐑗𐑨𐑮 𐑧𐑒𐑟𐑦𐑕𐑑𐑨𐑕 𐑵𐑧𐑵𐑦𐑨 𐑧𐑚𐑤𐑩 𐑨𐑵𐑑𐑲𐑝𐑦𐑛𐑦, 𐑗𐑪 𐑑𐑦𐑪 𐑗𐑦 𐑤𐑨𐑚𐑩𐑮𐑩 𐑧𐑵𐑑𐑪𐑑𐑧 𐑕𐑪𐑒𐑔𐑧𐑕𐑩𐑕 𐑨𐑤 𐑤𐑨 𐑒𐑩𐑫𐑦𐑑𐑨𐑑𐑩, 𐑗𐑪 𐑡𐑦 𐑵𐑧 𐑛𐑲𐑮𐑩𐑕 𐑕𐑧𐑵𐑓𐑦𐑵𐑨𐑵 𐑕𐑧𐑮𐑦𐑩𐑵 𐑛𐑨 𐑢𐑨𐑮𐑩𐑢, 𐑗𐑪 𐑡𐑦 𐑧𐑵 𐑒𐑩𐑵𐑕𐑧𐑵𐑑𐑧𐑔𐑩 𐑧𐑕𐑑𐑩𐑕 <text:soft-page-break/>𐑨𐑤𐑒𐑩𐑵𐑛𐑪𐑒𐑦𐑑𐑨 𐑨𐑤 𐑓𐑧𐑤𐑦𐑗𐑨 𐑓𐑦𐑵𐑩, 𐑒𐑨𐑢 𐑗𐑪 𐑤𐑨 𐑓𐑦𐑵𐑦𐑑𐑨 𐑤𐑨𐑚𐑩𐑮𐑩 𐑧𐑵 𐑤𐑨 𐑐𐑮𐑨𐑒𐑑𐑦𐑒𐑩 𐑫𐑩𐑵𐑑𐑮𐑦𐑡𐑩𐑕 𐑑𐑪𐑑𐑧 𐑑𐑲𐑜𐑨, 𐑕𐑧𐑒𐑝𐑧 𐑒𐑩𐑫­𐑐𐑮𐑧𐑵𐑧𐑚𐑤𐑧 𐑧𐑕𐑑𐑪𐑕 𐑑𐑮𐑧 𐑫𐑨𐑤𐑕𐑨𐑡𐑧 𐑒𐑨𐑢 𐑵𐑧­𐑐𐑨𐑮𐑛𐑩𐑵𐑧𐑚𐑤𐑧 𐑛𐑧 𐑤𐑨 𐑓𐑤𐑨𐑵𐑒𐑩 𐑛𐑧 𐑤𐑨 𐑒𐑩𐑫𐑦𐑑𐑨𐑑𐑩, 𐑕𐑧 𐑡𐑦 𐑐𐑮𐑩 𐑤𐑨 𐑐𐑮𐑩𐑚𐑤𐑧𐑫𐑨 <text:span text:style-name="T2">𐑧𐑕𐑑𐑩𐑵𐑑𐑨𐑠𐑩</text:span> 𐑮𐑦𐑓𐑪𐑟𐑪𐑕 𐑤𐑨 𐑓𐑨𐑒𐑑𐑨𐑵 𐑒𐑨𐑢 𐑧𐑵 𐑗𐑦𐑪𐑢 𐑮𐑦𐑤𐑨𐑑𐑩𐑢 𐑓𐑦𐑵𐑦𐑑𐑨𐑵 𐑒𐑨𐑢 𐑧𐑤­𐑐𐑮𐑩𐑝𐑦𐑑𐑨𐑵 <text:span text:style-name="T2">𐑵𐑪𐑵𐑨𐑠𐑩𐑵</text:span>; 𐑕𐑧𐑒𐑝𐑧 𐑕𐑧 𐑧𐑗 𐑤𐑨 𐑒𐑩𐑵𐑜𐑮𐑧𐑕𐑩 𐑝𐑧𐑵𐑪𐑕 𐑨𐑤 𐑤𐑨 𐑒𐑩𐑵𐑒𐑤𐑪𐑛𐑩, 𐑒𐑧 ·𐑧𐑕𐑐𐑧𐑮𐑨𐑵𐑑𐑩 𐑵𐑧 𐑧𐑕𐑑𐑨𐑕 𐑚𐑩𐑵𐑨, 𐑡𐑦 𐑐𐑩𐑝𐑪𐑕 𐑛𐑧𐑔𐑦𐑛𐑦 𐑵𐑪𐑮 𐑤𐑨 𐑢𐑧𐑵𐑩𐑵: 𐑨𐑒𐑔𐑧𐑐𐑑𐑦 <text:span text:style-name="T2">𐑛𐑪𐑫𐑧</text:span> 𐑤𐑨 𐑤𐑦𐑵­𐑜𐑝𐑩𐑵 ·𐑧𐑕𐑐𐑧𐑮𐑨𐑵𐑑𐑩 𐑧𐑵 𐑡𐑦𐑨 𐑵𐑪𐑵𐑨 𐑓𐑩𐑮𐑫𐑩 𐑒𐑨𐑢 <text:span text:style-name="T2">𐑐𐑨𐑮𐑨𐑤𐑧𐑤𐑧</text:span> 𐑒𐑪𐑵 𐑑𐑦𐑩 𐑗𐑦 𐑛𐑦𐑓𐑦𐑵𐑦 𐑒𐑩𐑫𐑦𐑑𐑨𐑑𐑩𐑵, 𐑒𐑦𐑪 𐑩𐑒𐑪𐑐𐑪𐑕 𐑕𐑦𐑵 <text:soft-page-break/>𐑢𐑧 𐑤𐑨 𐑐𐑧𐑮𐑓𐑧𐑒𐑑𐑦𐑜𐑩 𐑛𐑧 𐑑𐑦𐑪 𐑗𐑦 𐑤𐑦𐑵­𐑜𐑝𐑩 𐑲 𐑢𐑧 𐑤𐑨 𐑒𐑮𐑧𐑩 𐑛𐑧 𐑦𐑨 𐑵𐑩𐑝𐑨 𐑤𐑦𐑵­𐑜𐑝𐑩 𐑐𐑤𐑦 𐑦𐑛𐑧𐑨𐑤𐑨; 𐑒𐑨𐑢 𐑵𐑪𐑮 𐑑𐑦𐑨𐑫, 𐑒𐑦𐑨𐑫 𐑒𐑪𐑵 𐑤𐑨 𐑑𐑧𐑫𐑐𐑩 𐑫𐑩𐑵𐑑𐑮𐑦𐑡𐑪𐑕, 𐑒𐑧 𐑤𐑨 𐑤𐑨𐑚𐑩𐑮𐑨𐑛𐑩 𐑛𐑧 𐑤𐑨 𐑒𐑩𐑫𐑦𐑑𐑨𐑑𐑩 𐑧𐑕𐑑𐑨𐑕 𐑓𐑧𐑤𐑦𐑗𐑧 𐑨𐑤𐑒𐑩𐑵­𐑛𐑪𐑒𐑦𐑑𐑨 𐑨𐑤 𐑓𐑦𐑵𐑩 𐑒𐑨𐑢 𐑐𐑩𐑕𐑑 𐑫𐑪𐑤𐑑𐑨𐑢 𐑐𐑮𐑩𐑝𐑩𐑢 𐑫𐑩𐑵𐑑𐑮𐑦𐑡𐑦𐑕 𐑑𐑪𐑑𐑧 𐑑𐑲𐑜𐑨, 𐑵𐑪𐑮 𐑑𐑦𐑨𐑫 𐑩𐑵𐑦 𐑐𐑩𐑝𐑪𐑕 𐑨𐑵𐑩𐑵𐑔𐑦, 𐑒𐑧 𐑤𐑨 𐑵𐑪𐑵𐑨 𐑓𐑩𐑮𐑫𐑩 𐑛𐑧 𐑤𐑨 𐑤𐑦𐑵­𐑜𐑝𐑩 𐑦𐑵𐑑𐑧𐑮­𐑵𐑨𐑔𐑦𐑨 𐑧𐑕𐑑­𐑨𐑕 𐑧𐑒𐑕𐑦𐑜𐑨𐑑𐑨 𐑒𐑨𐑢 𐑨𐑵𐑕𐑑𐑨𐑑𐑲 𐑡𐑦 𐑧𐑵𐑦𐑮𐑨𐑕 𐑧𐑵 𐑤𐑨 𐑝𐑦𐑝𐑩𐑵 𐑤𐑨 𐑓𐑩𐑮𐑫𐑩 𐑵𐑩𐑝𐑨. 𐑗𐑦𐑪 𐑐𐑮𐑪𐑛𐑧𐑵𐑑𐑨 𐑣𐑩𐑫𐑩 𐑒𐑩𐑵𐑕𐑧𐑵𐑑𐑩𐑕, 𐑒𐑧 𐑤𐑨 𐑒𐑩𐑵𐑜𐑮𐑧𐑕𐑩 𐑐𐑩𐑝𐑨𐑕 𐑨𐑜𐑦 𐑵𐑪𐑮 𐑑𐑦𐑧𐑤 𐑒𐑨𐑢 𐑵𐑧 𐑨𐑤𐑦𐑧. 𐑕𐑧𐑒𐑝𐑧 𐑕𐑧 𐑵𐑦 𐑧𐑗 𐑕𐑪𐑐𐑩𐑟𐑩𐑕, 𐑒𐑧 𐑓𐑦𐑵𐑨 𐑤𐑦𐑵­𐑜𐑝𐑩 𐑛𐑧 𐑤𐑨 𐑧𐑕𐑑𐑩𐑵𐑑𐑨𐑢 𐑜𐑧𐑵𐑧­<text:soft-page-break/>𐑮𐑨𐑔𐑦𐑩𐑢 𐑧𐑕𐑑𐑩𐑕 𐑵𐑧 ·𐑧𐑕𐑐𐑧𐑮𐑨𐑵𐑑𐑩, 𐑕𐑧𐑛 𐑦𐑨 𐑨𐑤𐑦𐑨 𐑨𐑵𐑒𐑩𐑮𐑲 𐑧𐑤𐑤𐑨𐑚𐑩𐑮𐑩𐑑𐑨 𐑤𐑦𐑵­𐑜𐑝𐑩, 𐑧𐑵 𐑗𐑦𐑨 𐑩𐑒𐑨𐑟𐑩 𐑤𐑨 𐑝𐑩𐑢𐑩 𐑨𐑤 𐑑𐑦𐑪 𐑤𐑦𐑵­𐑜𐑝𐑩 𐑵𐑧𐑐𐑮𐑧 𐑛𐑧𐑝𐑨𐑕 𐑒𐑩𐑵𐑛𐑪𐑒𐑦 𐑑𐑮𐑨 ·<text:span text:style-name="T2">𐑧𐑕𐑐𐑧­𐑮𐑨𐑵­𐑑𐑩</text:span>.</text:p>
      <text:p text:style-name="Text_20_body">𐑕𐑧𐑒𐑝𐑧 𐑮𐑧𐑕𐑪𐑫𐑨𐑵𐑑𐑧 𐑗𐑦𐑩𐑵, 𐑒𐑦𐑩𐑵 𐑵𐑦 𐑛𐑦𐑮𐑦𐑕 𐑛𐑧 𐑤𐑨 𐑒𐑩𐑫𐑧𐑵𐑔𐑩 𐑡𐑦𐑕 𐑤𐑨 𐑵𐑪𐑵𐑨 𐑫𐑦𐑵𐑪𐑑𐑩, 𐑵𐑦 𐑑𐑪𐑮𐑵𐑨𐑕 𐑝𐑦𐑨𐑵 𐑨𐑑𐑧𐑵𐑑𐑩𐑵 𐑕𐑪𐑮 𐑑𐑦𐑩𐑵, 𐑒𐑧 𐑵𐑦 𐑝𐑧𐑵𐑦𐑕 𐑨𐑤 𐑤𐑨 𐑕𐑧𐑒𐑝𐑨𐑵𐑑𐑨𐑢 𐑒𐑩𐑵𐑒𐑤𐑪𐑛𐑩𐑢:</text:p>
      <text:list xml:id="list8197980971303018008" text:style-name="L5">
        <text:list-item>
          <text:p text:style-name="P15">𐑤𐑨 𐑧𐑵𐑒𐑩𐑵𐑛𐑪𐑒𐑩 𐑛𐑧 𐑤𐑦𐑵­𐑜𐑝𐑩 𐑦𐑵𐑑𐑧𐑮­𐑵𐑨𐑔𐑦𐑨 𐑨𐑤𐑐𐑩𐑮𐑑𐑪𐑕 𐑨𐑤 𐑤𐑨 𐑣𐑩𐑫𐑨𐑮𐑩 𐑜𐑮𐑨𐑵𐑛𐑧𐑜𐑨𐑵 𐑪𐑑𐑦𐑤𐑩𐑵; </text:p>
        </text:list-item>
        <text:list-item>
          <text:p text:style-name="P15">𐑤𐑨 𐑧𐑵𐑒𐑩𐑵𐑛𐑪𐑒𐑩 𐑛𐑧 𐑤𐑦𐑵­𐑜𐑝𐑩 𐑦𐑵𐑑𐑧𐑮­𐑵𐑨­𐑔𐑦𐑨 𐑧𐑕𐑑𐑨𐑕 𐑑𐑪𐑑𐑧 𐑧𐑚𐑤𐑨; </text:p>
        </text:list-item>
        <text:list-item>
          <text:p text:style-name="P15"><text:soft-page-break/>𐑤𐑨 𐑧𐑵𐑒𐑩𐑵𐑛𐑪𐑒𐑩 𐑛𐑧 𐑤𐑦𐑵­𐑜𐑝𐑩 𐑦𐑵𐑑𐑧𐑮­𐑵𐑨­𐑔𐑦𐑨 𐑐𐑤𐑦 𐑲 𐑫𐑨𐑤𐑐𐑤𐑦 𐑓𐑮𐑪𐑧 𐑵𐑧𐑐𐑮𐑧 𐑒𐑨𐑢 𐑕𐑧𐑵𐑛𐑪𐑚𐑧 𐑧𐑓𐑧𐑒𐑑𐑦𐑝𐑦𐑡𐑩𐑕, 𐑒𐑦𐑩𐑫 𐑨𐑢𐑵 𐑤𐑨 𐑮𐑪𐑑𐑦𐑵𐑦𐑕𐑑𐑩𐑢 𐑚𐑨𐑑𐑨𐑤𐑪𐑕 𐑒𐑩𐑵𐑑𐑮𐑲 𐑑𐑦𐑩 𐑗𐑦; </text:p>
        </text:list-item>
        <text:list-item>
          <text:p text:style-name="P15">𐑒𐑦𐑧𐑤 𐑦𐑵𐑑𐑧𐑮­𐑵𐑨𐑔𐑦𐑨 𐑵𐑧𐑵𐑦𐑨𐑫 𐑧𐑕𐑑𐑩𐑕 𐑧𐑤𐑧𐑒𐑑𐑦𐑑𐑨 𐑦𐑨 𐑨𐑤𐑦𐑨 𐑤𐑦𐑵­𐑜𐑝𐑩 𐑒𐑮𐑩𐑫 𐑨𐑮𐑑𐑨; </text:p>
        </text:list-item>
        <text:list-item>
          <text:p text:style-name="P10">𐑒𐑦𐑧𐑤 𐑦𐑵𐑑𐑧𐑮­𐑵𐑨𐑔𐑦𐑨 𐑵𐑧𐑵𐑦𐑨𐑫 𐑧𐑕𐑑𐑩𐑕 𐑧𐑤𐑧𐑒𐑑𐑦𐑑𐑨 𐑦𐑨 𐑨𐑤𐑦𐑨 𐑤𐑦𐑵­𐑜𐑝𐑩 𐑒𐑮𐑩𐑫 ·𐑧𐑕𐑐𐑧𐑮𐑨𐑵𐑑𐑩; 𐑡𐑦 𐑲 𐑧𐑕𐑑𐑩𐑕 𐑤𐑨𐑕𐑦𐑑𐑨 𐑐𐑩𐑮 𐑗𐑦𐑨𐑫 𐑧𐑵 𐑡𐑦𐑨 𐑵𐑪𐑵𐑨 𐑓𐑩𐑮𐑫𐑩, 𐑲 𐑧𐑵 𐑡𐑦 𐑧𐑕𐑑𐑩𐑕 𐑐𐑩𐑕𐑑𐑧 𐑓𐑨𐑮𐑦𐑑𐑨𐑢 𐑦𐑨𐑢 𐑖𐑨𐑵𐑡𐑩𐑢. </text:p>
        </text:list-item>
      </text:list>
      <text:h text:style-name="Heading_20_2" text:outline-level="2">VIII</text:h>
      <text:p text:style-name="Text_20_body">𐑒𐑨𐑢 𐑵𐑪𐑵 𐑵𐑦 𐑮𐑦𐑜𐑨𐑮𐑛𐑪, 𐑒𐑦𐑩 𐑕𐑧𐑒𐑝𐑨𐑕 𐑧𐑤 𐑗𐑦𐑩, 𐑒𐑦𐑩𐑵 𐑵𐑦 𐑕𐑪𐑐𐑮𐑧 𐑛𐑦𐑮𐑦𐑕. 𐑪𐑵𐑪𐑧 𐑕𐑧𐑒𐑝𐑨𐑕 𐑑𐑦𐑩, 𐑒𐑧 𐑤𐑨 𐑧𐑕𐑐𐑧𐑮𐑨𐑵𐑑𐑦𐑕𐑑𐑩𐑢 <text:soft-page-break/>𐑑𐑪𐑑𐑧 𐑵𐑧 𐑧𐑕𐑑𐑨𐑕 𐑑𐑦𐑨𐑢 𐑓𐑨𐑵𐑑𐑨𐑟𐑦𐑦𐑕𐑑𐑩𐑢, 𐑒𐑦𐑨𐑢 𐑦𐑤𐑦 𐑖𐑨𐑢𐑵𐑨𐑕 𐑨𐑤 𐑫𐑪𐑤𐑑𐑨𐑢 𐑑𐑦𐑧𐑤 𐑵𐑩𐑫𐑨𐑑𐑨𐑢 „𐑕𐑨𐑡𐑨𐑢“ 𐑒𐑨𐑢 „𐑐𐑮𐑨𐑒𐑑𐑦𐑒𐑨𐑢“ 𐑣𐑩𐑫𐑩𐑢, — 𐑒𐑦𐑪𐑢 𐑢𐑪𐑡𐑨𐑕 𐑐𐑮𐑦 𐑗𐑦𐑩 𐑕𐑪­𐑐𐑮𐑨𐑠𐑧 𐑒𐑨𐑢 𐑕𐑧𐑵 𐑦𐑨 𐑤𐑩𐑜𐑦𐑒𐑨 𐑐𐑮𐑦𐑐𐑧𐑵𐑕𐑩 𐑒𐑨𐑢 𐑫𐑧𐑟𐑪𐑮𐑨𐑕 𐑗𐑦𐑩𐑵 𐑐𐑧𐑮 𐑫𐑧𐑟𐑪𐑮𐑦𐑤𐑩 𐑛𐑧 𐑤𐑨 𐑫𐑩𐑛𐑩. 𐑦𐑤𐑦 𐑚𐑨𐑑𐑨𐑤𐑨𐑕 𐑐𐑩𐑮 𐑨𐑓𐑧𐑮𐑩, 𐑒𐑦𐑪 𐑵𐑧 𐑕𐑩𐑤𐑧 𐑣𐑨𐑝𐑨𐑕 𐑜𐑮𐑨𐑵𐑛𐑧𐑜𐑨𐑵 𐑜𐑮𐑨𐑝­𐑧𐑔𐑩𐑵 𐑐𐑩𐑮 𐑤𐑨 𐑣𐑩𐑫𐑨𐑮𐑩, 𐑕𐑧𐑛 𐑒𐑦𐑪 𐑨𐑤 𐑑𐑦𐑩 𐑣𐑨𐑝𐑨𐑕 𐑧𐑵 𐑕𐑦 𐑵𐑧𐑵𐑦𐑩𐑵 𐑓𐑨𐑵𐑑𐑨𐑟𐑦𐑨𐑵 𐑒𐑨𐑢 𐑒𐑦𐑪 𐑐𐑤𐑦 𐑲 𐑫𐑨𐑤𐑐𐑤𐑦 𐑓𐑮𐑪𐑧 <text:span text:style-name="T2">𐑛𐑧𐑝𐑨𐑕</text:span> 𐑧𐑓𐑧𐑒­𐑑𐑦𐑝𐑦𐑡𐑦 𐑒𐑨𐑢 <text:span text:style-name="T2">𐑵𐑧𐑐𐑮𐑧</text:span> 𐑧𐑓𐑧𐑒𐑑𐑦𐑝𐑦𐑡𐑩𐑕, 𐑒𐑦𐑩𐑫 𐑨𐑢𐑵 𐑤𐑨 𐑦𐑵𐑧𐑮𐑔𐑦𐑪𐑤𐑩𐑢 𐑚𐑨𐑑𐑨𐑤𐑪𐑕 𐑒𐑩𐑵𐑑𐑮𐑲 𐑡𐑦, 𐑒𐑦𐑩𐑫 𐑨𐑢𐑵 𐑤𐑨 𐑕𐑨𐑡𐑪𐑤𐑩𐑢 𐑖𐑧𐑮𐑔𐑨𐑛𐑪𐑕 𐑐𐑮𐑦 𐑡𐑦. 𐑒𐑦𐑧𐑤 𐑧𐑕𐑑𐑨𐑕 𐑕𐑧𐑵­<text:soft-page-break/>𐑛𐑪𐑚𐑧, 𐑒𐑧 𐑐𐑩𐑕𐑑 𐑤𐑨 𐑵𐑩𐑒𐑑𐑩 𐑝𐑧𐑵𐑨𐑕 𐑫𐑨𐑑𐑧𐑵𐑩, 𐑑𐑦𐑧𐑤 𐑕𐑧𐑵𐑛𐑪𐑚𐑧 𐑧𐑕𐑑𐑨𐑕, 𐑒𐑧 𐑐𐑩𐑕𐑑 𐑫𐑨𐑤𐑤𐑩𐑵𐑜𐑨 𐑲 𐑤𐑩𐑵𐑜𐑨 𐑚𐑨𐑑𐑨𐑤𐑨𐑛𐑩 ·𐑧𐑕𐑐𐑧𐑮𐑨𐑵𐑑𐑩 𐑐𐑤𐑦 𐑲 𐑫𐑨𐑤𐑐𐑤𐑦 𐑓𐑮𐑪𐑧 𐑧𐑕𐑑𐑩𐑕 𐑧𐑵𐑒𐑩𐑵𐑛𐑪𐑒𐑦𐑑𐑨 𐑧𐑵 𐑒𐑩𐑫𐑪𐑵𐑨𐑵 𐑪𐑟𐑩𐑵 𐑐𐑩𐑮 𐑤𐑨 𐑒𐑩𐑫𐑪𐑵𐑦𐑒𐑦𐑡𐑩𐑢 𐑦𐑵𐑑𐑧𐑮­𐑵𐑨𐑔𐑦𐑨𐑢. 𐑵𐑦 𐑒𐑩𐑵­𐑓𐑦𐑮𐑫𐑨𐑕 𐑑𐑦𐑩𐑵 𐑗𐑦 𐑒𐑪𐑮𐑨𐑡𐑧 𐑵𐑧 𐑑𐑦𐑨𐑤, 𐑒𐑧 𐑵𐑦 𐑑𐑦𐑧𐑤 𐑝𐑩𐑤𐑨𐑕, 𐑒𐑧 𐑵𐑦 𐑑𐑦𐑩𐑵 𐑧𐑕𐑐𐑧𐑮𐑨𐑕, 𐑕𐑧𐑛 𐑑𐑦𐑨𐑤, 𐑒𐑧 𐑤𐑨 𐑒𐑩𐑵𐑒𐑤𐑪𐑛𐑩𐑢 𐑛𐑧 𐑕𐑦𐑫𐑐𐑤𐑨 𐑤𐑩𐑜𐑦𐑒𐑩 𐑛𐑦𐑮𐑨𐑕, 𐑒𐑧 𐑑𐑦𐑧𐑤 𐑧𐑕𐑑𐑦 <text:span text:style-name="T2">𐑛𐑧𐑝𐑨𐑕</text:span> 𐑒𐑨𐑢 𐑒𐑧 <text:span text:style-name="T2">𐑨𐑤𐑦𐑧 𐑧𐑕𐑑𐑦 𐑵𐑧 𐑐𐑩𐑝𐑨𐑕</text:span>. 𐑤𐑩𐑵𐑜𐑨𐑵 𐑑𐑧𐑫𐑐𐑩𐑵 𐑧𐑚𐑤𐑧 𐑨𐑵𐑒𐑩𐑮𐑲 𐑤𐑨 𐑧𐑕𐑐𐑧𐑮𐑨𐑵𐑑𐑦𐑕𐑑𐑩𐑢 𐑛𐑧𐑝𐑩𐑕 𐑚𐑨𐑑𐑨𐑤𐑨𐑛𐑦, 𐑤𐑩𐑵𐑜𐑨𐑵 𐑑𐑧𐑫𐑐𐑩𐑵 𐑧𐑚𐑤𐑧 𐑨𐑵𐑒𐑩𐑮𐑲 𐑗𐑦𐑨 𐑚𐑪𐑚𐑩 𐑠𐑧𐑑𐑨𐑛𐑩𐑕 𐑕𐑪𐑮 𐑦𐑤𐑦𐑵 𐑖𐑑𐑩𐑵𐑩𐑢𐑵, 𐑒𐑩𐑑𐑩𐑵 <text:soft-page-break/>𐑒𐑨𐑢 𐑫𐑨𐑤𐑕𐑨𐑡𐑨𐑢𐑵 𐑕𐑐𐑮𐑦𐑑𐑨𐑠𐑩𐑢𐑵, 𐑕𐑧𐑛 𐑑𐑦𐑩, 𐑒𐑦𐑩 𐑛𐑧𐑝𐑨𐑕 𐑝𐑧𐑵𐑦, 𐑐𐑤𐑦 𐑲 𐑫𐑨𐑤𐑐𐑤𐑦 𐑓𐑮𐑪𐑧 𐑝𐑧𐑵𐑩𐑕. 𐑤𐑨 𐑦𐑵𐑦𐑔𐑦𐑨𐑑𐑩𐑮𐑩𐑢 𐑛𐑧 𐑤𐑨 𐑧𐑕­𐑐𐑧𐑮𐑨𐑵𐑑𐑨 𐑨𐑓𐑧𐑮𐑩 𐑧𐑚𐑤𐑧 𐑵𐑧 𐑡𐑦𐑕𐑝𐑦𐑝𐑩𐑕 𐑡𐑦𐑕 𐑑𐑦𐑪 𐑑𐑧𐑫𐑐𐑩, 𐑒𐑦𐑨𐑫 𐑓𐑨𐑮𐑦𐑡𐑩𐑕 𐑝𐑦𐑛𐑧𐑚𐑤𐑨𐑢 𐑤𐑨 𐑓𐑮𐑪𐑒𐑑𐑩𐑢 𐑛𐑧 𐑦𐑤𐑦𐑨 𐑨𐑜𐑨𐑛𐑩, 𐑦𐑤𐑦 𐑦𐑮𐑩𐑕 𐑧𐑚𐑤𐑧 𐑧𐑵 𐑤𐑨 𐑑𐑩𐑫𐑚𐑩𐑵 𐑒𐑪𐑵 𐑤𐑨 𐑫𐑨𐑤𐑧𐑕𐑑𐑦𐑫𐑨 𐑵𐑩𐑫𐑩 𐑛𐑧 𐑣𐑩𐑫𐑩𐑢, 𐑒𐑦𐑪𐑢 𐑩𐑒𐑪𐑐𐑨𐑛𐑦𐑕 𐑕𐑦𐑵 𐑢𐑧 𐑦𐑵𐑓𐑨𐑵𐑨𐑠𐑩𐑢, 𐑕𐑧𐑛 𐑐𐑤𐑦 𐑲 𐑫𐑨𐑤𐑐𐑤𐑦 𐑓𐑮𐑪𐑧 𐑐𐑩𐑮 𐑤𐑨 𐑫𐑨𐑤𐑛𐑩𐑤𐑗𐑨 𐑒𐑨𐑤𐑦𐑒𐑩, 𐑒𐑦𐑪𐑵 𐑦𐑤𐑦 𐑑𐑮𐑦𐑵𐑒𐑨𐑕 𐑧𐑤 𐑤𐑨 𐑫𐑨𐑵𐑩𐑢 𐑛𐑧 𐑤𐑨 𐑕𐑨𐑫𐑑𐑧𐑫𐑐𐑪𐑤𐑩𐑢, 𐑤𐑨 𐑐𐑩𐑕𐑑𐑧𐑪𐑤𐑩𐑢 𐑒𐑩𐑵𐑕𐑑𐑮𐑪­𐑩𐑕 𐑨𐑤 𐑦𐑤𐑦 𐑫𐑩𐑵𐑪𐑫𐑧𐑵𐑑𐑩𐑢𐑵 𐑒𐑨𐑢 𐑧𐑤𐑐𐑨𐑮𐑩𐑤­𐑨𐑛𐑩𐑕 𐑦𐑤𐑦𐑨𐑵 𐑵𐑩𐑫𐑩𐑵 𐑒𐑪𐑵 𐑤𐑨 𐑐𐑤𐑧𐑢 𐑜𐑮𐑨𐑵𐑛𐑨 𐑛𐑨𐑵𐑒𐑩. 𐑤𐑩𐑵𐑜𐑧 𐑨𐑵𐑒𐑩𐑮𐑲 𐑧𐑚𐑤𐑧 <text:soft-page-break/>𐑦𐑤𐑦 𐑖𐑨𐑢𐑵𐑩𐑕 𐑨𐑤 𐑤𐑨 𐑫𐑩𐑵𐑛𐑩 𐑕𐑧𐑵𐑓𐑩𐑮𐑑𐑨𐑢, 𐑫𐑪𐑤𐑑𐑨𐑢𐑵 𐑓𐑩𐑢𐑩𐑢𐑵 𐑧𐑚𐑤𐑧 𐑨𐑵𐑒𐑩𐑮𐑲 𐑦𐑤𐑦𐑨 𐑨𐑓𐑧𐑮𐑩 𐑖𐑨𐑢𐑵𐑩𐑕 𐑨𐑤 𐑤𐑨 𐑫𐑩𐑵𐑛𐑩 𐑧𐑗 𐑫𐑩𐑮𐑑­𐑦𐑵𐑑𐑨 𐑒𐑨𐑢 𐑢𐑧 𐑗𐑦𐑨𐑫 𐑧𐑵𐑑𐑧𐑮𐑦𐑜𐑦𐑑𐑨 — 𐑕𐑧𐑛 𐑑𐑦𐑪 𐑗𐑦 𐑨𐑓𐑧𐑮𐑩 𐑢𐑨𐑫 𐑵𐑧𐑵𐑦𐑨𐑫 𐑫𐑩𐑮𐑑𐑩𐑕, 𐑗𐑨𐑮 𐑡𐑦 𐑫𐑩𐑮𐑑𐑦 𐑢𐑨𐑫 <text:span text:style-name="T2">𐑵𐑧𐑵𐑦𐑨𐑫 𐑐𐑩𐑝𐑨𐑕</text:span>. 𐑤𐑨 𐑨𐑓𐑧𐑮𐑩 𐑝𐑦𐑝𐑩𐑕 𐑒𐑨𐑢 𐑒𐑩𐑵𐑕𐑑𐑨𐑵𐑑𐑧 𐑮𐑧­𐑫𐑧𐑫𐑩𐑮𐑦𐑜𐑨𐑛𐑩𐑕 𐑐𐑮𐑦 𐑕𐑦; 𐑐𐑩𐑕𐑑 𐑗𐑦𐑪 𐑵𐑩𐑝𐑨 𐑕𐑦𐑤𐑧𐑵𐑑𐑨 𐑑𐑧𐑫𐑐𐑩, 𐑕𐑧 𐑡𐑦 𐑧𐑗 𐑛𐑲𐑮𐑪𐑕 𐑛𐑧𐑒­𐑩𐑵 𐑛𐑨 𐑢𐑨𐑮𐑩𐑢, 𐑨𐑐𐑧𐑮𐑩𐑕 𐑵𐑩𐑝𐑨 𐑮𐑧𐑝𐑦𐑜𐑤­𐑦𐑜𐑩; 𐑒𐑦𐑨𐑫 𐑤𐑨𐑔𐑦𐑡𐑩𐑕 𐑪𐑵𐑪𐑢 𐑚𐑨𐑑𐑨𐑤𐑨𐑵𐑑𐑩𐑢, 𐑨𐑐𐑧𐑮𐑩𐑕 𐑐𐑤𐑦 𐑲 𐑫𐑨𐑤𐑐𐑤𐑦 𐑓𐑮𐑪𐑧 𐑵𐑩𐑝𐑨𐑢 𐑧𐑵𐑧𐑮𐑜𐑦𐑨𐑢 𐑚𐑨𐑑𐑨𐑤𐑨𐑵𐑑𐑩𐑢, 𐑒𐑨𐑢 𐑑𐑦𐑧𐑤 𐑤𐑨 𐑨𐑓𐑧𐑮𐑩 𐑦𐑮𐑩𐑕 𐑑𐑦𐑧𐑤 𐑤𐑩𐑵𐑜𐑧, 𐑡𐑦𐑕 𐑓𐑦𐑵𐑧 𐑡𐑦 𐑐𐑤𐑧𐑵𐑧 𐑨𐑑𐑦𐑵𐑜𐑩𐑕 𐑕𐑦𐑨𐑵 𐑔𐑧𐑤𐑩𐑵. 𐑵𐑧 <text:soft-page-break/>𐑫𐑨𐑤𐑡𐑩𐑢𐑪 𐑑𐑦𐑨𐑤, 𐑧𐑕𐑐𐑧𐑮𐑨𐑵𐑑𐑦𐑕𐑑𐑩𐑢, 𐑕𐑧 𐑵𐑧­𐑕𐑨𐑡𐑨𐑢 𐑣𐑩𐑫𐑩𐑢 𐑦𐑮𐑩𐑵𐑦𐑧 𐑮𐑦𐑫𐑨𐑮𐑒𐑨𐑕 𐑨𐑤 𐑝𐑦, 𐑒𐑧 𐑝𐑦 𐑧𐑕𐑑𐑨𐑕 𐑨𐑵𐑒𐑩𐑮𐑲 𐑑𐑮𐑧 𐑫𐑨𐑤­𐑫𐑪𐑤𐑑𐑨𐑢, 𐑵𐑧 𐑐𐑧𐑮𐑛𐑪 𐑤𐑨 𐑒𐑪𐑮𐑨𐑡𐑩𐑵 𐑕𐑧 𐑝𐑦𐑨 𐑨𐑓𐑧𐑮𐑩 𐑦𐑮𐑨𐑕 𐑫𐑨𐑤𐑮𐑨𐑐𐑦𐑛𐑧. 𐑤𐑨 𐑨𐑓𐑧𐑮𐑩 𐑒𐑩𐑵𐑕𐑦𐑕𐑑𐑨𐑕 𐑵𐑧 𐑧𐑵 𐑮𐑨𐑐𐑦𐑛𐑧𐑔𐑩, 𐑕𐑧𐑛 𐑧𐑵 𐑔𐑧𐑮𐑑𐑧𐑔𐑩. 𐑫𐑪𐑤𐑑𐑧 𐑛𐑨 𐑕𐑧𐑵𐑔𐑧𐑤𐑨𐑢 𐑨𐑓𐑧𐑮𐑩𐑢 𐑧𐑒𐑚𐑮𐑦𐑤𐑦𐑕 𐑨𐑵𐑑𐑲 𐑤𐑨 𐑫𐑩𐑵𐑛𐑩 𐑮𐑨𐑐𐑦𐑛𐑧, 𐑕𐑧𐑛 𐑨𐑵𐑒𐑲 𐑮𐑨𐑐𐑦𐑛𐑧 𐑓𐑨𐑤𐑦𐑕; 𐑨𐑓𐑧𐑮𐑩 𐑚𐑩𐑵𐑨 𐑒𐑨𐑢 𐑔𐑧𐑮𐑑𐑨 𐑐𐑮𐑩𐑜𐑮𐑧𐑕𐑨𐑕 𐑩𐑮𐑛𐑦𐑵𐑨𐑮𐑧 𐑫𐑨𐑤𐑮𐑨𐑐𐑦𐑛𐑧 𐑒𐑨𐑢 𐑒𐑪𐑵 𐑜𐑮𐑨𐑵𐑛𐑨𐑢 𐑫𐑨𐑤𐑣𐑧𐑤𐑐𐑩𐑢.</text:p>
      <text:p text:style-name="Text_20_body">𐑕𐑪𐑮 𐑤𐑨 𐑕𐑪𐑐𐑮𐑧 𐑫𐑩𐑵𐑑𐑮𐑦𐑑𐑨𐑢𐑵 𐑒𐑝𐑦𐑵 𐑒𐑩𐑵­𐑒𐑤𐑪𐑛𐑩𐑢𐑵 𐑵𐑦 𐑑𐑪𐑮𐑵𐑨𐑕 𐑨𐑐𐑨𐑮𐑑𐑨𐑵 𐑨𐑑𐑧𐑵𐑑𐑩𐑵 𐑛𐑧 𐑑𐑦𐑪𐑢 𐑧𐑕𐑐𐑧𐑮𐑨𐑵𐑑𐑦𐑕𐑑𐑩𐑢, 𐑒𐑦𐑪𐑢 𐑚𐑨𐑑𐑨𐑤­𐑨𐑕 𐑐𐑩𐑮 𐑕𐑦𐑨 𐑦𐑛𐑧𐑩 <text:span text:style-name="T2">𐑕𐑧𐑵𐑒𐑩𐑵𐑕𐑔𐑦𐑧</text:span> 𐑒𐑨𐑢 <text:soft-page-break/>𐑑𐑦𐑨𐑤 𐑗𐑧 𐑤𐑨 𐑐𐑤𐑧𐑢 𐑫𐑨𐑤𐑜𐑮𐑨𐑵𐑛𐑨 𐑮𐑦𐑫𐑨𐑮𐑒𐑩 𐑛𐑧 𐑤𐑨 𐑒𐑩𐑵𐑑𐑮𐑲𐑪𐑤𐑩𐑢 𐑧𐑒𐑕𐑑𐑨𐑮𐑨𐑕 𐑕𐑧𐑵𐑣𐑧𐑤𐑐𐑧 𐑒𐑨𐑢 𐑵𐑧 𐑕𐑔𐑦𐑨𐑕, 𐑒𐑦𐑩𐑵 𐑮𐑧𐑕𐑐𐑩𐑵𐑛𐑦, 𐑲 𐑐𐑧𐑮𐑛𐑨𐑕 𐑤𐑨 𐑒𐑪𐑮𐑨𐑡𐑩𐑵. 𐑗𐑦𐑪𐑢 𐑑𐑦𐑪𐑢 𐑒𐑩𐑵­𐑒𐑤𐑪𐑛𐑩𐑢 𐑐𐑮𐑧𐑟𐑧𐑵𐑑𐑨𐑕 𐑐𐑮𐑩𐑛𐑪𐑒𐑑𐑩𐑵 𐑛𐑧 𐑤𐑨 𐑕𐑦𐑫𐑐𐑤𐑨 𐑒𐑨𐑢 𐑕𐑧𐑝𐑧𐑮𐑨 <text:span text:style-name="T2">𐑤𐑩𐑜𐑦𐑒𐑩</text:span>. 𐑑𐑦𐑨𐑤 𐑕𐑧 𐑩𐑵𐑦 𐑛𐑦𐑮𐑨𐑕 𐑨𐑤 𐑝𐑦 „𐑤𐑨 𐑫𐑩𐑵𐑛𐑩 𐑵𐑧 𐑝𐑩𐑤𐑨𐑕 𐑝𐑦𐑨𐑵 𐑤𐑦𐑵­𐑜𐑝𐑩𐑵“, 𐑮𐑧𐑕𐑐𐑩𐑵𐑛𐑪 𐑒𐑪𐑮𐑨𐑡𐑧: „𐑗𐑪 𐑤𐑨 𐑫𐑩𐑵𐑛𐑩 𐑝𐑩𐑤𐑨𐑕 𐑲 𐑵𐑧 𐑝𐑩𐑤𐑨𐑕, 𐑡𐑦 𐑐𐑤𐑦 𐑲 𐑫𐑨𐑤𐑐𐑤𐑦 𐑓𐑮𐑪𐑧 <text:span text:style-name="T2">𐑛𐑧𐑝𐑩𐑕</text:span> 𐑨𐑒𐑔𐑧𐑐𐑑𐑦 𐑡𐑦𐑵, 𐑗𐑨𐑮 𐑨𐑤𐑦𐑧 𐑧𐑕𐑑𐑦 𐑵𐑧 𐑐𐑩𐑝𐑨𐑕“. 𐑒𐑦𐑨𐑫 𐑝𐑦 𐑲𐑛𐑩𐑕 „𐑩𐑵𐑦 𐑛𐑦𐑮𐑨𐑕, 𐑒𐑧 𐑨𐑐𐑧𐑮𐑦𐑕 𐑵𐑩𐑝𐑨 𐑤𐑦𐑵­𐑜𐑝𐑩, 𐑩𐑵𐑦 𐑛𐑦𐑮𐑨𐑕, 𐑒𐑧 𐑑𐑦𐑨 𐑲 𐑨𐑤𐑦𐑨 𐑦𐑵𐑕𐑑𐑮𐑪𐑦𐑑𐑨 𐑕𐑩𐑔𐑦𐑧𐑑𐑩 𐑲 𐑒𐑩𐑵𐑜𐑮𐑧𐑕𐑩 𐑛𐑧𐑟𐑦­𐑮𐑨𐑕 𐑧𐑤𐑧𐑒𐑑𐑦 𐑑𐑦𐑨𐑵 𐑲 𐑨𐑤𐑦𐑨𐑵 𐑤𐑦𐑵­𐑜𐑝𐑩𐑵 𐑲 <text:soft-page-break/>𐑒𐑮𐑧𐑦 𐑵𐑩𐑝𐑨𐑵 𐑤𐑦𐑵­𐑜𐑝𐑩𐑵“, 𐑮𐑧𐑕𐑐𐑩𐑵𐑛𐑪 𐑒𐑪­𐑮𐑨𐑡𐑧: „𐑗𐑦𐑪𐑢 𐑑𐑦𐑪𐑢 𐑗𐑦 𐑓𐑨𐑫𐑩𐑢 𐑲 𐑧𐑵𐑑𐑮𐑧­𐑐𐑮𐑧𐑵𐑩𐑢 𐑧𐑕𐑑𐑨𐑕 𐑓𐑩𐑵𐑛𐑦𐑑𐑨𐑢 𐑕𐑪𐑮 𐑤𐑨 𐑐𐑤𐑧𐑢 𐑨𐑚𐑕𐑩𐑤𐑪𐑑𐑨 𐑵𐑧𐑒𐑩𐑫𐑐𐑮𐑧𐑵𐑨𐑛𐑩 𐑛𐑧 𐑤𐑨 𐑧𐑕𐑧𐑵𐑔𐑩 𐑒𐑨𐑢 𐑣𐑦𐑕𐑑𐑩𐑮𐑦𐑩 𐑛𐑧 𐑤𐑨 𐑦𐑛𐑧𐑩 𐑛𐑧 𐑤𐑦𐑵­𐑜𐑝𐑩 𐑦𐑵𐑑𐑧𐑮­𐑵𐑨𐑔𐑦𐑨; 𐑑𐑦𐑨𐑢 𐑐𐑮𐑩𐑝𐑩𐑢 𐑛𐑧 𐑤𐑨 𐑓𐑤𐑨𐑵𐑒𐑩 𐑵𐑧 𐑕𐑩𐑤𐑧 𐑛𐑧 𐑐𐑮𐑦𐑝𐑨𐑑𐑨𐑢 𐑐𐑧𐑮­𐑕𐑩𐑵𐑩𐑢, 𐑕𐑧𐑛 𐑨𐑵𐑒𐑲 𐑛𐑧 𐑑𐑪𐑑𐑨𐑢 𐑕𐑩𐑔𐑦𐑧𐑑𐑩𐑢 𐑮𐑦𐑐𐑧𐑑𐑦𐑡𐑦𐑕 𐑢𐑨𐑫 𐑫𐑪𐑤𐑑𐑨𐑢𐑵 𐑓𐑩𐑢𐑩𐑢𐑵 𐑒𐑨𐑢 𐑗𐑦𐑪𐑓𐑩𐑢𐑧 𐑓𐑦𐑵𐑦𐑡𐑨𐑛𐑦𐑕 𐑒𐑨𐑢 𐑛𐑧𐑝𐑦𐑕 𐑓𐑦𐑵­𐑦𐑡𐑨𐑛𐑦 𐑐𐑧𐑮 𐑤𐑨 𐑐𐑤𐑧𐑢 𐑐𐑤𐑧𐑵𐑨 𐑓𐑦𐑨𐑕𐑒𐑩; 𐑤𐑦𐑵­𐑜𐑝𐑩 𐑦𐑵𐑑𐑧𐑮­𐑵𐑨𐑔𐑦𐑨 𐑐𐑩𐑝𐑨𐑕 𐑧𐑕𐑑𐑦 𐑵𐑪𐑮 ·𐑧𐑕𐑐𐑧𐑮𐑨𐑵𐑑𐑩, 𐑗𐑨𐑮 𐑤𐑲 𐑤𐑨 𐑤𐑧𐑡𐑩𐑢 𐑛𐑧 𐑤𐑨 𐑤𐑩𐑜𐑦𐑒𐑩 𐑒𐑨𐑢 𐑤𐑲 𐑤𐑨 𐑧𐑕𐑧𐑵𐑔𐑩 𐑛𐑧 𐑤𐑨 𐑨𐑓𐑧𐑮𐑩 𐑨𐑤𐑦𐑧 𐑧𐑕𐑑𐑦 <text:span text:style-name="T2">𐑵𐑧𐑵𐑦𐑧𐑤 𐑐𐑩𐑝𐑨𐑕</text:span>“.</text:p>
      <text:p text:style-name="Text_20_body"><text:soft-page-break/>𐑕𐑧 𐑩𐑵𐑦 𐑛𐑦𐑮𐑨𐑕 𐑨𐑤 𐑝𐑦: „𐑑𐑦𐑪 𐑲 𐑨𐑤𐑦𐑨 𐑧𐑕𐑐𐑧𐑮𐑨𐑵𐑑𐑦𐑕𐑑𐑩 𐑲 𐑕𐑩𐑔𐑦𐑧𐑑𐑩 𐑧𐑕𐑐𐑧𐑮𐑨𐑵𐑑­𐑦𐑕𐑑𐑨 𐑧𐑵 𐑑𐑮𐑩 𐑜𐑮𐑨𐑵𐑛𐑨 𐑕𐑧𐑛 𐑵𐑧 𐑐𐑮𐑪𐑛𐑧𐑵𐑑𐑨 𐑓𐑧𐑮𐑝𐑩𐑮𐑩 𐑓𐑨𐑮𐑦𐑕 𐑦𐑨𐑵 𐑓𐑨𐑤𐑕𐑨𐑵 𐑐𐑨𐑖𐑩𐑵 𐑒𐑨𐑢 𐑮𐑦𐑛𐑦𐑵𐑛𐑦𐑜𐑦𐑕 𐑲 𐑛𐑦𐑕𐑒𐑮𐑧𐑛𐑦𐑑𐑦𐑜𐑦𐑕 𐑐𐑧𐑮 𐑑𐑦𐑩 𐑗𐑦 𐑝𐑦𐑨𐑵 𐑑𐑪𐑑𐑨𐑵 𐑨𐑓𐑧𐑮𐑩𐑵“, 𐑑𐑦𐑨𐑫 𐑮𐑧𐑕­𐑐𐑩𐑵𐑛𐑪: „𐑤𐑨 𐑨𐑓𐑧𐑮𐑩 𐑧𐑕𐑐𐑧𐑮𐑨𐑵𐑑𐑨 𐑛𐑧𐑐𐑧𐑵𐑛­𐑨𐑕 𐑛𐑧 𐑵𐑧𐑵𐑦𐑨 𐑐𐑧𐑮𐑕𐑩𐑵𐑩 𐑵𐑧𐑒 𐑕𐑩𐑔𐑦𐑧𐑑𐑩, 𐑒𐑨𐑢 𐑵𐑧𐑵𐑦𐑨 𐑣𐑩𐑫𐑩 𐑐𐑧𐑮 𐑕𐑦𐑨𐑢 𐑐𐑮𐑦𐑝𐑨𐑑𐑨𐑢 𐑓𐑨𐑤𐑕𐑨𐑢 𐑐𐑨𐑖𐑩𐑢 𐑐𐑩𐑝𐑨𐑕 𐑣𐑨𐑝𐑦 𐑦𐑨𐑵 𐑦𐑵𐑓𐑤𐑪𐑩𐑵 𐑕𐑪𐑮 𐑡𐑦𐑨𐑵 𐑕𐑩𐑮𐑑𐑩𐑵; 𐑧𐑗 𐑤𐑨 𐑲𐑑𐑩𐑮𐑩 𐑛𐑧 ·𐑧𐑕𐑐𐑧𐑮𐑨𐑵𐑑𐑩 𐑫𐑧𐑫 𐑧𐑕𐑑𐑨𐑕 𐑵𐑪𐑵 𐑐𐑩𐑮 ·𐑧𐑕𐑐𐑧𐑮𐑨𐑵𐑑𐑩 𐑨𐑚𐑕𐑩𐑤𐑪𐑑𐑧 𐑕𐑧𐑵𐑦𐑵𐑓𐑤𐑪𐑨, 𐑗𐑨𐑮 ·𐑧𐑕𐑐𐑧𐑮𐑨𐑵𐑑𐑩 𐑢𐑨𐑫 𐑤𐑩𐑵𐑜𐑧 𐑓𐑨𐑮𐑦𐑡𐑦𐑕 𐑨𐑓𐑧𐑮𐑩 𐑐𐑪𐑮𐑧 <text:span text:style-name="T2">𐑐𐑪𐑚𐑤𐑦𐑒𐑨</text:span>“.</text:p>
      <text:p text:style-name="Text_20_body"><text:soft-page-break/>𐑤𐑨 𐑛𐑪𐑨, 𐑒𐑦𐑩 𐑕𐑧𐑒𐑝𐑨𐑕 𐑧𐑤 𐑗𐑦𐑩, 𐑒𐑦𐑩𐑵 𐑵𐑦 𐑕𐑪𐑐𐑮𐑧 𐑛𐑦𐑮𐑦𐑕, 𐑧𐑕𐑑𐑨𐑕 𐑤𐑨 𐑕𐑧𐑒𐑝𐑨𐑵𐑑𐑨: 𐑕𐑧 𐑤𐑨 𐑧𐑤𐑧𐑒𐑑𐑩 𐑛𐑧 𐑤𐑦𐑵­𐑜𐑝𐑩 𐑦𐑵𐑑𐑧𐑮­𐑵𐑨𐑔𐑦𐑨 𐑛𐑧𐑐𐑧𐑵𐑛𐑪𐑕 𐑛𐑧 𐑦𐑨 𐑒𐑩𐑵𐑜𐑮𐑧𐑕𐑩 𐑛𐑧 𐑮𐑧𐑐𐑮𐑧­𐑟𐑧𐑵𐑑𐑨𐑵𐑑𐑩𐑢 𐑛𐑧 𐑛𐑦𐑝𐑧𐑮𐑕𐑨𐑢 𐑮𐑧𐑜𐑵𐑩𐑢, 𐑵𐑦 𐑤𐑩𐑵𐑜𐑧, 𐑑𐑮𐑧 𐑤𐑩𐑵𐑜𐑧 𐑒𐑮𐑧𐑛𐑧𐑚𐑤𐑧 𐑛𐑧𐑝𐑪𐑕 𐑑𐑦𐑩𐑵 𐑗𐑦 𐑨𐑑𐑧𐑵𐑛𐑦 𐑒𐑨𐑢 𐑵𐑧𐑵𐑦𐑪 𐑧𐑤 𐑵𐑦 𐑦𐑩𐑵 𐑐𐑩𐑝𐑪𐑕 𐑓𐑨𐑮𐑦 𐑐𐑩𐑮 𐑑𐑦𐑩 𐑗𐑦. 𐑕𐑧𐑛 𐑕𐑧, 𐑒𐑦𐑧𐑤 𐑵𐑦 𐑝𐑦𐑛𐑦𐑕 𐑕𐑪𐑐𐑮𐑧, 𐑩𐑵𐑦 𐑢𐑨𐑫 𐑵𐑪𐑵 𐑐𐑩𐑝𐑨𐑕 𐑒𐑪𐑵 𐑐𐑤𐑧𐑵𐑨 𐑔𐑧𐑮𐑑𐑧𐑔𐑩 𐑒𐑨𐑢 𐑐𐑮𐑧­𐑔𐑦𐑟𐑧𐑔𐑩 𐑨𐑵𐑑𐑲𐑝𐑦𐑛𐑦, 𐑨𐑤 <text:span text:style-name="T2">𐑒𐑦𐑨</text:span> 𐑵𐑩𐑫𐑧 𐑤𐑦𐑵­𐑜𐑝𐑩 𐑤𐑨 𐑕𐑩𐑮𐑑𐑩 𐑛𐑦𐑓𐑦𐑵𐑦𐑕 𐑓𐑨𐑮𐑦𐑡𐑦 𐑦𐑨𐑫 𐑦𐑵𐑑𐑧𐑮­𐑵𐑨𐑔𐑦𐑨, 𐑑𐑦𐑨𐑫 𐑤𐑨 𐑨𐑓𐑧𐑮𐑩 𐑖𐑨𐑵𐑡­𐑦𐑡𐑨𐑕. 𐑵𐑦 𐑵𐑧 𐑚𐑧𐑟𐑩𐑵𐑨𐑕 𐑢𐑨𐑫 𐑵𐑪𐑵 𐑨𐑑𐑧𐑵𐑛𐑦 𐑒𐑩𐑵𐑜𐑮𐑧𐑕𐑩𐑢𐑵: 𐑤𐑨 𐑔𐑧𐑤𐑩 𐑧𐑕𐑑𐑨𐑕 𐑑𐑪𐑑𐑧 <text:soft-page-break/>𐑒𐑤𐑨𐑮𐑨 𐑒𐑨𐑢 𐑗𐑦𐑪 𐑐𐑩𐑝𐑨𐑕 𐑕𐑦𐑵 𐑑𐑦𐑮𐑦 𐑨𐑤 𐑡𐑦. 𐑵𐑧 𐑚𐑧𐑟𐑩𐑵𐑨𐑵𐑑𐑧 𐑮𐑦𐑜𐑨𐑮𐑛𐑨𐑛𐑦, 𐑒𐑦𐑩𐑵 𐑛𐑦𐑮𐑨𐑕 𐑲 𐑓𐑨𐑮𐑨𐑕 𐑨𐑤𐑦𐑨𐑢, 𐑗𐑦𐑪 𐑐𐑩𐑝𐑨𐑕 𐑨𐑤­𐑐𐑩𐑮𐑑𐑦 𐑕𐑦𐑨𐑵 𐑖𐑑𐑩𐑵𐑩𐑵 𐑐𐑩𐑮 𐑤𐑨 𐑒𐑮𐑧𐑕𐑒𐑨𐑵𐑑𐑨 𐑒𐑩𐑵𐑕𐑑𐑮𐑪𐑩. 𐑵𐑧𐑵𐑦𐑨 𐑖𐑑𐑩𐑵𐑩 𐑐𐑧𐑮𐑛𐑦𐑡𐑩𐑕. 𐑵𐑧𐑵𐑦𐑨 𐑤𐑨𐑚𐑩𐑮𐑨𐑵𐑑𐑩 𐑑𐑦𐑧 𐑗𐑦 𐑛𐑧𐑐𐑧𐑵𐑛𐑨𐑕 𐑛𐑧 𐑤𐑨 𐑨𐑤𐑦𐑨, 𐑗𐑦𐑪 𐑐𐑩𐑝𐑨𐑕 𐑨𐑜𐑨𐑛𐑦 𐑨𐑐𐑨𐑮𐑑𐑧, 𐑧𐑵 𐑕𐑦𐑨 𐑕𐑓𐑧𐑮𐑩, 𐑤𐑲 𐑕𐑦𐑨𐑢 𐑓𐑩𐑮𐑑𐑩𐑢, 𐑒𐑨𐑢 𐑢𐑪 𐑐𐑤𐑦 𐑛𐑨 𐑤𐑨𐑚𐑩𐑮𐑨𐑵𐑑𐑩𐑢 𐑧𐑕𐑑𐑩𐑕, 𐑑𐑦𐑩𐑫 𐑐𐑤𐑦 𐑮𐑨𐑐𐑦𐑛𐑧 𐑧𐑕𐑑𐑩𐑕 𐑓𐑦𐑵𐑦𐑑𐑨 𐑤𐑨 𐑜𐑮𐑨𐑵𐑛𐑨 𐑒𐑩𐑵𐑕𐑑𐑮𐑪𐑩. 𐑐𐑮𐑧𐑔𐑦𐑐𐑧 𐑵𐑦 𐑑𐑪𐑮𐑵𐑨𐑕 𐑵𐑦𐑵 𐑨𐑤 𐑛𐑦𐑝𐑧𐑮𐑕𐑨𐑢 𐑕𐑔𐑦𐑧𐑵𐑔𐑨𐑢 𐑕𐑩𐑔𐑦𐑧𐑑𐑩𐑢 𐑒𐑨𐑢 𐑒𐑩𐑵𐑜𐑮𐑧𐑕𐑩𐑢. 𐑵𐑧 𐑮𐑦𐑜𐑨𐑮𐑛𐑨𐑵𐑑𐑧, 𐑒𐑦𐑩𐑵 𐑓𐑨­𐑮𐑨𐑕 𐑨𐑤𐑦𐑨𐑢, 𐑵𐑧 𐑨𐑑𐑧𐑵𐑛𐑨𐑵𐑑𐑧, 𐑒𐑧 𐑨𐑤𐑦𐑨𐑢 𐑐𐑮𐑧𐑵𐑪 𐑕𐑪𐑮 𐑕𐑦𐑵 𐑤𐑨 𐑦𐑵𐑦𐑔𐑦­𐑨𐑑𐑦𐑝­𐑩𐑵, 𐑗𐑦𐑪 <text:soft-page-break/>𐑕𐑩𐑔𐑦𐑧𐑑𐑩 𐑲 𐑒𐑩𐑵𐑜𐑮𐑧𐑕𐑩 𐑨𐑐𐑨𐑮𐑑𐑧 𐑛𐑧𐑔𐑦𐑛𐑪 𐑦𐑩𐑵 𐑑𐑦𐑨𐑵, 𐑒𐑦𐑩 𐑨𐑤𐑐𐑮𐑩𐑒𐑕𐑦𐑫𐑦𐑜𐑪𐑕 𐑤𐑨 𐑜𐑮𐑨𐑵𐑛𐑨𐑵 𐑒𐑩𐑫𐑪𐑵𐑧𐑣𐑩𐑫𐑨𐑵 𐑔𐑧𐑤𐑩𐑵 𐑨𐑤𐑫𐑧­𐑵𐑲 𐑢𐑧 𐑪𐑵𐑪 𐑐𐑨𐑖𐑩.</text:p>
      <text:p text:style-name="Text_20_body"><text:span text:style-name="Emphasis"><text:span text:style-name="T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OpenSymbol" svg:font-family="OpenSymbol"/>
    <style:font-face style:name="FreeSerif" svg:font-family="FreeSerif" style:font-adornments="Regular" style:font-family-generic="roman"/>
    <style:font-face style:name="FreeSans1" svg:font-family="FreeSans" style:font-family-generic="swiss"/>
    <style:font-face style:name="Segoe UI" svg:font-family="'Segoe UI', Tahoma, 'Arial Unicode MS', 'Lucida Sans Unicode', 'DejaVu Sans', 'Albany AMT', Albany, Arial, 'Nimbus Sans L', 'Interface User', Geneva, Dialog, Lucida, Helvetica, Helmet, 'Interface System', 'Sans Serif'" style:font-family-generic="swiss"/>
    <style:font-face style:name="Deja Shavian Mono2" svg:font-family="'Deja Shavian Mono'" style:font-pitch="fixed"/>
    <style:font-face style:name="Deja Shavian Mono1" svg:font-family="'Deja Shavian Mono'" style:font-adornments="Bold" style:font-pitch="fixed"/>
    <style:font-face style:name="Deja Shavian Mono" svg:font-family="'Deja Shavian Mono'" style:font-adornments="Book" style:font-pitch="fixed"/>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Times New Roman" svg:font-family="'Times New Roman'"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fr" fo:country="FR"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Deja Shavian Mono" fo:font-family="'Deja Shavian Mono'" style:font-style-name="Book" style:font-pitch="fixed" fo:language="eo" fo:country="none" fo:font-weight="normal" style:font-size-asian="10.5pt"/>
    </style:style>
    <style:style style:name="Heading" style:family="paragraph" style:parent-style-name="Standard" style:next-style-name="Text_20_body" style:class="text">
      <style:paragraph-properties fo:margin-top="0.1665in" fo:margin-bottom="0.0835in" style:contextual-spacing="false" fo:text-align="center" style:justify-single-word="false" fo:keep-with-next="always"/>
      <style:text-properties style:font-name="Deja Shavian Mono" fo:font-family="'Deja Shavian Mono'" style:font-style-name="Book" style:font-pitch="fixed"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in" fo:margin-bottom="0.0835in" style:contextual-spacing="false" fo:line-height="150%" fo:text-align="justify" style:justify-single-word="false" fo:orphans="2" fo:hyphenation-ladder-count="no-limit" style:page-number="auto"/>
      <style:text-properties style:font-name="Deja Shavian Mono" fo:font-family="'Deja Shavian Mono'" style:font-style-name="Book" style:font-pitch="fixed" style:font-size-asian="10.5pt" fo:hyphenate="true" fo:hyphenation-remain-char-count="2" fo:hyphenation-push-char-count="2"/>
    </style:style>
    <style:style style:name="Title" style:family="paragraph" style:parent-style-name="Standard" style:next-style-name="Text_20_body" style:class="chapter" style:master-page-name="">
      <style:paragraph-properties fo:margin-top="0.1665in" fo:margin-bottom="0.1626in" style:contextual-spacing="false" fo:text-align="center" style:justify-single-word="false" style:page-number="auto" fo:keep-with-next="always"/>
      <style:text-properties fo:color="#000080" style:font-name="Deja Shavian Mono" fo:font-family="'Deja Shavian Mono'" style:font-style-name="Book" style:font-pitch="fixed" fo:font-size="20pt" fo:font-weight="normal"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Title" style:next-style-name="Text_20_body" style:default-outline-level="1" style:list-style-name="" style:class="text">
      <style:paragraph-properties fo:text-align="center" style:justify-single-word="false"/>
      <style:text-properties style:font-name="Deja Shavian Mono" fo:font-family="'Deja Shavian Mono'" style:font-style-name="Book" style:font-pitch="fixed" fo:font-size="22pt" fo:font-weight="normal" style:font-name-asian="Droid Sans Fallback" style:font-family-asian="'Droid Sans Fallback'" style:font-family-generic-asian="system" style:font-pitch-asian="variable" style:font-size-asian="24pt" style:font-weight-asian="bold" style:font-name-complex="FreeSans" style:font-family-complex="FreeSans" style:font-family-generic-complex="system" style:font-pitch-complex="variable" style:font-size-complex="24pt" style:font-weight-complex="bold"/>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Table_20_Contents" style:display-name="Table Contents" style:family="paragraph" style:parent-style-name="Standard" style:class="extra" style:master-page-name="">
      <style:paragraph-properties style:page-number="auto" style:shadow="none" text:number-lines="false" text:line-number="0">
        <style:tab-stops/>
      </style:paragraph-properties>
      <style:text-properties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Heading" style:display-name="List Heading" style:family="paragraph" style:parent-style-name="Standard" style:next-style-name="List_20_Contents" style:class="html">
      <style:paragraph-properties fo:margin-left="0in" fo:margin-right="0in" fo:text-indent="0in" style:auto-text-indent="false"/>
    </style:style>
    <style:style style:name="List_20_Contents" style:display-name="List Contents" style:family="paragraph" style:parent-style-name="Standard" style:class="html">
      <style:paragraph-properties fo:margin-left="0.3937in" fo:margin-right="0in" fo:text-indent="0in" style:auto-text-indent="false"/>
    </style:style>
    <style:style style:name="Heading_20_2" style:display-name="Heading 2" style:family="paragraph" style:parent-style-name="Title" style:next-style-name="Text_20_body" style:default-outline-level="2" style:list-style-name="" style:class="text">
      <style:paragraph-properties fo:margin-top="0.0874in" fo:margin-bottom="0.0445in" style:contextual-spacing="false" fo:line-height="150%"/>
      <style:text-properties style:font-name="Deja Shavian Mono" fo:font-family="'Deja Shavian Mono'" style:font-style-name="Book" style:font-pitch="fixed"/>
    </style:style>
    <style:style style:name="Heading_20_3" style:display-name="Heading 3" style:family="paragraph" style:parent-style-name="Title" style:next-style-name="Text_20_body" style:default-outline-level="3" style:list-style-name="" style:class="text">
      <style:paragraph-properties fo:margin-top="0.0874in" fo:margin-bottom="0.0835in" style:contextual-spacing="false"/>
      <style:text-properties fo:font-size="16pt"/>
    </style:style>
    <style:style style:name="Heading_20_4" style:display-name="Heading 4" style:family="paragraph" style:parent-style-name="Title" style:next-style-name="Text_20_body" style:default-outline-level="4" style:list-style-name="" style:class="text">
      <style:paragraph-properties fo:margin-top="0.0681in" fo:margin-bottom="0.0638in" style:contextual-spacing="false" fo:text-align="start" style:justify-single-word="false"/>
      <style:text-properties fo:font-size="15pt"/>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Text_20_body_20_indent" style:display-name="Text body indent" style:family="paragraph" style:parent-style-name="Text_20_body" style:class="text" style:master-page-name="">
      <style:paragraph-properties fo:margin-left="0.1957in" fo:margin-right="0in" fo:line-height="100%" fo:text-indent="0in" style:auto-text-indent="false" style:page-number="auto" fo:padding="0in" fo:border="none" style:shadow="none"/>
      <style:text-properties style:font-size-asian="10.5pt"/>
    </style:style>
    <style:style style:name="Contents_20_Heading" style:display-name="Contents Heading" style:family="paragraph" style:parent-style-name="Title" style:class="index">
      <style:paragraph-properties fo:margin-left="0in" fo:margin-right="0in" fo:margin-top="0.1272in" fo:margin-bottom="0.0839in" style:contextual-spacing="false" fo:text-indent="0in" style:auto-text-indent="false" style:shadow="none" text:number-lines="false" text:line-number="0"/>
      <style:text-properties style:font-name="Deja Shavian Mono1" fo:font-family="'Deja Shavian Mono'" style:font-style-name="Bold" style:font-pitch="fixed"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in" fo:margin-right="0in" fo:text-indent="0in" style:auto-text-indent="false">
        <style:tab-stops>
          <style:tab-stop style:position="3.4299in"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0783in" fo:margin-right="0.0791in" fo:margin-top="0.0398in" fo:margin-bottom="0in" style:contextual-spacing="false" fo:text-indent="0in" style:auto-text-indent="false" style:page-number="auto">
        <style:tab-stops>
          <style:tab-stop style:position="3.2335in" style:type="right" style:leader-style="dotted" style:leader-text="."/>
        </style:tab-stops>
      </style:paragraph-properties>
      <style:text-properties style:font-name="Deja Shavian Mono" fo:font-family="'Deja Shavian Mono'" style:font-style-name="Book" style:font-pitch="fixed" fo:font-size="9pt"/>
    </style:style>
    <style:style style:name="Contents_20_3" style:display-name="Contents 3" style:family="paragraph" style:parent-style-name="Index" style:class="index">
      <style:paragraph-properties fo:margin-left="0.3929in" fo:margin-right="0in" fo:text-indent="0in" style:auto-text-indent="false">
        <style:tab-stops>
          <style:tab-stop style:position="3.0366in" style:type="right" style:leader-style="dotted" style:leader-text="."/>
        </style:tab-stops>
      </style:paragraph-properties>
      <style:text-properties fo:font-size="11pt"/>
    </style:style>
    <style:style style:name="Contents_20_4" style:display-name="Contents 4" style:family="paragraph" style:parent-style-name="Index" style:class="index">
      <style:paragraph-properties fo:margin-left="0.5898in" fo:margin-right="0in" fo:text-indent="0in" style:auto-text-indent="false">
        <style:tab-stops>
          <style:tab-stop style:position="2.8402in" style:type="right" style:leader-style="dotted" style:leader-text="."/>
        </style:tab-stops>
      </style:paragraph-properties>
      <style:text-properties fo:font-size="11pt"/>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Header" style:family="paragraph" style:parent-style-name="Standard" style:class="extra">
      <style:paragraph-properties fo:padding="0.0236in" fo:border-left="none" fo:border-right="none" fo:border-top="none" fo:border-bottom="0.26pt solid #000000" style:shadow="none" text:number-lines="false" text:line-number="0">
        <style:tab-stops>
          <style:tab-stop style:position="1.7146in" style:type="center"/>
          <style:tab-stop style:position="3.4299in" style:type="right"/>
        </style:tab-stops>
      </style:paragraph-properties>
      <style:text-properties style:font-name="Deja Shavian Mono" fo:font-family="'Deja Shavian Mono'" style:font-style-name="Book" style:font-pitch="fixed" fo:font-size="9pt" style:font-size-asian="10.5pt"/>
    </style:style>
    <style:style style:name="Preformatted_20_Text" style:display-name="Preformatted Text" style:family="paragraph" style:parent-style-name="Standard" style:class="html">
      <style:paragraph-properties fo:margin-top="0in" fo:margin-bottom="0in" style:contextual-spacing="false"/>
      <style:text-properties style:font-name="DejaVu Sans Mono" fo:font-family="'DejaVu Sans Mono'" style:font-style-name="Book" style:font-family-generic="modern" style:font-pitch="fixed" fo:font-size="12pt" style:font-name-asian="Droid Sans Fallback1" style:font-family-asian="'Droid Sans Fallback'" style:font-family-generic-asian="modern" style:font-pitch-asian="fixed" style:font-size-asian="10pt" style:font-name-complex="DejaVu Sans Mono1" style:font-family-complex="'DejaVu Sans Mono'" style:font-family-generic-complex="modern" style:font-pitch-complex="fixed" style:font-size-complex="10pt"/>
    </style:style>
    <style:style style:name="Marginalia" style:family="paragraph" style:parent-style-name="Text_20_body" style:class="text">
      <style:paragraph-properties fo:margin-left="1.5752in" fo:margin-right="0in" fo:text-indent="0in" style:auto-text-indent="false"/>
    </style:style>
    <style:style style:name="Signature" style:family="paragraph" style:parent-style-name="Standard" style:class="text">
      <style:paragraph-properties text:number-lines="false" text:line-number="0"/>
    </style:style>
    <style:style style:name="List_20_Indent" style:display-name="List Indent" style:family="paragraph" style:parent-style-name="Text_20_body" style:class="text">
      <style:paragraph-properties fo:margin-left="1.9689in" fo:margin-right="0in" fo:text-indent="-1.7717in" style:auto-text-indent="false">
        <style:tab-stops>
          <style:tab-stop style:position="0in"/>
        </style:tab-stops>
      </style:paragraph-properties>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anging_20_indent" style:display-name="Hanging indent" style:family="paragraph" style:parent-style-name="Text_20_body" style:class="text">
      <style:paragraph-properties fo:margin-left="0.3937in" fo:margin-right="0in" fo:text-indent="-0.1965in" style:auto-text-indent="false">
        <style:tab-stops>
          <style:tab-stop style:position="0in"/>
        </style:tab-stops>
      </style:paragraph-properties>
    </style:style>
    <style:style style:name="First_20_line_20_indent" style:display-name="First line indent" style:family="paragraph" style:parent-style-name="Text_20_body" style:class="text">
      <style:paragraph-properties fo:margin-left="0in" fo:margin-right="0in" fo:text-indent="0.1965in" style:auto-text-indent="false"/>
    </style:style>
    <style:style style:name="Salutation" style:family="paragraph" style:parent-style-name="Standard" style:class="text">
      <style:paragraph-properties text:number-lines="false" text:line-number="0"/>
    </style:style>
    <style:style style:name="Contents_20_9" style:display-name="Contents 9" style:family="paragraph" style:parent-style-name="Index" style:class="index">
      <style:paragraph-properties fo:margin-left="1.572in" fo:margin-right="0in" fo:text-indent="0in" style:auto-text-indent="false">
        <style:tab-stops>
          <style:tab-stop style:position="1.8575in" style:type="right" style:leader-style="dotted" style:leader-text="."/>
        </style:tab-stops>
      </style:paragraph-properties>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DejaVu Sans Mono1" fo:font-family="'DejaVu Sans Mono'" style:font-family-generic="modern" style:font-pitch="fixed" style:font-name-asian="Droid Sans Fallback1" style:font-family-asian="'Droid Sans Fallback'" style:font-family-generic-asian="modern" style:font-pitch-asian="fixed" style:font-name-complex="DejaVu Sans Mono1" style:font-family-complex="'DejaVu Sans Mono'" style:font-family-generic-complex="modern" style:font-pitch-complex="fixed"/>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Deja Shavian Mono2" fo:font-size="9pt" style:font-size-asian="9pt" style:font-size-complex="9pt"/>
    </style:style>
    <style:style style:name="MT1" style:family="text">
      <style:text-properties style:font-name-asian="FreeSerif" style:font-name-complex="FreeSerif"/>
    </style:style>
    <style:page-layout style:name="Mpm1">
      <style:page-layout-properties fo:page-width="3.6299in" fo:page-height="4.8in" style:num-format="1" style:print-orientation="portrait" fo:margin-top="0.0602in" fo:margin-bottom="0.0602in" fo:margin-left="0.1in" fo:margin-right="0.1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layout-grid-snap-to-characters="true" style:footnote-max-height="0in">
        <style:footnote-sep style:width="0.0071in" style:distance-before-sep="0.0398in" style:distance-after-sep="0.0398in" style:line-style="none" style:adjustment="left" style:rel-width="25%" style:color="#000000"/>
      </style:page-layout-properties>
      <style:header-style>
        <style:header-footer-properties fo:min-height="0.2819in" fo:margin-left="0in" fo:margin-right="0in" fo:margin-bottom="0.0819in" style:shadow="none" style:dynamic-spacing="false"/>
      </style:header-style>
      <style:footer-style/>
    </style:page-layout>
    <style:page-layout style:name="Mpm2">
      <style:page-layout-properties fo:page-width="3.6299in" fo:page-height="4.8in" style:num-format="" style:print-orientation="portrait" fo:margin-top="0.0783in" fo:margin-bottom="0.0783in" fo:margin-left="0.0783in" fo:margin-right="0.0783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page-layout>
    <style:page-layout style:name="Mpm3">
      <style:page-layout-properties fo:page-width="3.6299in" fo:page-height="4.8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𐑗𐑨𐑐𐑦𐑑𐑮𐑩: ‹</text:span><text:span text:style-name="MT1"><text:chapter text:display="name" text:outline-level="2">V</text:chapter></text:span><text:span text:style-name="MT1">›<text:tab/><text:tab/>𐑐𐑨𐑡𐑩: ‹</text:span><text:page-number text:select-page="current">129</text:page-number>›</text:p>
      </style:head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6-26T01:16:56</meta:creation-date>
    <dc:date>2014-10-12T19:47:06.206783001</dc:date>
    <meta:editing-duration>P4DT1H24M9S</meta:editing-duration>
    <meta:editing-cycles>321</meta:editing-cycles>
    <meta:generator>LibreOffice/4.1.3.2$Linux_X86_64 LibreOffice_project/410m0$Build-2</meta:generator>
    <dc:creator>Sergio Pokrovskij</dc:creator>
    <dc:description>Klasika verko Zamenhofa en la Starlinga-Ŝava alfabeto kun diftongoj. Kompostits Sergio P_okrovskij. </dc:description>
    <meta:keyword>Esperanto</meta:keyword>
    <meta:keyword>Zamenhof</meta:keyword>
    <meta:keyword>shavian alphabet</meta:keyword>
    <dc:subject>Esperanto</dc:subject>
    <dc:title>Esenco kaj estonteco de la ideo de lingvo internacia</dc:title>
    <meta:document-statistic meta:table-count="0" meta:image-count="0" meta:object-count="0" meta:page-count="198" meta:paragraph-count="103" meta:word-count="16369" meta:character-count="95799" meta:non-whitespace-character-count="79447"/>
  </office:meta>
</office:document-meta>
</file>