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field="urn:openoffice:names:experimental:ooo-ms-interop:xmlns:field:1.0" xmlns:formx="urn:openoffice:names:experimental:ooxml-odf-interop:xmlns:form:1.0" xmlns:css3t="http://www.w3.org/TR/css3-text/" office:version="1.2">
  <office:scripts/>
  <office:font-face-decls>
    <style:font-face style:name="OpenSymbol1" svg:font-family="OpenSymbol" style:font-charset="x-symbol"/>
    <style:font-face style:name="OpenSymbol" svg:font-family="OpenSymbol"/>
    <style:font-face style:name="FreeSerif2" svg:font-family="FreeSerif" style:font-adornments="Regular" style:font-family-generic="roman"/>
    <style:font-face style:name="FreeSans1" svg:font-family="FreeSans" style:font-family-generic="swiss"/>
    <style:font-face style:name="DejaVu Sans Mono" svg:font-family="'DejaVu Sans Mono'" style:font-family-generic="modern" style:font-pitch="fixed"/>
    <style:font-face style:name="Droid Sans Fallback1" svg:font-family="'Droid Sans Fallback'" style:font-family-generic="modern" style:font-pitch="fixed"/>
    <style:font-face style:name="Lionspaw" svg:font-family="Lionspaw" style:font-pitch="variable"/>
    <style:font-face style:name="FreeSerif3" svg:font-family="FreeSerif" style:font-family-generic="roman" style:font-pitch="variable"/>
    <style:font-face style:name="FreeSerif1" svg:font-family="FreeSerif" style:font-adornments="Bold" style:font-family-generic="roman" style:font-pitch="variable"/>
    <style:font-face style:name="FreeSerif" svg:font-family="FreeSerif" style:font-adornments="Regular"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Droid Sans Fallback" svg:font-family="'Droid Sans Fallback'" style:font-family-generic="system" style:font-pitch="variable"/>
    <style:font-face style:name="FreeSans" svg:font-family="FreeSans" style:font-family-generic="system" style:font-pitch="variable"/>
  </office:font-face-decls>
  <office:automatic-styles>
    <style:style style:name="Table1" style:family="table">
      <style:table-properties style:width="62.94mm" fo:margin-left="-2.54mm" table:align="left"/>
    </style:style>
    <style:style style:name="Table1.A" style:family="table-column">
      <style:table-column-properties style:column-width="38.38mm"/>
    </style:style>
    <style:style style:name="Table1.B" style:family="table-column">
      <style:table-column-properties style:column-width="24.55mm"/>
    </style:style>
    <style:style style:name="Table1.A1" style:family="table-cell">
      <style:table-cell-properties style:vertical-align="" fo:padding="1.32mm" fo:border="none"/>
    </style:style>
    <style:style style:name="Table1.2" style:family="table-row">
      <style:table-row-properties style:min-row-height="0.25mm"/>
    </style:style>
    <style:style style:name="Table2" style:family="table">
      <style:table-properties style:width="85.21mm" table:align="center" style:may-break-between-rows="false"/>
    </style:style>
    <style:style style:name="Table2.A" style:family="table-column">
      <style:table-column-properties style:column-width="14.06mm"/>
    </style:style>
    <style:style style:name="Table2.C" style:family="table-column">
      <style:table-column-properties style:column-width="57.1mm"/>
    </style:style>
    <style:style style:name="Table2.A1" style:family="table-cell">
      <style:table-cell-properties style:vertical-align="middle" fo:padding="0.51mm" fo:border="none"/>
    </style:style>
    <style:style style:name="Table3" style:family="table">
      <style:table-properties style:width="82.16mm" table:align="left" style:may-break-between-rows="true"/>
    </style:style>
    <style:style style:name="Table3.A" style:family="table-column">
      <style:table-column-properties style:column-width="11.02mm"/>
    </style:style>
    <style:style style:name="Table3.B" style:family="table-column">
      <style:table-column-properties style:column-width="20.53mm"/>
    </style:style>
    <style:style style:name="Table3.D" style:family="table-column">
      <style:table-column-properties style:column-width="15.66mm"/>
    </style:style>
    <style:style style:name="Table3.E" style:family="table-column">
      <style:table-column-properties style:column-width="14.41mm"/>
    </style:style>
    <style:style style:name="Table3.1" style:family="table-row">
      <style:table-row-properties style:min-row-height="0.25mm"/>
    </style:style>
    <style:style style:name="Table3.A1" style:family="table-cell">
      <style:table-cell-properties style:vertical-align="middle" fo:padding="1.32mm" fo:border="none"/>
    </style:style>
    <style:style style:name="Table4" style:family="table">
      <style:table-properties style:width="66.66mm" table:align="left" style:may-break-between-rows="true"/>
    </style:style>
    <style:style style:name="Table4.A" style:family="table-column">
      <style:table-column-properties style:column-width="10.28mm"/>
    </style:style>
    <style:style style:name="Table4.B" style:family="table-column">
      <style:table-column-properties style:column-width="15.96mm"/>
    </style:style>
    <style:style style:name="Table4.C" style:family="table-column">
      <style:table-column-properties style:column-width="22.12mm"/>
    </style:style>
    <style:style style:name="Table4.D" style:family="table-column">
      <style:table-column-properties style:column-width="18.29mm"/>
    </style:style>
    <style:style style:name="Table4.1" style:family="table-row">
      <style:table-row-properties style:min-row-height="0.25mm"/>
    </style:style>
    <style:style style:name="Table4.A1" style:family="table-cell">
      <style:table-cell-properties style:vertical-align="middle" fo:padding="1.32mm" fo:border="none"/>
    </style:style>
    <style:style style:name="P1" style:family="paragraph" style:parent-style-name="Header">
      <style:paragraph-properties fo:text-align="center" style:justify-single-word="false"/>
      <style:text-properties fo:language="eo" fo:country="none"/>
    </style:style>
    <style:style style:name="P2" style:family="paragraph" style:parent-style-name="Text_20_body">
      <style:paragraph-properties fo:text-align="center" style:justify-single-word="false"/>
    </style:style>
    <style:style style:name="P3" style:family="paragraph" style:parent-style-name="Text_20_body">
      <style:paragraph-properties fo:text-align="end" style:justify-single-word="false"/>
    </style:style>
    <style:style style:name="P4" style:family="paragraph" style:parent-style-name="Text_20_body">
      <style:text-properties fo:language="eo" fo:country="none"/>
    </style:style>
    <style:style style:name="P5" style:family="paragraph" style:parent-style-name="Text_20_body">
      <style:text-properties fo:language="eo" fo:country="none" style:language-asian="zxx" style:country-asian="none" style:language-complex="zxx" style:country-complex="none"/>
    </style:style>
    <style:style style:name="P6" style:family="paragraph" style:parent-style-name="Text_20_body">
      <style:paragraph-properties fo:text-align="center" style:justify-single-word="false"/>
      <style:text-properties fo:font-size="14pt" fo:language="eo" fo:country="none" style:font-size-asian="14pt" style:font-size-complex="14pt"/>
    </style:style>
    <style:style style:name="P7" style:family="paragraph" style:parent-style-name="Text_20_body">
      <style:paragraph-properties fo:text-align="center" style:justify-single-word="false"/>
      <style:text-properties fo:font-size="14pt" fo:language="eo" fo:country="none" style:font-size-asian="14pt" style:language-asian="zxx" style:country-asian="none" style:font-size-complex="14pt" style:language-complex="zxx" style:country-complex="none"/>
    </style:style>
    <style:style style:name="P8" style:family="paragraph" style:parent-style-name="Text_20_body">
      <style:text-properties fo:language="ru" fo:country="RU"/>
    </style:style>
    <style:style style:name="P9" style:family="paragraph" style:parent-style-name="Text_20_body">
      <style:paragraph-properties fo:margin-top="0mm" fo:margin-bottom="0mm" style:contextual-spacing="false"/>
    </style:style>
    <style:style style:name="P10" style:family="paragraph" style:parent-style-name="Text_20_body">
      <style:paragraph-properties fo:margin-left="10mm" fo:margin-right="10mm" fo:text-indent="0mm" style:auto-text-indent="false"/>
    </style:style>
    <style:style style:name="P11" style:family="paragraph" style:parent-style-name="Text_20_body">
      <style:paragraph-properties fo:margin-left="10mm" fo:margin-right="10mm" fo:text-align="start" style:justify-single-word="false" fo:text-indent="0mm" style:auto-text-indent="false"/>
    </style:style>
    <style:style style:name="P12" style:family="paragraph" style:parent-style-name="Text_20_body">
      <style:paragraph-properties fo:margin-left="10mm" fo:margin-right="10mm" fo:text-indent="0mm" style:auto-text-indent="false"/>
      <style:text-properties fo:language="eo" fo:country="none"/>
    </style:style>
    <style:style style:name="P13" style:family="paragraph" style:parent-style-name="List_20_Contents">
      <style:paragraph-properties fo:margin-top="0mm" fo:margin-bottom="4.99mm" style:contextual-spacing="false"/>
    </style:style>
    <style:style style:name="P14" style:family="paragraph" style:parent-style-name="Table_20_Contents">
      <style:paragraph-properties fo:margin-top="0mm" fo:margin-bottom="4.99mm" style:contextual-spacing="false" fo:text-align="center" style:justify-single-word="false"/>
      <style:text-properties fo:language="eo" fo:country="none"/>
    </style:style>
    <style:style style:name="P15" style:family="paragraph" style:parent-style-name="Text_20_body" style:master-page-name="">
      <style:paragraph-properties style:page-number="auto" fo:keep-with-next="always"/>
    </style:style>
    <style:style style:name="P16" style:family="paragraph" style:parent-style-name="Standard">
      <style:paragraph-properties fo:margin-left="0mm" fo:margin-right="0mm" fo:text-indent="0mm" style:auto-text-indent="false"/>
      <style:text-properties fo:language="eo" fo:country="none"/>
    </style:style>
    <style:style style:name="P17" style:family="paragraph" style:parent-style-name="Standard">
      <style:paragraph-properties fo:margin-left="0mm" fo:margin-right="0mm" fo:text-align="center" style:justify-single-word="false" fo:text-indent="0mm" style:auto-text-indent="false"/>
      <style:text-properties fo:language="eo" fo:country="none" style:language-asian="zxx" style:country-asian="none" style:language-complex="zxx" style:country-complex="none"/>
    </style:style>
    <style:style style:name="P18" style:family="paragraph" style:parent-style-name="List_20_Contents">
      <style:paragraph-properties fo:margin-left="0mm" fo:margin-right="0mm" fo:text-indent="0mm" style:auto-text-indent="false" fo:break-before="page"/>
      <style:text-properties fo:language="eo" fo:country="none"/>
    </style:style>
    <style:style style:name="P19" style:family="paragraph" style:parent-style-name="Standard">
      <style:paragraph-properties fo:margin-left="12.51mm" fo:margin-right="0mm" fo:text-indent="0mm" style:auto-text-indent="false"/>
      <style:text-properties fo:language="eo" fo:country="none"/>
    </style:style>
    <style:style style:name="P20" style:family="paragraph" style:parent-style-name="Standard">
      <style:paragraph-properties fo:margin-left="12.51mm" fo:margin-right="0mm" fo:text-indent="0mm" style:auto-text-indent="false"/>
      <style:text-properties fo:language="eo" fo:country="none" style:language-asian="zxx" style:country-asian="none" style:language-complex="zxx" style:country-complex="none"/>
    </style:style>
    <style:style style:name="P21" style:family="paragraph" style:parent-style-name="Heading_20_1">
      <style:text-properties fo:language="eo" fo:country="none"/>
    </style:style>
    <style:style style:name="P22" style:family="paragraph" style:parent-style-name="List_20_Heading">
      <style:text-properties fo:language="eo" fo:country="none"/>
    </style:style>
    <style:style style:name="P23" style:family="paragraph" style:parent-style-name="Table_20_Contents">
      <style:paragraph-properties fo:text-align="center" style:justify-single-word="false"/>
      <style:text-properties fo:language="eo" fo:country="none"/>
    </style:style>
    <style:style style:name="P24" style:family="paragraph" style:parent-style-name="Table_20_Contents">
      <style:paragraph-properties fo:text-align="center" style:justify-single-word="false">
        <style:tab-stops>
          <style:tab-stop style:position="3.58mm"/>
          <style:tab-stop style:position="13.11mm"/>
        </style:tab-stops>
      </style:paragraph-properties>
      <style:text-properties fo:language="eo" fo:country="none"/>
    </style:style>
    <style:style style:name="P25" style:family="paragraph" style:parent-style-name="Table_20_Contents">
      <style:text-properties fo:language="eo" fo:country="none" style:language-asian="zxx" style:country-asian="none" style:language-complex="zxx" style:country-complex="none"/>
    </style:style>
    <style:style style:name="P26" style:family="paragraph" style:parent-style-name="Table_20_Contents">
      <style:paragraph-properties fo:text-align="center" style:justify-single-word="false"/>
      <style:text-properties fo:language="eo" fo:country="none" style:language-asian="zxx" style:country-asian="none" style:language-complex="zxx" style:country-complex="none"/>
    </style:style>
    <style:style style:name="P27" style:family="paragraph" style:parent-style-name="Table_20_Contents">
      <style:paragraph-properties fo:text-align="center" style:justify-single-word="false"/>
      <style:text-properties style:font-name="Lionspaw" fo:language="eo" fo:country="none" style:language-asian="zxx" style:country-asian="none" style:language-complex="zxx" style:country-complex="none"/>
    </style:style>
    <style:style style:name="P28" style:family="paragraph" style:parent-style-name="Contents_20_1">
      <style:paragraph-properties>
        <style:tab-stops>
          <style:tab-stop style:position="87.12mm" style:type="right" style:leader-style="dotted" style:leader-text="."/>
        </style:tab-stops>
      </style:paragraph-properties>
      <style:text-properties fo:language="eo" fo:country="none"/>
    </style:style>
    <style:style style:name="P29" style:family="paragraph" style:parent-style-name="Heading_20_2">
      <style:text-properties fo:language="eo" fo:country="none"/>
    </style:style>
    <style:style style:name="P30" style:family="paragraph" style:parent-style-name="Contents_20_Heading">
      <style:text-properties fo:language="eo" fo:country="none"/>
    </style:style>
    <style:style style:name="P31" style:family="paragraph" style:parent-style-name="Heading_20_3">
      <style:text-properties fo:language="eo" fo:country="none"/>
    </style:style>
    <style:style style:name="P32" style:family="paragraph" style:parent-style-name="Heading_20_4">
      <style:text-properties fo:language="eo" fo:country="none"/>
    </style:style>
    <style:style style:name="P33" style:family="paragraph" style:parent-style-name="Contents_20_4">
      <style:paragraph-properties>
        <style:tab-stops>
          <style:tab-stop style:position="72.14mm" style:type="right" style:leader-style="dotted" style:leader-text="."/>
        </style:tab-stops>
      </style:paragraph-properties>
      <style:text-properties fo:language="eo" fo:country="none"/>
    </style:style>
    <style:style style:name="P34" style:family="paragraph" style:parent-style-name="Text_20_body_20_indent">
      <style:text-properties fo:font-size="11pt" fo:language="eo" fo:country="none" style:font-size-asian="11pt" style:font-size-complex="11pt"/>
    </style:style>
    <style:style style:name="P35" style:family="paragraph" style:parent-style-name="Contents_20_2">
      <style:paragraph-properties>
        <style:tab-stops>
          <style:tab-stop style:position="82.13mm" style:type="right" style:leader-style="dotted" style:leader-text="."/>
        </style:tab-stops>
      </style:paragraph-properties>
      <style:text-properties fo:language="eo" fo:country="none"/>
    </style:style>
    <style:style style:name="P36" style:family="paragraph" style:parent-style-name="Contents_20_3">
      <style:paragraph-properties>
        <style:tab-stops>
          <style:tab-stop style:position="77.13mm" style:type="right" style:leader-style="dotted" style:leader-text="."/>
        </style:tab-stops>
      </style:paragraph-properties>
      <style:text-properties fo:language="eo" fo:country="none"/>
    </style:style>
    <style:style style:name="P37" style:family="paragraph" style:parent-style-name="Text_20_body" style:list-style-name="L1">
      <style:text-properties fo:language="eo" fo:country="none"/>
    </style:style>
    <style:style style:name="P38" style:family="paragraph" style:parent-style-name="Text_20_body" style:list-style-name="L8">
      <style:paragraph-properties fo:text-align="start" style:justify-single-word="false"/>
      <style:text-properties fo:language="eo" fo:country="none"/>
    </style:style>
    <style:style style:name="P39" style:family="paragraph" style:parent-style-name="Text_20_body" style:list-style-name="L9">
      <style:text-properties fo:language="eo" fo:country="none"/>
    </style:style>
    <style:style style:name="P40" style:family="paragraph" style:parent-style-name="Text_20_body" style:list-style-name="L14">
      <style:text-properties fo:language="eo" fo:country="none"/>
    </style:style>
    <style:style style:name="P41" style:family="paragraph" style:parent-style-name="Text_20_body" style:list-style-name="L2"/>
    <style:style style:name="P42" style:family="paragraph" style:parent-style-name="Text_20_body" style:list-style-name="L3"/>
    <style:style style:name="P43" style:family="paragraph" style:parent-style-name="Text_20_body" style:list-style-name="L4"/>
    <style:style style:name="P44" style:family="paragraph" style:parent-style-name="Text_20_body" style:list-style-name="L5"/>
    <style:style style:name="P45" style:family="paragraph" style:parent-style-name="Text_20_body" style:list-style-name="L6"/>
    <style:style style:name="P46" style:family="paragraph" style:parent-style-name="Text_20_body" style:list-style-name="L7"/>
    <style:style style:name="P47" style:family="paragraph" style:parent-style-name="Text_20_body" style:list-style-name="L10">
      <style:text-properties fo:color="#ffffff" fo:language="eo" fo:country="none" fo:background-color="#5a009d"/>
    </style:style>
    <style:style style:name="P48" style:family="paragraph" style:parent-style-name="Text_20_body" style:list-style-name="L11">
      <style:text-properties fo:color="#ffffff" fo:language="eo" fo:country="none" fo:background-color="#5a009d"/>
    </style:style>
    <style:style style:name="P49" style:family="paragraph" style:parent-style-name="Text_20_body" style:list-style-name="L12"/>
    <style:style style:name="P50" style:family="paragraph" style:parent-style-name="Text_20_body" style:list-style-name="L13"/>
    <style:style style:name="P51" style:family="paragraph" style:parent-style-name="Text_20_body" style:list-style-name="L1" style:master-page-name="">
      <style:paragraph-properties fo:margin-top="0mm" fo:margin-bottom="0mm" style:contextual-spacing="false" style:page-number="auto" fo:keep-with-next="always"/>
      <style:text-properties fo:language="eo" fo:country="none"/>
    </style:style>
    <style:style style:name="P52" style:family="paragraph" style:parent-style-name="Text_20_body" style:list-style-name="L2">
      <style:paragraph-properties fo:margin-top="0mm" fo:margin-bottom="0mm" style:contextual-spacing="false">
        <style:tab-stops>
          <style:tab-stop style:position="4.76mm"/>
          <style:tab-stop style:position="7.14mm"/>
        </style:tab-stops>
      </style:paragraph-properties>
    </style:style>
    <style:style style:name="P53" style:family="paragraph" style:parent-style-name="Text_20_body" style:list-style-name="L3">
      <style:paragraph-properties fo:margin-top="0mm" fo:margin-bottom="0mm" style:contextual-spacing="false"/>
    </style:style>
    <style:style style:name="P54" style:family="paragraph" style:parent-style-name="Text_20_body" style:list-style-name="L4">
      <style:paragraph-properties fo:margin-top="0mm" fo:margin-bottom="0mm" style:contextual-spacing="false"/>
    </style:style>
    <style:style style:name="P55" style:family="paragraph" style:parent-style-name="Text_20_body" style:list-style-name="L5">
      <style:paragraph-properties fo:margin-top="0mm" fo:margin-bottom="0mm" style:contextual-spacing="false"/>
      <style:text-properties fo:language="eo" fo:country="none"/>
    </style:style>
    <style:style style:name="P56" style:family="paragraph" style:parent-style-name="Text_20_body" style:list-style-name="L6">
      <style:paragraph-properties fo:margin-top="0mm" fo:margin-bottom="0mm" style:contextual-spacing="false"/>
      <style:text-properties fo:language="eo" fo:country="none"/>
    </style:style>
    <style:style style:name="P57" style:family="paragraph" style:parent-style-name="Text_20_body" style:list-style-name="L9">
      <style:paragraph-properties fo:margin-top="0mm" fo:margin-bottom="0mm" style:contextual-spacing="false"/>
      <style:text-properties fo:language="eo" fo:country="none"/>
    </style:style>
    <style:style style:name="P58" style:family="paragraph" style:parent-style-name="Text_20_body" style:list-style-name="L13">
      <style:paragraph-properties fo:margin-top="0mm" fo:margin-bottom="0mm" style:contextual-spacing="false"/>
      <style:text-properties fo:language="eo" fo:country="none"/>
    </style:style>
    <style:style style:name="P59" style:family="paragraph" style:parent-style-name="Text_20_body" style:list-style-name="L5">
      <style:paragraph-properties fo:margin-top="0mm" fo:margin-bottom="0mm" style:contextual-spacing="false"/>
    </style:style>
    <style:style style:name="P60" style:family="paragraph" style:parent-style-name="Text_20_body" style:list-style-name="L7">
      <style:paragraph-properties fo:margin-top="0mm" fo:margin-bottom="0mm" style:contextual-spacing="false"/>
    </style:style>
    <style:style style:name="P61" style:family="paragraph" style:parent-style-name="Text_20_body" style:list-style-name="L10">
      <style:paragraph-properties fo:margin-top="0mm" fo:margin-bottom="0mm" style:contextual-spacing="false"/>
      <style:text-properties fo:color="#000000" fo:language="eo" fo:country="none" fo:background-color="#00dd00"/>
    </style:style>
    <style:style style:name="P62" style:family="paragraph" style:parent-style-name="Text_20_body" style:list-style-name="L11">
      <style:paragraph-properties fo:margin-top="0mm" fo:margin-bottom="0mm" style:contextual-spacing="false"/>
      <style:text-properties fo:color="#000000" fo:language="eo" fo:country="none" fo:background-color="#0eed00"/>
    </style:style>
    <style:style style:name="P63" style:family="paragraph" style:parent-style-name="Text_20_body" style:list-style-name="L11">
      <style:paragraph-properties fo:margin-top="0mm" fo:margin-bottom="0mm" style:contextual-spacing="false"/>
      <style:text-properties fo:color="#000000" fo:language="eo" fo:country="none" fo:background-color="#3c9eff"/>
    </style:style>
    <style:style style:name="P64" style:family="paragraph" style:parent-style-name="Text_20_body" style:list-style-name="L10">
      <style:paragraph-properties fo:margin-top="0mm" fo:margin-bottom="0mm" style:contextual-spacing="false"/>
      <style:text-properties fo:color="#ffffff" fo:language="eo" fo:country="none" fo:background-color="#0000ff"/>
    </style:style>
    <style:style style:name="P65" style:family="paragraph" style:parent-style-name="Text_20_body" style:list-style-name="L11">
      <style:paragraph-properties fo:margin-top="0mm" fo:margin-bottom="0mm" style:contextual-spacing="false"/>
      <style:text-properties fo:color="#ffffff" fo:language="eo" fo:country="none" fo:background-color="#0000ff"/>
    </style:style>
    <style:style style:name="P66" style:family="paragraph" style:parent-style-name="Text_20_body" style:list-style-name="L10">
      <style:paragraph-properties fo:margin-top="0mm" fo:margin-bottom="0mm" style:contextual-spacing="false"/>
      <style:text-properties fo:color="#ffffff" fo:language="eo" fo:country="none" fo:background-color="#4b0082"/>
    </style:style>
    <style:style style:name="P67" style:family="paragraph" style:parent-style-name="Text_20_body" style:list-style-name="L12">
      <style:paragraph-properties fo:margin-top="0mm" fo:margin-bottom="0mm" style:contextual-spacing="false"/>
    </style:style>
    <style:style style:name="P68" style:family="paragraph" style:parent-style-name="Text_20_body" style:list-style-name="L14">
      <style:paragraph-properties fo:margin-top="0mm" fo:margin-bottom="0mm" style:contextual-spacing="false"/>
    </style:style>
    <style:style style:name="P69" style:family="paragraph" style:parent-style-name="Text_20_body" style:list-style-name="L8" style:master-page-name="">
      <style:paragraph-properties fo:text-align="start" style:justify-single-word="false" style:page-number="auto"/>
    </style:style>
    <style:style style:name="T1" style:family="text">
      <style:text-properties style:font-name="FreeSerif2" style:font-name-asian="FreeSerif2" style:font-name-complex="FreeSerif2"/>
    </style:style>
    <style:style style:name="T2" style:family="text">
      <style:text-properties fo:font-size="18pt" fo:language="eo" fo:country="none" fo:font-weight="bold"/>
    </style:style>
    <style:style style:name="T3" style:family="text">
      <style:text-properties style:text-position="33% 80%"/>
    </style:style>
    <style:style style:name="T4" style:family="text">
      <style:text-properties style:text-position="33% 80%" fo:language="eo" fo:country="none"/>
    </style:style>
    <style:style style:name="T5" style:family="text">
      <style:text-properties style:text-underline-style="solid" style:text-underline-width="auto" style:text-underline-color="font-color"/>
    </style:style>
    <style:style style:name="T6" style:family="text">
      <style:text-properties fo:font-style="italic"/>
    </style:style>
    <style:style style:name="T7" style:family="text">
      <style:text-properties fo:font-style="italic" style:font-style-asian="italic" style:font-style-complex="italic"/>
    </style:style>
    <style:style style:name="T8" style:family="text">
      <style:text-properties fo:language="en" fo:country="US"/>
    </style:style>
    <style:style style:name="T9" style:family="text">
      <style:text-properties fo:language="ru" fo:country="RU"/>
    </style:style>
    <style:style style:name="T10" style:family="text">
      <style:text-properties fo:font-weight="bold" style:font-weight-asian="bold" style:font-weight-complex="bold"/>
    </style:style>
    <style:style style:name="T11" style:family="text">
      <style:text-properties style:font-name="Lionspaw"/>
    </style:style>
    <style:style style:name="T12" style:family="text">
      <style:text-properties style:font-name="Lionspaw" fo:language="eo" fo:country="none"/>
    </style:style>
    <style:style style:name="T13" style:family="text">
      <style:text-properties fo:font-size="11pt" fo:language="eo" fo:country="none" style:font-size-asian="11pt" style:font-size-complex="11pt"/>
    </style:style>
    <style:style style:name="T14" style:family="text">
      <style:text-properties style:font-name="FreeSerif3" fo:language="eo" fo:country="none"/>
    </style:style>
    <style:style style:name="T15" style:family="text">
      <style:text-properties fo:font-weight="normal" style:font-weight-asian="normal" style:font-weight-complex="normal"/>
    </style:style>
    <style:style style:name="T16" style:family="text">
      <style:text-properties fo:language="eo" fo:country="none"/>
    </style:style>
    <style:style style:name="T17" style:family="text">
      <style:text-properties fo:language="eo" fo:country="none" style:font-size-asian="10.5pt"/>
    </style:style>
    <style:style style:name="T18" style:family="text">
      <style:text-properties fo:language="eo" fo:country="none" style:language-asian="zxx" style:country-asian="none" style:language-complex="zxx" style:country-complex="none"/>
    </style:style>
    <style:style style:name="T19" style:family="text">
      <style:text-properties fo:language="eo" fo:country="none" style:text-underline-style="solid" style:text-underline-width="auto" style:text-underline-color="font-color"/>
    </style:style>
    <style:style style:name="Sect1" style:family="section">
      <style:section-properties style:editable="false">
        <style:columns fo:column-count="1" fo:column-gap="0mm"/>
      </style:section-properties>
    </style:style>
    <text:list-style style:name="L1">
      <text:list-level-style-bullet text:level="1" text:style-name="Bullet_20_Symbols" style:num-suffix="." text:bullet-char="•">
        <style:list-level-properties text:space-before="7.48mm" text:min-label-width="4.99mm"/>
      </text:list-level-style-bullet>
      <text:list-level-style-bullet text:level="2" text:style-name="Bullet_20_Symbols" style:num-suffix="." text:bullet-char="•">
        <style:list-level-properties text:space-before="19.95mm" text:min-label-width="4.99mm"/>
      </text:list-level-style-bullet>
      <text:list-level-style-bullet text:level="3" text:style-name="Bullet_20_Symbols" style:num-suffix="." text:bullet-char="•">
        <style:list-level-properties text:space-before="32.42mm" text:min-label-width="4.99mm"/>
      </text:list-level-style-bullet>
      <text:list-level-style-bullet text:level="4" text:style-name="Bullet_20_Symbols" style:num-suffix="." text:bullet-char="•">
        <style:list-level-properties text:space-before="44.89mm" text:min-label-width="4.99mm"/>
      </text:list-level-style-bullet>
      <text:list-level-style-bullet text:level="5" text:style-name="Bullet_20_Symbols" style:num-suffix="." text:bullet-char="•">
        <style:list-level-properties text:space-before="57.36mm" text:min-label-width="4.99mm"/>
      </text:list-level-style-bullet>
      <text:list-level-style-bullet text:level="6" text:style-name="Bullet_20_Symbols" style:num-suffix="." text:bullet-char="•">
        <style:list-level-properties text:space-before="69.83mm" text:min-label-width="4.99mm"/>
      </text:list-level-style-bullet>
      <text:list-level-style-bullet text:level="7" text:style-name="Bullet_20_Symbols" style:num-suffix="." text:bullet-char="•">
        <style:list-level-properties text:space-before="82.3mm" text:min-label-width="4.99mm"/>
      </text:list-level-style-bullet>
      <text:list-level-style-bullet text:level="8" text:style-name="Bullet_20_Symbols" style:num-suffix="." text:bullet-char="•">
        <style:list-level-properties text:space-before="94.78mm" text:min-label-width="4.99mm"/>
      </text:list-level-style-bullet>
      <text:list-level-style-bullet text:level="9" text:style-name="Bullet_20_Symbols" style:num-suffix="." text:bullet-char="•">
        <style:list-level-properties text:space-before="107.25mm" text:min-label-width="4.99mm"/>
      </text:list-level-style-bullet>
      <text:list-level-style-bullet text:level="10" text:style-name="Bullet_20_Symbols" style:num-suffix="." text:bullet-char="•">
        <style:list-level-properties text:space-before="119.72mm" text:min-label-width="4.99mm"/>
      </text:list-level-style-bullet>
    </text:list-style>
    <text:list-style style:name="L2">
      <text:list-level-style-bullet text:level="1" text:style-name="Bullet_20_Symbols" style:num-suffix="." text:bullet-char="•">
        <style:list-level-properties text:space-before="7.48mm" text:min-label-width="4.99mm"/>
      </text:list-level-style-bullet>
      <text:list-level-style-bullet text:level="2" text:style-name="Bullet_20_Symbols" style:num-suffix="." text:bullet-char="•">
        <style:list-level-properties text:space-before="19.95mm" text:min-label-width="4.99mm"/>
      </text:list-level-style-bullet>
      <text:list-level-style-bullet text:level="3" text:style-name="Bullet_20_Symbols" style:num-suffix="." text:bullet-char="•">
        <style:list-level-properties text:space-before="32.42mm" text:min-label-width="4.99mm"/>
      </text:list-level-style-bullet>
      <text:list-level-style-bullet text:level="4" text:style-name="Bullet_20_Symbols" style:num-suffix="." text:bullet-char="•">
        <style:list-level-properties text:space-before="44.89mm" text:min-label-width="4.99mm"/>
      </text:list-level-style-bullet>
      <text:list-level-style-bullet text:level="5" text:style-name="Bullet_20_Symbols" style:num-suffix="." text:bullet-char="•">
        <style:list-level-properties text:space-before="57.36mm" text:min-label-width="4.99mm"/>
      </text:list-level-style-bullet>
      <text:list-level-style-bullet text:level="6" text:style-name="Bullet_20_Symbols" style:num-suffix="." text:bullet-char="•">
        <style:list-level-properties text:space-before="69.83mm" text:min-label-width="4.99mm"/>
      </text:list-level-style-bullet>
      <text:list-level-style-bullet text:level="7" text:style-name="Bullet_20_Symbols" style:num-suffix="." text:bullet-char="•">
        <style:list-level-properties text:space-before="82.3mm" text:min-label-width="4.99mm"/>
      </text:list-level-style-bullet>
      <text:list-level-style-bullet text:level="8" text:style-name="Bullet_20_Symbols" style:num-suffix="." text:bullet-char="•">
        <style:list-level-properties text:space-before="94.78mm" text:min-label-width="4.99mm"/>
      </text:list-level-style-bullet>
      <text:list-level-style-bullet text:level="9" text:style-name="Bullet_20_Symbols" style:num-suffix="." text:bullet-char="•">
        <style:list-level-properties text:space-before="107.25mm" text:min-label-width="4.99mm"/>
      </text:list-level-style-bullet>
      <text:list-level-style-bullet text:level="10" text:style-name="Bullet_20_Symbols" style:num-suffix="." text:bullet-char="•">
        <style:list-level-properties text:space-before="119.72mm" text:min-label-width="4.99mm"/>
      </text:list-level-style-bullet>
    </text:list-style>
    <text:list-style style:name="L3">
      <text:list-level-style-bullet text:level="1" text:style-name="Bullet_20_Symbols" text:bullet-char="•">
        <style:list-level-properties text:list-level-position-and-space-mode="label-alignment">
          <style:list-level-label-alignment text:label-followed-by="listtab" text:list-tab-stop-position="12.7mm" fo:text-indent="-6.35mm" fo:margin-left="12.7m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mm" fo:text-indent="-6.35mm" fo:margin-left="19.05m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mm" fo:text-indent="-6.35mm" fo:margin-left="25.4m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mm" fo:text-indent="-6.35mm" fo:margin-left="31.75m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mm" fo:text-indent="-6.35mm" fo:margin-left="38.1m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mm" fo:text-indent="-6.35mm" fo:margin-left="44.45m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mm" fo:text-indent="-6.35mm" fo:margin-left="50.8m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mm" fo:text-indent="-6.35mm" fo:margin-left="57.15m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mm" fo:text-indent="-6.35mm" fo:margin-left="63.5m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mm" fo:text-indent="-6.35mm" fo:margin-left="69.85mm"/>
        </style:list-level-properties>
      </text:list-level-style-bullet>
    </text:list-style>
    <text:list-style style:name="L4">
      <text:list-level-style-number text:level="1" text:style-name="Numbering_20_Symbols" style:num-suffix="." style:num-format="1">
        <style:list-level-properties text:space-before="7.48mm" text:min-label-width="4.99mm"/>
      </text:list-level-style-number>
      <text:list-level-style-number text:level="2" text:style-name="Numbering_20_Symbols" style:num-suffix="." style:num-format="1">
        <style:list-level-properties text:space-before="19.95mm" text:min-label-width="4.99mm"/>
      </text:list-level-style-number>
      <text:list-level-style-number text:level="3" text:style-name="Numbering_20_Symbols" style:num-suffix="." style:num-format="1">
        <style:list-level-properties text:space-before="32.42mm" text:min-label-width="4.99mm"/>
      </text:list-level-style-number>
      <text:list-level-style-number text:level="4" text:style-name="Numbering_20_Symbols" style:num-suffix="." style:num-format="1">
        <style:list-level-properties text:space-before="44.89mm" text:min-label-width="4.99mm"/>
      </text:list-level-style-number>
      <text:list-level-style-number text:level="5" text:style-name="Numbering_20_Symbols" style:num-suffix="." style:num-format="1">
        <style:list-level-properties text:space-before="57.36mm" text:min-label-width="4.99mm"/>
      </text:list-level-style-number>
      <text:list-level-style-number text:level="6" text:style-name="Numbering_20_Symbols" style:num-suffix="." style:num-format="1">
        <style:list-level-properties text:space-before="69.83mm" text:min-label-width="4.99mm"/>
      </text:list-level-style-number>
      <text:list-level-style-number text:level="7" text:style-name="Numbering_20_Symbols" style:num-suffix="." style:num-format="1">
        <style:list-level-properties text:space-before="82.3mm" text:min-label-width="4.99mm"/>
      </text:list-level-style-number>
      <text:list-level-style-number text:level="8" text:style-name="Numbering_20_Symbols" style:num-suffix="." style:num-format="1">
        <style:list-level-properties text:space-before="94.78mm" text:min-label-width="4.99mm"/>
      </text:list-level-style-number>
      <text:list-level-style-number text:level="9" text:style-name="Numbering_20_Symbols" style:num-suffix="." style:num-format="1">
        <style:list-level-properties text:space-before="107.25mm" text:min-label-width="4.99mm"/>
      </text:list-level-style-number>
      <text:list-level-style-number text:level="10" text:style-name="Numbering_20_Symbols" style:num-suffix="." style:num-format="1">
        <style:list-level-properties text:space-before="119.72mm" text:min-label-width="4.99mm"/>
      </text:list-level-style-number>
    </text:list-style>
    <text:list-style style:name="L5">
      <text:list-level-style-bullet text:level="1" text:style-name="Bullet_20_Symbols" style:num-suffix="." text:bullet-char="•">
        <style:list-level-properties text:space-before="7.48mm" text:min-label-width="4.99mm"/>
      </text:list-level-style-bullet>
      <text:list-level-style-bullet text:level="2" text:style-name="Bullet_20_Symbols" style:num-suffix="." text:bullet-char="•">
        <style:list-level-properties text:space-before="19.95mm" text:min-label-width="4.99mm"/>
      </text:list-level-style-bullet>
      <text:list-level-style-bullet text:level="3" text:style-name="Bullet_20_Symbols" style:num-suffix="." text:bullet-char="•">
        <style:list-level-properties text:space-before="32.42mm" text:min-label-width="4.99mm"/>
      </text:list-level-style-bullet>
      <text:list-level-style-bullet text:level="4" text:style-name="Bullet_20_Symbols" style:num-suffix="." text:bullet-char="•">
        <style:list-level-properties text:space-before="44.89mm" text:min-label-width="4.99mm"/>
      </text:list-level-style-bullet>
      <text:list-level-style-bullet text:level="5" text:style-name="Bullet_20_Symbols" style:num-suffix="." text:bullet-char="•">
        <style:list-level-properties text:space-before="57.36mm" text:min-label-width="4.99mm"/>
      </text:list-level-style-bullet>
      <text:list-level-style-bullet text:level="6" text:style-name="Bullet_20_Symbols" style:num-suffix="." text:bullet-char="•">
        <style:list-level-properties text:space-before="69.83mm" text:min-label-width="4.99mm"/>
      </text:list-level-style-bullet>
      <text:list-level-style-bullet text:level="7" text:style-name="Bullet_20_Symbols" style:num-suffix="." text:bullet-char="•">
        <style:list-level-properties text:space-before="82.3mm" text:min-label-width="4.99mm"/>
      </text:list-level-style-bullet>
      <text:list-level-style-bullet text:level="8" text:style-name="Bullet_20_Symbols" style:num-suffix="." text:bullet-char="•">
        <style:list-level-properties text:space-before="94.78mm" text:min-label-width="4.99mm"/>
      </text:list-level-style-bullet>
      <text:list-level-style-bullet text:level="9" text:style-name="Bullet_20_Symbols" style:num-suffix="." text:bullet-char="•">
        <style:list-level-properties text:space-before="107.25mm" text:min-label-width="4.99mm"/>
      </text:list-level-style-bullet>
      <text:list-level-style-bullet text:level="10" text:style-name="Bullet_20_Symbols" style:num-suffix="." text:bullet-char="•">
        <style:list-level-properties text:space-before="119.72mm" text:min-label-width="4.99mm"/>
      </text:list-level-style-bullet>
    </text:list-style>
    <text:list-style style:name="L6">
      <text:list-level-style-bullet text:level="1" text:style-name="Bullet_20_Symbols" style:num-suffix="." text:bullet-char="•">
        <style:list-level-properties text:space-before="7.48mm" text:min-label-width="4.99mm"/>
      </text:list-level-style-bullet>
      <text:list-level-style-bullet text:level="2" text:style-name="Bullet_20_Symbols" style:num-suffix="." text:bullet-char="•">
        <style:list-level-properties text:space-before="19.95mm" text:min-label-width="4.99mm"/>
      </text:list-level-style-bullet>
      <text:list-level-style-bullet text:level="3" text:style-name="Bullet_20_Symbols" style:num-suffix="." text:bullet-char="•">
        <style:list-level-properties text:space-before="32.42mm" text:min-label-width="4.99mm"/>
      </text:list-level-style-bullet>
      <text:list-level-style-bullet text:level="4" text:style-name="Bullet_20_Symbols" style:num-suffix="." text:bullet-char="•">
        <style:list-level-properties text:space-before="44.89mm" text:min-label-width="4.99mm"/>
      </text:list-level-style-bullet>
      <text:list-level-style-bullet text:level="5" text:style-name="Bullet_20_Symbols" style:num-suffix="." text:bullet-char="•">
        <style:list-level-properties text:space-before="57.36mm" text:min-label-width="4.99mm"/>
      </text:list-level-style-bullet>
      <text:list-level-style-bullet text:level="6" text:style-name="Bullet_20_Symbols" style:num-suffix="." text:bullet-char="•">
        <style:list-level-properties text:space-before="69.83mm" text:min-label-width="4.99mm"/>
      </text:list-level-style-bullet>
      <text:list-level-style-bullet text:level="7" text:style-name="Bullet_20_Symbols" style:num-suffix="." text:bullet-char="•">
        <style:list-level-properties text:space-before="82.3mm" text:min-label-width="4.99mm"/>
      </text:list-level-style-bullet>
      <text:list-level-style-bullet text:level="8" text:style-name="Bullet_20_Symbols" style:num-suffix="." text:bullet-char="•">
        <style:list-level-properties text:space-before="94.78mm" text:min-label-width="4.99mm"/>
      </text:list-level-style-bullet>
      <text:list-level-style-bullet text:level="9" text:style-name="Bullet_20_Symbols" style:num-suffix="." text:bullet-char="•">
        <style:list-level-properties text:space-before="107.25mm" text:min-label-width="4.99mm"/>
      </text:list-level-style-bullet>
      <text:list-level-style-bullet text:level="10" text:style-name="Bullet_20_Symbols" style:num-suffix="." text:bullet-char="•">
        <style:list-level-properties text:space-before="119.72mm" text:min-label-width="4.99mm"/>
      </text:list-level-style-bullet>
    </text:list-style>
    <text:list-style style:name="L7">
      <text:list-level-style-bullet text:level="1" text:style-name="Bullet_20_Symbols" style:num-suffix="." text:bullet-char="•">
        <style:list-level-properties text:space-before="7.48mm" text:min-label-width="4.99mm"/>
      </text:list-level-style-bullet>
      <text:list-level-style-bullet text:level="2" text:style-name="Bullet_20_Symbols" style:num-suffix="." text:bullet-char="•">
        <style:list-level-properties text:space-before="19.95mm" text:min-label-width="4.99mm"/>
      </text:list-level-style-bullet>
      <text:list-level-style-bullet text:level="3" text:style-name="Bullet_20_Symbols" style:num-suffix="." text:bullet-char="•">
        <style:list-level-properties text:space-before="32.42mm" text:min-label-width="4.99mm"/>
      </text:list-level-style-bullet>
      <text:list-level-style-bullet text:level="4" text:style-name="Bullet_20_Symbols" style:num-suffix="." text:bullet-char="•">
        <style:list-level-properties text:space-before="44.89mm" text:min-label-width="4.99mm"/>
      </text:list-level-style-bullet>
      <text:list-level-style-bullet text:level="5" text:style-name="Bullet_20_Symbols" style:num-suffix="." text:bullet-char="•">
        <style:list-level-properties text:space-before="57.36mm" text:min-label-width="4.99mm"/>
      </text:list-level-style-bullet>
      <text:list-level-style-bullet text:level="6" text:style-name="Bullet_20_Symbols" style:num-suffix="." text:bullet-char="•">
        <style:list-level-properties text:space-before="69.83mm" text:min-label-width="4.99mm"/>
      </text:list-level-style-bullet>
      <text:list-level-style-bullet text:level="7" text:style-name="Bullet_20_Symbols" style:num-suffix="." text:bullet-char="•">
        <style:list-level-properties text:space-before="82.3mm" text:min-label-width="4.99mm"/>
      </text:list-level-style-bullet>
      <text:list-level-style-bullet text:level="8" text:style-name="Bullet_20_Symbols" style:num-suffix="." text:bullet-char="•">
        <style:list-level-properties text:space-before="94.78mm" text:min-label-width="4.99mm"/>
      </text:list-level-style-bullet>
      <text:list-level-style-bullet text:level="9" text:style-name="Bullet_20_Symbols" style:num-suffix="." text:bullet-char="•">
        <style:list-level-properties text:space-before="107.25mm" text:min-label-width="4.99mm"/>
      </text:list-level-style-bullet>
      <text:list-level-style-bullet text:level="10" text:style-name="Bullet_20_Symbols" style:num-suffix="." text:bullet-char="•">
        <style:list-level-properties text:space-before="119.72mm" text:min-label-width="4.99mm"/>
      </text:list-level-style-bullet>
    </text:list-style>
    <text:list-style style:name="L8">
      <text:list-level-style-number text:level="1" text:style-name="Numbering_20_Symbols" style:num-suffix="." style:num-format="1">
        <style:list-level-properties text:list-level-position-and-space-mode="label-alignment">
          <style:list-level-label-alignment text:label-followed-by="listtab" text:list-tab-stop-position="22.7mm" fo:text-indent="-6.35mm" fo:margin-left="22.7m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29.05mm" fo:text-indent="-6.35mm" fo:margin-left="29.05m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35.4mm" fo:text-indent="-6.35mm" fo:margin-left="35.4m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41.75mm" fo:text-indent="-6.35mm" fo:margin-left="41.75m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48.1mm" fo:text-indent="-6.35mm" fo:margin-left="48.1m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54.45mm" fo:text-indent="-6.35mm" fo:margin-left="54.45m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60.8mm" fo:text-indent="-6.35mm" fo:margin-left="60.8m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67.15mm" fo:text-indent="-6.35mm" fo:margin-left="67.15m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73.5mm" fo:text-indent="-6.35mm" fo:margin-left="73.5m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79.85mm" fo:text-indent="-6.35mm" fo:margin-left="79.85mm"/>
        </style:list-level-properties>
      </text:list-level-style-number>
    </text:list-style>
    <text:list-style style:name="L9">
      <text:list-level-style-bullet text:level="1" text:style-name="Bullet_20_Symbols" style:num-suffix="." text:bullet-char="•">
        <style:list-level-properties text:space-before="7.48mm" text:min-label-width="4.99mm"/>
      </text:list-level-style-bullet>
      <text:list-level-style-bullet text:level="2" text:style-name="Bullet_20_Symbols" style:num-suffix="." text:bullet-char="•">
        <style:list-level-properties text:space-before="19.95mm" text:min-label-width="4.99mm"/>
      </text:list-level-style-bullet>
      <text:list-level-style-bullet text:level="3" text:style-name="Bullet_20_Symbols" style:num-suffix="." text:bullet-char="•">
        <style:list-level-properties text:space-before="32.42mm" text:min-label-width="4.99mm"/>
      </text:list-level-style-bullet>
      <text:list-level-style-bullet text:level="4" text:style-name="Bullet_20_Symbols" style:num-suffix="." text:bullet-char="•">
        <style:list-level-properties text:space-before="44.89mm" text:min-label-width="4.99mm"/>
      </text:list-level-style-bullet>
      <text:list-level-style-bullet text:level="5" text:style-name="Bullet_20_Symbols" style:num-suffix="." text:bullet-char="•">
        <style:list-level-properties text:space-before="57.36mm" text:min-label-width="4.99mm"/>
      </text:list-level-style-bullet>
      <text:list-level-style-bullet text:level="6" text:style-name="Bullet_20_Symbols" style:num-suffix="." text:bullet-char="•">
        <style:list-level-properties text:space-before="69.83mm" text:min-label-width="4.99mm"/>
      </text:list-level-style-bullet>
      <text:list-level-style-bullet text:level="7" text:style-name="Bullet_20_Symbols" style:num-suffix="." text:bullet-char="•">
        <style:list-level-properties text:space-before="82.3mm" text:min-label-width="4.99mm"/>
      </text:list-level-style-bullet>
      <text:list-level-style-bullet text:level="8" text:style-name="Bullet_20_Symbols" style:num-suffix="." text:bullet-char="•">
        <style:list-level-properties text:space-before="94.78mm" text:min-label-width="4.99mm"/>
      </text:list-level-style-bullet>
      <text:list-level-style-bullet text:level="9" text:style-name="Bullet_20_Symbols" style:num-suffix="." text:bullet-char="•">
        <style:list-level-properties text:space-before="107.25mm" text:min-label-width="4.99mm"/>
      </text:list-level-style-bullet>
      <text:list-level-style-bullet text:level="10" text:style-name="Bullet_20_Symbols" style:num-suffix="." text:bullet-char="•">
        <style:list-level-properties text:space-before="119.72mm" text:min-label-width="4.99mm"/>
      </text:list-level-style-bullet>
    </text:list-style>
    <text:list-style style:name="L10">
      <text:list-level-style-bullet text:level="1" text:style-name="Bullet_20_Symbols" style:num-suffix="." text:bullet-char="•">
        <style:list-level-properties text:space-before="7.48mm" text:min-label-width="4.99mm"/>
      </text:list-level-style-bullet>
      <text:list-level-style-bullet text:level="2" text:style-name="Bullet_20_Symbols" style:num-suffix="." text:bullet-char="•">
        <style:list-level-properties text:space-before="19.95mm" text:min-label-width="4.99mm"/>
      </text:list-level-style-bullet>
      <text:list-level-style-bullet text:level="3" text:style-name="Bullet_20_Symbols" style:num-suffix="." text:bullet-char="•">
        <style:list-level-properties text:space-before="32.42mm" text:min-label-width="4.99mm"/>
      </text:list-level-style-bullet>
      <text:list-level-style-bullet text:level="4" text:style-name="Bullet_20_Symbols" style:num-suffix="." text:bullet-char="•">
        <style:list-level-properties text:space-before="44.89mm" text:min-label-width="4.99mm"/>
      </text:list-level-style-bullet>
      <text:list-level-style-bullet text:level="5" text:style-name="Bullet_20_Symbols" style:num-suffix="." text:bullet-char="•">
        <style:list-level-properties text:space-before="57.36mm" text:min-label-width="4.99mm"/>
      </text:list-level-style-bullet>
      <text:list-level-style-bullet text:level="6" text:style-name="Bullet_20_Symbols" style:num-suffix="." text:bullet-char="•">
        <style:list-level-properties text:space-before="69.83mm" text:min-label-width="4.99mm"/>
      </text:list-level-style-bullet>
      <text:list-level-style-bullet text:level="7" text:style-name="Bullet_20_Symbols" style:num-suffix="." text:bullet-char="•">
        <style:list-level-properties text:space-before="82.3mm" text:min-label-width="4.99mm"/>
      </text:list-level-style-bullet>
      <text:list-level-style-bullet text:level="8" text:style-name="Bullet_20_Symbols" style:num-suffix="." text:bullet-char="•">
        <style:list-level-properties text:space-before="94.78mm" text:min-label-width="4.99mm"/>
      </text:list-level-style-bullet>
      <text:list-level-style-bullet text:level="9" text:style-name="Bullet_20_Symbols" style:num-suffix="." text:bullet-char="•">
        <style:list-level-properties text:space-before="107.25mm" text:min-label-width="4.99mm"/>
      </text:list-level-style-bullet>
      <text:list-level-style-bullet text:level="10" text:style-name="Bullet_20_Symbols" style:num-suffix="." text:bullet-char="•">
        <style:list-level-properties text:space-before="119.72mm" text:min-label-width="4.99mm"/>
      </text:list-level-style-bullet>
    </text:list-style>
    <text:list-style style:name="L11">
      <text:list-level-style-bullet text:level="1" text:style-name="Bullet_20_Symbols" style:num-suffix="." text:bullet-char="•">
        <style:list-level-properties text:space-before="7.48mm" text:min-label-width="4.99mm"/>
      </text:list-level-style-bullet>
      <text:list-level-style-bullet text:level="2" text:style-name="Bullet_20_Symbols" style:num-suffix="." text:bullet-char="•">
        <style:list-level-properties text:space-before="19.95mm" text:min-label-width="4.99mm"/>
      </text:list-level-style-bullet>
      <text:list-level-style-bullet text:level="3" text:style-name="Bullet_20_Symbols" style:num-suffix="." text:bullet-char="•">
        <style:list-level-properties text:space-before="32.42mm" text:min-label-width="4.99mm"/>
      </text:list-level-style-bullet>
      <text:list-level-style-bullet text:level="4" text:style-name="Bullet_20_Symbols" style:num-suffix="." text:bullet-char="•">
        <style:list-level-properties text:space-before="44.89mm" text:min-label-width="4.99mm"/>
      </text:list-level-style-bullet>
      <text:list-level-style-bullet text:level="5" text:style-name="Bullet_20_Symbols" style:num-suffix="." text:bullet-char="•">
        <style:list-level-properties text:space-before="57.36mm" text:min-label-width="4.99mm"/>
      </text:list-level-style-bullet>
      <text:list-level-style-bullet text:level="6" text:style-name="Bullet_20_Symbols" style:num-suffix="." text:bullet-char="•">
        <style:list-level-properties text:space-before="69.83mm" text:min-label-width="4.99mm"/>
      </text:list-level-style-bullet>
      <text:list-level-style-bullet text:level="7" text:style-name="Bullet_20_Symbols" style:num-suffix="." text:bullet-char="•">
        <style:list-level-properties text:space-before="82.3mm" text:min-label-width="4.99mm"/>
      </text:list-level-style-bullet>
      <text:list-level-style-bullet text:level="8" text:style-name="Bullet_20_Symbols" style:num-suffix="." text:bullet-char="•">
        <style:list-level-properties text:space-before="94.78mm" text:min-label-width="4.99mm"/>
      </text:list-level-style-bullet>
      <text:list-level-style-bullet text:level="9" text:style-name="Bullet_20_Symbols" style:num-suffix="." text:bullet-char="•">
        <style:list-level-properties text:space-before="107.25mm" text:min-label-width="4.99mm"/>
      </text:list-level-style-bullet>
      <text:list-level-style-bullet text:level="10" text:style-name="Bullet_20_Symbols" style:num-suffix="." text:bullet-char="•">
        <style:list-level-properties text:space-before="119.72mm" text:min-label-width="4.99mm"/>
      </text:list-level-style-bullet>
    </text:list-style>
    <text:list-style style:name="L12">
      <text:list-level-style-number text:level="1" text:style-name="Numbering_20_Symbols" style:num-suffix="." style:num-format="1">
        <style:list-level-properties text:space-before="7.48mm" text:min-label-width="4.99mm"/>
      </text:list-level-style-number>
      <text:list-level-style-number text:level="2" text:style-name="Numbering_20_Symbols" style:num-suffix="." style:num-format="1">
        <style:list-level-properties text:space-before="19.95mm" text:min-label-width="4.99mm"/>
      </text:list-level-style-number>
      <text:list-level-style-number text:level="3" text:style-name="Numbering_20_Symbols" style:num-suffix="." style:num-format="1">
        <style:list-level-properties text:space-before="32.42mm" text:min-label-width="4.99mm"/>
      </text:list-level-style-number>
      <text:list-level-style-number text:level="4" text:style-name="Numbering_20_Symbols" style:num-suffix="." style:num-format="1">
        <style:list-level-properties text:space-before="44.89mm" text:min-label-width="4.99mm"/>
      </text:list-level-style-number>
      <text:list-level-style-number text:level="5" text:style-name="Numbering_20_Symbols" style:num-suffix="." style:num-format="1">
        <style:list-level-properties text:space-before="57.36mm" text:min-label-width="4.99mm"/>
      </text:list-level-style-number>
      <text:list-level-style-number text:level="6" text:style-name="Numbering_20_Symbols" style:num-suffix="." style:num-format="1">
        <style:list-level-properties text:space-before="69.83mm" text:min-label-width="4.99mm"/>
      </text:list-level-style-number>
      <text:list-level-style-number text:level="7" text:style-name="Numbering_20_Symbols" style:num-suffix="." style:num-format="1">
        <style:list-level-properties text:space-before="82.3mm" text:min-label-width="4.99mm"/>
      </text:list-level-style-number>
      <text:list-level-style-number text:level="8" text:style-name="Numbering_20_Symbols" style:num-suffix="." style:num-format="1">
        <style:list-level-properties text:space-before="94.78mm" text:min-label-width="4.99mm"/>
      </text:list-level-style-number>
      <text:list-level-style-number text:level="9" text:style-name="Numbering_20_Symbols" style:num-suffix="." style:num-format="1">
        <style:list-level-properties text:space-before="107.25mm" text:min-label-width="4.99mm"/>
      </text:list-level-style-number>
      <text:list-level-style-number text:level="10" text:style-name="Numbering_20_Symbols" style:num-suffix="." style:num-format="1">
        <style:list-level-properties text:space-before="119.72mm" text:min-label-width="4.99mm"/>
      </text:list-level-style-number>
    </text:list-style>
    <text:list-style style:name="L13">
      <text:list-level-style-bullet text:level="1" text:style-name="Bullet_20_Symbols" style:num-suffix="." text:bullet-char="•">
        <style:list-level-properties text:space-before="7.48mm" text:min-label-width="4.99mm"/>
      </text:list-level-style-bullet>
      <text:list-level-style-bullet text:level="2" text:style-name="Bullet_20_Symbols" style:num-suffix="." text:bullet-char="•">
        <style:list-level-properties text:space-before="19.95mm" text:min-label-width="4.99mm"/>
      </text:list-level-style-bullet>
      <text:list-level-style-bullet text:level="3" text:style-name="Bullet_20_Symbols" style:num-suffix="." text:bullet-char="•">
        <style:list-level-properties text:space-before="32.42mm" text:min-label-width="4.99mm"/>
      </text:list-level-style-bullet>
      <text:list-level-style-bullet text:level="4" text:style-name="Bullet_20_Symbols" style:num-suffix="." text:bullet-char="•">
        <style:list-level-properties text:space-before="44.89mm" text:min-label-width="4.99mm"/>
      </text:list-level-style-bullet>
      <text:list-level-style-bullet text:level="5" text:style-name="Bullet_20_Symbols" style:num-suffix="." text:bullet-char="•">
        <style:list-level-properties text:space-before="57.36mm" text:min-label-width="4.99mm"/>
      </text:list-level-style-bullet>
      <text:list-level-style-bullet text:level="6" text:style-name="Bullet_20_Symbols" style:num-suffix="." text:bullet-char="•">
        <style:list-level-properties text:space-before="69.83mm" text:min-label-width="4.99mm"/>
      </text:list-level-style-bullet>
      <text:list-level-style-bullet text:level="7" text:style-name="Bullet_20_Symbols" style:num-suffix="." text:bullet-char="•">
        <style:list-level-properties text:space-before="82.3mm" text:min-label-width="4.99mm"/>
      </text:list-level-style-bullet>
      <text:list-level-style-bullet text:level="8" text:style-name="Bullet_20_Symbols" style:num-suffix="." text:bullet-char="•">
        <style:list-level-properties text:space-before="94.78mm" text:min-label-width="4.99mm"/>
      </text:list-level-style-bullet>
      <text:list-level-style-bullet text:level="9" text:style-name="Bullet_20_Symbols" style:num-suffix="." text:bullet-char="•">
        <style:list-level-properties text:space-before="107.25mm" text:min-label-width="4.99mm"/>
      </text:list-level-style-bullet>
      <text:list-level-style-bullet text:level="10" text:style-name="Bullet_20_Symbols" style:num-suffix="." text:bullet-char="•">
        <style:list-level-properties text:space-before="119.72mm" text:min-label-width="4.99mm"/>
      </text:list-level-style-bullet>
    </text:list-style>
    <text:list-style style:name="L14">
      <text:list-level-style-number text:level="1" text:style-name="Numbering_20_Symbols" style:num-suffix="." style:num-format="1">
        <style:list-level-properties text:space-before="7.48mm" text:min-label-width="4.99mm"/>
      </text:list-level-style-number>
      <text:list-level-style-number text:level="2" text:style-name="Numbering_20_Symbols" style:num-suffix="." style:num-format="1">
        <style:list-level-properties text:space-before="19.95mm" text:min-label-width="4.99mm"/>
      </text:list-level-style-number>
      <text:list-level-style-number text:level="3" text:style-name="Numbering_20_Symbols" style:num-suffix="." style:num-format="1">
        <style:list-level-properties text:space-before="32.42mm" text:min-label-width="4.99mm"/>
      </text:list-level-style-number>
      <text:list-level-style-number text:level="4" text:style-name="Numbering_20_Symbols" style:num-suffix="." style:num-format="1">
        <style:list-level-properties text:space-before="44.89mm" text:min-label-width="4.99mm"/>
      </text:list-level-style-number>
      <text:list-level-style-number text:level="5" text:style-name="Numbering_20_Symbols" style:num-suffix="." style:num-format="1">
        <style:list-level-properties text:space-before="57.36mm" text:min-label-width="4.99mm"/>
      </text:list-level-style-number>
      <text:list-level-style-number text:level="6" text:style-name="Numbering_20_Symbols" style:num-suffix="." style:num-format="1">
        <style:list-level-properties text:space-before="69.83mm" text:min-label-width="4.99mm"/>
      </text:list-level-style-number>
      <text:list-level-style-number text:level="7" text:style-name="Numbering_20_Symbols" style:num-suffix="." style:num-format="1">
        <style:list-level-properties text:space-before="82.3mm" text:min-label-width="4.99mm"/>
      </text:list-level-style-number>
      <text:list-level-style-number text:level="8" text:style-name="Numbering_20_Symbols" style:num-suffix="." style:num-format="1">
        <style:list-level-properties text:space-before="94.78mm" text:min-label-width="4.99mm"/>
      </text:list-level-style-number>
      <text:list-level-style-number text:level="9" text:style-name="Numbering_20_Symbols" style:num-suffix="." style:num-format="1">
        <style:list-level-properties text:space-before="107.25mm" text:min-label-width="4.99mm"/>
      </text:list-level-style-number>
      <text:list-level-style-number text:level="10" text:style-name="Numbering_20_Symbols" style:num-suffix="." style:num-format="1">
        <style:list-level-properties text:space-before="119.72mm" text:min-label-width="4.99mm"/>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P21" text:outline-level="1">Duonvokaloj kaj diftongoj</text:h>
      <text:p text:style-name="P3"><text:span text:style-name="T2">Studaĵo de </text:span><text:span text:style-name="Emphasis"><text:span text:style-name="T2">Sergio Pokrovskij</text:span></text:span></text:p>
      <table:table table:name="Table1" table:style-name="Table1">
        <table:table-column table:style-name="Table1.A"/>
        <table:table-column table:style-name="Table1.B"/>
        <table:table-row>
          <table:table-cell table:style-name="Table1.A1" office:value-type="string">
            <text:p text:style-name="P23">Versio unua:</text:p>
          </table:table-cell>
          <table:table-cell table:style-name="Table1.A1" office:value-type="string">
            <text:p text:style-name="P23">2012-11-17</text:p>
          </table:table-cell>
        </table:table-row>
        <table:table-row table:style-name="Table1.2">
          <table:table-cell table:style-name="Table1.A1" office:value-type="string">
            <text:p text:style-name="P24">Versio ĵusa:</text:p>
          </table:table-cell>
          <table:table-cell table:style-name="Table1.A1" office:value-type="string">
            <text:p text:style-name="P14">2013-07-15</text:p>
          </table:table-cell>
        </table:table-row>
      </table:table>
      <text:p text:style-name="Text_20_body"><text:span text:style-name="T16">La studaĵo temas pri la fonetika kaj fonologia valoroj de la parolsonoj signataj per la literoj </text:span><text:span text:style-name="Emphasis"><text:span text:style-name="T16">j</text:span></text:span><text:span text:style-name="T16"> kaj </text:span><text:span text:style-name="Emphasis"><text:span text:style-name="T16">ŭ</text:span></text:span><text:span text:style-name="T16"> en Esperanto.</text:span></text:p>
      <text:p text:style-name="P4">(Ĉi tiu teksto estas kompostita por oportuna legado sur 6-cola ekrano kun la formato 3:4, t.e. 9×12 cm, kian havas multaj nuntempaj bitlibrolegiloj.)</text:p>
      <text:p text:style-name="P22"><text:s/></text:p>
      <text:p text:style-name="P18"/>
      <text:table-of-content text:style-name="Sect1" text:protected="true" text:name="Table of Contents1">
        <text:table-of-content-source text:outline-level="10">
          <text:index-title-template text:style-name="Contents_20_Heading">Enhavtabelo</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Table of Contents1_Head">
            <text:p text:style-name="P30">Enhavtabelo</text:p>
          </text:index-title>
          <text:p text:style-name="P28">Duonvokaloj kaj diftongoj<text:tab/>1</text:p>
          <text:p text:style-name="P35">La problemo<text:tab/>3</text:p>
          <text:p text:style-name="P36">Priskribo fonetika<text:tab/>4</text:p>
          <text:p text:style-name="P36">La alofonoj de la fonemo /j/<text:tab/>6</text:p>
          <text:p text:style-name="P36">Atesto Kaloĉaja<text:tab/>9</text:p>
          <text:p text:style-name="P35">La litero ŭ<text:tab/>11</text:p>
          <text:p text:style-name="P36">En la Fundamentaj gramatikoj nacilingvaj (La sekcio A):<text:tab/>13</text:p>
          <text:p text:style-name="P36">En la ceteraj partoj de la Fundamento<text:tab/>16</text:p>
          <text:p text:style-name="P36">Posta leksiko<text:tab/>17</text:p>
          <text:p text:style-name="P36">La Lingva Respondo de Zamenhofo pri la duonvokaloj<text:tab/>18</text:p>
          <text:p text:style-name="P36">Kelkaj klarigoj pri la respondo<text:tab/>21</text:p>
          <text:p text:style-name="P36">Dek ok jarojn poste<text:tab/>23</text:p>
          <text:p text:style-name="P36">Esperanto kaj la funkcia fonetiko<text:tab/>27</text:p>
          <text:p text:style-name="P35">La teorio<text:tab/>28</text:p>
          <text:p text:style-name="P36">Fonetiko kaj fonologio<text:tab/>29</text:p>
          <text:p text:style-name="P36">La koloroj<text:tab/>30</text:p>
          <text:p text:style-name="P36"><text:soft-page-break/>Kiel difini la fonemaron<text:tab/>32</text:p>
          <text:p text:style-name="P36">La rusa [ŭo]<text:tab/>33</text:p>
          <text:p text:style-name="P36">«Leksike ne atestitaj» kaj «Fonetike maleblaj»<text:tab/>34</text:p>
          <text:p text:style-name="P36">Pri kontraŭekzemploj liternoma kaj sonimita<text:tab/>35</text:p>
          <text:p text:style-name="P36">Kio estas diftongo<text:tab/>39</text:p>
          <text:p text:style-name="P35">La dilemo<text:tab/>44</text:p>
          <text:p text:style-name="P36">Se Ŭ estus samspeca kiel J (la emancipo de Ŭ)<text:tab/>45</text:p>
          <text:p text:style-name="P36">Koherigo de la tradicia sistemo diftonga<text:tab/>48</text:p>
          <text:p text:style-name="P33">La varianto ĉeĥa-hungara<text:tab/>49</text:p>
          <text:p text:style-name="P33">Uzi ligaĵojn<text:tab/>52</text:p>
          <text:p text:style-name="P33">Uzi super- aŭ subsignon<text:tab/>53</text:p>
          <text:p text:style-name="P36">Nelatina alfabeto<text:tab/>53</text:p>
          <text:p text:style-name="P36">[w] kiel alofono de /v/<text:tab/>55</text:p>
          <text:p text:style-name="P35">Konkludo<text:tab/>56</text:p>
        </text:index-body>
      </text:table-of-content>
      <text:h text:style-name="P29" text:outline-level="2"><text:bookmark text:name="sec1"/>La problemo</text:h>
      <text:p text:style-name="Text_20_body"><text:span text:style-name="T16">Praktika demando, kiu instigis min verki ĉi tiun studaĵon, estas la problemo pri kombineblo de la litero (aŭ «parolsono») </text:span><text:span text:style-name="Emphasis"><text:span text:style-name="T16">ŭ</text:span></text:span><text:span text:style-name="T16">, kaj la eblo uzi ĝin por transskribi la fremdan konsonanton [w]; ekzemple, ĉu konvenas transskribi la fremdajn vortojn </text:span><text:span text:style-name="Emphasis"><text:span text:style-name="T16">Wash­</text:span></text:span><text:soft-page-break/><text:span text:style-name="Emphasis"><text:span text:style-name="T16">ington, Nikaragua, Okinawa</text:span></text:span><text:span text:style-name="T16"> per </text:span><text:span text:style-name="Emphasis"><text:span text:style-name="T16">Ŭoŝington, Nikaragŭo, Okinaŭo</text:span></text:span><text:span text:style-name="T16">? En la tradicia Esperanto tiaj uzoj estas malaprobataj</text:span><text:span text:style-name="T16"><text:note text:id="ftn1" text:note-class="footnote"><text:note-citation>1</text:note-citation><text:note-body><text:p text:style-name="Text_20_body"><text:span text:style-name="T16"><text:s/>«Iuj volas uzi Ŭ en ĉiaj pozicioj. Ili kreas vortojn, kiuj havas komencan aŭ postkonsonantan Ŭ: </text:span><text:span text:style-name="Emphasis"><text:span text:style-name="T16">Gŭa­temalo</text:span></text:span><text:span text:style-name="T16">, </text:span><text:span text:style-name="Emphasis"><text:span text:style-name="T16">ŭato</text:span></text:span><text:span text:style-name="T16">, </text:span><text:span text:style-name="Emphasis"><text:span text:style-name="T16">ŭesto</text:span></text:span><text:span text:style-name="T16"> k.s. Tiaj vortoj estas eraraj, oni uzu Gvatemalo, vato kaj okcidento» [PMEG].</text:span></text:p></text:note-body></text:note></text:span><text:span text:style-name="T16">. Kiel eblas klarigi tian malaprobon?</text:span></text:p>
      <text:h text:style-name="P31" text:outline-level="3"><text:bookmark text:name="sec2"/>Priskribo fonetika</text:h>
      <text:p text:style-name="Text_20_body"><text:span text:style-name="T16">Komunlingve oni karakterizas la sonojn prezentatajn per la literoj </text:span><text:span text:style-name="Emphasis"><text:span text:style-name="T16">ŭ</text:span></text:span><text:span text:style-name="T16"> kaj </text:span><text:span text:style-name="Emphasis"><text:span text:style-name="T16">j</text:span></text:span><text:span text:style-name="T16"> kiel </text:span><text:span text:style-name="Emphasis"><text:span text:style-name="T16">duonvokalojn</text:span></text:span><text:span text:style-name="T16">. En la moderna terminaro fonetika tiu termino iel eksmodiĝis; ĉiel ajn gravas, ke fonetike oni povas atribui al tiuj literoj po du parolsonojn:</text:span></text:p>
      <text:list xml:id="list7056280252208952292" text:style-name="L1">
        <text:list-item>
          <text:p text:style-name="P51">la konsonantojn [w] kaj [j]; kaj </text:p>
        </text:list-item>
        <text:list-item>
          <text:p text:style-name="P37">la duonvokalojn [ŭ] kaj [ĭ] </text:p>
        </text:list-item>
      </text:list>
      <text:p text:style-name="P4"><text:soft-page-break/>(tio ne estas tre moderna terminaro, sed mi ĝin preferas kaj uzos en ĉi tiu studaĵo; krome, mi uzos supersignajn bovlojn por transskribi la duonvokalojn anstataŭ la IFA-e pli tradiciajn subsignojn ĉe u̯ kaj i̯, kiuj malpli ofte disponeblas en la ordinaraj tiparoj).</text:p>
      <text:p text:style-name="Text_20_body"><text:span text:style-name="T16">Evidente inter diversaj lingvanoj ekzistas variado pri la fakta uzo de tiuj 4 sonoj por realigi tiujn </text:span><text:span text:style-name="Emphasis"><text:span text:style-name="T16">ŭ</text:span></text:span><text:span text:style-name="T16"> kaj </text:span><text:span text:style-name="Emphasis"><text:span text:style-name="T16">j</text:span></text:span><text:span text:style-name="T16">. Por iel aranĝi la prezenton de la materialo, mi precipe priskribos mian personan uzadon (kia mi ĝin imagas). Tio ne signifas ke mi opinias ĝin la sola ĝusta; tamen tio estos ia komenco kiu cetere ebligos ankaŭ aliajn variantojn priskribi per diferencoj kaj similaĵoj.</text:span></text:p>
      <text:h text:style-name="P31" text:outline-level="3"><text:bookmark text:name="fojno"/><text:bookmark text:name="sec3"/><text:reference-mark-start text:name="fojno"/>La alofonoj de la fonemo /j/<text:reference-mark-end text:name="fojno"/></text:h>
      <text:p text:style-name="P4">En mia idiolekto (samkiel ĉe multaj aliaj esperantistoj rusdevenaj) la fonemo /j/ realiĝas per ambaŭ alofonoj supre menciitaj:</text:p>
      <text:list xml:id="list3704180905233683771" text:style-name="L2">
        <text:list-item>
          <text:p text:style-name="P52"><text:soft-page-break/><text:span text:style-name="T16">Per la konsonanto [j] antaŭ- kaj intervokale: </text:span><text:span text:style-name="Emphasis"><text:span text:style-name="T16">krajono</text:span></text:span><text:span text:style-name="T16"> [kra.jo.no]. </text:span></text:p>
        </text:list-item>
        <text:list-item>
          <text:p text:style-name="P41"><text:span text:style-name="T16">Per la duonvokalo [ĭ] silabofine: </text:span><text:span text:style-name="Emphasis"><text:span text:style-name="T16">kaj</text:span></text:span><text:span text:style-name="T16"> [kaĭ], </text:span><text:span text:style-name="Emphasis"><text:span text:style-name="T16">tuj</text:span></text:span><text:span text:style-name="T16"> [tuĭ], </text:span><text:span text:style-name="Emphasis"><text:span text:style-name="T16">fojno</text:span></text:span><text:span text:style-name="T16"> [foĭ.no]. </text:span></text:p>
        </text:list-item>
      </text:list>
      <text:p text:style-name="Text_20_body"><text:span text:style-name="T16">Probable tia malsimetrio estas afero sufiĉe komuna; almenaŭ fonologie estas tia malsimetrio eĉ en la anglaj transskriboj </text:span><text:span text:style-name="Emphasis"><text:span text:style-name="T16">yes</text:span></text:span><text:span text:style-name="T16"> /jes/ kaj </text:span><text:span text:style-name="Emphasis"><text:span text:style-name="T16">say</text:span></text:span><text:span text:style-name="T16"> /seĭ/.</text:span></text:p>
      <text:p text:style-name="Text_20_body"><text:span text:style-name="T16">Menciindas, ke la intervokala </text:span><text:span text:style-name="Emphasis"><text:span text:style-name="T16">j</text:span></text:span><text:span text:style-name="T16"> kondutas en Esperanto ne kiel en la angla (kie ĝi ofte formas diftongon kun la antaŭa vokalo), sed kiel konsonanto laŭ la modelo rusa. La «Ekzercoj de legado» en la Fundamenta Ekzercaro demonstras tion per la silabado de la intervokalaj </text:span><text:span text:style-name="Emphasis"><text:span text:style-name="T16">j</text:span></text:span><text:span text:style-name="T16">:</text:span></text:p>
      <text:p text:style-name="P12">Kra-jó-no. Ma-jés-ta. ... Má-jo. [§2]</text:p>
      <text:p text:style-name="Text_20_body"><text:span text:style-name="T16">(dum inter vokalo kaj konsonanto </text:span><text:span text:style-name="Emphasis"><text:span text:style-name="T16">j</text:span></text:span><text:span text:style-name="T16"> aliĝas al la vokalo: «Prúj-no. Véj-no» [§2]; «Fój-no» [§3]). Male, en la angla, laŭ </text:span><text:a xlink:type="simple" xlink:href="http://phonetic-blog.blogspot.co.uk/2012_10_01_archive.html"><text:span text:style-name="T16">atesto</text:span></text:a><text:span text:style-name="T16"> de </text:span><text:span text:style-name="Emphasis"><text:span text:style-name="T16">J. Wells</text:span></text:span><text:span text:style-name="T16">, fremdlingva /j/ eĉ intervokale ofte kunfandiĝas kun la antaŭa vokalo formante diftongon:</text:span></text:p>
      <text:list xml:id="list837627489070175412" text:style-name="L3">
        <text:list-item>
          <text:p text:style-name="P53"><text:soft-page-break/><text:span text:style-name="Emphasis"><text:span text:style-name="T16">Toyota</text:span></text:span><text:span text:style-name="T16"> [ˈto.jo.ta] angliĝas kiel [tɔɪˈəʊtə]. </text:span></text:p>
        </text:list-item>
        <text:list-item>
          <text:p text:style-name="P53"><text:span text:style-name="Emphasis"><text:span text:style-name="T16">Sayonara </text:span></text:span><text:span text:style-name="T16">[saˌjoː.na.ˈɾa] iĝas [ˌsaɪ.əˈnɑː.rə]. </text:span></text:p>
        </text:list-item>
        <text:list-item>
          <text:p text:style-name="P53"><text:span text:style-name="T16">La hispana </text:span><text:span text:style-name="Emphasis"><text:span text:style-name="T16">playa</text:span></text:span><text:span text:style-name="T16"> [ˈpla.ja] iĝas [ˈplaɪ.ə], kaj </text:span><text:span text:style-name="Emphasis"><text:span text:style-name="T16">papaya</text:span></text:span><text:span text:style-name="T16"> [paˈpa.ja] iĝas [pəˈpaɪ.ə]. </text:span></text:p>
        </text:list-item>
        <text:list-item>
          <text:p text:style-name="P42"><text:span text:style-name="T16">La franca </text:span><text:span text:style-name="Emphasis"><text:span text:style-name="T16">Bayeux</text:span></text:span><text:span text:style-name="T16"> [ba.jø] kutime iĝas<text:line-break/>[ˌbaɪˈɜː] aŭ [ˈbaɪ.ɜː]. </text:span></text:p>
        </text:list-item>
      </text:list>
      <text:p text:style-name="P4">(la ekzemploj estas transskribitaj brite, sed mi su­po­zas ke ankaŭ usonangle la silabado estas simila).</text:p>
      <text:p text:style-name="Text_20_body"><text:span text:style-name="T16">Laŭ mia (ne kompetenta) opinio mia sono [j] – aŭ eĉ pli frota [ </text:span><text:a xlink:type="simple" xlink:href="http://upload.wikimedia.org/wikipedia/commons/a/ac/Voiced_palatal_fricative.ogg"><text:span text:style-name="T16">ʝ</text:span></text:a><text:span text:style-name="T16"> ] – estas normala konsonanto, malsama ol la duonvokalo [ĭ]:</text:span></text:p>
      <text:list xml:id="list7854458695961373639" text:style-name="L4">
        <text:list-item>
          <text:p text:style-name="P54"><text:span text:style-name="T16">Se mi flustras </text:span><text:span text:style-name="Emphasis"><text:span text:style-name="T16">jida</text:span></text:span><text:span text:style-name="T16">, tio sonas proksimume kiel [çịtạ], kaj [ç] (la norma </text:span><text:span text:style-name="Emphasis"><text:span text:style-name="T16">Ich-Laut</text:span></text:span><text:span text:style-name="T16">) ja estas eksterduba konsonanto. </text:span></text:p>
        </text:list-item>
        <text:list-item>
          <text:p text:style-name="P54"><text:span text:style-name="T16">Mi povas tiri </text:span><text:span text:style-name="Emphasis"><text:span text:style-name="T16">jjjj</text:span></text:span><text:span text:style-name="T16"> samkiel mi povas tiri </text:span><text:span text:style-name="Emphasis"><text:span text:style-name="T16">ĵĵĵĵ</text:span></text:span><text:span text:style-name="T16"> aŭ </text:span><text:span text:style-name="Emphasis"><text:span text:style-name="T16">sssss</text:span></text:span><text:span text:style-name="T16"> aŭ </text:span><text:span text:style-name="Emphasis"><text:span text:style-name="T16">ŝŝŝŝ</text:span></text:span><text:span text:style-name="T16"> (probable tio maleblas por </text:span><text:span text:style-name="Emphasis"><text:span text:style-name="T16">ĭ</text:span></text:span><text:span text:style-name="T16">, ĉu? Cetere, mi aŭdadis hezitan anglalingvan </text:span><text:span text:style-name="Emphasis"><text:span text:style-name="T16">y-yes</text:span></text:span><text:span text:style-name="T16">.). </text:span></text:p>
        </text:list-item>
        <text:list-item>
          <text:p text:style-name="P54"><text:soft-page-break/><text:span text:style-name="T16">La silabado sekvas la konsonantan modelon: </text:span><text:span text:style-name="Emphasis"><text:span text:style-name="T16">pro-jekto, lo-jala, ma-jusklo, ma-joro</text:span></text:span><text:span text:style-name="T16">. Malpli evidentas la silabado de </text:span><text:span text:style-name="Emphasis"><text:span text:style-name="T16">ĝojigi</text:span></text:span><text:span text:style-name="T16">, kiun mi persone en senĝena interparolo emus prononci </text:span><text:span text:style-name="Emphasis"><text:span text:style-name="T16">ĝo-ji-gi</text:span></text:span><text:span text:style-name="T16">. </text:span></text:p>
        </text:list-item>
        <text:list-item>
          <text:p text:style-name="P43"><text:span text:style-name="T16">La ĉeĥaj </text:span><text:span text:style-name="Emphasis"><text:span text:style-name="T16">jsem, jsou</text:span></text:span><text:span text:style-name="T16"> (kontraste al la nega </text:span><text:span text:style-name="Emphasis"><text:span text:style-name="T16">nejsem</text:span></text:span><text:span text:style-name="T16">). </text:span></text:p>
        </text:list-item>
      </text:list>
      <text:p text:style-name="Text_20_body"><text:span text:style-name="T16">Mi koncedas, ke pro simpleco ni havas intereson unuigi la alofonojn; nu, se simpligi, tiam mi rekomendus elekti ĝuste la konsonanton [j], kiu estas pli kontrasta, kaj ebligas realigi ĉiujn kombinojn, interalie </text:span><text:span text:style-name="Emphasis"><text:span text:style-name="T16">ji</text:span></text:span><text:span text:style-name="T16"> kaj </text:span><text:span text:style-name="Emphasis"><text:span text:style-name="T16">ij</text:span></text:span><text:span text:style-name="T16"> – kiel en la francaj vortoj </text:span><text:span text:style-name="Emphasis"><text:span text:style-name="T16">taille</text:span></text:span><text:span text:style-name="T16"> [tɑj] (prefere ol en la angla </text:span><text:span text:style-name="Emphasis"><text:span text:style-name="T16">tie</text:span></text:span><text:span text:style-name="T16"> [taĭ]), </text:span><text:span text:style-name="Emphasis"><text:span text:style-name="T16">fille</text:span></text:span><text:span text:style-name="T16"> [fij], </text:span><text:span text:style-name="Emphasis"><text:span text:style-name="T16">soleil</text:span></text:span><text:span text:style-name="T16"> [sɔlɛj], </text:span><text:span text:style-name="Emphasis"><text:span text:style-name="T16">grenouille</text:span></text:span><text:span text:style-name="T16"> [grənuj] ktp.</text:span></text:p>
      <text:p text:style-name="Text_20_body"><text:span text:style-name="T16">Mi opinias ke unuecigo surbaze de [ĭ] estus malpli taŭga. Mi ne certas, kiel oni prononcus </text:span><text:span text:style-name="Emphasis"><text:span text:style-name="T16">jida, Jiftaĥ</text:span></text:span><text:span text:style-name="T16"> aŭ </text:span><text:span text:style-name="Emphasis"><text:span text:style-name="T16">Ijob</text:span></text:span><text:span text:style-name="T16"> kun [ĭ]; kaj ['ĭama] lasas min perpleksa, ĉu oni celas </text:span><text:span text:style-name="Emphasis"><text:span text:style-name="T16">jama</text:span></text:span><text:span text:style-name="T16"> aŭ </text:span><text:span text:style-name="Emphasis"><text:span text:style-name="T16">iama</text:span></text:span><text:span text:style-name="T16">.</text:span></text:p>
      <text:p text:style-name="P4"><text:soft-page-break/>Aliflanke, mi neniam spertis problemon pri mia du-alofona realigo de /j/.</text:p>
      <text:h text:style-name="P31" text:outline-level="3">Atesto Kaloĉaja</text:h>
      <text:p text:style-name="Text_20_body"><text:span text:style-name="T16">Ĝis nun mi parolis pri mia propra prononco; por kompletigo mi aldonu ateston de </text:span><text:span text:style-name="Emphasis"><text:span text:style-name="T16">K. Kalocsay</text:span></text:span><text:span text:style-name="T16"> el la klarigaj notoj pri lia traduko de «Infero»</text:span><text:span text:style-name="T4"><text:note text:id="ftn2" text:note-class="footnote"><text:note-citation>2</text:note-citation><text:note-body><text:p text:style-name="Footnote"><text:span text:style-name="Emphasis"><text:span text:style-name="T16">Dante</text:span></text:span><text:span text:style-name="T16"> tr. </text:span><text:span text:style-name="Emphasis"><text:span text:style-name="T16">K. Kalocsay</text:span></text:span><text:span text:style-name="T16">: Infero. Literatura Foiro, 1979. P. 274.</text:span></text:p></text:note-body></text:note></text:span><text:span text:style-name="T16">. Mi tuj diru, ke mi opinias la de li prezentatan licencon malakceptebla, ke ĝi povas funkcii nur en la frota realigo de /j/, kio certe ne validas por multaj esperantistoj; tamen mi ĝin citas kiel ateston pri tio, ke la frota [j] ne estas io eksterordinara en Esperantujo, ke ankaŭ alilingvaj esperantistoj ĝin uzas (kaj eĉ misuzas; mi forte malkonsentas, ke oni rajtus ĝin profiti por foneme distingi inter [j] kaj [ĭ] kaj uzi tiun lastan kiel alofonon de /i/):</text:span></text:p>
      <text:p text:style-name="Text_20_body_20_indent"><text:soft-page-break/><text:span text:style-name="T13">Krome mi uzis t.n. </text:span><text:span text:style-name="Emphasis"><text:span text:style-name="T13">sensilabigon</text:span></text:span><text:span text:style-name="T13"> de la neakcentitaj </text:span><text:span text:style-name="Emphasis"><text:span text:style-name="T13">i</text:span></text:span><text:span text:style-name="T13"> kaj </text:span><text:span text:style-name="Emphasis"><text:span text:style-name="T13">u</text:span></text:span><text:span text:style-name="T13"> apud alia vokalo. Ilia uzo jam havas certan tradicion en Esperanto (Bennemann, Minor, mi mem) kaj mi vere ne vidas seriozan kaŭzon ekstermi ĉi tiun licencon. Ĝi ne signifas, ke anstataŭ </text:span><text:span text:style-name="Emphasis"><text:span text:style-name="T13">i</text:span></text:span><text:span text:style-name="T13"> oni prononcu </text:span><text:span text:style-name="Emphasis"><text:span text:style-name="T13">j</text:span></text:span><text:span text:style-name="T13">, sed ĝi elprofitas nur tion, ke ĉi tiujn du «glitajn» vokalojn apud alia vokalo oni povas senpene elparoli tiel, ke la kuna daŭro de du vokaloj egalu la daŭron de unu silabo. Kompreneble, en Esperanto oni ne povas uzi la hiatojn tiel, kiel laŭ la itala prozodio, kie ekzemple 11 silabojn oni kalkulas el la sekvantaj 17 silaboj:</text:span></text:p>
      <text:p text:style-name="Text_20_body_20_indent"><text:span text:style-name="T13">    </text:span><text:span text:style-name="Emphasis"><text:span text:style-name="T13">Con gli altri, innanazi agli altri apri la canna ...</text:span></text:span></text:p>
      <text:p text:style-name="P34">ĉar tio estigus neelteneblajn akcentkarambolojn, sed mi kredas, ke en la versoj:</text:p>
      <text:p text:style-name="P34">    ni venis lokon, kie orkestro tuta ...</text:p>
      <text:p text:style-name="P34">aŭ:</text:p>
      <text:p text:style-name="P34">    kiel se de l' kristana iu ekfridas ...</text:p>
      <text:p text:style-name="P34">estas tute facile doni al la 3 vokaloj i-e-o la daŭron de 2, kaj al la 4 vokaloj a-i-u-e la daŭron de 3 silaboj. <text:soft-page-break/>Simile nenio malhelpas en la sekvanta verso:</text:p>
      <text:p text:style-name="P34">    Jozefon unu akuzis kalumnie ...</text:p>
      <text:p text:style-name="P34">elparoli proksimume: unŭ akuzis ...</text:p>
      <text:h text:style-name="P29" text:outline-level="2"><text:bookmark text:name="sec4"/>La litero ŭ</text:h>
      <text:p text:style-name="Text_20_body"><text:span text:style-name="T16">La gramatikistoj, komencante per Zamenhofo mem, traktas </text:span><text:span text:style-name="Emphasis"><text:span text:style-name="T16">j</text:span></text:span><text:span text:style-name="T16"> kaj </text:span><text:span text:style-name="Emphasis"><text:span text:style-name="T16">ŭ</text:span></text:span><text:span text:style-name="T16"> kiel fenomenojn samspecajn, kaj la ecojn de </text:span><text:span text:style-name="Emphasis"><text:span text:style-name="T16">j</text:span></text:span><text:span text:style-name="T16"> senpripense atribuas al </text:span><text:span text:style-name="Emphasis"><text:span text:style-name="T16">ŭ</text:span></text:span><text:span text:style-name="T16">. Tio estas evidente erara: ekz‑e neniam estis dubo, ĉu eblas uzi </text:span><text:span text:style-name="Emphasis"><text:span text:style-name="T16">j</text:span></text:span><text:span text:style-name="T16"> en la komenco de silabo, dum por </text:span><text:span text:style-name="Emphasis"><text:span text:style-name="T16">ŭ</text:span></text:span><text:span text:style-name="T16"> tio restas afero akre diskutata. La intervokalaj aperoj de </text:span><text:span text:style-name="Emphasis"><text:span text:style-name="T16">j</text:span></text:span><text:span text:style-name="T16"> estas abunde atestitaj ene de radikoj, dum nekontestataj similaj aperoj de </text:span><text:span text:style-name="Emphasis"><text:span text:style-name="T16">ŭ</text:span></text:span><text:span text:style-name="T16"> okazas nur ĉe morfemaj limoj (</text:span><text:span text:style-name="Emphasis"><text:span text:style-name="T16">naŭa</text:span></text:span><text:span text:style-name="T16"> ktp).</text:span></text:p>
      <text:p text:style-name="Text_20_body"><text:span text:style-name="T16">Probable Zamenhofo (kaj plimulto da esperantistoj) ne konsciis pri diferencoj inter la konsonantoj (kia [w]) kaj duonvokaloj (kia [ŭ]); tial, kvankam ordinare Zamenhofo traktis </text:span><text:span text:style-name="Emphasis"><text:span text:style-name="T16">ŭ</text:span></text:span><text:span text:style-name="T16"> kiel glitantan krom</text:span><text:soft-page-break/><text:span text:style-name="T16">parton de diftongoj, tamen en tri okazoj li cedis al la supraĵa logiko – ekz‑e por formi la liternomon </text:span><text:span text:style-name="Emphasis"><text:span text:style-name="T16">ŭo</text:span></text:span><text:span text:style-name="T16"> sammaniere kiel la aliajn liternomojn nevokalajn.</text:span></text:p>
      <text:p text:style-name="P4">Ni ekzamenu la prezenton de la koncerna materialo ĉe Zamenhofo.</text:p>
      <text:h text:style-name="Heading_20_3" text:outline-level="3"><text:bookmark text:name="sec5"/><text:span text:style-name="T16">En la Fundamentaj gramatikoj nacilingvaj (La sekcio </text:span><text:span text:style-name="Emphasis"><text:span text:style-name="T16">A</text:span></text:span><text:span text:style-name="T16">):</text:span></text:h>
      <text:p text:style-name="P15"><text:a xlink:type="simple" xlink:href="http://www.akademio-de-esperanto.org/fundamento/gramatiko_rusa.html"><text:span text:style-name="T16">Ruse</text:span></text:a><text:span text:style-name="T16">: </text:span></text:p>
      <text:p text:style-name="P10"><text:span text:style-name="T16">буква </text:span><text:span text:style-name="Emphasis"><text:span text:style-name="T16">ŭ</text:span></text:span><text:span text:style-name="T16"> (которая употребляется только послѣ гласной), произносится какъ короткое </text:span><text:span text:style-name="Emphasis"><text:span text:style-name="T16">u</text:span></text:span><text:span text:style-name="T16"> въ нѣмецкомъ словѣ </text:span><text:span text:style-name="Emphasis"><text:span text:style-name="T16">kaufen</text:span></text:span><text:span text:style-name="T16"> или въ латинскомъ </text:span><text:span text:style-name="Emphasis"><text:span text:style-name="T16">laudo</text:span></text:span><text:span text:style-name="T16">.<text:line-break/>– T.e. (traduko mia) «la litero </text:span><text:span text:style-name="Emphasis"><text:span text:style-name="T16">ŭ</text:span></text:span><text:span text:style-name="T16"> (uzata nur post vokalo), estas prononcata kiel la mallonga </text:span><text:span text:style-name="Emphasis"><text:span text:style-name="T16">u</text:span></text:span><text:span text:style-name="T16"> en la germana vorto </text:span><text:span text:style-name="Emphasis"><text:span text:style-name="T16">kaufen</text:span></text:span><text:span text:style-name="T16"> aŭ en la latina </text:span><text:span text:style-name="Emphasis"><text:span text:style-name="T16">laudo</text:span></text:span><text:span text:style-name="T16">.»</text:span></text:p>
      <text:p text:style-name="Text_20_body"><text:a xlink:type="simple" xlink:href="http://www.akademio-de-esperanto.org/fundamento/gramatiko_germana.html"><text:span text:style-name="T16">Germane</text:span></text:a><text:span text:style-name="T16">: </text:span></text:p>
      <text:p text:style-name="P10"><text:soft-page-break/><text:span text:style-name="Emphasis"><text:span text:style-name="T17">u</text:span></text:span><text:span text:style-name="T17"> ― wie das kurze u in </text:span><text:span text:style-name="Emphasis"><text:span text:style-name="T17">glauben</text:span></text:span><text:span text:style-name="T17"> (wird nur nach einem Vokal gebraucht).</text:span><text:span text:style-name="T16"><text:line-break/>– T.e. « </text:span><text:span text:style-name="Emphasis"><text:span text:style-name="T16">u</text:span></text:span><text:span text:style-name="T16"> [preseraro, temas pri </text:span><text:span text:style-name="Emphasis"><text:span text:style-name="T16">ŭ</text:span></text:span><text:span text:style-name="T16">] – kiel la mallonga </text:span><text:span text:style-name="Emphasis"><text:span text:style-name="T16">u</text:span></text:span><text:span text:style-name="T16"> en </text:span><text:span text:style-name="Emphasis"><text:span text:style-name="T16">glauben</text:span></text:span><text:span text:style-name="T16"> (uzata nur post vokalo) »</text:span></text:p>
      <text:p text:style-name="Text_20_body"><text:a xlink:type="simple" xlink:href="http://www.akademio-de-esperanto.org/fundamento/gramatiko_angla.html"><text:span text:style-name="T16">Angle</text:span></text:a><text:span text:style-name="T16">: </text:span></text:p>
      <text:p text:style-name="P10"><text:span text:style-name="Strong_20_Emphasis"><text:span text:style-name="T8">Ŭŭ</text:span></text:span><text:span text:style-name="T8">, u as in „mount“ (used in diph­thongs)</text:span><text:span text:style-name="T16"> – T.e. « </text:span><text:span text:style-name="Strong_20_Emphasis"><text:span text:style-name="T16">Ŭŭ</text:span></text:span><text:span text:style-name="T16">, kiel </text:span><text:span text:style-name="Emphasis"><text:span text:style-name="T16">u</text:span></text:span><text:span text:style-name="T16"> en „mount“ (uzata en diftongoj) »</text:span></text:p>
      <text:p text:style-name="Text_20_body"><text:a xlink:type="simple" xlink:href="http://www.akademio-de-esperanto.org/fundamento/gramatiko_franca.html"><text:span text:style-name="T16">France</text:span></text:a><text:span text:style-name="T16">: </text:span></text:p>
      <text:p text:style-name="P10"><text:span text:style-name="Strong_20_Emphasis"><text:span text:style-name="T16">Ŭŭ</text:span></text:span><text:span text:style-name="T16">, </text:span><text:span text:style-name="T18">ou bref (dans l’allemand „laut“) </text:span><text:span text:style-name="T16">– T.e. « </text:span><text:span text:style-name="Strong_20_Emphasis"><text:span text:style-name="T16">Ŭŭ,</text:span></text:span><text:span text:style-name="T16"> </text:span><text:span text:style-name="Emphasis"><text:span text:style-name="T16">u</text:span></text:span><text:span text:style-name="T16"> mallonga (en la germana „laut“) »</text:span></text:p>
      <text:p text:style-name="Text_20_body"><text:a xlink:type="simple" xlink:href="http://www.akademio-de-esperanto.org/fundamento/gramatiko_pola.html"><text:span text:style-name="T16">Pole</text:span></text:a><text:span text:style-name="T16">: </text:span></text:p>
      <text:p text:style-name="P10"><text:span text:style-name="Strong_20_Emphasis"><text:span text:style-name="T16">Ŭŭ</text:span></text:span><text:span text:style-name="T16">, u (krótkie) – T.e. « </text:span><text:span text:style-name="Strong_20_Emphasis"><text:span text:style-name="T16">Ŭŭ</text:span></text:span><text:span text:style-name="T16"> </text:span><text:span text:style-name="Emphasis"><text:span text:style-name="T16">u</text:span></text:span><text:span text:style-name="T16"> (mallonga) »</text:span></text:p>
      <text:p text:style-name="Text_20_body"><text:span text:style-name="T16">La tekstoj atestas, ke evidenta ĉefmodelo por Zamenhofo estis la germana diftongo </text:span><text:span text:style-name="Emphasis"><text:span text:style-name="T16">au</text:span></text:span><text:span text:style-name="T16">, per kiu li </text:span><text:soft-page-break/><text:span text:style-name="T16">klarigas la signifon de </text:span><text:span text:style-name="Emphasis"><text:span text:style-name="T16">ŭ</text:span></text:span><text:span text:style-name="T16"> al la parolantoj de la lingvoj kie </text:span><text:span text:style-name="Emphasis"><text:span text:style-name="T16">ŭ</text:span></text:span><text:span text:style-name="T16"> malestas (t.e. al la rusoj kaj al la francoj):</text:span></text:p>
      <text:list xml:id="list2582951435786577598" text:style-name="L5">
        <text:list-item>
          <text:p text:style-name="P55">la rusa lingvo havas nenion similan; Zamenhofo do klarigas per la germana; </text:p>
        </text:list-item>
        <text:list-item>
          <text:p text:style-name="P59"><text:span text:style-name="T16">la franca posedas la konsonanton [w] (ekz‑e </text:span><text:span text:style-name="Emphasis"><text:span text:style-name="T16">oiseau</text:span></text:span><text:span text:style-name="T16"> [wa'zo], </text:span><text:span text:style-name="Emphasis"><text:span text:style-name="T16">Ouest</text:span></text:span><text:span text:style-name="T16"> [wεst], </text:span><text:span text:style-name="Emphasis"><text:span text:style-name="T16">ouïe</text:span></text:span><text:span text:style-name="T16"> [wi]) – sed Zamenhofo ne trovis konvena uzi ĝin en klarigo, kaj ankaŭ la francojn li sendas al alilingva ekzemplo (iuj fonetikistoj tamen vidas en la koncernaj francaj vortoj diftongojn – tamen alispecajn ol la esperantajn: ne malkreskajn, kiel </text:span><text:span text:style-name="Emphasis"><text:span text:style-name="T16">aŭ</text:span></text:span><text:span text:style-name="T16">, sed kreskajn: de la glitanto </text:span><text:span text:style-name="Emphasis"><text:span text:style-name="T16">ŭ</text:span></text:span><text:span text:style-name="T16"> al plenvokala kerno; tia interpreto liverus argumenton kontraŭ la kreskaj diftongoj de la tipo [ŭa] en la normala Esperanto); </text:span></text:p>
        </text:list-item>
        <text:list-item>
          <text:p text:style-name="P44"><text:span text:style-name="T16">la angla posedas kaj la konsonanton [w], kaj diftongojn kun </text:span><text:span text:style-name="Emphasis"><text:span text:style-name="T16">ŭ</text:span></text:span><text:span text:style-name="T16"> – tial Zamenhofo indikas la diftongon </text:span><text:span text:style-name="Emphasis"><text:span text:style-name="T16">aŭ</text:span></text:span><text:span text:style-name="T16"> el </text:span><text:span text:style-name="Emphasis"><text:span text:style-name="T16">mount</text:span></text:span><text:span text:style-name="T16">, kaj ne mencias la konsonanton;</text:span></text:p>
        </text:list-item>
        <text:list-item>
          <text:p text:style-name="P44"><text:soft-page-break/><text:span text:style-name="T16">la pola lingvo klerula ja posedas la diftongojn </text:span><text:span text:style-name="Emphasis"><text:span text:style-name="T16">aŭ</text:span></text:span><text:span text:style-name="T16"> kaj </text:span><text:span text:style-name="Emphasis"><text:span text:style-name="T16">eŭ</text:span></text:span><text:span text:style-name="T16"> en la pruntvorotoj kiel </text:span><text:span text:style-name="Emphasis"><text:span text:style-name="T16">autor</text:span></text:span><text:span text:style-name="T16"> aŭ </text:span><text:span text:style-name="Emphasis"><text:span text:style-name="T16">Europa</text:span></text:span><text:span text:style-name="T16">, do ĝuste tiajn, kiajn Zamenhofo intencis doni al Esperanto; tio estis afero konscie lernata (malsimile ol por la germanoj aŭ angloj), tial li ne bezonis aparte klarigi tion al la poloj (krome, en la moderna pola lingvo la sonvaloro de </text:span><text:span text:style-name="Emphasis"><text:span text:style-name="T16">ł</text:span></text:span><text:span text:style-name="T16"> ŝanĝiĝis en [w], sed en la zamenhofa epoko tiu duonvokaligo – pole </text:span><text:span text:style-name="Emphasis"><text:span text:style-name="T16">wałczenie</text:span></text:span><text:span text:style-name="T16"> – oficiale ne ekzistis; ĝi ankoraŭ estis rigardata kiel subnorma plebaĵo kaj iĝis norma nur en la mezo de la 20ª jc). </text:span></text:p>
        </text:list-item>
      </text:list>
      <text:h text:style-name="P31" text:outline-level="3"><text:bookmark text:name="sec6"/>En la ceteraj partoj de la Fundamento</text:h>
      <text:p text:style-name="List_20_Heading"><text:span text:style-name="Strong_20_Emphasis"><text:span text:style-name="T16">En la </text:span></text:span><text:a xlink:type="simple" xlink:href="http://www.akademio-de-esperanto.org/fundamento/ekzercaro.html"><text:span text:style-name="Strong_20_Emphasis"><text:span text:style-name="T16">Fundamenta Ekzercaro</text:span></text:span></text:a></text:p>
      <text:p text:style-name="List_20_Contents"><text:span text:style-name="T16">Malgraŭ la avertoj de la gramatiketoj rusa kaj germana, en §1 aperas la liternomo </text:span><text:span text:style-name="Emphasis"><text:span text:style-name="T16">ŭo</text:span></text:span><text:span text:style-name="T16">. (Ĉiuj ceteraj aperoj de </text:span><text:span text:style-name="Emphasis"><text:span text:style-name="T16">ŭ,</text:span></text:span><text:span text:style-name="T16"> 149 entute, estas en la kombino </text:span><text:span text:style-name="Emphasis"><text:span text:style-name="T16">aŭ</text:span></text:span><text:span text:style-name="T16">, plus </text:span><text:span text:style-name="Emphasis"><text:span text:style-name="T16">Eŭropo</text:span></text:span><text:span text:style-name="T16"> en la ekzerco pri legado.) </text:span></text:p>
      <text:p text:style-name="List_20_Heading"><text:soft-page-break/><text:span text:style-name="Strong_20_Emphasis"><text:span text:style-name="T16">En la </text:span></text:span><text:a xlink:type="simple" xlink:href="http://www.akademio-de-esperanto.org/fundamento/antauparolo.html"><text:span text:style-name="Strong_20_Emphasis"><text:span text:style-name="T16">Antaŭparolo</text:span></text:span></text:a></text:p>
      <text:p text:style-name="List_20_Contents"><text:span text:style-name="T16">Nur ene de </text:span><text:span text:style-name="Emphasis"><text:span text:style-name="T16">aŭ</text:span></text:span><text:span text:style-name="T16"> (40 aperoj). </text:span></text:p>
      <text:p text:style-name="List_20_Heading"><text:span text:style-name="Strong_20_Emphasis"><text:span text:style-name="T16">En la </text:span></text:span><text:a xlink:type="simple" xlink:href="http://www.akademio-de-esperanto.org/fundamento/universala_vortaro.html"><text:span text:style-name="Strong_20_Emphasis"><text:span text:style-name="T16">Universala vortaro</text:span></text:span></text:a></text:p>
      <text:p text:style-name="P13"><text:span text:style-name="T16">68 aperoj en </text:span><text:span text:style-name="Emphasis"><text:span text:style-name="T16">aŭ</text:span></text:span><text:span text:style-name="T16"> + </text:span><text:span text:style-name="Emphasis"><text:span text:style-name="T16">leŭtenanto</text:span></text:span><text:span text:style-name="T16">. </text:span></text:p>
      <text:h text:style-name="P31" text:outline-level="3"><text:bookmark text:name="sec7"/>Posta leksiko</text:h>
      <text:p text:style-name="Text_20_body"><text:span text:style-name="T16">Poste Zamenhofo dufoje uzis antaŭvokalan </text:span><text:span text:style-name="Emphasis"><text:span text:style-name="T16">ŭ</text:span></text:span><text:span text:style-name="T16"> (en sonimitoj):</text:span></text:p>
      <text:list xml:id="list8775451229810966272" text:style-name="L6">
        <text:list-item>
          <text:p text:style-name="P56">Ĉiam la bubeto krias: ŭa! ŭa! ŭa! [Revizoro, 5:5] (originale: <text:span text:style-name="T9">Всё будет мальчишка кри­чать: уа! уа! уа!</text:span>) </text:p>
        </text:list-item>
        <text:list-item>
          <text:p text:style-name="P45"><text:span text:style-name="T16">«Kŭaks, kŭaks, brekekekeks!» estis ĉio, kion li povis diri (la </text:span><text:span text:style-name="Emphasis"><text:span text:style-name="T16">Fabeloj</text:span></text:span><text:span text:style-name="T16">, «Elinjo-fingreto»; «li» estas bufido) </text:span></text:p>
        </text:list-item>
      </text:list>
      <text:p text:style-name="Text_20_body"><text:span text:style-name="T16">Tiu sonimito </text:span><text:span text:style-name="Emphasis"><text:span text:style-name="T16">kŭaks</text:span></text:span><text:span text:style-name="T16"> estas hapakso; en la aliaj fabeloj Zamenhofo uzas la regulan sonimiton </text:span><text:span text:style-name="Emphasis"><text:span text:style-name="T16">kvak!</text:span></text:span><text:span text:style-name="T16"> kaj la verbon </text:span><text:span text:style-name="Emphasis"><text:span text:style-name="T16">kvaki</text:span></text:span><text:span text:style-name="T16"> :</text:span></text:p>
      <text:list xml:id="list5365566500211345231" text:style-name="L7">
        <text:list-item>
          <text:p text:style-name="P60"><text:span text:style-name="T16">«Kvak! Estas malseke!» [</text:span><text:span text:style-name="Emphasis"><text:span text:style-name="T16">Malgranda Tuk</text:span></text:span><text:span text:style-name="T16">] </text:span></text:p>
        </text:list-item>
        <text:list-item>
          <text:p text:style-name="P46"><text:soft-page-break/><text:span text:style-name="T16">... tio estis ranoj, kiuj kvakis en la marĉoj [</text:span><text:span text:style-name="Emphasis"><text:span text:style-name="T16">Anneto</text:span></text:span><text:span text:style-name="T16">] </text:span></text:p>
        </text:list-item>
      </text:list>
      <text:p text:style-name="Text_20_body"><text:span text:style-name="T16">Malprobablas ke per uzo de </text:span><text:span text:style-name="Emphasis"><text:span text:style-name="T16">kŭaks</text:span></text:span><text:span text:style-name="T16"> Zamenhofo volis distingi inter la blekoj ranaj kaj bufaj.</text:span></text:p>
      <text:p text:style-name="Text_20_body"><text:span text:style-name="T16">La unika </text:span><text:span text:style-name="Emphasis"><text:span text:style-name="T16">poŭpo</text:span></text:span><text:span text:style-name="T16"> (kaj ĝia rivalo </text:span><text:span text:style-name="Emphasis"><text:span text:style-name="T16">pobo</text:span></text:span><text:span text:style-name="T16">) ne estas tiom marĝena kiel </text:span><text:span text:style-name="Emphasis"><text:span text:style-name="T16">ŭesto</text:span></text:span><text:span text:style-name="T16"> kaj </text:span><text:span text:style-name="Emphasis"><text:span text:style-name="T16">ŭato</text:span></text:span><text:span text:style-name="T16">.</text:span></text:p>
      <text:h text:style-name="P31" text:outline-level="3"><text:bookmark text:name="LR70"/><text:bookmark text:name="sec8"/>La <text:reference-mark-start text:name="LR70"/>Lingva Respondo de Zamenhofo<text:reference-mark-end text:name="LR70"/> pri la duonvokaloj</text:h>
      <text:p text:style-name="Text_20_body"><text:span text:style-name="T16">Ĉi-sube estas citita la «lingva respondo» fare de Zamenhofo, aperinta en </text:span><text:span text:style-name="Emphasis"><text:span text:style-name="T16">Esperantisto</text:span></text:span><text:span text:style-name="T16"> (1893, p. 15), kaj numerita kiel la 70ª en la Varingjena eldono:</text:span></text:p>
      <text:p text:style-name="P10"><text:span text:style-name="Strong_20_Emphasis"><text:span text:style-name="T16">Pri la literoj U kaj Ŭ, I kaj J.</text:span></text:span><text:span text:style-name="T16"> Kelkaj amikoj ne bone komprenas kaj ne regule uzas la literojn </text:span><text:span text:style-name="Emphasis"><text:span text:style-name="T16">u, ŭ, i</text:span></text:span><text:span text:style-name="T16"> kaj </text:span><text:span text:style-name="Emphasis"><text:span text:style-name="T16">j</text:span></text:span><text:span text:style-name="T16">. Laŭ ilia opinio (esprimita eĉ en kelkaj lernolibroj) la literoj </text:span><text:span text:style-name="Emphasis"><text:span text:style-name="T16">u</text:span></text:span><text:span text:style-name="T16"> kaj </text:span><text:span text:style-name="Emphasis"><text:span text:style-name="T16">i</text:span></text:span><text:span text:style-name="T16"> kune kun antaŭirantaj vokaloj faras «duoblan vokalon»; ili </text:span><text:soft-page-break/><text:span text:style-name="T16">sekve elparolas </text:span><text:span text:style-name="Emphasis"><text:span text:style-name="T16">au</text:span></text:span><text:span text:style-name="T16"> kiel </text:span><text:span text:style-name="Emphasis"><text:span text:style-name="T16">aŭ, ei</text:span></text:span><text:span text:style-name="T16"> kiel </text:span><text:span text:style-name="Emphasis"><text:span text:style-name="T16">ej</text:span></text:span><text:span text:style-name="T16"> k.t.p. Tio ĉi estas eraro. En nia lingvo ne ekzistas duoblaj vokaloj, sed ĉiu litero estas elparolata ĉiam egale kaj ĉiam aparte. Sekve oni devas legi </text:span><text:span text:style-name="Emphasis"><text:span text:style-name="T16">ba-lá-u, pra-ú-lo, tro-ú-zi, de-í-ri, kré-i, hero-í-no</text:span></text:span><text:span text:style-name="T16"> kaj ne </text:span><text:span text:style-name="Emphasis"><text:span text:style-name="T16">bá-laŭ, práŭ-lo, tróŭ-zi, déj-ri, krej, herój-no</text:span></text:span><text:span text:style-name="T16"> (kiel faras multaj germanoj, havantaj tiun ĉi kutimon en sia lingvo). La literoj </text:span><text:span text:style-name="Emphasis"><text:span text:style-name="T16">u</text:span></text:span><text:span text:style-name="T16"> kaj </text:span><text:span text:style-name="Emphasis"><text:span text:style-name="T16">i</text:span></text:span><text:span text:style-name="T16"> devas ĉiam esti elparolataj klare kaj aparte, kiel ĉiu alia litero.</text:span></text:p>
      <text:p text:style-name="P10"><text:span text:style-name="T16">Sed ekster </text:span><text:span text:style-name="Emphasis"><text:span text:style-name="T16">u</text:span></text:span><text:span text:style-name="T16"> kaj </text:span><text:span text:style-name="Emphasis"><text:span text:style-name="T16">i</text:span></text:span><text:span text:style-name="T16"> en nia lingvo ekzistas ankoraŭ la literoj </text:span><text:span text:style-name="Emphasis"><text:span text:style-name="T16">ŭ</text:span></text:span><text:span text:style-name="T16"> kaj </text:span><text:span text:style-name="Emphasis"><text:span text:style-name="T16">j</text:span></text:span><text:span text:style-name="T16">, kies elparolado estas simila al la elparolado de </text:span><text:span text:style-name="Emphasis"><text:span text:style-name="T16">u</text:span></text:span><text:span text:style-name="T16"> kaj </text:span><text:span text:style-name="Emphasis"><text:span text:style-name="T16">i</text:span></text:span><text:span text:style-name="T16">, sed pli mallonga kaj ne prezentanta silabon (kiel konsonanto); se ili staras post vokalo, ili estas elparolataj kun ĝi en unu silabo kaj tial faras impreson de duobla vokalo. La literoj </text:span><text:span text:style-name="Emphasis"><text:span text:style-name="T16">ŭ</text:span></text:span><text:span text:style-name="T16"> kaj </text:span><text:span text:style-name="Emphasis"><text:span text:style-name="T16">j</text:span></text:span><text:span text:style-name="T16"> ĉiam </text:span><text:soft-page-break/><text:span text:style-name="T16">ankaŭ estas elparolataj aparte, sed ili ĉiam estas konsonantoj, tute egale, ĉu ili staras antaŭ vokalo aŭ post vokalo. Sekve oni devas legi </text:span><text:span text:style-name="Emphasis"><text:span text:style-name="T16">ja-ro, jus-ta, kra-jo-no, fraŭ-lo, Eŭ-ro-po, foj-no, paj-lo</text:span></text:span><text:span text:style-name="T16"> kaj ne </text:span><text:span text:style-name="Emphasis"><text:span text:style-name="T16">i-a-ro, i-us-ta, kra-i-o-no, fra-u-lo, E-u-ro-po, fo-i-no, pa-i-lo</text:span></text:span><text:span text:style-name="T16">. Se ni la germanajn vortojn </text:span><text:span text:style-name="Emphasis"><text:span text:style-name="T16">Saite, Traube</text:span></text:span><text:span text:style-name="T16"> volus skribi per ortografio Esperanta, ni devus skribi </text:span><text:span text:style-name="Emphasis"><text:span text:style-name="T16">Zajte, Traŭbe</text:span></text:span><text:span text:style-name="T16">. La vorto </text:span><text:span text:style-name="Emphasis"><text:span text:style-name="T16">laŭta</text:span></text:span><text:span text:style-name="T16"> ekzemple estas dusilaba kaj ne trisilaba, sed ne pro la kaŭzo ke </text:span><text:span text:style-name="Emphasis"><text:span text:style-name="T16">aŭ</text:span></text:span><text:span text:style-name="T16"> estas kvazaŭ duobla vokalo, sed nur ĉar </text:span><text:span text:style-name="Emphasis"><text:span text:style-name="T16">ŭ</text:span></text:span><text:span text:style-name="T16"> estas konsonanto (dum </text:span><text:span text:style-name="Emphasis"><text:span text:style-name="T16">u</text:span></text:span><text:span text:style-name="T16"> estas vokalo).</text:span></text:p>
      <text:h text:style-name="P31" text:outline-level="3"><text:bookmark text:name="sec9"/>Kelkaj klarigoj pri la respondo</text:h>
      <text:p text:style-name="Text_20_body"><text:span text:style-name="T16">La Zamenhofa esprimo «duobla vokalo», uzita en ĉi tiu respondo, estas paŭsaĵo de la greka δίφθογγος, laŭvorte «dusona» aŭ «dutona»; en la moderna lingvo oni sentraduke transskribas tion: </text:span><text:soft-page-break/><text:span text:style-name="Emphasis"><text:span text:style-name="T16">diftongo</text:span></text:span><text:span text:style-name="T16"> (termino oficiala ekde la 1ª OA).</text:span></text:p>
      <text:p text:style-name="P4">Sekve de tiu interpreto de la ĉi-supre lingva respondo multaj esperantistoj (kaj inter ili PIV) asertas, ke en Esperanto diftongoj ne ekzistas.</text:p>
      <text:p text:style-name="Text_20_body"><text:span text:style-name="T16">Tamen eblas, ke ĉi tie estas miskompreno. Eble Zamenhofo ĉi tie imitis la misuzon de la fone ŝvebanta termino </text:span><text:span text:style-name="Emphasis"><text:span text:style-name="T16">Diphthong</text:span></text:span><text:span text:style-name="T16">, komunan al kelkaj lingvoj okcidentaj: samkiel ili konfuzas fonetikajn akcentojn kun skribaj supersignoj (</text:span><text:span text:style-name="Emphasis"><text:span text:style-name="T16">accent aigu</text:span></text:span><text:span text:style-name="T16"> ktp), tiel same ili </text:span><text:reference-mark-start text:name="caesar"/><text:span text:style-name="T16">konfuzas fonetikajn diftongojn kun skribaj duliteraĵoj</text:span><text:reference-mark-end text:name="caesar"/><text:span text:style-name="T16"> el du literoj, ĉiu el kiuj normale reprezentas plenan vokalon, kiuj tamen kune reprezentas fonetikan diftongon; ekz‑e laŭ la angla vortaro de </text:span><text:span text:style-name="Emphasis"><text:span text:style-name="T16">Collins</text:span></text:span><text:span text:style-name="T16">,</text:span></text:p>
      <text:p text:style-name="P11"><text:span text:style-name="Strong_20_Emphasis"><text:span text:style-name="T16">diphthong</text:span></text:span><text:span text:style-name="T16"> </text:span><text:span text:style-name="Emphasis"><text:span text:style-name="T16">n</text:span></text:span></text:p>
      <text:list xml:id="list6515791987853578349" text:style-name="L8">
        <text:list-item>
          <text:p text:style-name="P38">a vowel sound, occupying a single syllable (…)</text:p>
        </text:list-item>
        <text:list-item>
          <text:p text:style-name="P69"><text:soft-page-break/><text:span text:style-name="T19">a digraph or ligature</text:span><text:span text:style-name="T16"> representing a composite vowel such as this, as </text:span><text:span text:style-name="Emphasis"><text:span text:style-name="T16">ae</text:span></text:span><text:span text:style-name="T16"> in </text:span><text:span text:style-name="Emphasis"><text:span text:style-name="T16">Caesar</text:span></text:span><text:span text:style-name="T16">.</text:span></text:p>
        </text:list-item>
      </text:list>
      <text:p text:style-name="Text_20_body"><text:span text:style-name="T16">Ne pri la fonetikaj diftongoj temas ĉi tiu respondo. La ĉeftemo estas averto kontraŭ eraro de iuj esperantistoj, kies hejmlingva </text:span><text:span text:style-name="Strong_20_Emphasis"><text:span text:style-name="T16">skribosistemo</text:span></text:span><text:span text:style-name="T16"> trudas pozician mislegon </text:span><text:span text:style-name="Emphasis"><text:span text:style-name="T16">i</text:span></text:span><text:span text:style-name="T16">→/j/ (kiel la franca </text:span><text:span text:style-name="Emphasis"><text:span text:style-name="T16">pied</text:span></text:span><text:span text:style-name="T16"> /pje/, kp la esperantan /pi'edo/) aŭ </text:span><text:span text:style-name="Emphasis"><text:span text:style-name="T16">au</text:span></text:span><text:span text:style-name="T16">→/aŭ/ (kiel la misdiftongigo </text:span><text:span text:style-name="Emphasis"><text:span text:style-name="T16">Saud</text:span></text:span><text:span text:style-name="T16">→/saŭd/, malgraŭ la origine akcenta kaj longa /u:/ en la araba nomo). Zamenhofo indikas, ke en Esperanto ĉiu duonvokalo havas apartan literon, kiu sola povas ĝin reprezenti en la skribo.</text:span></text:p>
      <text:p text:style-name="P4">En tia interpreto ĉio estas tute ĝusta (kaj tute memevidenta kaj absolute senutila por ekz‑e la rusoj, kies skribosistemo neniam konfuzas и /i/ kaj й /j/).</text:p>
      <text:p text:style-name="Text_20_body"><text:span text:style-name="T16">Mi koncedas, ke tiun skribisman interpreton de «duobla vokalo» malfacilas apliki al la lasta parto de la Respondo, kie Zamenhofo negas la diftongecon en </text:span><text:span text:style-name="Emphasis"><text:span text:style-name="T16">laŭdo</text:span></text:span><text:span text:style-name="T16">. Eble la vervo forportis lin tro malproksimen. </text:span><text:soft-page-break/><text:span text:style-name="T16">Nu, ni komparu tiun Respondon kun Respondo konsiderinde pli malfrua.</text:span></text:p>
      <text:h text:style-name="P31" text:outline-level="3"><text:bookmark text:name="sec10"/>Dek ok jarojn poste</text:h>
      <text:p text:style-name="P4">La rigorisman respondon pri la diftongoj endas kompari kun iom tro liberala lingva respondo ali­tema, publikigita 18 jarojn pli malfrue:</text:p>
      <text:p text:style-name="P10"><text:span text:style-name="Strong_20_Emphasis"><text:span text:style-name="T16">Pri elparolado en teorio kaj en praktiko</text:span></text:span><text:span text:style-name="T16">. Kiel en ĉiuj lingvoj, tiel ankaŭ en Esperanto la sono </text:span><text:span text:style-name="Emphasis"><text:span text:style-name="T16">j</text:span></text:span><text:span text:style-name="T16"> ordinare moligas la konsonanton, kiu staras antaŭ ĝi; oni sekve ne devas miri, ke ekzemple en la vorto «panjo» la plimulto de la Esperantistoj elparolas la </text:span><text:span text:style-name="Emphasis"><text:span text:style-name="T16">nj</text:span></text:span><text:span text:style-name="T16"> kiel unu molan sonon (simile al la franca </text:span><text:span text:style-name="Emphasis"><text:span text:style-name="T16">gn</text:span></text:span><text:span text:style-name="T16">). Tiel same oni ne miru, ke en praktiko oni ordinare antaŭ </text:span><text:span text:style-name="Emphasis"><text:span text:style-name="T16">g</text:span></text:span><text:span text:style-name="T16"> aŭ </text:span><text:span text:style-name="Emphasis"><text:span text:style-name="T16">k</text:span></text:span><text:span text:style-name="T16"> elparolas la sonon </text:span><text:span text:style-name="Emphasis"><text:span text:style-name="T16">n</text:span></text:span><text:span text:style-name="T16"> naze, aŭ ke antaŭ vokalo oni elparolas la </text:span><text:span text:style-name="Emphasis"><text:span text:style-name="T16">i</text:span></text:span><text:span text:style-name="T16"> ordinare kiel </text:span><text:span text:style-name="Emphasis"><text:span text:style-name="T16">ij</text:span></text:span><text:span text:style-name="T16">. Batali kon</text:span><text:soft-page-break/><text:span text:style-name="T16">traŭ tia natura emo en la elparolado ŝajnas al mi afero tute sencela kaj senbezona, ĉar tia elparolado (kiu estas iom pli eleganta, ol la elparolado pure teoria) donas nenian malkompreniĝon aŭ praktikan maloportunaĵon; sed rekomendi tian elparoladon (aŭ nomi ĝin «la sole ĝusta») ni ankaŭ ne devas, ĉar laŭ la teoria vidpunkto (kiu en Esperanto ofte povas esti ne severe observata, sed neniam povas esti rigardata kiel «erara») ni devas elparoli ĉiun sonon severe aparte; sekve se ni deziras paroli severe regule, ni devas elparoli «pan-jo», «san-go», «mi-a».<text:line-break/>(Respondo 56ª, Oficiala Gazeto, IV, 1911, p. 222.)</text:span></text:p>
      <text:p text:style-name="Text_20_body"><text:span text:style-name="T16">Se Zamenhofo estus dirinta, ke la molaj konsonantoj sekvataj de </text:span><text:span text:style-name="Emphasis"><text:span text:style-name="T16">j</text:span></text:span><text:span text:style-name="T16"> estas alofonoj de la malmola ĉefformo, t.e. ke</text:span></text:p>
      <text:list xml:id="list4002555793681951817" text:style-name="L9">
        <text:list-item>
          <text:p text:style-name="P57"><text:soft-page-break/>/panjo/ estas realigebla per [pańjo], aŭ </text:p>
        </text:list-item>
        <text:list-item>
          <text:p text:style-name="P57">/sinjoro/ estas realigebla per [siɲjoro], aŭ </text:p>
        </text:list-item>
        <text:list-item>
          <text:p text:style-name="P39">/inko/ estas realigebla per [iŋko] ktp – </text:p>
        </text:list-item>
      </text:list>
      <text:p text:style-name="P4">tio estus tute bona kaj konforma al la moderna lingvostato. Tamen ĉi-okaze la vervo forportas Zamenhofon al la alia ekstremo, kaj li (se mi bone komprenas ĉi tiun respondon) pretas toleri multe pli seriozajn rompojn de la laŭfonema skribosistemo ol la naivaj diftongoj, kies ekziston iuj negas surbaze de la pli frua respondo: li ŝajnas permesi uzon de simplaj [pańo], [siɲoro], [saŋo], en kiuj koncernaj kromsonoj ne plu interpreteblas kiel poziciaj alofonoj de /n/ (en la pozicio antaŭ /j/); ilin do endus trakti aŭ kiel /pano, sinoro, sano/; aŭ kiel apartajn fonemojn.</text:p>
      <text:p text:style-name="Text_20_body"><text:span text:style-name="T16">Estas tre stranga toleri la misprononcon [saŋo] – kaj samtempe malpermesi la diftongan prononcon de </text:span><text:span text:style-name="Emphasis"><text:span text:style-name="T16">laŭdo</text:span></text:span><text:span text:style-name="T16">. Por mi la angla </text:span><text:span text:style-name="Emphasis"><text:span text:style-name="T16">now</text:span></text:span><text:span text:style-name="T16"> (precipe en ĝia britia versio) sonas kiel tute bona realigo de </text:span><text:span text:style-name="Emphasis"><text:span text:style-name="T16">naŭ</text:span></text:span><text:span text:style-name="T16">. Kaj </text:span><text:soft-page-break/><text:span text:style-name="Emphasis"><text:span text:style-name="T16">mount</text:span></text:span><text:span text:style-name="T16"> estas prezentita en la Fundamento kiel modelo pri </text:span><text:span text:style-name="Emphasis"><text:span text:style-name="T16">ŭ</text:span></text:span><text:span text:style-name="T16">.</text:span></text:p>
      <text:p text:style-name="Text_20_body"><text:span text:style-name="T16">Zamenhofo estis homo de sia tempo, kaj la konceptoj de la funkcia fonetiko, la nocioj </text:span><text:span text:style-name="Emphasis"><text:span text:style-name="T16">fonemo</text:span></text:span><text:span text:style-name="T16"> kaj </text:span><text:span text:style-name="Emphasis"><text:span text:style-name="T16">alofono</text:span></text:span><text:span text:style-name="T16"> estis al li nekonataj. Tamen kurioze, ili naskiĝis tute apude en la spaco kaj tempo.</text:span></text:p>
      <text:h text:style-name="P31" text:outline-level="3"><text:bookmark text:name="sec11"/>Esperanto kaj la funkcia fonetiko</text:h>
      <text:p text:style-name="Text_20_body"><text:span text:style-name="T16">Esperanto (unue publikigita en Varsovio en la 1887ª jaro) kaj la konceptoj «fonemo», «funkcia fonetiko» (unue aperintaj en Varsovia publikaĵo de la 1881ª jaro</text:span><text:span text:style-name="T4"><text:note text:id="ftn3" text:note-class="footnote"><text:note-citation>3</text:note-citation><text:note-body><text:p text:style-name="P8"><text:s/>И.А. Бодуэн де Куртенэ: Некоторые отделы «сравнительной грамматики» славянских языков. – Русский филологический вестник. Varso­vio, 1881. Vol. 5. («Endas divergentojn [= alo­fonojn] ĝeneraligi en fonemojn». – Панов, 111)</text:p></text:note-body></text:note></text:span><text:span text:style-name="T16">) estiĝis apude kaj evoluis paralele. Eĉ pli ol tio, </text:span><text:a xlink:type="simple" xlink:href="http://eo.wikipedia.org/wiki/Jan_Niecisław_Baudouin_de_Courtenay"><text:span text:style-name="T16">Bodueno</text:span></text:a><text:span text:style-name="T16"> (Иван Александрович Бодуэн де Куртенэ, Jan Niecisław BAUDOUIN DE COUR</text:span><text:soft-page-break/><text:span text:style-name="T16">TENAY) persone vizitis Zamenhofon en Varsovio, kaj ĉiam subtenis Esperanton, interalie ĉe la </text:span><text:a xlink:type="simple" xlink:href="http://eo.wikipedia.org/wiki/Delegacio"><text:span text:style-name="T16">Delegacio</text:span></text:a><text:span text:style-name="T16">.</text:span></text:p>
      <text:p text:style-name="Text_20_body"><text:span text:style-name="T16">Tiuj homoj, socie tiom malproksimaj</text:span><text:span text:style-name="T4"><text:note text:id="ftn4" text:note-class="footnote"><text:note-citation>4</text:note-citation><text:note-body><text:p text:style-name="P4"><text:s/>Post la Revolucio, respondante demandaron en la Petrograda universitato, la demandon pri la «socia deveno» Bodueno respondis per «de la imperiestroj Bizanciaj». Tamen li ne longe tiel provokis la novan reĝimon, kaj en la jaro 1818ª revenis Varsovion.</text:p></text:note-body></text:note></text:span><text:span text:style-name="T16"> bone komprenis kaj estimis unu la alian. Tamen la fonetikaj ideoj de Bodueno evidente restis nekonataj al Zamenhofo – kaj la eŭropa scienco konatiĝis kun ili jardekojn poste, per </text:span><text:a xlink:type="simple" xlink:href="http://fr.wikipedia.org/wiki/Cercle_linguistique_de_Prague"><text:span text:style-name="T16">la Praga lingvoscienca </text:span></text:a><text:a xlink:type="simple" xlink:href="http://fr.wikipedia.org/wiki/Cercle_linguistique_de_Prague"><text:span text:style-name="T16">skolo</text:span></text:a><text:span text:style-name="T16">, kien elmigris kelkaj disĉiploj de Bodueno.</text:span></text:p>
      <text:h text:style-name="P29" text:outline-level="2"><text:bookmark text:name="sec12"/>La teorio</text:h>
      <text:p text:style-name="P4">Mi pardonpetas pri tiu prezento de konataĵoj, tamen en la diskutoj pri diftongoj kaj similaj aferoj mi konstante vidas saltadon de unu nivelo en alian, <text:soft-page-break/>konfuzon de aferoj fonologiaj kaj akustikaj ktp. Tial mi almenaŭ menciu la neceson distingi tiujn nivelojn.</text:p>
      <text:h text:style-name="P31" text:outline-level="3"><text:bookmark text:name="sec13"/>Fonetiko kaj fonologio</text:h>
      <text:p text:style-name="P4">La fizikaj, krudaj parolsonoj, formas malfinian kontinuon. Tiajn sonojn eblas studi objektive, per artikulacio (anatomie); akustike; mezuri per instrumentoj ktp. Tion mi nomus «fizika fonetiko».</text:p>
      <text:p text:style-name="P4">Tamen en la reala lingvostudo oni kutime reduktas tiun kontinuon al iu finia sistemo da fonemoj; ekz‑e estas 34 fonemoj en la rusa lingvo. Estas kiel ciferecigo de analoga teksto, voĉe legita aŭ mane skribita. Tian sistemon studas «funkcia fonetiko» aŭ «fonologio».</text:p>
      <text:p text:style-name="P4">La transskribojn de fizika fonetiko oni pakas en rektajn krampojn: [ĭ], [j]. La transskribojn de la funkcia fonetiko laŭ la difino de la Praga skolo oni pakas per oblikvoj: /i/, /j/. Paralele kaj sendepende kun la <text:soft-page-break/>Praga skolo evuluis ankaŭ aliaj difinoj de fonemo, ekz‑e en la Moskva skolo (egale bazita sur la verkoj de Bodueno) – la fonologiajn transskribojn de la Moskva skolo oni metas inter krampojn angulajn: ⟨i⟩ ktp.</text:p>
      <text:p text:style-name="P4">Diversaj lingvoj malsame strukturas la realon. Ne temas pri fiziologiaj apartaĵoj, temas pri tradicio kaj sistemo. Konsideru kiel ekzemplan analogion alian kontinuon, la spektrokolorojn.</text:p>
      <text:h text:style-name="P31" text:outline-level="3"><text:bookmark text:name="sec14"/>La koloroj</text:h>
      <text:p text:style-name="P4">Laŭ la tradicio, ŝuldata al Neŭtono, oni kutimas nombri 7 kolorojn en la spektro (nombro arbitra, inspirita de la 7 notoj en muziko); tamen ne ĉiam oni listigas la samajn kolorojn.</text:p>
      <text:p text:style-name="P4">La lastaj 4 koloroj en la neŭtona listo estas</text:p>
      <text:list xml:id="list758858568183813600" text:style-name="L10">
        <text:list-item>
          <text:p text:style-name="P61">verda</text:p>
        </text:list-item>
        <text:list-item>
          <text:p text:style-name="P64">blua</text:p>
        </text:list-item>
        <text:list-item>
          <text:p text:style-name="P66"><text:soft-page-break/>indiga</text:p>
        </text:list-item>
        <text:list-item>
          <text:p text:style-name="P47">viola</text:p>
        </text:list-item>
      </text:list>
      <text:p text:style-name="P4">Por la rusaj lernejanoj ili estas</text:p>
      <text:list xml:id="list3252786064313688357" text:style-name="L11">
        <text:list-item>
          <text:p text:style-name="P62">verda</text:p>
        </text:list-item>
        <text:list-item>
          <text:p text:style-name="P63">ĉiela (голубой, la blua-verdaj koloroj)</text:p>
        </text:list-item>
        <text:list-item>
          <text:p text:style-name="P65">blua</text:p>
        </text:list-item>
        <text:list-item>
          <text:p text:style-name="P48">viola (la blua-ruĝaj koloroj)</text:p>
        </text:list-item>
      </text:list>
      <text:p text:style-name="P4">Kiam mi montris al mia edzino indigan pecon, ŝi senhezite nomis ĝin «viola». Dum la koloroj cejana kaj lazura estas por ruslingvano specoj de «голубой».</text:p>
      <text:h text:style-name="P31" text:outline-level="3"><text:bookmark text:name="AB"/><text:bookmark text:name="sec15"/><text:reference-mark-start text:name="AB"/>Kiel difini la fonemaron<text:reference-mark-end text:name="AB"/></text:h>
      <text:p text:style-name="P4">Unu el la reguloj kiujn oni aplikas difinante sonsistemon estas jena<text:note text:id="ftn5" text:note-class="footnote"><text:note-citation>5</text:note-citation><text:note-body><text:p text:style-name="Text_20_body"><text:span text:style-name="T16"><text:s/>Панов М.В.: </text:span><text:span text:style-name="Emphasis"><text:span text:style-name="T16">Фонетика</text:span></text:span><text:span text:style-name="T16">. М.: Высшая школа, 1979. С. 10–11.</text:span></text:p></text:note-body></text:note>:</text:p>
      <text:p text:style-name="P12"><text:soft-page-break/>Elemento, kiu ĉiam aperas kiel akompananto de alia elemento, ne estas aparta signo. Se estas A kaj U, kaj U ĉiam aperas post A, tiam U ne estas aparta signo. Ĉe tio, se A povas aperi sen U, tiam A en tiaj okazoj estas aparta signo; dum U, ĉar ĝi ĉiam aperas kun A, estas nur ties «ombro». Alivorte, tiam ni havas du signojn, A kaj <text:span text:style-name="T5">Ꜷ</text:span>, kie <text:span text:style-name="T5">Ꜷ</text:span> estas unu integra, neanalizinda tuto.</text:p>
      <text:h text:style-name="P31" text:outline-level="3"><text:bookmark text:name="rusauo"/><text:bookmark text:name="sec16"/><text:reference-mark-start text:name="rusao"/>La rusa [ŭo]<text:reference-mark-end text:name="rusao"/></text:h>
      <text:p text:style-name="Text_20_body"><text:span text:style-name="T16">La validecon de la ĉi-supra regulo (almenaŭ por la ruslingvanoj) bone ilustras la rusa fonemo /o/, kiu fonologie estas diftongo (aŭ «diftongojdo») [ŭo]. Ordinara ruslingvano ne kredas tion kaj ne perceptas tiun [ŭ]: sekve de la indikita regulo la kombinon [ŭo] </text:span><text:span text:style-name="Emphasis"><text:span text:style-name="T16">la rusoj</text:span></text:span><text:span text:style-name="T16"> perceptas kiel simplan fonemon. Sed alilingvanoj (ekz‑e la francoj) klare perceptas diftongon. Por pruvi la diftongecon de la rusa /o/ al </text:span><text:soft-page-break/><text:span text:style-name="T16">ruslingvano necesas registri vorton kiu ĝin entenas, kaj aŭdigi ĝin retrodirekte (inversigite). Tiam [ŭo] iĝos [oŭ], kaj ĉar tia sonkombino ne estas rusa fonemo, la rusoj bone aŭdos la diftongon. Tiel mi registris la rusan ekkrion «Он, он!» (/on, on/ – t.e. emfaza «Li, (estas) li!») – al kiu mi algluis ĝian komputile faritan inversigon (mi ankaŭ malrapidigis la registraĵon je 30% por pli bone evidentigi la diftongon). Rezultas (</text:span><text:a xlink:type="simple" xlink:href="http://pok.heliohost.org/eo/artikoloj/diftongoj/on-noux.ogg"><text:span text:style-name="T16">alklaku por aŭskulti!</text:span></text:a><text:span text:style-name="T16">) [ŭon, ŭon – noŭ, noŭ].</text:span></text:p>
      <text:h text:style-name="P31" text:outline-level="3"><text:bookmark text:name="sec17"/>«Leksike ne atestitaj» kaj «Fonetike maleblaj»</text:h>
      <text:p text:style-name="Text_20_body"><text:span text:style-name="T16">Oni ne tabuu iujn sonkombinojn nur tial, ke ili malestas en la jam establita leksiko. Tion mi ilustru per ekzemplo el la fonetiko rusa: abstrakte parolante, eblas fari liston el 19 kombinoj «ц (= с = /ʦ/) + konsonanto» artikulacie senproblemaj kaj koheraj kun la fonemaro: </text:span><text:span text:style-name="Emphasis"><text:span text:style-name="T16">цк, цл, цн, ... цф, цх</text:span></text:span><text:span text:style-name="T16">. La rusa leksiko tamen reale uzas nur 7 el ili. Sed oni facile </text:span><text:soft-page-break/><text:span text:style-name="T16">(sen ia ajn aparta trejnado) prononcas kaj ĝuste perceptas la nereprezentitajn kombinojn el la 19-era listo en fremdaj vortoj: </text:span><text:span text:style-name="Emphasis"><text:span text:style-name="T16">Цфасман</text:span></text:span><text:span text:style-name="T16"> (Cfasman), </text:span><text:span text:style-name="Emphasis"><text:span text:style-name="T16">Цхалтубо</text:span></text:span><text:span text:style-name="T16"> (Cĥaltubo).</text:span></text:p>
      <text:p text:style-name="Text_20_body"><text:span text:style-name="T16">Se anstataŭe konsideri iun maleblan kombinon, ekz‑e </text:span><text:span text:style-name="Emphasis"><text:span text:style-name="T16">цщ</text:span></text:span><text:span text:style-name="T16"> en imagitaj vortoj </text:span><text:span text:style-name="Emphasis"><text:span text:style-name="T16">Цщокке, цщоккист</text:span></text:span><text:span text:style-name="T16">, tiam per speciala streĉo de la artikulacio oni eble povus ĝin prononci; tamen ordinara aŭskultanto en tia kombino ignorus la komencan </text:span><text:span text:style-name="Emphasis"><text:span text:style-name="T16">ц</text:span></text:span><text:span text:style-name="T16">, kaj se la derivaĵon la lingvo asimilus, ĝi ricevus la sonformon egalan al tiu de (egale imagita) </text:span><text:span text:style-name="Emphasis"><text:span text:style-name="T16">щекист.</text:span></text:span></text:p>
      <text:p text:style-name="P4">Kompreneble oni konsideru la realajn parolsonojn, ne la ortografiajn fantomojn. La vortoj kiel «абстрактный» (abstrakta) aŭ «абсурдный» (absurda) neniel atestas, ke la malfacilega sonkombino [bs] estas fonetike reprezentita en la rusa. Reale tiuj vortoj entenas la laŭsisteman [ps], kaj la ortografio ne respondas al la realo.</text:p>
      <text:h text:style-name="P31" text:outline-level="3"><text:bookmark text:name="liternomo"/><text:bookmark text:name="sec18"/><text:soft-page-break/><text:reference-mark-start text:name="liternomo"/>Pri kontraŭekzemploj liternoma kaj sonimita<text:reference-mark-end text:name="liternomo"/></text:h>
      <text:p text:style-name="P4">Jen iom simila situacio en la rusa fonetiko, kiam ĝeneralan aserton kontraŭas liternomo kaj son­imito<text:span text:style-name="T3"><text:note text:id="ftn6" text:note-class="footnote"><text:note-citation>6</text:note-citation><text:note-body><text:p text:style-name="Text_20_body"><text:span text:style-name="T16"><text:s/>Панов М.В.: </text:span><text:span text:style-name="Emphasis"><text:span text:style-name="T16">Фонетика</text:span></text:span><text:span text:style-name="T16">. М.: Высшая школа, 1979. С. 152.</text:span></text:p></text:note-body></text:note></text:span>.</text:p>
      <text:p text:style-name="Text_20_body"><text:span text:style-name="T16">En la rusa lingvo la parolsono [ɨ], signata per la litero </text:span><text:span text:style-name="Emphasis"><text:span text:style-name="T16">ы,</text:span></text:span><text:span text:style-name="T16"> estas pozicia alofono de la fonemo ⟨i⟩. Nome, ĝi realigas la fonemon en la pozicio post malmola konsonanto ene de sintagmo: </text:span></text:p>
      <text:p text:style-name="P16">нить – ныть t.e. [ńiť] – [nɨť] t.e. ⟨ńiť⟩ – ⟨niť⟩<text:line-break/>играть → сыграть, отыграть, подыграть<text:span text:style-name="T3"><text:note text:id="ftn7" text:note-class="footnote"><text:note-citation>7</text:note-citation><text:note-body><text:p text:style-name="Text_20_body"><text:span text:style-name="T16"><text:s/>Tia ŝanĝo tute regule okazas ankaŭ en pruntitaj radikoj, ekz‑e </text:span><text:span text:style-name="Emphasis"><text:span text:style-name="T16">предыстория</text:span></text:span><text:span text:style-name="T16"> (antaŭ-historio) aŭ </text:span><text:span text:style-name="Emphasis"><text:span text:style-name="T16">подынтегральный</text:span></text:span><text:span text:style-name="T16"> (sub-Integrala). La apero de Ы en latina radiko ŝokas iujn, kaj ili preferas skribi (nenorme) </text:span><text:span text:style-name="Emphasis"><text:span text:style-name="T16">предъистория, подъинтегральный;</text:span></text:span><text:span text:style-name="T16"> per tio ili fakte reinventas la praan formon de la litero Ы, kiu slavone estis la kombino </text:span><text:span text:style-name="Strong_20_Emphasis"><text:span text:style-name="T16">ЪИ</text:span></text:span><text:span text:style-name="T16"> (tiel en multaj manuskriptoj), kaj kiun la tipografia ŝparemo transformis en la malpli larĝan (kvankam kontraŭsencan) kombinon </text:span><text:span text:style-name="Strong_20_Emphasis"><text:span text:style-name="T16">ЬІ</text:span></text:span><text:span text:style-name="T16">.</text:span></text:p></text:note-body></text:note></text:span> ...<text:line-break/><text:soft-page-break/>искра → от [ы]скр (ortografie «от искр») ...</text:p>
      <text:p text:style-name="P16"/>
      <text:p text:style-name="Text_20_body"><text:span text:style-name="T16">Ĉi tiu koncepto, laŭ kiu la aperon de [ɨ] kondiĉas antaŭa konsonanto malmola, estas paradoksa por ruslingvano, ĉar en la rusa skribosistemo la efiko estas inversa: per </text:span><text:span text:style-name="Emphasis"><text:span text:style-name="T16">ы</text:span></text:span><text:span text:style-name="T16"> oni signas malmolecon de la antaŭa konsonanto. Tial la fonetika kurso iom detale kaj tre konvinke refutas la komunajn obĵetojn kaj demonstras, kial tiu interpreto rezultigas pli belan kaj koheran sistemon; ĝis fine en petito aperas la du kontraŭekzemploj kiuj nin interesas:</text:span></text:p>
      <text:p text:style-name="P19">Ankoraŭ unu obĵeto: estas la nomo de la litero «и» kaj la nomo de alia litero «ы» («Операция „Ы“»). Oni povas prononci ilin post paŭzo:<text:line-break/>    – Kiu litero estas tiu?<text:line-break/><text:soft-page-break/>    – И.<text:line-break/>    – Kaj ĉi tiu?<text:line-break/>    – Ы.<text:line-break/>Do, ambaŭ parolsonoj, [i] kaj [ɨ], eblas en unu sama pozicio, post paŭzo; sekve, ne estas pozicia alternado; sekve ili estas malsamaj fonemoj. Ĉu?</text:p>
      <text:p text:style-name="P19">Ankaŭ ci tiu rezonado ne estas valida. La liternomoj apartenas al terminologio, ne al la fonetiko de la komuna lingvo. (...) La liternomoj posedas sian propran, apartan fonetikon.</text:p>
      <text:p text:style-name="P19">Simile, estas sonimito ы-ы-ы (plorsono):<text:line-break/>    – Ы-ы-ы ... Меня наказал отец ...<text:line-break/>    – Ы-ы-ы ... Положите конец!<text:line-break/> <text:s text:c="28"/>(Лебедев-Кумач)<text:line-break/>Tamen la interjekcioj ne estas argumento pri fonetiko de komunlingvaj vortoj.</text:p>
      <text:p text:style-name="P19"/>
      <text:p text:style-name="P4">Efektive, la liternomo Ы estas kiel anatomia preparaĵo, izolita el biologia organismo; oni povas ĝin <text:soft-page-break/>ekzameni laŭ la celoj de esploro, sed tio ne montras ĝian funkciadon en la organismo. Kaj la son­imitoj evidente estas imitaĵoj de alia, nefonema lingvo.</text:p>
      <text:h text:style-name="P31" text:outline-level="3"><text:bookmark text:name="sec19"/>Kio estas diftongo</text:h>
      <text:p text:style-name="Text_20_body"><text:span text:style-name="T16">Ni jam vidis (p. </text:span><text:span text:style-name="T16"><text:reference-ref text:reference-format="page" text:ref-name="caesar">22</text:reference-ref></text:span><text:span text:style-name="T16">) konfuzon pri la signifoj fonetika kaj skriba (grafika) de la termino </text:span><text:span text:style-name="Emphasis"><text:span text:style-name="T16">diftongo</text:span></text:span><text:span text:style-name="T16"> en la sekcio pri LR n-ro 70; tamen ankaŭ ene de fonetiko endas distingi inter la signifoj fizika kaj fonologia.</text:span></text:p>
      <text:p text:style-name="P4">Tiel okazis, ke en la angla lingvo la diftongoj estas, interalie, apartaj parolsonoj kaj fizike, kaj funkcie; sekve de tiu hazardo la anglalingvaj aŭtoroj taksas «veraj» nur tiajn diftongojn, kiuj artikulacie glitas de unu pozicio al alia, ne estas simpla apudmeto de «puraj» parolsonoj; kaj tiun ideon esprimas ankaŭ NPIV:</text:p>
      <text:p text:style-name="P10"><text:span text:style-name="Strong_20_Emphasis"><text:span text:style-name="T16">diftong¹o</text:span></text:span><text:span text:style-name="T16"> Λ Vokalo, kiu ŝanĝas unu­foje sian tembron dum la eliĝo (ekz. la sono, </text:span><text:soft-page-break/><text:span text:style-name="T16">reprezentata per </text:span><text:span text:style-name="Strong_20_Emphasis"><text:span text:style-name="T16">i</text:span></text:span><text:span text:style-name="T16"> en la angla vorto </text:span><text:span text:style-name="Emphasis"><text:span text:style-name="T16">fine</text:span></text:span><text:span text:style-name="T16">); analoge (sed </text:span><text:span text:style-name="T19">evi</text:span><text:span text:style-name="T16">) en </text:span><text:span text:style-name="T19">E</text:span><text:span text:style-name="T16">., kombino de du malsamaj vokoidoj, unusilabe prononcataj, el kiuj unu estas vokalo k la alia konsonanto, ekz. aŭ, eŭ, aj, ej, oj, uj. ➞ digramo, dierezo.</text:span></text:p>
      <text:p text:style-name="P4">Atentindas ke neanglaj studoj de diftongeco – ekz‑e en la franca Vikipedio, ĉu [wa] estas traktebla kiel diftongo – akcentas ĝuste la fonologian aspekton de la koncepto. Kaj tia fonologia koncepto nepre pli konvenas al Esperanto, kies fizika bazo fonetika estas multe pli nebula, ol en la nacilingvoj (eĉ ol en la angla).</text:p>
      <text:p text:style-name="Text_20_body"><text:span text:style-name="Emphasis"><text:span text:style-name="T16">John Wells</text:span></text:span><text:span text:style-name="T16"> skribis en siaj «Lingvistikaj aspektoj de Esperanto»</text:span><text:span text:style-name="T4"><text:note text:id="ftn8" text:note-class="footnote"><text:note-citation>8</text:note-citation><text:note-body><text:p text:style-name="Text_20_body"><text:span text:style-name="Emphasis"><text:span text:style-name="T16"><text:s/>John Wells</text:span></text:span><text:span text:style-name="T16">: Lingvistikaj aspektoj de Esperanto. UEA, 1989. P. 19, piednoto 6.</text:span></text:p></text:note-body></text:note></text:span><text:span text:style-name="T16">:</text:span></text:p>
      <text:p text:style-name="P10"><text:span text:style-name="T16">El fonologia vidpunkto ni rigardas la diftongojn </text:span><text:span text:style-name="Emphasis"><text:span text:style-name="T16">aŭ, eŭ</text:span></text:span><text:span text:style-name="T16">, same kiel </text:span><text:span text:style-name="Emphasis"><text:span text:style-name="T16">ej, aj, oj, uj</text:span></text:span><text:span text:style-name="T16">, </text:span><text:soft-page-break/><text:span text:style-name="T16">kiel vokalon plus konsonanto; la konsonanto en tiuj kombinoj estas ja duonvokalo, do artikulacie vokoida (vokal-simila). En diversaj aliaj lingvoj (ekzemple la angla) tia analizo de diftongoj ne estas kontentiga, kaj por tiaj lingvoj ni rigardas la diftongojn fonologie kiel vokalojn.</text:span></text:p>
      <text:p text:style-name="P4">Mi nur duone konsentas:</text:p>
      <text:list xml:id="list4076632045620318961" text:style-name="L12">
        <text:list-item>
          <text:p text:style-name="P67"><text:span text:style-name="T16">Mi plene konsentas pri la </text:span><text:span text:style-name="Emphasis"><text:span text:style-name="T16">j</text:span></text:span><text:span text:style-name="T16">-serio: mi jam indikis (p. </text:span><text:span text:style-name="T16"><text:reference-ref text:reference-format="page" text:ref-name="fojno">6</text:reference-ref></text:span><text:span text:style-name="T16">), ke kvankam mi mem fizike prononcas [kaĭ] (kaj), [tuĭ] (tuj), [foĭ.no] (fojno) – tamen fonologie ili estas /kaj/, /tuj/, /fojno/. </text:span></text:p>
        </text:list-item>
        <text:list-item>
          <text:p text:style-name="P49"><text:span text:style-name="T16">Mi malkonsentas pri la </text:span><text:span text:style-name="Emphasis"><text:span text:style-name="T16">ŭ</text:span></text:span><text:span text:style-name="T16">-kombinoj, kiuj </text:span><text:span text:style-name="Emphasis"><text:span text:style-name="T16">fonologie</text:span></text:span><text:span text:style-name="T16"> estas traktendaj kiel diftongoj (vd <text:s/>p. </text:span><text:span text:style-name="T16"><text:reference-ref text:reference-format="page" text:ref-name="AB">32</text:reference-ref></text:span><text:span text:style-name="T16"> pri la Ꜷ-signo en difino de fonem­aro); precipe se ekskludi la fonologie nevalidajn kontraŭekzemplojn liternoman kaj interjekciajn (p. </text:span><text:span text:style-name="T16"><text:reference-ref text:reference-format="page" text:ref-name="liternomo">35</text:reference-ref></text:span><text:span text:style-name="T16">). </text:span></text:p>
        </text:list-item>
      </text:list>
      <text:p text:style-name="Text_20_body"><text:soft-page-break/><text:span text:style-name="T16">En sia tradicia formo la Fundamento entenas internan malkoheron inter, </text:span><text:span text:style-name="Strong_20_Emphasis"><text:span text:style-name="T16">unuflanke</text:span></text:span><text:span text:style-name="T16">, la lingvo­materialo kaj la komenca koncepto, en kiuj </text:span><text:span text:style-name="Emphasis"><text:span text:style-name="T16">ŭ</text:span></text:span><text:span text:style-name="T16"> aperis nur kiel kromelemento de la du diftongoj; kaj </text:span><text:span text:style-name="Strong_20_Emphasis"><text:span text:style-name="T16">aliflanke</text:span></text:span><text:span text:style-name="T16">, la emo raciigi la lingvon surbaze de la principo «unu latineca litero – unu sono». Nenio estas pli salutinda, ol la emo raciigi la lingvon; la problemo estas, ĉu la teorio estas adekvata al la materialo. Mi opinias, ke bedaŭrinde Zamenhofo provis kombini du malkoherajn principojn:</text:span></text:p>
      <text:list xml:id="list1197693677499789579" text:style-name="L13">
        <text:list-item>
          <text:p text:style-name="P58">la tradicie-latinecan prezenton de diftongoj per duliteraĵoj (aŭ, eŭ); kaj </text:p>
        </text:list-item>
        <text:list-item>
          <text:p text:style-name="P50"><text:span text:style-name="T16">apartigon, memstarigon de ties dua </text:span><text:span text:style-name="Emphasis"><text:span text:style-name="T16">litero</text:span></text:span><text:span text:style-name="T16"> – kio malkoheras kun la fonologia sistemo de la reala lingvo. </text:span></text:p>
        </text:list-item>
      </text:list>
      <text:p text:style-name="P4">Fakte, similan fiaskon prezentas la lingvoscience pli impona projekto IFA. Ankaŭ ĝi ambiciis uzi «unu signon por unu parolsono»:</text:p>
      <text:p text:style-name="P10"><text:soft-page-break/><text:span text:style-name="T8">(IPA) does not normally use combi­nations of letters to represent single sounds, the way English does with ⟨sh⟩, ⟨th⟩ and ⟨ng⟩, or single letters to represent multiple sounds the way ⟨x⟩ represents /ks/ or /ɡz/ in English.</text:span><text:span text:style-name="T16"> (</text:span><text:a xlink:type="simple" xlink:href="http://en.wikipedia.org/wiki/International_Phonetic_Alphabet#Description"><text:span text:style-name="T16">La anglalingva Vikipedio</text:span></text:a><text:span text:style-name="T16">)</text:span></text:p>
      <text:p text:style-name="P4">Sed malgraŭ tiu principo la fonetikajn diftongojn IFA prezentas per fonologiaj literkombinoj. La Ŝava alfabeto (vd sube, p. <text:reference-ref text:reference-format="page" text:ref-name="sxava">53</text:reference-ref>) estas ĉi-rilate pli kohera, disponigante apartajn literojn por la diftongoj.</text:p>
      <text:h text:style-name="P29" text:outline-level="2"><text:bookmark text:name="sec20"/>La dilemo</text:h>
      <text:p text:style-name="P4">La koherigon eblas atingi dumaniere:</text:p>
      <text:list xml:id="list3458210947163838741" text:style-name="L14">
        <text:list-item>
          <text:p text:style-name="P68"><text:span text:style-name="T16">ĝeneraligi la uzeblon de </text:span><text:span text:style-name="Emphasis"><text:span text:style-name="T16">ŭ</text:span></text:span><text:span text:style-name="T16">, ĝin apartigi en memstaran fonemon similan al </text:span><text:span text:style-name="Emphasis"><text:span text:style-name="T16">j;</text:span></text:span><text:span text:style-name="T16"> </text:span></text:p>
        </text:list-item>
        <text:list-item>
          <text:p text:style-name="P40">aŭ male, senigi ĝin je ĝia memstareco, rezervante ĝian uzeblon al la du diftongoj. </text:p>
        </text:list-item>
      </text:list>
      <text:p text:style-name="Text_20_body"><text:soft-page-break/><text:span text:style-name="T16">Por oportunigi referencon al tiuj du ebloj mi nomos la unuan, </text:span><text:span text:style-name="Emphasis"><text:span text:style-name="T16">emancipa</text:span></text:span><text:span text:style-name="T16"> (</text:span><text:span text:style-name="Emphasis"><text:span text:style-name="T16">ŭ</text:span></text:span><text:span text:style-name="T16"> iĝas plenrajta kaj aparta fonemo); kaj la duan, </text:span><text:span text:style-name="Emphasis"><text:span text:style-name="T16">diftonga</text:span></text:span><text:span text:style-name="T16"> (la lingvo konservas diftongojn en sia fonologia sistemo).</text:span></text:p>
      <text:p text:style-name="P4">Ambaŭ solvoj eblas, la unua konservas la supraĵajn formulojn de la Fundamento, sed ŝanĝas la profundan fonologian strukturon de la lingvo; la dua ŝanĝas la priskribajn formulojn uzitajn en la Fundamento – sed konservas ĝian internan fonologion.</text:p>
      <text:h text:style-name="P31" text:outline-level="3"><text:bookmark text:name="sec21"/>Se Ŭ estus samspeca kiel J (la emancipo de Ŭ)</text:h>
      <text:p text:style-name="P4">Tion oni jam faras en la dubindaj transskriboj kiajn oni povas trovi en «Monato» ktp:</text:p>
      <text:p text:style-name="P20">„La ĉina gimnastiko Tajĝiĉjŭan“<text:line-break/>Watanabe [ŭatanabe]<text:line-break/>Jacques Le Puil [ĵak le pŭil]<text:line-break/>Poitiers [pŭatjé]<text:line-break/>Radziłów [radziŭuf]<text:line-break/><text:soft-page-break/>Władysław [vŭadisŭaf]<text:line-break/>Wesley Clark [ŭezli klark]</text:p>
      <text:p text:style-name="Text_20_body"><text:span text:style-name="T16">Se oni volas serioze trakti Ŭ kiel fenomenon samspecan kiel J, kiel apartan kaj plenrajtan fonemon, pli ol kromelementon de diftongoj – tiam por pli klare kompreni la amplekson de ŝanĝo en la fonologia sistemo konvenus ŝanĝi ĝian literan prezenton: ĝi devus esti la konsonanto W: la fonemo /w/, kun la eblaj realigoj per [w] (la liternomo «wo», la sonimito «kwaks», «wato» ktp) kaj [ŭ] (ĉiuj normalaj aperoj de «ŭ»: </text:span><text:span text:style-name="Emphasis"><text:span text:style-name="T16">awgusto, naw, anstataw, awskulti</text:span></text:span><text:span text:style-name="T16"> ktp).</text:span></text:p>
      <text:p text:style-name="Text_20_body"><text:span text:style-name="T16">Postuli de ordinara lingvano distingi inter la konsonanto [w] kaj la duonvokalo [ŭ] estas afero malmulte realisma; samkiel en la okazo pri /j/, necesas unuecigo. (Oni ja povus rezervi la literon </text:span><text:span text:style-name="Emphasis"><text:span text:style-name="T16">ŭ</text:span></text:span><text:span text:style-name="T16"> por la pozicioj postvokalaj; </text:span><text:span text:style-name="Emphasis"><text:span text:style-name="T16">naŭ</text:span></text:span><text:span text:style-name="T16"> sed </text:span><text:span text:style-name="Emphasis"><text:span text:style-name="T16">wato</text:span></text:span><text:span text:style-name="T16">. Tamen tio jam dekomence estus devio de la celata koherigo, kaj tio prezentus problemojn ĉe la vortoj kiel </text:span><text:span text:style-name="Emphasis"><text:span text:style-name="T16">Okina[wŭ]a</text:span></text:span><text:span text:style-name="T16">.)</text:span></text:p>
      <text:p text:style-name="Text_20_body"><text:soft-page-break/><text:span text:style-name="T16">Kompreneble, tio ne estas ia «natura leĝo», sed tio estus pli honesta prezento, kiu pli klare vidigas la konsekvencojn de tia interpreto. Kaj ĝi certe estas tute konforma al la unuecigo de /j/-alofonoj per la litero </text:span><text:span text:style-name="Emphasis"><text:span text:style-name="T16">j</text:span></text:span><text:span text:style-name="T16">.</text:span></text:p>
      <text:p text:style-name="Text_20_body"><text:span text:style-name="T16">Tio povas iomete ĝeni la okulon en la </text:span><text:span text:style-name="Emphasis"><text:span text:style-name="T16">aŭ</text:span></text:span><text:span text:style-name="T16">-kombinoj; sed ne pli ol </text:span><text:span text:style-name="Emphasis"><text:span text:style-name="T16">krajono</text:span></text:span><text:span text:style-name="T16"> (</text:span><text:span text:style-name="Emphasis"><text:span text:style-name="T16">crayon</text:span></text:span><text:span text:style-name="T16">), </text:span><text:span text:style-name="Emphasis"><text:span text:style-name="T16">Jorko</text:span></text:span><text:span text:style-name="T16"> (</text:span><text:span text:style-name="Emphasis"><text:span text:style-name="T16">York)</text:span></text:span><text:span text:style-name="T16">.</text:span></text:p>
      <text:p text:style-name="P4">Analogie kun la fundamenta silabado «Ma-jo» oni tiam diru «na-wa», «anta-wen» ktp.</text:p>
      <text:p text:style-name="Text_20_body"><text:span text:style-name="T16">La supre citita aserto de </text:span><text:span text:style-name="Emphasis"><text:span text:style-name="T16">J. Wells</text:span></text:span><text:span text:style-name="T16"> veriĝos: </text:span><text:span text:style-name="Emphasis"><text:span text:style-name="T16">aŭ</text:span></text:span><text:span text:style-name="T16"> kaj </text:span><text:span text:style-name="Emphasis"><text:span text:style-name="T16">eŭ</text:span></text:span><text:span text:style-name="T16"> fonologie ne plu estos diftongoj, sed liberaj kombinoj de vokalo kaj konsonanto (eĉ se fizike en multaj pozicioj ili restos diftongoj). La fonologia sistemo do ŝanĝiĝos: minus du diftongoj, plus unu konsonanto.</text:span></text:p>
      <text:p text:style-name="P4">Oni devos zorge distingi inter [v] kaj [w]: [w] ne rajtos funkcii kiel alofono de /v/.</text:p>
      <text:p text:style-name="Text_20_body"><text:soft-page-break/><text:span text:style-name="T16">Tiom pli ĝena estos la tradicia transskribo de fremdlingva W per </text:span><text:span text:style-name="Emphasis"><text:span text:style-name="T16">v</text:span></text:span><text:span text:style-name="T16"> (Vaŝingtono) aŭ </text:span><text:span text:style-name="Emphasis"><text:span text:style-name="T16">u</text:span></text:span><text:span text:style-name="T16"> (Ruando). Tamen kvankam unu fuŝo apenaŭ estas pravigo por aliaj, ni estu justaj: tute simile la tradiciaj esperantigoj ofte misuzas </text:span><text:span text:style-name="Emphasis"><text:span text:style-name="T16">i</text:span></text:span><text:span text:style-name="T16"> kiam pli ĝusta estus </text:span><text:span text:style-name="Emphasis"><text:span text:style-name="T16">j</text:span></text:span><text:span text:style-name="T16"> : </text:span><text:span text:style-name="Emphasis"><text:span text:style-name="T16">Makiavelo</text:span></text:span><text:span text:style-name="T16"> anstataŭ la ĝusta </text:span><text:span text:style-name="Emphasis"><text:span text:style-name="T16">Makjavelo</text:span></text:span><text:span text:style-name="T16">, tute misa </text:span><text:span text:style-name="Emphasis"><text:span text:style-name="T16">Tokio</text:span></text:span><text:span text:style-name="T16"> anstataŭ la ĝusta </text:span><text:span text:style-name="Emphasis"><text:span text:style-name="T16">Tokjo</text:span></text:span><text:span text:style-name="T16"> ktp.</text:span></text:p>
      <text:p text:style-name="Text_20_body"><text:span text:style-name="T16">Oni atendu lavangon da nomformoj kiujn la emancipo de [w] igos ne nur eblaj, sed eĉ preferindaj: </text:span><text:span text:style-name="Emphasis"><text:span text:style-name="T16">Nikaragwo, Ekwadoro, Okinawo</text:span></text:span><text:span text:style-name="T16"> ... eventuale ankaŭ </text:span><text:span text:style-name="Emphasis"><text:span text:style-name="T16">wiskio</text:span></text:span><text:span text:style-name="T16"> ktp.</text:span></text:p>
      <text:p text:style-name="Text_20_body"><text:span text:style-name="T16">Sekvapaŝe oni devus pripensi la uzon de [w] en la nomoj kiel </text:span><text:span text:style-name="Emphasis"><text:span text:style-name="T16">Wsewolodo</text:span></text:span><text:span text:style-name="T16"> (situacio tipa, ekzemple, por la ukrajna lingvo). Por esti honesta, mi menciu ke simila problemo sencas ankaŭ pri /j/ – kp la ĉeĥajn </text:span><text:span text:style-name="Emphasis"><text:span text:style-name="T16">jsem</text:span></text:span><text:span text:style-name="T16"> (= «mi estas»), </text:span><text:span text:style-name="Emphasis"><text:span text:style-name="T16">jsou</text:span></text:span><text:span text:style-name="T16"> (= «ili estas») ktp; aliflanke, mi ne konas uzojn de tiaj </text:span><text:span text:style-name="Emphasis"><text:span text:style-name="T16">j</text:span></text:span><text:span text:style-name="T16">-kombinoj en nomoj propraj; dum nomoj kun la kombino /w/ + konsonanto estas nemalmultaj.</text:span></text:p>
      <text:h text:style-name="P31" text:outline-level="3"><text:bookmark text:name="sec22"/><text:soft-page-break/>Koherigo de la tradicia sistemo diftonga</text:h>
      <text:p text:style-name="Text_20_body"><text:span text:style-name="T16">Zamenhofo ne konis la koncepton «fonemo», kvankam intuicie li strebis krei skribosistemon laŭfoneman. Apartigo de la litero </text:span><text:span text:style-name="Emphasis"><text:span text:style-name="T16">ŭ</text:span></text:span><text:span text:style-name="T16"> tamen rompas tiun principon kaj kreas tenton uzi ĝin pli vaste ol nur en la kombinoj </text:span><text:span text:style-name="Emphasis"><text:span text:style-name="T16">aŭ</text:span></text:span><text:span text:style-name="T16"> kaj </text:span><text:span text:style-name="Emphasis"><text:span text:style-name="T16">eŭ</text:span></text:span><text:span text:style-name="T16">. En alfabeto laŭfonema devus aperi apartaj literoj por </text:span><text:span text:style-name="Emphasis"><text:span text:style-name="T16">aŭ</text:span></text:span><text:span text:style-name="T16"> kaj </text:span><text:span text:style-name="Emphasis"><text:span text:style-name="T16">eŭ</text:span></text:span><text:span text:style-name="T16">, kaj ne devas aperi aparta </text:span><text:span text:style-name="Emphasis"><text:span text:style-name="T16">ŭ</text:span></text:span><text:span text:style-name="T16">. Evidente en ĉi tiu sekcio mi abstrahas pri la netuŝeblo de la Fundamento (kvankam ĝia celo estas ĝuste la konservado de la fundamenta sistemo).</text:span></text:p>
      <text:h text:style-name="P32" text:outline-level="4"><text:bookmark text:name="sec23"/>La varianto ĉeĥa-hungara</text:h>
      <text:p text:style-name="Text_20_body"><text:span text:style-name="T16">La plej konservema solvo estas deklari la kombinojn </text:span><text:span text:style-name="Emphasis"><text:span text:style-name="T16">aŭ</text:span></text:span><text:span text:style-name="T16"> kaj </text:span><text:span text:style-name="Emphasis"><text:span text:style-name="T16">eŭ</text:span></text:span><text:span text:style-name="T16"> du unuopaj literoj; tiel la ĉeĥoj rigardas la kombinon </text:span><text:span text:style-name="Emphasis"><text:span text:style-name="T16">ch</text:span></text:span><text:span text:style-name="T16"> unuopa litero, kiun ili lokas en sia alfabeto inter </text:span><text:span text:style-name="Emphasis"><text:span text:style-name="T16">h</text:span></text:span><text:span text:style-name="T16"> kaj </text:span><text:span text:style-name="Emphasis"><text:span text:style-name="T16">i</text:span></text:span><text:span text:style-name="T16">: </text:span></text:p>
      <text:p text:style-name="P10"><text:span text:style-name="T16">a á b c č d ď e é ě f g </text:span><text:span text:style-name="Strong_20_Emphasis"><text:span text:style-name="T16">h ch i</text:span></text:span><text:span text:style-name="T16"> í ...</text:span></text:p>
      <text:p text:style-name="P4">kaj sekve en la vortaro </text:p>
      <text:p text:style-name="P10"><text:soft-page-break/><text:span text:style-name="Emphasis"><text:span text:style-name="T16">Egypt</text:span></text:span><text:span text:style-name="T16"> &lt; </text:span><text:span text:style-name="Emphasis"><text:span text:style-name="T16">echo</text:span></text:span><text:span text:style-name="T16"> &lt; </text:span><text:span text:style-name="Emphasis"><text:span text:style-name="T16">ejhle</text:span></text:span></text:p>
      <text:p text:style-name="Text_20_body"><text:span text:style-name="T16">(evidente, ĉar la ĉeĥa </text:span><text:span text:style-name="Emphasis"><text:span text:style-name="T16">ch</text:span></text:span><text:span text:style-name="T16"> = </text:span><text:span text:style-name="Emphasis"><text:span text:style-name="T16">ĥ</text:span></text:span><text:span text:style-name="T16"> – kaj laŭ la sonvaloro, kaj laŭ la loko en la alfabeto – tio estas la sama ordo kiel en Esperanto: </text:span><text:span text:style-name="Emphasis"><text:span text:style-name="T16">egipto</text:span></text:span><text:span text:style-name="T16"> &lt; </text:span><text:span text:style-name="Emphasis"><text:span text:style-name="T16">eĥo</text:span></text:span><text:span text:style-name="T16"> &lt; </text:span><text:span text:style-name="Emphasis"><text:span text:style-name="T16">ejo</text:span></text:span><text:span text:style-name="T16">).</text:span></text:p>
      <text:p text:style-name="Text_20_body"><text:span text:style-name="T16">Simile en la hungara alfabeto aperas 7 </text:span><text:span text:style-name="Strong_20_Emphasis"><text:span text:style-name="T16">literoj</text:span></text:span><text:span text:style-name="T16"> </text:span><text:span text:style-name="Emphasis"><text:span text:style-name="T16">cs, gy, ly, ny, sz, ty, zs</text:span></text:span><text:span text:style-name="T16"> (kaj vortaro listigas vortojn en tiu ordo: </text:span><text:span text:style-name="Emphasis"><text:span text:style-name="T16">cifera cukor csapadék</text:span></text:span><text:span text:style-name="T16"> ... – kp en Esperanto: </text:span><text:span text:style-name="Emphasis"><text:span text:style-name="T16">cifero</text:span></text:span><text:span text:style-name="T16"> &lt; </text:span><text:span text:style-name="Emphasis"><text:span text:style-name="T16">cunamo</text:span></text:span><text:span text:style-name="T16"> &lt; </text:span><text:span text:style-name="Emphasis"><text:span text:style-name="T16">ĉambro</text:span></text:span><text:span text:style-name="T16">).</text:span></text:p>
      <text:p text:style-name="P4">Eĉ pli proksima analogio estus la litero Ы en la rusa alfabeto, kie la literon Ь modifas la ne plu ekzistanta signo (ne plu litero) I.</text:p>
      <text:p text:style-name="P4">Tiam la alfabeto de Esperanto iĝus 29-litera:</text:p>
      <text:p text:style-name="P6">a <text:span text:style-name="T10">aŭ</text:span> b c ĉ d e <text:span text:style-name="T10">eŭ</text:span> f g ĝ h ĥ i j ĵ k l m n o p r s ŝ t <text:span text:style-name="T10">u v</text:span> z</text:p>
      <text:p text:style-name="Text_20_body"><text:span text:style-name="T16">Tio ŝajnas enkonduki la duliteraĵojn, kontraŭ kiaj Zamenhofo tiom energie protestis en LR n-ro 70 (p. </text:span><text:span text:style-name="T16"><text:reference-ref text:reference-format="page" text:ref-name="LR70">18</text:reference-ref></text:span><text:span text:style-name="T16">); tamen logike tio estas uzo de iom komplikita diakritilo </text:span><text:span text:style-name="Emphasis"><text:span text:style-name="T16">ŭ</text:span></text:span><text:span text:style-name="T16">, simila al la ĉapeloj en </text:span><text:span text:style-name="Emphasis"><text:span text:style-name="T16">ĉ, ĝ, ĥ, ĵ, ŝ;</text:span></text:span><text:span text:style-name="T16"> nem</text:span><text:soft-page-break/><text:span text:style-name="T16">ulte gravas, ke ĝi aperas en postpozicio, dum la ĉapeloj, en la supera pozicio. Obĵeto kontraŭ la literoj </text:span><text:span text:style-name="Emphasis"><text:span text:style-name="T16">aŭ</text:span></text:span><text:span text:style-name="T16"> kaj </text:span><text:span text:style-name="Emphasis"><text:span text:style-name="T16">eŭ</text:span></text:span><text:span text:style-name="T16"> estas egalvalora al obĵeto kontraŭ la supersignoj.</text:span></text:p>
      <text:p text:style-name="Text_20_body"><text:span text:style-name="T16">La nomoj de tiuj du literoj povus esti </text:span><text:span text:style-name="Emphasis"><text:span text:style-name="T16">aŭ</text:span></text:span><text:span text:style-name="T16"> kaj </text:span><text:span text:style-name="Emphasis"><text:span text:style-name="T16">eŭ</text:span></text:span><text:span text:style-name="T16">, kiel konvenas al la vokaloj; la nomo por la grafika elemento </text:span><text:span text:style-name="Emphasis"><text:span text:style-name="T16">ŭ</text:span></text:span><text:span text:style-name="T16"> ne plu estas afero alfabeta (samkiel la nomo de la supersigno de </text:span><text:span text:style-name="Emphasis"><text:span text:style-name="T16">ŭ</text:span></text:span><text:span text:style-name="T16"> en la Fundamento ne estas difinita).</text:span></text:p>
      <text:p text:style-name="P4">Ĉe tia difino la aspekto de la normalaj vortoj esperantaj neniel ŝanĝiĝas; ŝanĝiĝas la alfabeto kaj sekve la aranĝo de kelkaj artikoloj en la vortaroj: </text:p>
      <text:p text:style-name="P2"><text:span text:style-name="Emphasis"><text:span text:style-name="T16">atuto</text:span></text:span><text:span text:style-name="T16"> &lt; </text:span><text:span text:style-name="Emphasis"><text:span text:style-name="T16">avo</text:span></text:span><text:span text:style-name="T16"> &lt; </text:span><text:span text:style-name="Emphasis"><text:span text:style-name="T16">Azio</text:span></text:span><text:span text:style-name="T16"> &lt; </text:span><text:span text:style-name="Emphasis"><text:span text:style-name="T16">aŭdi</text:span></text:span><text:span text:style-name="T16"> &lt; </text:span><text:span text:style-name="Emphasis"><text:span text:style-name="T16">aŭtuno</text:span></text:span><text:span text:style-name="T16"> &lt; </text:span><text:span text:style-name="Emphasis"><text:span text:style-name="T16">babili</text:span></text:span></text:p>
      <text:p text:style-name="Text_20_body"><text:span text:style-name="T16">Ĉe vortodivido la literoj </text:span><text:span text:style-name="Emphasis"><text:span text:style-name="T16">aŭ</text:span></text:span><text:span text:style-name="T16"> kaj </text:span><text:span text:style-name="Emphasis"><text:span text:style-name="T16">eŭ</text:span></text:span><text:span text:style-name="T16"> estas same nedivideblaj, kiel la rusa Ы: </text:span><text:span text:style-name="Emphasis"><text:span text:style-name="T16">kontraŭ-agi</text:span></text:span><text:span text:style-name="T16">, neniam </text:span><text:span text:style-name="Emphasis"><text:span text:style-name="T16">kontra-ŭagi</text:span></text:span><text:span text:style-name="T16">.</text:span></text:p>
      <text:p text:style-name="Text_20_body"><text:span text:style-name="T16">Ankaŭ la du uzojn de </text:span><text:span text:style-name="Emphasis"><text:span text:style-name="T16">ŭ</text:span></text:span><text:span text:style-name="T16"> en interjekcioj necesos ŝanĝi: </text:span><text:span text:style-name="Emphasis"><text:span text:style-name="T16">kŭaks</text:span></text:span><text:span text:style-name="T16"> → </text:span><text:span text:style-name="Emphasis"><text:span text:style-name="T16">kvaks</text:span></text:span><text:span text:style-name="T16">, </text:span><text:span text:style-name="Emphasis"><text:span text:style-name="T16">ŭa</text:span></text:span><text:span text:style-name="T16"> → </text:span><text:span text:style-name="Emphasis"><text:span text:style-name="T16">ua.</text:span></text:span></text:p>
      <text:p text:style-name="Text_20_body"><text:soft-page-break/><text:span text:style-name="T16">La ĉefa problemo de tiu solvo konsistas en tio, ke restas la tento ekstrakti la diakritilon </text:span><text:span text:style-name="Emphasis"><text:span text:style-name="T16">ŭ</text:span></text:span><text:span text:style-name="T16"> en apartan literon kaj reveni al la fundamenta alfabeto de la Ekzercaro – la kaptilo kiun Zamenhofo mem ne sukcesis eviti. (Oni cetere atentu, ke la nuna uzo de la alfabeto devias de tiu en UV: UV traktas supersignojn simile al la lingvoj okcidentaj kaj listigas: </text:span><text:span text:style-name="Emphasis"><text:span text:style-name="T16">ĉe</text:span></text:span><text:span text:style-name="T16"> &lt; </text:span><text:span text:style-name="Emphasis"><text:span text:style-name="T16">ced·</text:span></text:span><text:span text:style-name="T16"> &lt; </text:span><text:span text:style-name="Emphasis"><text:span text:style-name="T16">cedr·</text:span></text:span><text:span text:style-name="T16"> &lt; </text:span><text:span text:style-name="Emphasis"><text:span text:style-name="T16">ĉef·</text:span></text:span><text:span text:style-name="T16"> ... La nuna leksikografio esperanta sekvas la tradicion orienteŭropan, en kiu c kaj ĉ estas tute apartaj literoj.)</text:span></text:p>
      <text:h text:style-name="P32" text:outline-level="4"><text:bookmark text:name="sec24"/>Uzi ligaĵojn</text:h>
      <text:p text:style-name="Text_20_body"><text:span text:style-name="T16">Unikodo entenas literligaĵon</text:span><text:span text:style-name="T18"> a+u: Ꜷ ꜷ</text:span><text:span text:style-name="T16"> </text:span><text:span text:style-name="Source_20_Text"><text:span text:style-name="T14">(U+A736, U+A737)</text:span></text:span><text:span text:style-name="T14">;</text:span><text:span text:style-name="T16"> apriore tio ŝajnas bona anstataŭaĵo por </text:span><text:span text:style-name="Emphasis"><text:span text:style-name="T16">aŭ</text:span></text:span><text:span text:style-name="T16"> (kaj plej grave, ĝi malebligas demandon pri eventuala uzo de </text:span><text:span text:style-name="Emphasis"><text:span text:style-name="T16">ŭa</text:span></text:span><text:span text:style-name="T16"> ktp). Tamen la vortoj kun tia ligaĵo aspektas nekutime kaj eĉ malbele: </text:span></text:p>
      <text:p text:style-name="P7">Ꜷgusto, ꜷtoro, ĉirkꜷ.</text:p>
      <text:p text:style-name="Text_20_body"><text:span text:style-name="T16">Krome, mi ne trovas similan ligaĵon por </text:span><text:span text:style-name="Emphasis"><text:span text:style-name="T16">eŭ</text:span></text:span><text:span text:style-name="T16">.</text:span></text:p>
      <text:h text:style-name="P32" text:outline-level="4"><text:bookmark text:name="sec25"/><text:soft-page-break/>Uzi super- aŭ subsignon</text:h>
      <text:p text:style-name="P4">Alia memtrudiĝanta ideo estas uzi la tradician ĉapelon: â, ê; aŭ ion pli ekzotan, ekz‑e la polajn vostetojn: ą, ę:</text:p>
      <text:p text:style-name="P17">Â â, Ê ê: Âgusto, âtoro, ĉirkâ, Êropo, lêtenanto<text:line-break/>Ą ą, Ę ę: Ągusto, ątoro, ĉirką, Ęropo, lętenanto</text:p>
      <text:p text:style-name="P4">Tio estus logika, sed tio tro devias de la internacia idealo latineca. Tiu varianto ŝajnas tute senŝanca.</text:p>
      <text:h text:style-name="P31" text:outline-level="3"><text:bookmark text:name="sxava"/><text:bookmark text:name="sec26"/><text:reference-mark-start text:name="sxava"/>Nelatina alfabeto<text:reference-mark-end text:name="sxava"/></text:h>
      <text:p text:style-name="Text_20_body"><text:span text:style-name="T16">La problemo estas grandparte ŝuldata al la latina alfabeto. La angla </text:span><text:span text:style-name="Emphasis"><text:span text:style-name="T16">author</text:span></text:span><text:span text:style-name="T16"> estas prononcata (proksimume) «ósa»; la pola </text:span><text:span text:style-name="Emphasis"><text:span text:style-name="T16">autor</text:span></text:span><text:span text:style-name="T16"> estas prononcata «áŭtor»; nenio komuna en la prononco, sed evidenta komunaĵo en la komenca duliteraĵo.</text:span></text:p>
      <text:p text:style-name="Text_20_body"><text:span text:style-name="T16">Kiel la afero status ĉe alibaza alfabeto? Evidente, tia alfabeto egale bone povas priservi ambaŭ solvojn. Estkiel nelatinan alfabeton mi kutime konsideras la </text:span><text:a xlink:type="simple" xlink:href="http://eo.wikipedia.org/wiki/Ŝava_alfabeto#Por_Esperanto"><text:span text:style-name="T16">Ŝava-Starlingan</text:span></text:a><text:span text:style-name="T16">.</text:span></text:p>
      <text:p text:style-name="Text_20_body"><text:soft-page-break/><text:span text:style-name="T16">En sia Starlinga formo, la alfabeto bonege realigas la unuan alternativon: ŭ=w, kaj eĉ grafike sugestas la ideon pri tio, ke /j/ kaj /w/ estas aferoj samspecaj (la signobildo de unu estas la signobildo de la alia, turnita je 180°). Alivorte, ĝi prezentas la avantaĝon de unueca skribo </text:span><text:span text:style-name="Emphasis"><text:span text:style-name="T16">awtoro, Waŝingtono</text:span></text:span><text:span text:style-name="T16"> – sed sen la ĝeno pri nekutimeco de </text:span><text:span text:style-name="Emphasis"><text:span text:style-name="T16">aw</text:span></text:span><text:span text:style-name="T16"> (ĉar nenio estas apriore kutima en tia skribo).</text:span></text:p>
      <text:p text:style-name="P9"><text:span text:style-name="T16">Tamen ankaŭ la duan alternativon tiu signaro povas bonege realigi. La Starlinga adaptaĵo permutis (kompare kun la anglalingva originalo) la signojn por /j/ (</text:span><text:span text:style-name="Emphasis"><text:span text:style-name="T16">yea</text:span></text:span><text:span text:style-name="T16">) kaj /w/ (</text:span><text:span text:style-name="Emphasis"><text:span text:style-name="T16">woe</text:span></text:span><text:span text:style-name="T16">); tio efektive pli oportunas en Esperanto. Daŭrigante tiun modifon, oni povas uzi la diftongo-literojn </text:span><text:span text:style-name="T12">F</text:span><text:span text:style-name="T16"> kaj </text:span><text:span text:style-name="T12">E</text:span><text:span text:style-name="T16"> por </text:span><text:span text:style-name="Emphasis"><text:span text:style-name="T16">aŭ</text:span></text:span><text:span text:style-name="T16"> kaj </text:span><text:span text:style-name="Emphasis"><text:span text:style-name="T16">eŭ</text:span></text:span><text:span text:style-name="T16">. T.e. kompletigi la vokalan lozanĝon: </text:span></text:p>
      <table:table table:name="Table2" table:style-name="Table2">
        <table:table-column table:style-name="Table2.A" table:number-columns-repeated="2"/>
        <table:table-column table:style-name="Table2.C"/>
        <table:table-row>
          <table:table-cell table:style-name="Table2.A1" office:value-type="string">
            <text:p text:style-name="P25"><text:span text:style-name="T6">a</text:span>  =  <text:span text:style-name="T11">A</text:span> </text:p>
          </table:table-cell>
          <table:table-cell table:style-name="Table2.A1" office:value-type="string">
            <text:p text:style-name="P25"><text:span text:style-name="T11">e</text:span>  =  <text:span text:style-name="T6">e</text:span> </text:p>
          </table:table-cell>
          <table:table-cell table:style-name="Table2.A1" table:number-rows-spanned="2" office:value-type="string">
            <text:p text:style-name="P25">     per      <text:span text:style-name="T6">aŭ</text:span>  =  <text:span text:style-name="T11">F </text:span> kaj  <text:span text:style-name="T11">E</text:span>  =  <text:span text:style-name="T6">eŭ</text:span>  </text:p>
          </table:table-cell>
        </table:table-row>
        <table:table-row>
          <table:table-cell table:style-name="Table2.A1" office:value-type="string">
            <text:p text:style-name="P25"><text:span text:style-name="T6">u</text:span>  =  <text:span text:style-name="T11">o</text:span> </text:p>
          </table:table-cell>
          <table:table-cell table:style-name="Table2.A1" office:value-type="string">
            <text:p text:style-name="P25"><text:span text:style-name="T11">a</text:span>  =  <text:span text:style-name="T6">o</text:span> </text:p>
          </table:table-cell>
          <table:covered-table-cell/>
        </table:table-row>
      </table:table>
      <text:p text:style-name="P5">Ekzemple,</text:p>
      <table:table table:name="Table3" table:style-name="Table3">
        <table:table-column table:style-name="Table3.A"/>
        <table:table-column table:style-name="Table3.B" table:number-columns-repeated="2"/>
        <table:table-column table:style-name="Table3.D"/>
        <table:table-column table:style-name="Table3.E"/>
        <table:table-row table:style-name="Table3.1">
          <table:table-cell table:style-name="Table3.A1" office:value-type="string">
            <text:p text:style-name="P27">F:</text:p>
          </table:table-cell>
          <table:table-cell table:style-name="Table3.A1" office:value-type="string">
            <text:p text:style-name="P27">/Fgosta</text:p>
          </table:table-cell>
          <table:table-cell table:style-name="Table3.A1" office:value-type="string">
            <text:p text:style-name="P27">Ftara</text:p>
          </table:table-cell>
          <table:table-cell table:style-name="Table3.A1" office:value-type="string">
            <text:p text:style-name="P27">cirkF</text:p>
          </table:table-cell>
          <table:table-cell table:style-name="Table3.A1" office:value-type="string">
            <text:p text:style-name="P27">MFA</text:p>
          </table:table-cell>
        </table:table-row>
        <text:soft-page-break/>
        <table:table-row table:style-name="Table3.1">
          <table:table-cell table:style-name="Table3.A1" office:value-type="string">
            <text:p text:style-name="P26">(<text:span text:style-name="T7">aŭ:</text:span></text:p>
          </table:table-cell>
          <table:table-cell table:style-name="Table3.A1" office:value-type="string">
            <text:p text:style-name="P26"><text:span text:style-name="T10">Aŭ</text:span>gusto</text:p>
          </table:table-cell>
          <table:table-cell table:style-name="Table3.A1" office:value-type="string">
            <text:p text:style-name="P26"><text:span text:style-name="T10">aŭ</text:span>toro</text:p>
          </table:table-cell>
          <table:table-cell table:style-name="Table3.A1" office:value-type="string">
            <text:p text:style-name="P26">ĉirk<text:span text:style-name="T10">aŭ</text:span></text:p>
          </table:table-cell>
          <table:table-cell table:style-name="Table3.A1" office:value-type="string">
            <text:p text:style-name="P26">n<text:span text:style-name="T10">aŭ</text:span>a)</text:p>
          </table:table-cell>
        </table:table-row>
      </table:table>
      <text:p text:style-name="P4"/>
      <table:table table:name="Table4" table:style-name="Table4">
        <table:table-column table:style-name="Table4.A"/>
        <table:table-column table:style-name="Table4.B"/>
        <table:table-column table:style-name="Table4.C"/>
        <table:table-column table:style-name="Table4.D"/>
        <table:table-row table:style-name="Table4.1">
          <table:table-cell table:style-name="Table4.A1" office:value-type="string">
            <text:p text:style-name="P27">E:</text:p>
          </table:table-cell>
          <table:table-cell table:style-name="Table4.A1" office:value-type="string">
            <text:p text:style-name="P27">/Erapa</text:p>
          </table:table-cell>
          <table:table-cell table:style-name="Table4.A1" office:value-type="string">
            <text:p text:style-name="P27">lEteMAMta</text:p>
          </table:table-cell>
          <table:table-cell table:style-name="Table4.A1" office:value-type="string">
            <text:p text:style-name="P27">MEtrAlA</text:p>
          </table:table-cell>
        </table:table-row>
        <table:table-row>
          <table:table-cell table:style-name="Table4.A1" office:value-type="string">
            <text:p text:style-name="P26">(<text:span text:style-name="T7">eŭ:</text:span></text:p>
          </table:table-cell>
          <table:table-cell table:style-name="Table4.A1" office:value-type="string">
            <text:p text:style-name="P26"><text:span text:style-name="T10">Eŭ</text:span>ropo</text:p>
          </table:table-cell>
          <table:table-cell table:style-name="Table4.A1" office:value-type="string">
            <text:p text:style-name="P26">l<text:span text:style-name="T10">eŭ</text:span><text:span text:style-name="T15">tenanto</text:span></text:p>
          </table:table-cell>
          <table:table-cell table:style-name="Table4.A1" office:value-type="string">
            <text:p text:style-name="P26">n<text:span text:style-name="T10">eŭ</text:span>trala)</text:p>
          </table:table-cell>
        </table:table-row>
      </table:table>
      <text:h text:style-name="P31" text:outline-level="3"><text:bookmark text:name="sec27"/>[w] kiel alofono de /v/</text:h>
      <text:p text:style-name="P4">La angla lingvo havas ambaŭ fonemojn, /v/ kaj /w/. Tamen pli ofte lingvo havas ne pli ol unu el ili: la germana kaj rusa posedas nur /v/; la klasika Latino, la ukrajna, la ĉina posedas nur /w/. La diftonga alternativo ebligas uzi la sonon [w] kiel alofonon de /v/; por la rusa orelo tio sonus kiel ukrajna akĉento en ruslingva parolo: ĝi kaŭzas nenian problemon en komunikado. Tia permesemo ne plu eblos ĉe la emancipa alternativo, oni devos distingi la du parolsonojn kiel apartajn fonemojn.</text:p>
      <text:p text:style-name="Text_20_body"><text:span text:style-name="T16">Verdire, tiu postulo jam ekzistas ĉe la liternomoj: </text:span><text:span text:style-name="Emphasis"><text:span text:style-name="T16">ŭo</text:span></text:span><text:span text:style-name="T16"> ≠ </text:span><text:span text:style-name="Emphasis"><text:span text:style-name="T16">vo</text:span></text:span><text:span text:style-name="T16">. Nu, mi plu opinias, ke fonologie la liter</text:span><text:soft-page-break/><text:span text:style-name="T16">nomo </text:span><text:span text:style-name="Emphasis"><text:span text:style-name="T16">ŭo</text:span></text:span><text:span text:style-name="T16"> estas kontraŭsistema eraro. Ĝia kroma problemo estas, ke en la rusa prononco la liternomo </text:span><text:span text:style-name="Emphasis"><text:span text:style-name="T16">o</text:span></text:span><text:span text:style-name="T16"> egale sonas kiel [ŭo] (vd p. </text:span><text:span text:style-name="T16"><text:reference-ref text:reference-format="page" text:ref-name="rusao">33</text:reference-ref></text:span><text:span text:style-name="T16">).</text:span></text:p>
      <text:h text:style-name="P29" text:outline-level="2"><text:bookmark text:name="sec28"/>Konkludo</text:h>
      <text:p text:style-name="P4">La Fundamento entenas du tavolojn: ĝi prezentas la lingvon Esperanto per tekstoj kaj vortaro (la objekta tavolo); kaj ĝi entenas certan teorion pri tiu lingvo (la meta-tavolo). La objekta tavolo estas la viva korpo de la lingvo; la teorio estas speco de pakaĵo, la vestoj en kiuj Zamenhofo prezentis sian verkon.</text:p>
      <text:p text:style-name="P4">La teorio apartenis al la 19ª jc, kiam la funkcia fonetiko ankoraŭ estis naskiĝanta, kaj ĝia koncepto pri parolsonoj estas iom simplisma (cetere, tia ĝi restas ĉe la ĝenerala publiko ĝis nun). Tio influis la difinon de la alfabeto (kaj interalie, la liternomojn). Estiĝis malkohero inter la propra, interna strukturo de la objekta tavolo, unuflanke; kaj la ne tute adekvata teorio, aliflanke. Resume, la vesto ne estis <text:soft-page-break/>bone almezurita (tio apenaŭ eblis ĉe la tiama modo).</text:p>
      <text:p text:style-name="P4">Tiu malkohero kaŭzis streĉon, kiu restas fonto de provoj ŝanĝi la fonologian sistemon de la lingvo laŭ la teorio. Parte tion kaŭzas la reala bezono esprimi la fremdan sonon [w] per la rimedoj de Esperanto; sed tiaj mankantaj parolsonoj abundegas, sufiĉas indiki la angla-hispanajn [θ] kaj [ð]; tamen neniam tiu manko kaŭzis eĉ malplejan provon modifi la fonologian sistemon de Esperanto. Necesis kombino de la ekstera bezono kaj de la interna fendo, kian prezentas la teoria difekto en la difino de la alfabeto.</text:p>
      <text:p text:style-name="Text_20_body"><text:span text:style-name="T16">Estas du manieroj koherigi la tuton: konsekvence apliki la teorion, emancipante la literon </text:span><text:span text:style-name="Emphasis"><text:span text:style-name="T16">ŭ</text:span></text:span><text:span text:style-name="T16">, kio iom post iom ŝanĝos la objektan lingvon; aŭ koherigi la teorion al la interna strukturo.</text:span></text:p>
      <text:p text:style-name="P4">Probable venkos la emancipo: ĝi bezonas nenian ŝanĝon en la ideologio, ĉiuj priskribaj vortoj restos la samaj (ŝanĝiĝos la interna strukturo, sed tion malmultaj rimarkos). Alivorte, korekto en la vesto post <text:soft-page-break/>pli bona almezurado estus afero okulfrapa, kiun rimarkos ĉiuj – kaj kiu nepre kaŭzos protestojn pri la netuŝebla Fundamento. Politike pli facilas apliki ĥirurgion al la korpo, ŝanĝi la vivan organismon adaptante ĝin al la malnova vestaĵo; tion la publiko ne rimarkos.</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OpenSymbol1" svg:font-family="OpenSymbol" style:font-charset="x-symbol"/>
    <style:font-face style:name="OpenSymbol" svg:font-family="OpenSymbol"/>
    <style:font-face style:name="FreeSerif2" svg:font-family="FreeSerif" style:font-adornments="Regular" style:font-family-generic="roman"/>
    <style:font-face style:name="FreeSans1" svg:font-family="FreeSans" style:font-family-generic="swiss"/>
    <style:font-face style:name="DejaVu Sans Mono" svg:font-family="'DejaVu Sans Mono'" style:font-family-generic="modern" style:font-pitch="fixed"/>
    <style:font-face style:name="Droid Sans Fallback1" svg:font-family="'Droid Sans Fallback'" style:font-family-generic="modern" style:font-pitch="fixed"/>
    <style:font-face style:name="Lionspaw" svg:font-family="Lionspaw" style:font-pitch="variable"/>
    <style:font-face style:name="FreeSerif3" svg:font-family="FreeSerif" style:font-family-generic="roman" style:font-pitch="variable"/>
    <style:font-face style:name="FreeSerif1" svg:font-family="FreeSerif" style:font-adornments="Bold" style:font-family-generic="roman" style:font-pitch="variable"/>
    <style:font-face style:name="FreeSerif" svg:font-family="FreeSerif" style:font-adornments="Regular"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Droid Sans Fallback" svg:font-family="'Droid Sans Fallback'" style:font-family-generic="system" style:font-pitch="variable"/>
    <style:font-face style:name="FreeSans" svg:font-family="FreeSans" style:font-family-generic="system" style:font-pitch="variable"/>
  </office:font-face-decls>
  <office:styles>
    <style:default-style style:family="graphic">
      <style:graphic-properties fo:wrap-option="no-wrap" draw:shadow-offset-x="3mm" draw:shadow-offset-y="3mm" draw:start-line-spacing-horizontal="2.83mm" draw:start-line-spacing-vertical="2.83mm" draw:end-line-spacing-horizontal="2.83mm" draw:end-line-spacing-vertical="2.83mm"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eo" fo:country="none" style:letter-kerning="true" style:font-name-asian="Droid Sans Fallback" style:font-size-asian="10.5pt" style:language-asian="zh" style:country-asian="CN" style:font-name-complex="Free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mm" style:writing-mode="lr-tb"/>
      <style:text-properties style:use-window-font-color="true" style:font-name="Times New Roman" fo:font-size="12pt" fo:language="eo" fo:country="none" style:letter-kerning="true" style:font-name-asian="Droid Sans Fallback" style:font-size-asian="10.5pt" style:language-asian="zh" style:country-asian="CN" style:font-name-complex="Free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style:paragraph-properties style:page-number="auto"/>
      <style:text-properties style:font-name="FreeSerif" fo:font-family="FreeSerif" style:font-style-name="Regular" style:font-family-generic="roman" style:font-pitch="variable" style:font-size-asian="10.5pt"/>
    </style:style>
    <style:style style:name="Heading" style:family="paragraph" style:parent-style-name="Standard" style:next-style-name="Text_20_body" style:class="text">
      <style:paragraph-properties fo:margin-top="4.23mm" fo:margin-bottom="2.12mm" style:contextual-spacing="false" fo:keep-with-next="always"/>
      <style:text-properties style:font-name="Arial" fo:font-family="Arial" style:font-family-generic="swiss" style:font-pitch="variable" fo:font-size="14pt" style:font-name-asian="Droid Sans Fallback" style:font-family-asian="'Droid Sans Fallback'" style:font-family-generic-asian="system" style:font-pitch-asian="variable" style:font-size-asian="14pt" style:font-name-complex="FreeSans" style:font-family-complex="FreeSans" style:font-family-generic-complex="system" style:font-pitch-complex="variable" style:font-size-complex="14pt"/>
    </style:style>
    <style:style style:name="Text_20_body" style:display-name="Text body" style:family="paragraph" style:parent-style-name="Standard" style:class="text" style:master-page-name="">
      <style:paragraph-properties fo:margin-top="0mm" fo:margin-bottom="2.12mm" style:contextual-spacing="false" fo:text-align="justify" style:justify-single-word="false" fo:orphans="2" fo:hyphenation-ladder-count="no-limit" style:page-number="auto"/>
      <style:text-properties style:font-size-asian="10.5pt" fo:hyphenate="true" fo:hyphenation-remain-char-count="2" fo:hyphenation-push-char-count="2"/>
    </style:style>
    <style:style style:name="List" style:family="paragraph" style:parent-style-name="Text_20_body" style:class="list">
      <style:text-properties style:font-size-asian="12pt" style:font-name-complex="FreeSans1" style:font-family-complex="FreeSans" style:font-family-generic-complex="swiss"/>
    </style:style>
    <style:style style:name="Caption" style:family="paragraph" style:parent-style-name="Standard" style:class="extra">
      <style:paragraph-properties fo:margin-top="2.12mm" fo:margin-bottom="2.12mm" style:contextual-spacing="false" text:number-lines="false" text:line-number="0"/>
      <style:text-properties fo:font-size="12pt" fo:font-style="italic" style:font-size-asian="12pt" style:font-style-asian="italic" style:font-name-complex="FreeSans1"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1" style:font-family-complex="FreeSans" style:font-family-generic-complex="swiss"/>
    </style:style>
    <style:style style:name="Heading_20_1" style:display-name="Heading 1" style:family="paragraph" style:parent-style-name="Heading" style:next-style-name="Text_20_body" style:default-outline-level="1" style:list-style-name="" style:class="text">
      <style:text-properties style:font-name="Times New Roman" fo:font-family="'Times New Roman'" style:font-family-generic="roman" style:font-pitch="variable" fo:font-size="24pt" fo:font-weight="bold" style:font-name-asian="Droid Sans Fallback" style:font-family-asian="'Droid Sans Fallback'" style:font-family-generic-asian="system" style:font-pitch-asian="variable" style:font-size-asian="24pt" style:font-weight-asian="bold" style:font-name-complex="FreeSans" style:font-family-complex="FreeSans" style:font-family-generic-complex="system" style:font-pitch-complex="variable" style:font-size-complex="24pt" style:font-weight-complex="bold"/>
    </style:style>
    <style:style style:name="Quotations" style:family="paragraph" style:parent-style-name="Standard" style:class="html">
      <style:paragraph-properties fo:margin-left="10mm" fo:margin-right="10mm" fo:margin-top="0mm" fo:margin-bottom="4.99mm" style:contextual-spacing="false" fo:text-indent="0mm" style:auto-text-indent="false"/>
    </style:style>
    <style:style style:name="Table_20_Contents" style:display-name="Table Contents" style:family="paragraph" style:parent-style-name="Standard" style:class="extra" style:master-page-name="">
      <style:paragraph-properties style:page-number="auto" style:shadow="none" text:number-lines="false" text:line-number="0">
        <style:tab-stops/>
      </style:paragraph-properties>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List_20_Heading" style:display-name="List Heading" style:family="paragraph" style:parent-style-name="Standard" style:next-style-name="List_20_Contents" style:class="html">
      <style:paragraph-properties fo:margin-left="0mm" fo:margin-right="0mm" fo:text-indent="0mm" style:auto-text-indent="false"/>
    </style:style>
    <style:style style:name="List_20_Contents" style:display-name="List Contents" style:family="paragraph" style:parent-style-name="Standard" style:class="html">
      <style:paragraph-properties fo:margin-left="10mm" fo:margin-right="0mm" fo:text-indent="0mm" style:auto-text-indent="false"/>
    </style:style>
    <style:style style:name="Heading_20_2" style:display-name="Heading 2" style:family="paragraph" style:parent-style-name="Heading" style:next-style-name="Text_20_body" style:default-outline-level="2" style:list-style-name="" style:class="text">
      <style:text-properties style:font-name="Times New Roman" fo:font-family="'Times New Roman'" style:font-family-generic="roman" style:font-pitch="variable" fo:font-size="18pt" fo:font-weight="bold" style:font-name-asian="Droid Sans Fallback" style:font-family-asian="'Droid Sans Fallback'" style:font-family-generic-asian="system" style:font-pitch-asian="variable" style:font-size-asian="18pt" style:font-weight-asian="bold" style:font-name-complex="FreeSans" style:font-family-complex="Free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list-style-name="" style:class="text">
      <style:text-properties style:font-name="Times New Roman" fo:font-family="'Times New Roman'" style:font-family-generic="roman" style:font-pitch="variable" fo:font-size="14pt" fo:font-weight="bold" style:font-name-asian="Droid Sans Fallback" style:font-family-asian="'Droid Sans Fallback'" style:font-family-generic-asian="system" style:font-pitch-asian="variable" style:font-size-asian="14pt" style:font-weight-asian="bold" style:font-name-complex="FreeSans" style:font-family-complex="Free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list-style-name="" style:class="text">
      <style:text-properties style:font-name="Times New Roman" fo:font-family="'Times New Roman'" style:font-family-generic="roman" style:font-pitch="variable" fo:font-size="12pt" fo:font-weight="bold" style:font-name-asian="Droid Sans Fallback" style:font-family-asian="'Droid Sans Fallback'" style:font-family-generic-asian="system" style:font-pitch-asian="variable" style:font-size-asian="12pt" style:font-weight-asian="bold" style:font-name-complex="FreeSans" style:font-family-complex="FreeSans" style:font-family-generic-complex="system" style:font-pitch-complex="variable" style:font-size-complex="12pt" style:font-weight-complex="bold"/>
    </style:style>
    <style:style style:name="Horizontal_20_Line" style:display-name="Horizontal Line" style:family="paragraph" style:parent-style-name="Standard" style:next-style-name="Text_20_body" style:class="html">
      <style:paragraph-properties fo:margin-top="0mm" fo:margin-bottom="4.99mm" style:contextual-spacing="false" style:border-line-width-bottom="0.02mm 0.35mm 0.02mm" fo:padding="0mm" fo:border-left="none" fo:border-right="none" fo:border-top="none" fo:border-bottom="1.11pt double #808080" text:number-lines="false" text:line-number="0" style:join-border="false"/>
      <style:text-properties fo:font-size="6pt" style:font-size-asian="6pt" style:font-size-complex="6pt"/>
    </style:style>
    <style:style style:name="Text_20_body_20_indent" style:display-name="Text body indent" style:family="paragraph" style:parent-style-name="Text_20_body" style:class="text">
      <style:paragraph-properties fo:margin-left="4.99mm" fo:margin-right="0mm" fo:text-indent="0mm" style:auto-text-indent="false"/>
    </style:style>
    <style:style style:name="Contents_20_Heading" style:display-name="Contents Heading" style:family="paragraph" style:parent-style-name="Heading" style:class="index">
      <style:paragraph-properties fo:margin-left="0mm" fo:margin-right="0mm" fo:text-indent="0mm" style:auto-text-indent="false" style:shadow="none" text:number-lines="false" text:line-number="0"/>
      <style:text-properties style:font-name="FreeSerif1" fo:font-family="FreeSerif" style:font-style-name="Bold" style:font-family-generic="roman" style:font-pitch="variable"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mm" fo:margin-right="0mm" fo:text-indent="0mm" style:auto-text-indent="false">
        <style:tab-stops>
          <style:tab-stop style:position="87.12mm" style:type="right" style:leader-style="dotted" style:leader-text="."/>
        </style:tab-stops>
      </style:paragraph-properties>
    </style:style>
    <style:style style:name="Contents_20_2" style:display-name="Contents 2" style:family="paragraph" style:parent-style-name="Index" style:class="index">
      <style:paragraph-properties fo:margin-left="4.99mm" fo:margin-right="0mm" fo:text-indent="0mm" style:auto-text-indent="false">
        <style:tab-stops>
          <style:tab-stop style:position="82.13mm" style:type="right" style:leader-style="dotted" style:leader-text="."/>
        </style:tab-stops>
      </style:paragraph-properties>
    </style:style>
    <style:style style:name="Contents_20_3" style:display-name="Contents 3" style:family="paragraph" style:parent-style-name="Index" style:class="index">
      <style:paragraph-properties fo:margin-left="9.98mm" fo:margin-right="0mm" fo:text-indent="0mm" style:auto-text-indent="false">
        <style:tab-stops>
          <style:tab-stop style:position="77.13mm" style:type="right" style:leader-style="dotted" style:leader-text="."/>
        </style:tab-stops>
      </style:paragraph-properties>
      <style:text-properties fo:font-size="11pt"/>
    </style:style>
    <style:style style:name="Contents_20_4" style:display-name="Contents 4" style:family="paragraph" style:parent-style-name="Index" style:class="index">
      <style:paragraph-properties fo:margin-left="14.98mm" fo:margin-right="0mm" fo:text-indent="0mm" style:auto-text-indent="false">
        <style:tab-stops>
          <style:tab-stop style:position="72.14mm" style:type="right" style:leader-style="dotted" style:leader-text="."/>
        </style:tab-stops>
      </style:paragraph-properties>
      <style:text-properties fo:font-size="11pt"/>
    </style:style>
    <style:style style:name="Footnote" style:family="paragraph" style:parent-style-name="Standard" style:class="extra">
      <style:paragraph-properties fo:margin-left="4.99mm" fo:margin-right="0mm" fo:text-indent="-4.99mm" style:auto-text-indent="false" text:number-lines="false" text:line-number="0"/>
      <style:text-properties fo:font-size="10pt" style:font-size-asian="10pt" style:font-size-complex="10pt"/>
    </style:style>
    <style:style style:name="Header" style:family="paragraph" style:parent-style-name="Standard" style:class="extra">
      <style:paragraph-properties text:number-lines="false" text:line-number="0">
        <style:tab-stops>
          <style:tab-stop style:position="43.55mm" style:type="center"/>
          <style:tab-stop style:position="87.12mm" style:type="right"/>
        </style:tab-stops>
      </style:paragraph-properties>
    </style:style>
    <style:style style:name="Title" style:family="paragraph" style:parent-style-name="Heading" style:next-style-name="Text_20_body" style:class="chapter">
      <style:paragraph-properties fo:text-align="center" style:justify-single-word="false"/>
      <style:text-properties fo:font-size="18pt" fo:font-weight="bold" style:font-size-asian="18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Emphasis" style:family="text">
      <style:text-properties fo:font-style="italic" style:font-style-asian="italic" style:font-style-complex="italic"/>
    </style:style>
    <style:style style:name="Internet_20_link" style:display-name="Internet link" style:family="text">
      <style:text-properties fo:color="#000080"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DejaVu Sans Mono" fo:font-family="'DejaVu Sans Mono'" style:font-family-generic="modern" style:font-pitch="fixed" style:font-name-asian="Droid Sans Fallback1" style:font-family-asian="'Droid Sans Fallback'" style:font-family-generic-asian="modern" style:font-pitch-asian="fixed" style:font-name-complex="DejaVu Sans Mono" style:font-family-complex="'DejaVu Sans Mono'" style:font-family-generic-complex="modern" style:font-pitch-complex="fixed"/>
    </style:style>
    <style:style style:name="Footnote_20_Symbol" style:display-name="Footnote Symbol" style:family="text"/>
    <style:style style:name="Footnote_20_anchor" style:display-name="Footnote anchor" style:family="text">
      <style:text-properties style:text-position="super 58%"/>
    </style:style>
    <style:style style:name="Visited_20_Internet_20_Link" style:display-name="Visited Internet Link" style:family="text">
      <style:text-properties fo:color="#800000" style:text-underline-style="solid" style:text-underline-width="auto" style:text-underline-color="font-color" style:language-asian="zxx" style:country-asian="none" style:language-complex="zxx" style:country-complex="none"/>
    </style:style>
    <text:outline-style style:name="Outline">
      <text:outline-level-style text:level="1" style:num-format="">
        <style:list-level-properties text:list-level-position-and-space-mode="label-alignment">
          <style:list-level-label-alignment text:label-followed-by="listtab" text:list-tab-stop-position="7.62mm" fo:text-indent="-7.62mm" fo:margin-left="7.62mm"/>
        </style:list-level-properties>
      </text:outline-level-style>
      <text:outline-level-style text:level="2" style:num-format="">
        <style:list-level-properties text:list-level-position-and-space-mode="label-alignment">
          <style:list-level-label-alignment text:label-followed-by="listtab" text:list-tab-stop-position="10.16mm" fo:text-indent="-10.16mm" fo:margin-left="10.16mm"/>
        </style:list-level-properties>
      </text:outline-level-style>
      <text:outline-level-style text:level="3" style:num-format="">
        <style:list-level-properties text:list-level-position-and-space-mode="label-alignment">
          <style:list-level-label-alignment text:label-followed-by="listtab" text:list-tab-stop-position="12.7mm" fo:text-indent="-12.7mm" fo:margin-left="12.7mm"/>
        </style:list-level-properties>
      </text:outline-level-style>
      <text:outline-level-style text:level="4" style:num-format="">
        <style:list-level-properties text:list-level-position-and-space-mode="label-alignment">
          <style:list-level-label-alignment text:label-followed-by="listtab" text:list-tab-stop-position="15.24mm" fo:text-indent="-15.24mm" fo:margin-left="15.24mm"/>
        </style:list-level-properties>
      </text:outline-level-style>
      <text:outline-level-style text:level="5" style:num-format="">
        <style:list-level-properties text:list-level-position-and-space-mode="label-alignment">
          <style:list-level-label-alignment text:label-followed-by="listtab" text:list-tab-stop-position="17.78mm" fo:text-indent="-17.78mm" fo:margin-left="17.78mm"/>
        </style:list-level-properties>
      </text:outline-level-style>
      <text:outline-level-style text:level="6" style:num-format="">
        <style:list-level-properties text:list-level-position-and-space-mode="label-alignment">
          <style:list-level-label-alignment text:label-followed-by="listtab" text:list-tab-stop-position="20.32mm" fo:text-indent="-20.32mm" fo:margin-left="20.32mm"/>
        </style:list-level-properties>
      </text:outline-level-style>
      <text:outline-level-style text:level="7" style:num-format="">
        <style:list-level-properties text:list-level-position-and-space-mode="label-alignment">
          <style:list-level-label-alignment text:label-followed-by="listtab" text:list-tab-stop-position="22.86mm" fo:text-indent="-22.86mm" fo:margin-left="22.86mm"/>
        </style:list-level-properties>
      </text:outline-level-style>
      <text:outline-level-style text:level="8" style:num-format="">
        <style:list-level-properties text:list-level-position-and-space-mode="label-alignment">
          <style:list-level-label-alignment text:label-followed-by="listtab" text:list-tab-stop-position="25.4mm" fo:text-indent="-25.4mm" fo:margin-left="25.4mm"/>
        </style:list-level-properties>
      </text:outline-level-style>
      <text:outline-level-style text:level="9" style:num-format="">
        <style:list-level-properties text:list-level-position-and-space-mode="label-alignment">
          <style:list-level-label-alignment text:label-followed-by="listtab" text:list-tab-stop-position="27.94mm" fo:text-indent="-27.94mm" fo:margin-left="27.94mm"/>
        </style:list-level-properties>
      </text:outline-level-style>
      <text:outline-level-style text:level="10" style:num-format="">
        <style:list-level-properties text:list-level-position-and-space-mode="label-alignment">
          <style:list-level-label-alignment text:label-followed-by="listtab" text:list-tab-stop-position="30.48mm" fo:text-indent="-30.48mm" fo:margin-left="30.48mm"/>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4.99m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paragraph-properties fo:text-align="center" style:justify-single-word="false"/>
      <style:text-properties fo:language="eo" fo:country="none"/>
    </style:style>
    <style:style style:name="MT1" style:family="text">
      <style:text-properties style:font-name="FreeSerif2" style:font-name-asian="FreeSerif2" style:font-name-complex="FreeSerif2"/>
    </style:style>
    <style:page-layout style:name="Mpm1">
      <style:page-layout-properties fo:page-width="92.2mm" fo:page-height="121.92mm" style:num-format="1" style:print-orientation="portrait" fo:margin-top="2.54mm" fo:margin-bottom="2.54mm" fo:margin-left="2.54mm" fo:margin-right="2.54mm" style:writing-mode="lr-tb" style:layout-grid-color="#c0c0c0" style:layout-grid-lines="44" style:layout-grid-base-height="5.5mm" style:layout-grid-ruby-height="0mm" style:layout-grid-mode="none" style:layout-grid-ruby-below="false" style:layout-grid-print="true" style:layout-grid-display="true" style:layout-grid-base-width="3.7mm" style:layout-grid-snap-to="true" style:layout-grid-snap-to-characters="true" style:footnote-max-height="0mm">
        <style:footnote-sep style:width="0.18mm" style:distance-before-sep="1.01mm" style:distance-after-sep="1.01mm" style:line-style="solid" style:adjustment="left" style:rel-width="25%" style:color="#000000"/>
      </style:page-layout-properties>
      <style:header-style>
        <style:header-footer-properties fo:min-height="10.16mm" fo:margin-left="0mm" fo:margin-right="0mm" fo:margin-bottom="5.08mm" style:shadow="none" style:dynamic-spacing="false"/>
      </style:header-style>
      <style:footer-style/>
    </style:page-layout>
    <style:page-layout style:name="Mpm2">
      <style:page-layout-properties fo:page-width="92.2mm" fo:page-height="121.92mm" style:num-format="" style:print-orientation="portrait" fo:margin-top="20mm" fo:margin-bottom="20mm" fo:margin-left="20mm" fo:margin-right="20mm" style:writing-mode="lr-tb" style:footnote-max-height="0mm">
        <style:footnote-sep style:width="0.18mm" style:distance-before-sep="1.01mm" style:distance-after-sep="1.01mm" style:line-style="solid" style:adjustment="left" style:rel-width="25%" style:color="#000000"/>
      </style:page-layout-properties>
      <style:header-style/>
      <style:footer-style/>
    </style:page-layout>
    <style:page-layout style:name="Mpm3">
      <style:page-layout-properties fo:page-width="92.2mm" fo:page-height="121.92mm" style:num-format="1" style:print-orientation="portrait" fo:margin-top="20mm" fo:margin-bottom="20mm" fo:margin-left="20mm" fo:margin-right="20mm" style:writing-mode="lr-tb" style:footnote-max-height="0mm">
        <style:footnote-sep style:width="0.18mm" style:distance-before-sep="1.01mm" style:distance-after-sep="1.01mm" style:line-style="solid" style:adjustment="left" style:rel-width="25%" style:color="#000000"/>
      </style:page-layout-properties>
      <style:header-style/>
      <style:footer-style/>
    </style:page-layout>
  </office:automatic-styles>
  <office:master-styles>
    <style:master-page style:name="Standard" style:page-layout-name="Mpm1">
      <style:header>
        <text:p text:style-name="MP1"><text:span text:style-name="MT1">― </text:span><text:page-number text:select-page="current">44</text:page-number> <text:span text:style-name="MT1">―</text:span></text:p>
      </style:header>
    </style:master-page>
    <style:master-page style:name="First_20_Page" style:display-name="First Page" style:page-layout-name="Mpm2" style:next-style-name="Standard"/>
    <style:master-page style:name="Index"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Sergio Pokrovskij</meta:initial-creator>
    <meta:creation-date>2013-06-26T01:16:56</meta:creation-date>
    <dc:date>2014-01-15T19:17:48.605044441</dc:date>
    <meta:editing-duration>PT22H39M49S</meta:editing-duration>
    <meta:editing-cycles>76</meta:editing-cycles>
    <meta:generator>LibreOffice/4.1.3.2$Linux_X86_64 LibreOffice_project/410m0$Build-2</meta:generator>
    <meta:document-statistic meta:table-count="4" meta:image-count="0" meta:object-count="0" meta:page-count="54" meta:paragraph-count="290" meta:word-count="6539" meta:character-count="39661" meta:non-whitespace-character-count="33256"/>
  </office:meta>
</office:document-meta>
</file>