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Arial1" svg:font-family="Arial"/>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P1" style:family="paragraph" style:parent-style-name="Standard">
      <style:text-properties fo:font-style="italic" style:font-style-asian="italic" style:font-style-complex="italic"/>
    </style:style>
    <style:style style:name="P2" style:family="paragraph" style:parent-style-name="Text_20_body">
      <style:paragraph-properties fo:text-align="center" style:justify-single-word="false"/>
    </style:style>
    <style:style style:name="P3" style:family="paragraph" style:parent-style-name="Text_20_body">
      <style:text-properties fo:language="eo" fo:country="none"/>
    </style:style>
    <style:style style:name="P4" style:family="paragraph" style:parent-style-name="Text_20_body">
      <style:paragraph-properties fo:margin-left="0.3937in" fo:margin-right="0.3937in" fo:text-indent="0in" style:auto-text-indent="false"/>
      <style:text-properties fo:language="eo" fo:country="none"/>
    </style:style>
    <style:style style:name="T1" style:family="text">
      <style:text-properties fo:font-size="18pt" fo:font-weight="bold"/>
    </style:style>
    <style:style style:name="T2" style:family="text">
      <style:text-properties fo:language="eo" fo:country="none"/>
    </style:style>
    <style:style style:name="T3" style:family="text">
      <style:text-properties style:text-position="33% 80%" fo:language="eo" fo:country="none"/>
    </style:style>
    <style:style style:name="T4" style:family="text">
      <style:text-properties fo:font-size="10pt" fo:language="eo" fo:country="none" style:font-size-asian="10pt" style:font-size-complex="10pt"/>
    </style:style>
    <style:style style:name="T5" style:family="text">
      <style:text-properties fo:font-size="9pt" fo:language="eo" fo:country="none" style:font-size-asian="9pt" style:font-size-complex="9pt"/>
    </style:style>
    <style:style style:name="T6" style:family="text">
      <style:text-properties fo:font-variant="normal" fo:text-transform="none" fo:color="#ffffff" style:font-name="Arial1" fo:font-size="6pt" fo:font-style="normal" fo:font-weight="normal"/>
    </style:style>
    <style:style style:name="T7" style:family="text">
      <style:text-properties fo:font-style="normal" style:font-style-asian="normal" style:font-style-complex="normal"/>
    </style:style>
    <style:style style:name="Sect1" style:family="section">
      <style:section-properties fo:background-color="#aaaaaa" fo:margin-left="0in" fo:margin-right="0in" style:editable="false">
        <style:columns fo:column-count="1" fo:column-gap="0in"/>
        <style:background-image/>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Laborplano por la Sekcio pri la Faka lingvo</text:h>
      <text:p text:style-name="P2"><text:span text:style-name="T1">Propono de </text:span><text:span text:style-name="Emphasis"><text:span text:style-name="T1">Sergio Pokrovskij</text:span></text:span></text:p>
      <text:p text:style-name="P1"><text:span text:style-name="T7">Ĉeftaskon de nia Sekcio difinas la Statuto per sia </text:span><text:span text:style-name="Emphasis">Artikolo 2ª :</text:span></text:p>
      <text:p text:style-name="P4">... Ĝi [AdE] verkas teknikajn terminarojn, aŭ kontrolas kaj aprobas tiajn terminarojn, verkitajn de aliaj aŭtoroj ...</text:p>
      <text:p text:style-name="P3">Mi dubas pri realigeblo de tia tasko en la kadro de la Akademio. Mi humile konfesas, ke almenaŭ mi ne kompetentas pri la multegaj branĉoj de Scienco kaj Teĥniko.</text:p>
      <text:p text:style-name="P3">Se entute tio sencas, tio estus en ellaborado de ĝeneralaj principoj kaj rekomendoj; kaj eble unu-du modelaj terminaroj, pri kiuj la kolegoj ja estas kompetentaj (ekz-e: lingvoscienco, ĉar en tiu fako ni laboras; plus ĉiutaga komputado, ĉar iom da fakuloj ja estas inter la kolegoj, kaj ĉar komputilojn nun uzas ĉiuj).</text:p>
      <text:p text:style-name="P3">Ĉi-sube mi proponas plurajn eblajn direktojn por nia laboro, pli ol ni probable sukcesos realigi dum la jartrio. Espereble ni kune sukcesos elekti, per kiu(j) ni komencu.</text:p>
      <text:h text:style-name="Heading_20_2" text:outline-level="2">Ellaborado de terminologiaj rekomendoj</text:h>
      <text:p text:style-name="Text_20_body"><text:span text:style-name="T2">Pri tio en Esperanto ekzistas longa tradicio, de </text:span><text:span text:style-name="Emphasis"><text:span text:style-name="T2">Rollet de l'Isle</text:span></text:span><text:a xlink:type="simple" xlink:href="http://pok.heliohost.org/eo/AdE/faklingva_plano.html#fn.1" office:name="fnr.1"><text:span text:style-name="T3">1</text:span></text:a><text:span text:style-name="T2"> kaj </text:span><text:span text:style-name="Emphasis"><text:span text:style-name="T2">E. Wüster</text:span></text:span><text:span text:style-name="T2"> (aŭ eĉ pli frue) ĝis </text:span><text:span text:style-name="Emphasis"><text:span text:style-name="T2">Jan Werner</text:span></text:span><text:a xlink:type="simple" xlink:href="http://pok.heliohost.org/eo/AdE/faklingva_plano.html#fn.2" office:name="fnr.2"><text:span text:style-name="T3">2</text:span></text:a><text:span text:style-name="T2"> (kaj supozeble ankaŭ poste).Oni ne troigu la valoron de tiaj rekomendoj. Eminentaj kriti­k­istoj malofte estas egale grandaj verkistoj. En mia studaĵo</text:span><text:a xlink:type="simple" xlink:href="http://pok.heliohost.org/eo/AdE/faklingva_plano.html#fn.3" office:name="fnr.3"><text:span text:style-name="T3">3</text:span></text:a><text:span text:style-name="T2"> mi ekzamenas modelan terminfaradon laŭrekomendan, kies rezulto (en mia opinio) estas tute fuŝa.</text:span></text:p>
      <text:p text:style-name="P3">Tamen oni ankaŭ ne malestimu tian laboron. Almenaŭ ĝi disponigas al ni kritikan aparaton (ĉu taŭ­ga uzo de la vorto? jen ekzemplo pri esplorindaĵo), lingvaĵon por debati pri la terminoj. Nia laboro ĉi-rilata povus (interalie) konsisti en fiksado de terminologia terminaro.</text:p>
      <text:p text:style-name="P3">Laboron pri ĉi tiu direkto ni povas fari en fona reĝimo: debatoj pri praktika terminaro neeviteble na­skos argumentadon per principoj, kiujn ni povos registri dumvoje.</text:p>
      <text:h text:style-name="Heading_20_3" text:outline-level="3">Modela studo: mezurunuoj, oblo- kaj ono-prefiksoj</text:h>
      <text:p text:style-name="P3">Unu el la tiklaj kaj eterne aktualaj problemoj estas la neesperantaj «sciencaj afiksoj». Plej ofte deba­to perdiĝas en senfrukta argumentado ke la koncernan signifon (ne) eblas egale bone esprimi per la bazaj rimedoj de la lingvo. Mi proponas ekzameni la obloprefiksojn (kilo-, mega-, giga-, tera- ...) kaj la ono-prefiksojn (deci-, centi-, mili-, mikro-, nano- ...). Probable ni povos eviti diskuton pri ne­ceso de tiaj rimedoj; ankaŭ ilia formo ne prezentas seriozajn problemojn. La problemo estas en la statuso de tiuj vorteroj. Evidente, en tio bonvenus kunlaboro kun la sekcioj Gramatika kaj Ĝeneral­vortara.</text:p>
      <text:h text:style-name="Heading_20_2" text:outline-level="2">Modelaj terminaroj</text:h>
      <text:p text:style-name="Text_20_body"><text:span text:style-name="T2">Mi proponas ke sen nepra bezono ni ne eliru la nociaron (eĉ «nocio» estas vorto neoficiala!) de la komuna klero. Sekve la prilaborataj terminoj apartenos al la teritorio kiun ni kunhavas kun la Sek­cio pri la Ĝenerala vortaro, kies kunlaboron mi esperas ricevi. La apartaĵo en nia labormaniero kon­sistos en tio, ke ni devos prepari </text:span><text:span text:style-name="Emphasis"><text:span text:style-name="T2">sistemajn</text:span></text:span><text:span text:style-name="T2"> arojn da interrilataj terminoj.</text:span></text:p>
      <text:p text:style-name="P3">Elektante fakojn por nia laboro mi evitis la «nomenklaturajn» fakojn, kies granda parto konsistas en fremdlingva (aŭ fremdlingveca) nomenklaturo; tiaj estas biologio, ĥemio, geologio. En tiuj nomen­klaturoj abundegas duoblaĵoj por la komunlingvaj vortoj kaj nekutimaj afiksoj. Fakte tiuj nomenkla­turoj formas apartan planlingvon, certagrade konkurencan kun Esperanto. Mi ne havas pretan opini­<text:soft-page-break/>on, kiel ni traktu tiun konkurencon; tial mi preferas ke unue ni flegu pli purajn fakojn, kiel ekz-e matematiko, kiuj ne trudas fremdajn lingvostrukturojn; nur kiam en nia lingvo plifirmiĝos siaj pro­praj, organikaj tradicioj terminaraj, nur tiam ni konsideru tiujn malfacilajn fakojn.</text:p>
      <text:p text:style-name="P3">Alia grava konsideraĵo estas ekzisto de pretaj resumaj verkoj pri traktota fako. Interalie, pri mate­matiko kaj komputado tiaj verkoj jam ekzistas en la formo de sencodifinaj faklingvaj leksikonoj; mi ne konas ion similan pri terminoj lingvosciencaj (ĉu tamen?).</text:p>
      <text:h text:style-name="Heading_20_3" text:outline-level="3">Matematikaj terminoj</text:h>
      <text:p text:style-name="P3">En la nuna konsisto de la Sekcio estas pluraj matematikistoj (probable ili estas pli multaj ol repre­zentantoj de aliaj fakoj); kaj pri matematikaj terminaroj jam ekzistas tradicio malnova kaj pli sukce­sa, ol pri iu ajn alia fako (laŭ mia opinio).</text:p>
      <text:p text:style-name="P3">Unue, ni povus ekzameni la fundamentajn kaj la jam oficialigitajn terminojn. Kunlabore kun la Sek­cio pri la Ĝenerala vortaro ni povus marki la terminojn (aŭ la terminajn signifojn de komunaj vor­toj) per matematika vinjeto, kaj provizi ĝustan difinon. Ideale oni havus rimedon por ekstrakti mate­matikan (aŭ alifakan) vortaron el la Ĝenerala vortaro.</text:p>
      <text:p text:style-name="P3">Eble tio estus realigebla en kunlaboro kun ReVo.</text:p>
      <text:p text:style-name="Text_20_body"><text:span text:style-name="T2">Due, ni povus prepari por oficialigo jam stabiliĝintajn terminojn ankoraŭ neoficialajn, kiel ekz-e </text:span><text:span text:style-name="Emphasis"><text:span text:style-name="T2">or­to, reelo, entjero, integralo, divizoro</text:span></text:span><text:span text:style-name="T2"> ...</text:span></text:p>
      <text:p text:style-name="P3">Trie, matematiko posedas apartan sistemon da siaj formuloj. La rekomendinda maniero voĉlegi ti­ujn formulojn ankaŭ bezonas normigon.</text:p>
      <text:p text:style-name="P3">Evidente, tio okazu en kunlaboro kun la sekcio pri la Ĝenerala vortaro (mi opinias, ke unue ni oku­pu nin pri la nocioj de mezlerneja matematiko).</text:p>
      <text:h text:style-name="Heading_20_3" text:outline-level="3">Terminoj komputadaj</text:h>
      <text:p text:style-name="P3">Tute simile al la matematika direkto. Nun la komputiloj estas ĉiutagaĵo por ĉiuj, do almenaŭ la komputadajn terminojn ĉiutagajn endas prilabori. Ankaŭ pri tiu fako ni estas sufiĉe kompetentaj.</text:p>
      <text:p text:style-name="P3">Kunlabore kun la sekcio pri la Ĝenerala vortaro.</text:p>
      <text:h text:style-name="Heading_20_3" text:outline-level="3">Terminoj lingvosciencaj</text:h>
      <text:p text:style-name="P3">Nia laboro en la Akademio estas laboro lingvoscienca, kaj vole-nevole ni bezonas terminojn ling­vo­sciencajn. Samkiel pri matematiko, iom da oficialigo jam okazis, kvankam la tuto impresas min malpli bone en en la fako matematika.</text:p>
      <text:p text:style-name="P3">Evidente ni bezonos kunlaboron de la sekcioj gramatika, prononca kaj ĝeneralvortara.</text:p>
      <text:p text:style-name="Horizontal_20_Line"/>
      <text:p text:style-name="Text_20_body"><text:a xlink:type="simple" xlink:href="http://pok.heliohost.org/eo/AdE/faklingva_plano.html#fnr.1" office:name="fn.1">1.</text:a><text:span text:style-name="T2"> </text:span><text:span text:style-name="Emphasis"><text:span text:style-name="T2">Konsilaro por la farado de la sciencaj kaj teknikaj vortoj</text:span></text:span><text:span text:style-name="T2">. Raporto starigita de la scienca kaj tek­nika komisiono de la Internacia Scienca Asocio Esperantista. (Direktoro: S-ro Rollet de L'Isle.) Kötzschenbroda–Dresden 1911.</text:span></text:p>
      <text:p text:style-name="Text_20_body"><text:a xlink:type="simple" xlink:href="http://pok.heliohost.org/eo/AdE/faklingva_plano.html#fnr.2" office:name="fn.2">2.</text:a><text:span text:style-name="T2"> Jan Werner: </text:span><text:span text:style-name="Emphasis"><text:span text:style-name="T2">Terminologia kurso</text:span></text:span><text:span text:style-name="T2">. Sdružený ZK ROH Roudnice n.L., 1986. P. 70–71.</text:span></text:p>
      <text:p text:style-name="Text_20_body"><text:a xlink:type="simple" xlink:href="http://pok.heliohost.org/eo/AdE/faklingva_plano.html#fnr.3" office:name="fn.3">3.</text:a><text:span text:style-name="T2"> Sergio Pokrovskij: </text:span><text:a xlink:type="simple" xlink:href="http://lingvakritiko.com/2010/02/15/fandi-kaj-gisi/">Fandi kaj gisi</text:a><text:span text:style-name="T2">.<text:line-break/></text:span><text:span text:style-name="Teletype"><text:span text:style-name="T5">http://​lingvakritiko.​com/​2010/​02/​15/​fandi-kaj-gisi/</text:span></text:span></text:p>
      <text:p text:style-name="Text_20_body"><text:span text:style-name="Teletype"><text:span text:style-name="T5"/></text:span></text:p>
      <text:section text:style-name="Sect1" text:name="HyphenatorToggleBox">
        <text:p text:style-name="Standard"><text:span text:style-name="T6"/></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1" svg:font-family="Arial"/>
    <style:font-face style:name="FreeSans1" svg:font-family="FreeSans"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ru" fo:country="RU"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ru" fo:country="RU"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Fallback" style:font-size-asian="14pt" style:font-name-complex="Free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Free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FreeSans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Droid Sans Fallback" style:font-size-asian="24pt" style:font-weight-asian="bold" style:font-name-complex="FreeSans" style:font-size-complex="24pt" style:font-weight-complex="bold"/>
    </style:style>
    <style:style style:name="Quotations" style:family="paragraph" style:parent-style-name="Standard" style:class="html">
      <style:paragraph-properties fo:margin-left="0.3937in" fo:margin-right="0.3937in" fo:margin-top="0in" fo:margin-bottom="0.1965in" fo:text-indent="0in" style:auto-text-indent="false"/>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Droid Sans Fallback" style:font-size-asian="18pt" style:font-weight-asian="bold" style:font-name-complex="FreeSans" style:font-size-complex="18pt" style:font-weight-complex="bold"/>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Droid Sans Fallback" style:font-size-asian="14pt" style:font-weight-asian="bold" style:font-name-complex="FreeSans"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style:border-line-width-bottom="0.0008in 0.0138in 0.0008in" fo:padding="0in" fo:border-left="none" fo:border-right="none" fo:border-top="none" fo:border-bottom="0.06pt double #808080"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Teletype" style:family="text">
      <style:text-properties style:font-name="DejaVu Sans Mono" style:font-name-asian="Droid Sans Fallback1" style:font-name-complex="DejaVu Sans Mono"/>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layout-grid-snap-to-characters="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ergio Pokrovskij</meta:initial-creator>
    <meta:creation-date>2013-05-30T19:49:14</meta:creation-date>
    <dc:date>2013-05-30T22:20:09</dc:date>
    <dc:creator>Sergio Pokrovskij</dc:creator>
    <meta:editing-duration>PT2H30M58S</meta:editing-duration>
    <meta:editing-cycles>16</meta:editing-cycles>
    <meta:generator>LibreOffice/3.4$Linux LibreOffice_project/340m1$Build-402</meta:generator>
    <meta:document-statistic meta:table-count="0" meta:image-count="0" meta:object-count="0" meta:page-count="2" meta:paragraph-count="33" meta:word-count="870" meta:character-count="5824" meta:non-whitespace-character-count="4987"/>
  </office:meta>
</office:document-meta>
</file>