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Courier 10 Pitch" svg:font-family="'Courier 10 Pitch'" style:font-adornments="Standard"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text-align="justify" style:justify-single-word="false"/>
      <style:text-properties officeooo:paragraph-rsid="001d404e"/>
    </style:style>
    <style:style style:name="P2" style:family="paragraph" style:parent-style-name="Standard">
      <style:paragraph-properties fo:text-align="justify" style:justify-single-word="false"/>
      <style:text-properties officeooo:paragraph-rsid="001e8843"/>
    </style:style>
    <style:style style:name="P3" style:family="paragraph" style:parent-style-name="Standard">
      <style:paragraph-properties fo:text-align="justify" style:justify-single-word="false"/>
      <style:text-properties officeooo:paragraph-rsid="001ec9bf"/>
    </style:style>
    <style:style style:name="P4" style:family="paragraph" style:parent-style-name="Standard">
      <style:paragraph-properties fo:text-align="justify" style:justify-single-word="false"/>
      <style:text-properties officeooo:paragraph-rsid="0020b4c3"/>
    </style:style>
    <style:style style:name="P5" style:family="paragraph" style:parent-style-name="Standard">
      <style:paragraph-properties fo:text-align="justify" style:justify-single-word="false"/>
      <style:text-properties officeooo:paragraph-rsid="00210d87"/>
    </style:style>
    <style:style style:name="P6" style:family="paragraph" style:parent-style-name="Standard">
      <style:paragraph-properties fo:text-align="justify" style:justify-single-word="false"/>
      <style:text-properties officeooo:paragraph-rsid="00229bbe"/>
    </style:style>
    <style:style style:name="P7" style:family="paragraph" style:parent-style-name="Standard">
      <style:paragraph-properties fo:text-align="justify" style:justify-single-word="false"/>
      <style:text-properties officeooo:paragraph-rsid="002612e6"/>
    </style:style>
    <style:style style:name="P8" style:family="paragraph" style:parent-style-name="Standard">
      <style:paragraph-properties fo:text-align="justify" style:justify-single-word="false"/>
      <style:text-properties officeooo:paragraph-rsid="0027ede0"/>
    </style:style>
    <style:style style:name="P9" style:family="paragraph" style:parent-style-name="Standard">
      <style:paragraph-properties fo:text-align="justify" style:justify-single-word="false"/>
      <style:text-properties officeooo:paragraph-rsid="002a5aa3"/>
    </style:style>
    <style:style style:name="P10" style:family="paragraph" style:parent-style-name="Standard">
      <style:paragraph-properties fo:text-align="justify" style:justify-single-word="false"/>
      <style:text-properties officeooo:paragraph-rsid="002a84f0"/>
    </style:style>
    <style:style style:name="P11" style:family="paragraph" style:parent-style-name="Standard">
      <style:paragraph-properties fo:text-align="justify" style:justify-single-word="false"/>
      <style:text-properties officeooo:paragraph-rsid="002ebab6"/>
    </style:style>
    <style:style style:name="P12" style:family="paragraph" style:parent-style-name="Standard">
      <style:paragraph-properties fo:text-align="justify" style:justify-single-word="false"/>
      <style:text-properties officeooo:paragraph-rsid="00318524"/>
    </style:style>
    <style:style style:name="P13" style:family="paragraph" style:parent-style-name="Footnote">
      <style:text-properties officeooo:paragraph-rsid="00210d87"/>
    </style:style>
    <style:style style:name="P14" style:family="paragraph" style:parent-style-name="Footnote">
      <style:text-properties officeooo:paragraph-rsid="00318524"/>
    </style:style>
    <style:style style:name="P15" style:family="paragraph" style:parent-style-name="Standard">
      <style:paragraph-properties fo:text-align="justify" style:justify-single-word="false"/>
      <style:text-properties officeooo:rsid="00171e02" officeooo:paragraph-rsid="001d404e"/>
    </style:style>
    <style:style style:name="P16" style:family="paragraph" style:parent-style-name="Standard">
      <style:paragraph-properties fo:text-align="justify" style:justify-single-word="false"/>
      <style:text-properties officeooo:rsid="00171e02" officeooo:paragraph-rsid="00210d87"/>
    </style:style>
    <style:style style:name="P17" style:family="paragraph" style:parent-style-name="Standard">
      <style:paragraph-properties fo:text-align="justify" style:justify-single-word="false"/>
      <style:text-properties officeooo:rsid="00171e02" officeooo:paragraph-rsid="0020b4c3"/>
    </style:style>
    <style:style style:name="P18" style:family="paragraph" style:parent-style-name="Standard">
      <style:paragraph-properties fo:text-align="justify" style:justify-single-word="false"/>
      <style:text-properties fo:font-style="normal" officeooo:rsid="001f119f" officeooo:paragraph-rsid="001d404e" style:font-style-asian="normal" style:font-style-complex="normal"/>
    </style:style>
    <style:style style:name="P19" style:family="paragraph" style:parent-style-name="Standard">
      <style:paragraph-properties fo:text-align="justify" style:justify-single-word="false"/>
      <style:text-properties fo:font-style="normal" officeooo:rsid="001e8843" officeooo:paragraph-rsid="001e8843" style:font-style-asian="normal" style:font-style-complex="normal"/>
    </style:style>
    <style:style style:name="P20" style:family="paragraph" style:parent-style-name="Standard">
      <style:paragraph-properties fo:text-align="justify" style:justify-single-word="false"/>
      <style:text-properties fo:font-style="normal" officeooo:rsid="001ec9bf" officeooo:paragraph-rsid="001ec9bf" style:font-style-asian="normal" style:font-style-complex="normal"/>
    </style:style>
    <style:style style:name="P21" style:family="paragraph" style:parent-style-name="Standard">
      <style:paragraph-properties fo:text-align="justify" style:justify-single-word="false"/>
      <style:text-properties fo:font-style="normal" officeooo:rsid="0020b4c3" officeooo:paragraph-rsid="0020b4c3" style:font-style-asian="normal" style:font-style-complex="normal"/>
    </style:style>
    <style:style style:name="P22" style:family="paragraph" style:parent-style-name="Standard">
      <style:paragraph-properties fo:text-align="justify" style:justify-single-word="false"/>
      <style:text-properties fo:font-style="normal" officeooo:rsid="00210d87" officeooo:paragraph-rsid="00210d87" style:font-style-asian="normal" style:font-style-complex="normal"/>
    </style:style>
    <style:style style:name="P23" style:family="paragraph" style:parent-style-name="Standard">
      <style:paragraph-properties fo:text-align="justify" style:justify-single-word="false"/>
      <style:text-properties fo:font-style="normal" officeooo:rsid="0027ede0" officeooo:paragraph-rsid="002612e6" style:font-style-asian="normal" style:font-style-complex="normal"/>
    </style:style>
    <style:style style:name="P24" style:family="paragraph" style:parent-style-name="Standard">
      <style:paragraph-properties fo:text-align="justify" style:justify-single-word="false"/>
      <style:text-properties fo:font-style="normal" officeooo:rsid="0027ede0" officeooo:paragraph-rsid="0027ede0" style:font-style-asian="normal" style:font-style-complex="normal"/>
    </style:style>
    <style:style style:name="P25" style:family="paragraph" style:parent-style-name="Standard">
      <style:paragraph-properties fo:text-align="justify" style:justify-single-word="false"/>
      <style:text-properties fo:font-style="normal" officeooo:rsid="00171e02" officeooo:paragraph-rsid="002a5aa3" style:font-style-asian="normal" style:font-style-complex="normal"/>
    </style:style>
    <style:style style:name="P26" style:family="paragraph" style:parent-style-name="Standard">
      <style:paragraph-properties fo:text-align="justify" style:justify-single-word="false"/>
      <style:text-properties fo:font-style="normal" officeooo:rsid="002a5aa3" officeooo:paragraph-rsid="002a5aa3" style:font-style-asian="normal" style:font-style-complex="normal"/>
    </style:style>
    <style:style style:name="P27" style:family="paragraph" style:parent-style-name="Standard">
      <style:paragraph-properties fo:text-align="justify" style:justify-single-word="false"/>
      <style:text-properties fo:font-style="italic" officeooo:rsid="00171e02" officeooo:paragraph-rsid="002a5aa3" style:font-style-asian="italic" style:font-style-complex="italic"/>
    </style:style>
    <style:style style:name="P28" style:family="paragraph" style:parent-style-name="Standard">
      <style:paragraph-properties fo:margin-left="3.05mm" fo:margin-right="3.05mm" fo:margin-top="3.05mm" fo:margin-bottom="0mm" style:contextual-spacing="false" fo:text-align="justify" style:justify-single-word="false" fo:text-indent="0mm" style:auto-text-indent="false"/>
      <style:text-properties officeooo:rsid="00171e02" officeooo:paragraph-rsid="00289ef3"/>
    </style:style>
    <style:style style:name="P29" style:family="paragraph" style:parent-style-name="Heading_20_1">
      <style:text-properties fo:font-size="13pt" officeooo:rsid="00171e02" officeooo:paragraph-rsid="001d404e" style:font-size-asian="13pt" style:font-size-complex="13pt"/>
    </style:style>
    <style:style style:name="T1" style:family="text">
      <style:text-properties officeooo:rsid="00171e02"/>
    </style:style>
    <style:style style:name="T2" style:family="text">
      <style:text-properties officeooo:rsid="001e9b31"/>
    </style:style>
    <style:style style:name="T3" style:family="text">
      <style:text-properties fo:font-style="italic" officeooo:rsid="001f119f" style:font-style-asian="italic" style:font-style-complex="italic"/>
    </style:style>
    <style:style style:name="T4" style:family="text">
      <style:text-properties fo:font-style="italic" officeooo:rsid="00171e02" style:font-style-asian="italic" style:font-style-complex="italic"/>
    </style:style>
    <style:style style:name="T5" style:family="text">
      <style:text-properties fo:font-style="italic" officeooo:rsid="001e8843" style:font-style-asian="italic" style:font-style-complex="italic"/>
    </style:style>
    <style:style style:name="T6" style:family="text">
      <style:text-properties fo:font-style="italic" officeooo:rsid="001ec9bf" style:font-style-asian="italic" style:font-style-complex="italic"/>
    </style:style>
    <style:style style:name="T7" style:family="text">
      <style:text-properties fo:font-style="italic" officeooo:rsid="0020b4c3" style:font-style-asian="italic" style:font-style-complex="italic"/>
    </style:style>
    <style:style style:name="T8" style:family="text">
      <style:text-properties fo:font-style="italic" officeooo:rsid="00210d87" style:font-style-asian="italic" style:font-style-complex="italic"/>
    </style:style>
    <style:style style:name="T9" style:family="text">
      <style:text-properties fo:font-style="italic" officeooo:rsid="00244934" style:font-style-asian="italic" style:font-style-complex="italic"/>
    </style:style>
    <style:style style:name="T10" style:family="text">
      <style:text-properties fo:font-style="italic" officeooo:rsid="002612e6" style:font-style-asian="italic" style:font-style-complex="italic"/>
    </style:style>
    <style:style style:name="T11" style:family="text">
      <style:text-properties fo:font-style="italic" officeooo:rsid="0027ede0" style:font-style-asian="italic" style:font-style-complex="italic"/>
    </style:style>
    <style:style style:name="T12" style:family="text">
      <style:text-properties fo:font-style="italic" officeooo:rsid="002a5aa3" style:font-style-asian="italic" style:font-style-complex="italic"/>
    </style:style>
    <style:style style:name="T13" style:family="text">
      <style:text-properties fo:font-style="italic" officeooo:rsid="002f9e89" style:font-style-asian="italic" style:font-style-complex="italic"/>
    </style:style>
    <style:style style:name="T14" style:family="text">
      <style:text-properties fo:font-style="italic" officeooo:rsid="00313b7d" style:font-style-asian="italic" style:font-style-complex="italic"/>
    </style:style>
    <style:style style:name="T15" style:family="text">
      <style:text-properties fo:font-style="italic" officeooo:rsid="00318524" style:font-style-asian="italic" style:font-style-complex="italic"/>
    </style:style>
    <style:style style:name="T16" style:family="text">
      <style:text-properties fo:font-style="italic" officeooo:rsid="003193d6" style:font-style-asian="italic" style:font-style-complex="italic"/>
    </style:style>
    <style:style style:name="T17" style:family="text">
      <style:text-properties fo:font-style="italic" officeooo:rsid="0027ede0"/>
    </style:style>
    <style:style style:name="T18" style:family="text">
      <style:text-properties fo:font-style="normal" officeooo:rsid="001f119f" style:font-style-asian="normal" style:font-style-complex="normal"/>
    </style:style>
    <style:style style:name="T19" style:family="text">
      <style:text-properties fo:font-style="normal" officeooo:rsid="00171e02" style:font-style-asian="normal" style:font-style-complex="normal"/>
    </style:style>
    <style:style style:name="T20" style:family="text">
      <style:text-properties fo:font-style="normal" officeooo:rsid="001d404e" style:font-style-asian="normal" style:font-style-complex="normal"/>
    </style:style>
    <style:style style:name="T21" style:family="text">
      <style:text-properties fo:font-style="normal" officeooo:rsid="001e8843" style:font-style-asian="normal" style:font-style-complex="normal"/>
    </style:style>
    <style:style style:name="T22" style:family="text">
      <style:text-properties fo:font-style="normal" officeooo:rsid="001ec9bf" style:font-style-asian="normal" style:font-style-complex="normal"/>
    </style:style>
    <style:style style:name="T23" style:family="text">
      <style:text-properties fo:font-style="normal" officeooo:rsid="0020b4c3" style:font-style-asian="normal" style:font-style-complex="normal"/>
    </style:style>
    <style:style style:name="T24" style:family="text">
      <style:text-properties fo:font-style="normal" officeooo:rsid="00210d87" style:font-style-asian="normal" style:font-style-complex="normal"/>
    </style:style>
    <style:style style:name="T25" style:family="text">
      <style:text-properties fo:font-style="normal" officeooo:rsid="00244934" style:font-style-asian="normal" style:font-style-complex="normal"/>
    </style:style>
    <style:style style:name="T26" style:family="text">
      <style:text-properties fo:font-style="normal" officeooo:rsid="002612e6" style:font-style-asian="normal" style:font-style-complex="normal"/>
    </style:style>
    <style:style style:name="T27" style:family="text">
      <style:text-properties fo:font-style="normal" officeooo:rsid="0027ede0" style:font-style-asian="normal" style:font-style-complex="normal"/>
    </style:style>
    <style:style style:name="T28" style:family="text">
      <style:text-properties fo:font-style="normal" officeooo:rsid="00289ef3" style:font-style-asian="normal" style:font-style-complex="normal"/>
    </style:style>
    <style:style style:name="T29" style:family="text">
      <style:text-properties fo:font-style="normal" officeooo:rsid="002a5aa3" style:font-style-asian="normal" style:font-style-complex="normal"/>
    </style:style>
    <style:style style:name="T30" style:family="text">
      <style:text-properties fo:font-style="normal" officeooo:rsid="002a84f0" style:font-style-asian="normal" style:font-style-complex="normal"/>
    </style:style>
    <style:style style:name="T31" style:family="text">
      <style:text-properties fo:font-style="normal" officeooo:rsid="002da2da" style:font-style-asian="normal" style:font-style-complex="normal"/>
    </style:style>
    <style:style style:name="T32" style:family="text">
      <style:text-properties fo:font-style="normal" officeooo:rsid="002ebab6" style:font-style-asian="normal" style:font-style-complex="normal"/>
    </style:style>
    <style:style style:name="T33" style:family="text">
      <style:text-properties fo:font-style="normal" officeooo:rsid="002f9e89" style:font-style-asian="normal" style:font-style-complex="normal"/>
    </style:style>
    <style:style style:name="T34" style:family="text">
      <style:text-properties fo:font-style="normal" officeooo:rsid="00313b7d" style:font-style-asian="normal" style:font-style-complex="normal"/>
    </style:style>
    <style:style style:name="T35" style:family="text">
      <style:text-properties fo:font-style="normal" officeooo:rsid="00318524" style:font-style-asian="normal" style:font-style-complex="normal"/>
    </style:style>
    <style:style style:name="T36" style:family="text">
      <style:text-properties fo:font-style="normal" officeooo:rsid="003193d6" style:font-style-asian="normal" style:font-style-complex="normal"/>
    </style:style>
    <style:style style:name="T37" style:family="text">
      <style:text-properties fo:font-style="normal" officeooo:rsid="00322fe5" style:font-style-asian="normal" style:font-style-complex="normal"/>
    </style:style>
    <style:style style:name="T38" style:family="text">
      <style:text-properties style:font-name="Courier 10 Pitch" fo:font-style="normal" officeooo:rsid="001d404e" style:font-size-asian="10.5pt" style:font-style-asian="normal" style:font-style-complex="normal"/>
    </style:style>
    <style:style style:name="T39" style:family="text">
      <style:text-properties officeooo:rsid="00210d87"/>
    </style:style>
    <style:style style:name="T40" style:family="text">
      <style:text-properties officeooo:rsid="00229bbe"/>
    </style:style>
    <style:style style:name="T41" style:family="text">
      <style:text-properties officeooo:rsid="002612e6"/>
    </style:style>
    <style:style style:name="T42" style:family="text">
      <style:text-properties officeooo:rsid="0027ede0"/>
    </style:style>
    <style:style style:name="T43" style:family="text">
      <style:text-properties officeooo:rsid="00318524"/>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9" text:outline-level="1">Aldonaj detaloj subtenantaj la Akademian decidon pri pasivecaj adjektivoj </text:h>
      <text:p text:style-name="P15"/>
      <text:p text:style-name="P1"><text:span text:style-name="T2">Per ĉi tiu dokumento la Akademio celas doni pli da informoj al interesitaj homoj pri la bazo por la konstatoj kaj rekomendoj esprimitaj en la </text:span><text:span text:style-name="T3">Akademia decido pri pasivecaj adjektivoj</text:span><text:span text:style-name="T18"> . </text:span></text:p>
      <text:p text:style-name="P18"/>
      <text:p text:style-name="P11"><text:span text:style-name="T18">Unue estu klarigite, ke ĉiu eldiro kiu troveblas en la </text:span><text:span text:style-name="T3">Akademia decido pri pasivecaj adjektivoj</text:span><text:span text:style-name="T18"> aŭ </text:span><text:span text:style-name="T20">en ĉi tiu teksto </text:span><text:span text:style-name="T18">pri la </text:span><text:span text:style-name="T31">enradikiĝinteco de certa vorto kun certa signifo aŭ pri la </text:span><text:span text:style-name="T18">ofteco de certa vorto kun certa signifo </text:span><text:span text:style-name="T20">dum certa tempo baziĝas sur studo de la efektiva lingvouzo en la tekstoj de la Tekstaro de Esperanto. La Tekstaro de Esperanto entenas diverstempajn tekstojn de diversaj aŭtoroj ĝenerale konsiderataj lingve modelaj. Ĉi tiu studo estis farita de Akademiano Markos Kramer, kaj estas legebla ĉe </text:span><text:span text:style-name="T38">www.xyz.eu</text:span><text:span text:style-name="T20">.</text:span></text:p>
      <text:p text:style-name="P18"/>
      <text:p text:style-name="P2"><text:span text:style-name="T21">Konsiderante la fakton, ke kelkaj el la kontestataj pasivecaj adjektivoj </text:span><text:span text:style-name="T19">(precipe </text:span><text:span text:style-name="T4">korekta</text:span><text:span text:style-name="T19">, </text:span><text:span text:style-name="T4">falsa</text:span><text:span text:style-name="T19">, </text:span><text:span text:style-name="T4">konfuza</text:span><text:span text:style-name="T19">, </text:span><text:span text:style-name="T4">duba</text:span><text:span text:style-name="T19"> kaj </text:span><text:span text:style-name="T4">komplika</text:span><text:span text:style-name="T19">) </text:span><text:span text:style-name="T21">estas jam </text:span><text:span text:style-name="T19">delonge forte enradikiĝintaj en la lingvouzo de spertaj parolantoj de Esperanto, </text:span><text:span text:style-name="T21">oni povus demandi sin, ĉu ne ekzistas en Esperanto regulo, kiu permesas aldoni </text:span><text:span text:style-name="T5">-a</text:span><text:span text:style-name="T21"> al verba vortobazo por formi adjektivon kun pasiveca signifo, do kun signifo parenca al tiu de pasiva participo, sed ial distinginda. Tamen la problemo estas, ke ĝi ne estas ĝenerale aplikebla regulo: Ekzemple ne eblas uzi </text:span><text:span text:style-name="T5">nutra</text:span><text:span text:style-name="T21">, </text:span><text:span text:style-name="T5">informa</text:span><text:span text:style-name="T21"> kaj </text:span><text:span text:style-name="T5">ŝanĝa</text:span><text:span text:style-name="T21"> en sencoj similaj al </text:span><text:span text:style-name="T5">nutrita</text:span><text:span text:style-name="T21">, </text:span><text:span text:style-name="T5">informita</text:span><text:span text:style-name="T21"> kaj </text:span><text:span text:style-name="T5">ŝanĝita</text:span><text:span text:style-name="T21">. </text:span></text:p>
      <text:p text:style-name="P19"/>
      <text:p text:style-name="P3"><text:span text:style-name="T22">Aldone konstateblas, ke la efektive uzataj pasivecaj adjektivoj plejparte estas rekte klarigeblaj surbaze de nacilingva influo: ekzemple </text:span><text:span text:style-name="T6">korekta</text:span><text:span text:style-name="T22"> estas uzata en la senco de la franca kaj angla </text:span><text:span text:style-name="T6">correct</text:span><text:span text:style-name="T22"> kaj la germana </text:span><text:span text:style-name="T6">korrekt</text:span><text:span text:style-name="T22">; </text:span><text:span text:style-name="T6">konfuza</text:span><text:span text:style-name="T22"> estas uzata en la senco de la franca </text:span><text:span text:style-name="T6">confus</text:span><text:span text:style-name="T22">, germana </text:span><text:span text:style-name="T6">konfus</text:span><text:span text:style-name="T22"> kaj hispana </text:span><text:span text:style-name="T6">confuso</text:span><text:span text:style-name="T22">. Ĉe </text:span><text:span text:style-name="T6">malferma</text:span><text:span text:style-name="T22"> la nacilingva influo estas malpli rekta: en la angla kaj germana oni distingas inter la participoj </text:span><text:span text:style-name="T6">opened</text:span><text:span text:style-name="T22">/</text:span><text:span text:style-name="T6">geöffnet</text:span><text:span text:style-name="T22"> derivitaj de la verboj </text:span><text:span text:style-name="T6">open</text:span><text:span text:style-name="T22">/</text:span><text:span text:style-name="T6">öffnen</text:span><text:span text:style-name="T22"> (</text:span><text:span text:style-name="T6">malfermi</text:span><text:span text:style-name="T22">) kaj la adjektivoj </text:span><text:span text:style-name="T6">open</text:span><text:span text:style-name="T22">/</text:span><text:span text:style-name="T6">offen</text:span><text:span text:style-name="T22">, kiuj baziĝas sur la sama radiko kiel la koncernaj verboj sed ne estas participoj. En Esperanto tradicie ekzistas nur la participo </text:span><text:span text:style-name="T6">malfermita</text:span><text:span text:style-name="T22"> por traduki kaj la participon kaj la bazan adjektivon de ĉi tiuj lingvoj. Sed ĉar en tiuj lingvoj ekzistas signifodiferencon inter la adjektivoj </text:span><text:span text:style-name="T6">open</text:span><text:span text:style-name="T22">/</text:span><text:span text:style-name="T6">offen</text:span><text:span text:style-name="T22"> kaj kaj la participoj </text:span><text:span text:style-name="T6">opened</text:span><text:span text:style-name="T22">/</text:span><text:span text:style-name="T6">geöffnet</text:span><text:span text:style-name="T22">, tiulingvaj Esperantistoj emis enkonduki ĉi tiun signifodiferencon en Esperanton, kaj por tio utiligis la formon </text:span><text:span text:style-name="T6">malferma</text:span><text:span text:style-name="T22">.</text:span></text:p>
      <text:p text:style-name="P20"/>
      <text:p text:style-name="P12"><text:span text:style-name="T32">Oni krome notu </text:span><text:span text:style-name="T33">ke la Akademio en la </text:span><text:span text:style-name="T13">Baza Radikaro Oficiala</text:span><text:span text:style-name="T33"> de 1974 deklaris la radikojn </text:span><text:span text:style-name="T13">fals/</text:span><text:span text:style-name="T33"> kaj </text:span><text:span text:style-name="T13">fiks/</text:span><text:span text:style-name="T33"> </text:span><text:span text:style-name="T35">dukategoriaj</text:span><text:span text:style-name="T33"> (verbaj kaj adjektivaj).</text:span><text:span text:style-name="T33"><text:note text:id="ftn1" text:note-class="footnote"><text:note-citation>1</text:note-citation><text:note-body><text:p text:style-name="P14"><text:span text:style-name="T43">Notu ke en la okazo de </text:span><text:span text:style-name="T15">fiks/</text:span><text:span text:style-name="T35">, la Akademio nun nuligis sian antaŭan deklaron pri dukategorieco, dum en la okazo de </text:span><text:span text:style-name="T15">fals/</text:span><text:span text:style-name="T35"> ĝi tiun deklaron konservis kaj pliprecizigis. </text:span><text:span text:style-name="T36">La kialo por tiu malsama traktado estas ke konsiderante ke la esprimoj de la formo </text:span><text:span text:style-name="T16">fikse rigardi</text:span><text:span text:style-name="T36"> kaj </text:span><text:span text:style-name="T16">fiksa rigardo</text:span><text:span text:style-name="T36"> estas klarigeblaj en ne-pasiveca maniero, la pasivecaj uzoj de </text:span><text:span text:style-name="T16">falsa</text:span><text:span text:style-name="T36"> estas multe pli oftaj ol la pasivecaj uzoj de </text:span><text:span text:style-name="T16">fiksa</text:span><text:span text:style-name="T36">.</text:span></text:p></text:note-body></text:note></text:span><text:span text:style-name="T33"> Per tio la Akademio implice </text:span><text:span text:style-name="T34">akceptis ke ne ekzistas </text:span><text:span text:style-name="T35">ĝenerala </text:span><text:span text:style-name="T34">regulo por derivi la pasivecajn signifojn de </text:span><text:span text:style-name="T14">falsa</text:span><text:span text:style-name="T34"> kaj </text:span><text:span text:style-name="T14">fiksa</text:span><text:span text:style-name="T34"> el la signifoj de </text:span><text:span text:style-name="T14">falsi</text:span><text:span text:style-name="T34"> kaj </text:span><text:span text:style-name="T14">fiksi</text:span><text:span text:style-name="T34">; </text:span><text:span text:style-name="T35">ĉar se ekzistus tia regulo, ĝi ne bezonus deklari tiujn radikojn dukategoriaj.</text:span></text:p>
      <text:p text:style-name="P20"/>
      <text:p text:style-name="P4"><text:span text:style-name="T23">La manko de ĝenerala regulo por formi tiajn pasivecajn adjektivojn kaj la konstatebla nacilingva influo ĉe la plejmulto de la tamen uzataj pasivecaj adjektivoj estas la ĉefaj kialoj por tio, ke la </text:span><text:span text:style-name="T3">Akademia decido pri pasivecaj adjektivoj</text:span><text:span text:style-name="T18"> </text:span><text:span text:style-name="T23">ne estas favora al la uzado de tiuj pasivecaj adjektivoj. Preparante la decidon, la Akademio kompreneble </text:span><text:span text:style-name="T32">ankaŭ</text:span><text:span text:style-name="T23"> konsideris argumentojn kiujn oni povus mencii defende al la pasivecaj adjektivoj. Ĉi-malsupre ni koncize prezentas </text:span><text:span text:style-name="T27">la </text:span><text:span text:style-name="T28">tri</text:span><text:span text:style-name="T27"> plej</text:span><text:span text:style-name="T23"> gravajn el tiuj argumentoj kaj la kialojn, pro kiuj ili laŭ la Akademio ne estas konvinkaj.</text:span></text:p>
      <text:p text:style-name="P21"/>
      <text:p text:style-name="P5"><text:span text:style-name="T23">1. </text:span><text:span text:style-name="T7">Kvankam Esperanton karakterizas la relative multaj tre produktemaj vortfaraj principoj, ĝi same kiel aliaj lingvoj ankaŭ havas malpli produktemajn vortfarajn principojn, do vortfarajn principojn kiuj troveblas en pluraj tradiciaj esprimoj sed kiujn oni malofte uzas por formi novajn esprimojn. </text:span><text:soft-page-break/><text:span text:style-name="T8">Ekzemple la vortigo de frazeto per O-finaĵo</text:span><text:span text:style-name="T8"><text:note text:id="ftn2" text:note-class="footnote"><text:note-citation>2</text:note-citation><text:note-body><text:p text:style-name="P13"><text:span text:style-name="T39">La esprimo </text:span><text:span text:style-name="T8">vortigo de frazeto per O-finaĵo</text:span><text:span text:style-name="T24"> estas uzata en la </text:span><text:span text:style-name="T8">Plena Manlibro de Esperanta Gramatiko</text:span><text:span text:style-name="T24"> kaj estas klarigata tie en sekcio 37.4.</text:span></text:p></text:note-body></text:note></text:span><text:span text:style-name="T8"> troviĝas en tradiciaj esprimoj kiel </text:span><text:span text:style-name="T24">triangulo</text:span><text:span text:style-name="T8">, </text:span><text:span text:style-name="T24">subtegmento</text:span><text:span text:style-name="T8">, </text:span><text:span text:style-name="T24">perforto</text:span><text:span text:style-name="T8"> kaj </text:span><text:span text:style-name="T24">onidiro</text:span><text:span text:style-name="T8">, sed estas malofte uzata por formi novajn esprimojn. Simile la kunmeto de verba vortobazo kun la adjektiviga finaĵo </text:span><text:span text:style-name="T24">-a</text:span><text:span text:style-name="T8"> por formi adjektivojn kun signifo parenca al tiu de pasiva participo de la koncerna verbo estas neproduktema vortfara principo. Sed oni ne bezonas pro tio kritiki la tradiciajn esprimojn formitajn per ĝi, simile kiel oni ne bezonas kritiki la tradiciajn esprimojn formitajn per vortigo de frazeto per O-finaĵo.</text:span></text:p>
      <text:p text:style-name="P22"/>
      <text:p text:style-name="P5"><text:span text:style-name="T39">Responde al ĉi tiu argumento, oni unue notu ke la neproduktemo de la vortigo de frazeto per O-finaĵo klarigeblas per tio, ke tiuj kunmetaĵoj havas apartan signiferon ne esprimitan en la frazet-vortigo (en la supre menciitaj kvar ekzemploj la neesprimitaj signiferoj estas </text:span><text:span text:style-name="T4">figuro</text:span><text:span text:style-name="T1">, </text:span><text:span text:style-name="T4">ĉambro/loko</text:span><text:span text:style-name="T1">, </text:span><text:span text:style-name="T4">trudo </text:span><text:span text:style-name="T1">kaj </text:span><text:span text:style-name="T4">afero</text:span><text:span text:style-name="T1">). La komunikado per tiaj esprimoj povas funkcii nur, se la parolanto povas supozi ke la aŭskultanto konas aŭ povas mem diveni tiun subkomprenatan signiferon. Tio klare malhelpas al produktema uzado de tiu vortfara principo. La formado de pasivecaj A-vortoj tamen ne havas tian principan kialon por esti neproduktema. Oni facile povas imagi planlingvon, kiu entenas tian principon de vortfarado kiel tre produkteman principon. La ekzistantaj pasivecaj A-vortoj en Esperanto tamen povus ŝajnigi al lernanto de Esperanto ke ekzistas tia produktema principo. Sekve ili estas misgvidaj en maniero, en kiu la vortigo de frazeto per O-finaĵo ne estas. </text:span></text:p>
      <text:p text:style-name="P15"/>
      <text:p text:style-name="P5"><text:span text:style-name="T1">La uzado de formoj kiel </text:span><text:span text:style-name="T4">korektigi</text:span><text:span text:style-name="T1">, </text:span><text:span text:style-name="T4">komplikigi</text:span><text:span text:style-name="T1"> kaj </text:span><text:span text:style-name="T4">vekigi</text:span><text:span text:style-name="T1"> en la sencoj de </text:span><text:span text:style-name="T4">korekti</text:span><text:span text:style-name="T1">, </text:span><text:span text:style-name="T4">kompliki</text:span><text:span text:style-name="T1"> kaj </text:span><text:span text:style-name="T4">veki</text:span><text:span text:style-name="T1"> montras ke la pasivecaj adjektivoj kombine kun la normala vortfarado de Esperanto kaŭzas signifajn problemojn, kiujn aliaj neproduktemaj vortfaraj principoj ne kaŭzas. </text:span></text:p>
      <text:p text:style-name="P16"/>
      <text:p text:style-name="P16">Ĉar preskaŭ ĉiuj problemaj pasivecaj adjektivoj estas klarigeblaj surbaze de nacilingva influo, oni povas bone argumenti ke temas tute ne pri Esperanta vortfarado, eĉ ne pere de limigita neproduktema vortfara skemo, sed simple pri senpripensa paŭsado de nacilingvaj formoj. </text:p>
      <text:p text:style-name="P16"/>
      <text:p text:style-name="P6"><text:span text:style-name="T40">2. </text:span><text:span text:style-name="T9">Multaj adjektivoj formitaj per aldono de </text:span><text:span text:style-name="T25">-a</text:span><text:span text:style-name="T9"> al verba vortobazo havas similan signifon al aktiva participo, ekzemple </text:span><text:span text:style-name="T26">interesa</text:span><text:span text:style-name="T10">, </text:span><text:span text:style-name="T26">nutra</text:span><text:span text:style-name="T10"> kaj </text:span><text:span text:style-name="T26">brula</text:span><text:span text:style-name="T10">. Estas neniu kialo por trakti malsame ĉi tiajn aktivecajn adjektivojn kaj la kontestatajn pasivecajn adjektivojn. Aŭ oni akceptu ambaŭ specojn de adjektivoj, aŭ neniun el ili.</text:span></text:p>
      <text:p text:style-name="P17"/>
      <text:p text:style-name="P7"><text:span text:style-name="T41">La</text:span><text:span text:style-name="T18"> </text:span><text:span text:style-name="T26">Akademio ne akceptas, ke ekzistas aparta regulo por interpreti a</text:span><text:span text:style-name="T37">d</text:span><text:span text:style-name="T26">jektivon formitan el verba vortobazo kaj la finaĵo </text:span><text:span text:style-name="T10">-a</text:span><text:span text:style-name="T26"> simile kiel aktivan participon. Anstataŭe, la Akademio opinias, ke la signifoj de adjektivoj kiel </text:span><text:span text:style-name="T10">interesa</text:span><text:span text:style-name="T26">, </text:span><text:span text:style-name="T10">nutra</text:span><text:span text:style-name="T26"> kaj </text:span><text:span text:style-name="T10">brula</text:span><text:span text:style-name="T26"> estas klarigeblaj kiel plipreciziĝoj de la ĝenerala signifo </text:span><text:span text:style-name="T10">rilata al aŭ karakterizita de la ago interesi/nutri/bruli</text:span><text:span text:style-name="T26">. La plipreciziĝo de ĉi tiu ĝenerala signifo al io similsignifa al aktiva participo ŝuldiĝas nur al la signifo de la verboj </text:span><text:span text:style-name="T10">interesi</text:span><text:span text:style-name="T26">, </text:span><text:span text:style-name="T10">nutri </text:span><text:span text:style-name="T26">kaj</text:span><text:span text:style-name="T10"> bruli</text:span><text:span text:style-name="T26">, kaj ne al iu aparta regulo por interpreti tiajn adjektivojn. Ĉi tiuj okazoj do estas similaj al la okazoj </text:span><text:span text:style-name="T10">skriba</text:span><text:span text:style-name="T26"> kaj </text:span><text:span text:style-name="T10">parola</text:span><text:span text:style-name="T26"> klarigitaj en la <text:s/></text:span><text:span text:style-name="T3">Akademia decido pri pasivecaj adjektivoj</text:span><text:span text:style-name="T18"> : </text:span><text:span text:style-name="T26">Ĉe </text:span><text:span text:style-name="T10">skriba</text:span><text:span text:style-name="T26"> kaj </text:span><text:span text:style-name="T10">parola</text:span><text:span text:style-name="T26"> temas pri plipreciziĝoj de la ĝenerala signifo </text:span><text:span text:style-name="T10">rilata al aŭ karakterizita de la ago skribi/paroli</text:span><text:span text:style-name="T26">; </text:span><text:span text:style-name="T27">la signifoj de </text:span><text:span text:style-name="T11">skribi</text:span><text:span text:style-name="T27"> kaj </text:span><text:span text:style-name="T11">paroli</text:span><text:span text:style-name="T27"> kaŭzas ke ĉi tiuj plipreciziĝoj estas similsignifaj al pasivaj participoj.</text:span></text:p>
      <text:p text:style-name="P23"/>
      <text:p text:style-name="P8"><text:span text:style-name="T27">Certe estas tiel, ke la ĝenerala signifo </text:span><text:span text:style-name="T10">rilata al aŭ karakterizita de la ago </text:span><text:span text:style-name="T11">V-i</text:span><text:span text:style-name="T27"> pli ofte </text:span><text:span text:style-name="T19">plipreciziĝ</text:span><text:span text:style-name="T27">as</text:span><text:span text:style-name="T19"> laŭ la kunteksto kaj laŭ la signifo de la vortobazo </text:span><text:span text:style-name="T4">V</text:span><text:span text:style-name="T19"> </text:span><text:span text:style-name="T27">al io similsignifa al aktiva participo ol al iu similsignifa al pasiva participo. Tio simple ŝuldiĝas al la fakto, ke la pasivaj participoj malsame al la aktivaj participoj havas la apartan funkcion ŝanĝi la rolojn de subjekto kaj objekto, pro kio ili prezentas pli grandan signifmodifon ol la aktivaj participoj. </text:span></text:p>
      <text:p text:style-name="P24"/>
      <text:p text:style-name="P9"><text:span text:style-name="T28">3. </text:span><text:span text:style-name="T12">La signifoj de la participoj </text:span><text:span text:style-name="T29">V-ita</text:span><text:span text:style-name="T12"> kaj </text:span><text:span text:style-name="T29">V-ata</text:span><text:span text:style-name="T12"> mem povas esti konsiderataj plipreciziĝoj de la ĝenerala adjektiva signifo </text:span><text:span text:style-name="T19">rilata al aŭ karakterizata de la ago V-i</text:span><text:span text:style-name="T4">.</text:span></text:p>
      <text:p text:style-name="P27"><text:soft-page-break/></text:p>
      <text:p text:style-name="P9"><text:span text:style-name="T29">Unue necesas klarigi, ke ĉe </text:span><text:span text:style-name="T19">la plipreciziĝo de tiu malpreciza ĝenerala signifo regas la principo ke la ĝenerala signifo ne emas plipreciziĝi al signifo kiun oni povas pli bone alimaniere esprimi, kiel la participaj signifoj. (Simila principo regas ĉe kreado de verboj surbaze de substantiveca vortobazo: Tie ĝenerale estas granda fleksebleco en la eblaj signifoj de la verbo; sed se la koncernan signifon oni pli bone povas esprimi per </text:span><text:span text:style-name="T4">V-igi</text:span><text:span text:style-name="T19"> aŭ </text:span><text:span text:style-name="T4">V-iĝi</text:span><text:span text:style-name="T19">, tiam oni ne rajtas diri </text:span><text:span text:style-name="T4">V-i</text:span><text:span text:style-name="T19">.) </text:span></text:p>
      <text:p text:style-name="P25"/>
      <text:p text:style-name="P9"><text:span text:style-name="T29">Tio tamen nur estas argumento kontraŭ tiuj pasivecaj adjektivoj, kies signifoj tute identas kun la signifo de participo. La plej multaj pasivecaj participoj tamen estas uzataj en iomete alia signifo: Ekzemple, la pasiveca senco de </text:span><text:span text:style-name="T12">korekta</text:span><text:span text:style-name="T29"> ja similas al </text:span><text:span text:style-name="T12">korektita</text:span><text:span text:style-name="T29">, sed tamen klare ne estas tute samsignifa al ĝi. Jen kiel oni povas klarigi kial tamen tiu pasiveca senco de </text:span><text:span text:style-name="T12">korekta</text:span><text:span text:style-name="T29"> ne povas esti konsiderata plipreciziĝo de la ĝenerala signifo </text:span><text:span text:style-name="T4">rilata al aŭ karakterizata de la ago </text:span><text:span text:style-name="T12">korekt</text:span><text:span text:style-name="T4">i</text:span><text:span text:style-name="T19">:</text:span></text:p>
      <text:p text:style-name="P26"/>
      <text:p text:style-name="P10"><text:span text:style-name="T29">Oni devas preni en konsideron la signifon de la radiko por determini, ĉu derivaĵo estas akceptebla aŭ ne. La signifo de la radiko </text:span><text:span text:style-name="T12">korekt/</text:span><text:span text:style-name="T29"> entenas la ideon de statŝanĝo. Tial tiu ideo de statŝanĝo ankaŭ devas esti en la adjektivo </text:span><text:span text:style-name="T12">korekta</text:span><text:span text:style-name="T29">. Adjektivo, kiu indikas staton post la ŝanĝo devas esti provizita per sufikso (ekz. </text:span><text:span text:style-name="T12">-it-</text:span><text:span text:style-name="T29">) indikanta post-agan staton. </text:span><text:span text:style-name="T30">Simile </text:span><text:span text:style-name="T4">veka</text:span><text:span text:style-name="T19">, derivita el radiko, kiu signifas ŝanĝon de stato, ne povas signifi staton, dum </text:span><text:span text:style-name="T4">maldorma</text:span><text:span text:style-name="T19"> ja povas, ĉar ĝi estas derivita el radiko, kies baza signifo implicas ĝuste staton. </text:span></text:p>
      <text:p text:style-name="P15"/>
      <text:p text:style-name="P8"><text:span text:style-name="T42">Konsiderinte kaj kontraŭinte ĉi tiujn tri argumentojn por favora traktado de la pasivecaj adjektivoj, restas la demando kial la Akademio ne pli klare malrekomendas la pasivecajn adjektivojn, kvankam ĝi ja nomas ilin nekoheraj kaj proponas alternativojn al ili. Por klarigi nian toleron de la pli enradikiĝintaj pasivecaj adjektivoj, ni atentigas la legantojn pri jena eldiro de Zamenhof en lingva respondo de 1906 (Respondo 3, </text:span><text:span text:style-name="T17">La Revuo</text:span><text:span text:style-name="T42">, Decembro 1906): </text:span></text:p>
      <text:p text:style-name="P28">“Ne sole en naturaj lingvoj, sed ankaŭ en lingvo artefarita ĉio, kio estas uzata de la plimulto da bonaj verkistoj, devas esti rigardata kiel bona, se ĝi eĉ ne estas absolute logika; ĉar se ni postulos ĉiam nur logikon absolutan, tiam la libera uzado de lingvo artefarita fariĝos tute ne ebla, ĉar tiam malaperos ĉiu utileco de longa ekzerciĝado kaj en la deka jaro de uzado de la lingvo, kiel en la unua jaro, ĉiu devus konstante tro longe pripensadi kaj pesadi ĉiun sian vorton. Tamen la diferenco inter lingvo natura kaj lingvo artefarita konsistas en tio, ke, dum en la unua oni devas uzi nur tiujn formojn, kiujn uzas bonaj verkistoj, kaj uzado de formo pli logika estas malpermesata, — en lingvo artefarita ĉiu havas la rajton uzi formon pli logikan, kvankam neniu ĝis nun ĝin uzis, kaj li povas esti konvinkita, ke se lia formo estas efektive bona, ĝi baldaŭ trovos multajn imitantojn kaj iom post iom elpuŝos la malpli logikan, kvankam ĝis nun pli uzatan formon malnov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Lohit Hindi1" svg:font-family="'Lohit Hindi'"/>
    <style:font-face style:name="OpenSymbol" svg:font-family="OpenSymbol"/>
    <style:font-face style:name="Courier 10 Pitch" svg:font-family="'Courier 10 Pitch'" style:font-adornments="Standard"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styles>
    <style:default-style style:family="graphic">
      <style:graphic-properties svg:stroke-color="#000000" draw:fill-color="#99ccff"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o" fo:country="none" style:letter-kerning="true" style:font-name-asian="DejaVu Sans" style:font-size-asian="10.5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mm" style:writing-mode="page"/>
      <style:text-properties style:use-window-font-color="true" style:font-name="Liberation Serif" fo:font-size="12pt" fo:language="eo" fo:country="none" style:letter-kerning="true" style:font-name-asian="DejaVu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4.23mm" fo:margin-bottom="2.12m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Lohit Hindi" style:font-family-complex="'Lohit Hindi'"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12mm" style:contextual-spacing="false"/>
    </style:style>
    <style:style style:name="List" style:family="paragraph" style:parent-style-name="Text_20_body" style:class="list">
      <style:text-properties style:font-size-asian="12pt" style:font-name-complex="Lohit Hindi1" style:font-family-complex="'Lohit Hindi'"/>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Lohit Hindi1" style:font-family-complex="'Lohit Hind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font-family-complex="'Lohit Hindi'"/>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Footnote" style:family="paragraph" style:parent-style-name="Standard" style:class="extra">
      <style:paragraph-properties fo:margin-left="4.99mm" fo:margin-right="0mm" fo:text-indent="-4.99mm" style:auto-text-indent="false" text:number-lines="false" text:line-number="0"/>
      <style:text-properties fo:font-size="10pt" style:font-size-asian="10pt" style:font-size-complex="10pt"/>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Footnote_20_Symbol" style:display-name="Footnote Symbol" style:family="text"/>
    <style:style style:name="Footnote_20_anchor" style:display-name="Footnote anchor" style:family="text">
      <style:text-properties style:text-position="super 58%"/>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7.62mm" fo:text-indent="-7.62mm" fo:margin-left="7.62mm"/>
        </style:list-level-properties>
      </text:outline-level-style>
      <text:outline-level-style text:level="2" style:num-format="">
        <style:list-level-properties text:list-level-position-and-space-mode="label-alignment">
          <style:list-level-label-alignment text:label-followed-by="listtab" text:list-tab-stop-position="10.16mm" fo:text-indent="-10.16mm" fo:margin-left="10.16mm"/>
        </style:list-level-properties>
      </text:outline-level-style>
      <text:outline-level-style text:level="3" style:num-format="">
        <style:list-level-properties text:list-level-position-and-space-mode="label-alignment">
          <style:list-level-label-alignment text:label-followed-by="listtab" text:list-tab-stop-position="12.7mm" fo:text-indent="-12.7mm" fo:margin-left="12.7mm"/>
        </style:list-level-properties>
      </text:outline-level-style>
      <text:outline-level-style text:level="4" style:num-format="">
        <style:list-level-properties text:list-level-position-and-space-mode="label-alignment">
          <style:list-level-label-alignment text:label-followed-by="listtab" text:list-tab-stop-position="15.24mm" fo:text-indent="-15.24mm" fo:margin-left="15.24mm"/>
        </style:list-level-properties>
      </text:outline-level-style>
      <text:outline-level-style text:level="5" style:num-format="">
        <style:list-level-properties text:list-level-position-and-space-mode="label-alignment">
          <style:list-level-label-alignment text:label-followed-by="listtab" text:list-tab-stop-position="17.78mm" fo:text-indent="-17.78mm" fo:margin-left="17.78mm"/>
        </style:list-level-properties>
      </text:outline-level-style>
      <text:outline-level-style text:level="6" style:num-format="">
        <style:list-level-properties text:list-level-position-and-space-mode="label-alignment">
          <style:list-level-label-alignment text:label-followed-by="listtab" text:list-tab-stop-position="20.32mm" fo:text-indent="-20.32mm" fo:margin-left="20.32mm"/>
        </style:list-level-properties>
      </text:outline-level-style>
      <text:outline-level-style text:level="7" style:num-format="">
        <style:list-level-properties text:list-level-position-and-space-mode="label-alignment">
          <style:list-level-label-alignment text:label-followed-by="listtab" text:list-tab-stop-position="22.86mm" fo:text-indent="-22.86mm" fo:margin-left="22.86mm"/>
        </style:list-level-properties>
      </text:outline-level-style>
      <text:outline-level-style text:level="8" style:num-format="">
        <style:list-level-properties text:list-level-position-and-space-mode="label-alignment">
          <style:list-level-label-alignment text:label-followed-by="listtab" text:list-tab-stop-position="25.4mm" fo:text-indent="-25.4mm" fo:margin-left="25.4mm"/>
        </style:list-level-properties>
      </text:outline-level-style>
      <text:outline-level-style text:level="9" style:num-format="">
        <style:list-level-properties text:list-level-position-and-space-mode="label-alignment">
          <style:list-level-label-alignment text:label-followed-by="listtab" text:list-tab-stop-position="27.94mm" fo:text-indent="-27.94mm" fo:margin-left="27.94mm"/>
        </style:list-level-properties>
      </text:outline-level-style>
      <text:outline-level-style text:level="10" style:num-format="">
        <style:list-level-properties text:list-level-position-and-space-mode="label-alignment">
          <style:list-level-label-alignment text:label-followed-by="listtab" text:list-tab-stop-position="30.48mm" fo:text-indent="-30.48mm" fo:margin-left="30.48m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office:styles>
  <office:automatic-styles>
    <style:page-layout style:name="Mpm1">
      <style:page-layout-properties fo:page-width="210.01mm" fo:page-height="297mm" style:num-format="1" style:print-orientation="portrait" fo:margin-top="20mm" fo:margin-bottom="20mm" fo:margin-left="20mm" fo:margin-right="20mm" style:writing-mode="lr-tb" style:footnote-max-height="0mm">
        <style:footnote-sep style:width="0.18mm" style:distance-before-sep="1.01mm" style:distance-after-sep="1.01m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Praktikant </meta:initial-creator>
    <meta:creation-date>2013-05-06T16:01:35</meta:creation-date>
    <dc:date>2016-09-21T20:20:10.871245518</dc:date>
    <dc:creator>Sergio Pokrovskij</dc:creator>
    <meta:editing-duration>P10DT20H22M34S</meta:editing-duration>
    <meta:editing-cycles>10</meta:editing-cycles>
    <meta:generator>LibreOffice/4.2.8.2$Linux_X86_64 LibreOffice_project/420m0$Build-2</meta:generator>
    <meta:document-statistic meta:table-count="0" meta:image-count="0" meta:object-count="0" meta:page-count="3" meta:paragraph-count="22" meta:word-count="1727" meta:character-count="11015" meta:non-whitespace-character-count="9298"/>
  </office:meta>
</office:document-meta>
</file>