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Footnote">
      <style:paragraph-properties fo:text-align="justify" style:justify-single-word="false"/>
    </style:style>
    <style:style style:name="P2" style:family="paragraph" style:parent-style-name="Standard">
      <style:paragraph-properties fo:text-align="justify" style:justify-single-word="false"/>
      <style:text-properties officeooo:paragraph-rsid="000c3b59"/>
    </style:style>
    <style:style style:name="P3" style:family="paragraph" style:parent-style-name="Standard">
      <style:paragraph-properties fo:text-align="justify" style:justify-single-word="false"/>
      <style:text-properties officeooo:paragraph-rsid="000cc146"/>
    </style:style>
    <style:style style:name="P4" style:family="paragraph" style:parent-style-name="Standard">
      <style:paragraph-properties fo:text-align="justify" style:justify-single-word="false"/>
      <style:text-properties officeooo:rsid="000cc146" officeooo:paragraph-rsid="000cc146"/>
    </style:style>
    <style:style style:name="P5" style:family="paragraph" style:parent-style-name="Standard">
      <style:paragraph-properties fo:text-align="justify" style:justify-single-word="false"/>
    </style:style>
    <style:style style:name="P6" style:family="paragraph" style:parent-style-name="Standard">
      <style:paragraph-properties fo:text-align="justify" style:justify-single-word="false"/>
      <style:text-properties officeooo:paragraph-rsid="000c3b59"/>
    </style:style>
    <style:style style:name="P7" style:family="paragraph" style:parent-style-name="Standard">
      <style:paragraph-properties fo:text-align="justify" style:justify-single-word="false"/>
      <style:text-properties officeooo:paragraph-rsid="0017ce27"/>
    </style:style>
    <style:style style:name="P8" style:family="paragraph" style:parent-style-name="Standard">
      <style:paragraph-properties fo:text-align="justify" style:justify-single-word="false"/>
      <style:text-properties officeooo:paragraph-rsid="001a08cf"/>
    </style:style>
    <style:style style:name="P9" style:family="paragraph" style:parent-style-name="Standard">
      <style:paragraph-properties fo:text-align="justify" style:justify-single-word="false"/>
      <style:text-properties officeooo:paragraph-rsid="001b707f"/>
    </style:style>
    <style:style style:name="P10" style:family="paragraph" style:parent-style-name="Standard">
      <style:paragraph-properties fo:text-align="justify" style:justify-single-word="false"/>
      <style:text-properties officeooo:paragraph-rsid="001c361a"/>
    </style:style>
    <style:style style:name="P11" style:family="paragraph" style:parent-style-name="Standard">
      <style:paragraph-properties fo:text-align="justify" style:justify-single-word="false"/>
      <style:text-properties officeooo:paragraph-rsid="001f7db0"/>
    </style:style>
    <style:style style:name="P12" style:family="paragraph" style:parent-style-name="Standard">
      <style:paragraph-properties fo:text-align="justify" style:justify-single-word="false"/>
      <style:text-properties officeooo:paragraph-rsid="0020788b"/>
    </style:style>
    <style:style style:name="P13" style:family="paragraph" style:parent-style-name="Standard">
      <style:paragraph-properties fo:text-align="justify" style:justify-single-word="false"/>
      <style:text-properties officeooo:paragraph-rsid="00226388"/>
    </style:style>
    <style:style style:name="P14" style:family="paragraph" style:parent-style-name="Standard">
      <style:paragraph-properties fo:text-align="justify" style:justify-single-word="false"/>
      <style:text-properties officeooo:paragraph-rsid="0022eda1"/>
    </style:style>
    <style:style style:name="P15" style:family="paragraph" style:parent-style-name="Standard">
      <style:paragraph-properties fo:text-align="justify" style:justify-single-word="false"/>
      <style:text-properties officeooo:paragraph-rsid="0024d6fd"/>
    </style:style>
    <style:style style:name="P16" style:family="paragraph" style:parent-style-name="Standard">
      <style:paragraph-properties fo:text-align="justify" style:justify-single-word="false"/>
      <style:text-properties officeooo:paragraph-rsid="00252245"/>
    </style:style>
    <style:style style:name="P17" style:family="paragraph" style:parent-style-name="Standard">
      <style:paragraph-properties fo:text-align="justify" style:justify-single-word="false"/>
      <style:text-properties fo:font-weight="bold" officeooo:paragraph-rsid="0017ce27" style:font-weight-asian="bold" style:font-weight-complex="bold"/>
    </style:style>
    <style:style style:name="P18" style:family="paragraph" style:parent-style-name="Standard">
      <style:paragraph-properties fo:text-align="justify" style:justify-single-word="false"/>
      <style:text-properties fo:font-style="normal" officeooo:rsid="0020788b" officeooo:paragraph-rsid="0020788b" style:font-style-asian="normal" style:font-style-complex="normal"/>
    </style:style>
    <style:style style:name="P19" style:family="paragraph" style:parent-style-name="Standard">
      <style:paragraph-properties fo:text-align="end" style:justify-single-word="false"/>
      <style:text-properties officeooo:paragraph-rsid="001f7db0"/>
    </style:style>
    <style:style style:name="P20" style:family="paragraph" style:parent-style-name="Heading_20_1">
      <style:paragraph-properties fo:text-align="justify" style:justify-single-word="false"/>
      <style:text-properties fo:font-size="13pt" officeooo:paragraph-rsid="000c3b59" style:font-size-asian="13pt" style:font-size-complex="13pt"/>
    </style:style>
    <style:style style:name="T1" style:family="text">
      <style:text-properties fo:font-style="italic" style:font-style-asian="italic" style:font-style-complex="italic"/>
    </style:style>
    <style:style style:name="T2" style:family="text">
      <style:text-properties fo:font-style="italic" officeooo:rsid="000c3b59" style:font-style-asian="italic" style:font-style-complex="italic"/>
    </style:style>
    <style:style style:name="T3" style:family="text">
      <style:text-properties fo:font-style="italic" officeooo:rsid="000de733" style:font-style-asian="italic" style:font-style-complex="italic"/>
    </style:style>
    <style:style style:name="T4" style:family="text">
      <style:text-properties fo:font-style="italic" officeooo:rsid="000cc146" style:font-style-asian="italic" style:font-style-complex="italic"/>
    </style:style>
    <style:style style:name="T5" style:family="text">
      <style:text-properties fo:font-style="italic" officeooo:rsid="000fd511" style:font-style-asian="italic" style:font-style-complex="italic"/>
    </style:style>
    <style:style style:name="T6" style:family="text">
      <style:text-properties fo:font-style="italic" officeooo:rsid="00191907" style:font-style-asian="italic" style:font-style-complex="italic"/>
    </style:style>
    <style:style style:name="T7" style:family="text">
      <style:text-properties fo:font-style="italic" officeooo:rsid="001b707f" style:font-style-asian="italic" style:font-style-complex="italic"/>
    </style:style>
    <style:style style:name="T8" style:family="text">
      <style:text-properties fo:font-style="italic" officeooo:rsid="001b8d2a" style:font-style-asian="italic" style:font-style-complex="italic"/>
    </style:style>
    <style:style style:name="T9" style:family="text">
      <style:text-properties fo:font-style="italic" officeooo:rsid="001c361a" style:font-style-asian="italic" style:font-style-complex="italic"/>
    </style:style>
    <style:style style:name="T10" style:family="text">
      <style:text-properties fo:font-style="italic" officeooo:rsid="001d8374" style:font-style-asian="italic" style:font-style-complex="italic"/>
    </style:style>
    <style:style style:name="T11" style:family="text">
      <style:text-properties fo:font-style="italic" officeooo:rsid="001f7db0" style:font-style-asian="italic" style:font-style-complex="italic"/>
    </style:style>
    <style:style style:name="T12" style:family="text">
      <style:text-properties fo:font-style="italic" officeooo:rsid="0020788b" style:font-style-asian="italic" style:font-style-complex="italic"/>
    </style:style>
    <style:style style:name="T13" style:family="text">
      <style:text-properties fo:font-style="italic" officeooo:rsid="0021271c" style:font-style-asian="italic" style:font-style-complex="italic"/>
    </style:style>
    <style:style style:name="T14" style:family="text">
      <style:text-properties fo:font-style="italic" officeooo:rsid="00226388" style:font-style-asian="italic" style:font-style-complex="italic"/>
    </style:style>
    <style:style style:name="T15" style:family="text">
      <style:text-properties fo:font-style="italic" officeooo:rsid="0022eda1" style:font-style-asian="italic" style:font-style-complex="italic"/>
    </style:style>
    <style:style style:name="T16" style:family="text">
      <style:text-properties fo:font-style="italic" officeooo:rsid="00246b27" style:font-style-asian="italic" style:font-style-complex="italic"/>
    </style:style>
    <style:style style:name="T17" style:family="text">
      <style:text-properties fo:font-style="italic" officeooo:rsid="0024d6fd" style:font-style-asian="italic" style:font-style-complex="italic"/>
    </style:style>
    <style:style style:name="T18" style:family="text">
      <style:text-properties fo:font-weight="bold" style:font-weight-asian="bold" style:font-weight-complex="bold"/>
    </style:style>
    <style:style style:name="T19" style:family="text">
      <style:text-properties fo:font-weight="bold" officeooo:rsid="00252245" style:font-weight-asian="bold" style:font-weight-complex="bold"/>
    </style:style>
    <style:style style:name="T20" style:family="text">
      <style:text-properties fo:font-style="normal" style:font-style-asian="normal" style:font-style-complex="normal"/>
    </style:style>
    <style:style style:name="T21" style:family="text">
      <style:text-properties fo:font-style="normal" officeooo:rsid="000c3b59" style:font-style-asian="normal" style:font-style-complex="normal"/>
    </style:style>
    <style:style style:name="T22" style:family="text">
      <style:text-properties fo:font-style="normal" officeooo:rsid="000de733" style:font-style-asian="normal" style:font-style-complex="normal"/>
    </style:style>
    <style:style style:name="T23" style:family="text">
      <style:text-properties fo:font-style="normal" officeooo:rsid="000cc146" style:font-style-asian="normal" style:font-style-complex="normal"/>
    </style:style>
    <style:style style:name="T24" style:family="text">
      <style:text-properties fo:font-style="normal" officeooo:rsid="000fd511" style:font-style-asian="normal" style:font-style-complex="normal"/>
    </style:style>
    <style:style style:name="T25" style:family="text">
      <style:text-properties fo:font-style="normal" officeooo:rsid="001b8d2a" style:font-style-asian="normal" style:font-style-complex="normal"/>
    </style:style>
    <style:style style:name="T26" style:family="text">
      <style:text-properties fo:font-style="normal" officeooo:rsid="001b707f" style:font-style-asian="normal" style:font-style-complex="normal"/>
    </style:style>
    <style:style style:name="T27" style:family="text">
      <style:text-properties fo:font-style="normal" officeooo:rsid="001c361a" style:font-style-asian="normal" style:font-style-complex="normal"/>
    </style:style>
    <style:style style:name="T28" style:family="text">
      <style:text-properties fo:font-style="normal" officeooo:rsid="0020788b" style:font-style-asian="normal" style:font-style-complex="normal"/>
    </style:style>
    <style:style style:name="T29" style:family="text">
      <style:text-properties fo:font-style="normal" officeooo:rsid="0021271c" style:font-style-asian="normal" style:font-style-complex="normal"/>
    </style:style>
    <style:style style:name="T30" style:family="text">
      <style:text-properties fo:font-style="normal" officeooo:rsid="00226388" style:font-style-asian="normal" style:font-style-complex="normal"/>
    </style:style>
    <style:style style:name="T31" style:family="text">
      <style:text-properties fo:font-style="normal" officeooo:rsid="0022eda1" style:font-style-asian="normal" style:font-style-complex="normal"/>
    </style:style>
    <style:style style:name="T32" style:family="text">
      <style:text-properties fo:font-style="normal" officeooo:rsid="00246b27" style:font-style-asian="normal" style:font-style-complex="normal"/>
    </style:style>
    <style:style style:name="T33" style:family="text">
      <style:text-properties fo:font-style="normal" officeooo:rsid="0024d6fd" style:font-style-asian="normal" style:font-style-complex="normal"/>
    </style:style>
    <style:style style:name="T34" style:family="text">
      <style:text-properties officeooo:rsid="000c3b59"/>
    </style:style>
    <style:style style:name="T35" style:family="text">
      <style:text-properties officeooo:rsid="000cc146"/>
    </style:style>
    <style:style style:name="T36" style:family="text">
      <style:text-properties officeooo:rsid="000de733"/>
    </style:style>
    <style:style style:name="T37" style:family="text">
      <style:text-properties officeooo:rsid="000fd511"/>
    </style:style>
    <style:style style:name="T38" style:family="text">
      <style:text-properties officeooo:rsid="001263aa"/>
    </style:style>
    <style:style style:name="T39" style:family="text">
      <style:text-properties officeooo:rsid="0002498c"/>
    </style:style>
    <style:style style:name="T40" style:family="text">
      <style:text-properties officeooo:rsid="0017ce27"/>
    </style:style>
    <style:style style:name="T41" style:family="text">
      <style:text-properties officeooo:rsid="00191907"/>
    </style:style>
    <style:style style:name="T42" style:family="text">
      <style:text-properties officeooo:rsid="001a08cf"/>
    </style:style>
    <style:style style:name="T43" style:family="text">
      <style:text-properties officeooo:rsid="001b707f"/>
    </style:style>
    <style:style style:name="T44" style:family="text">
      <style:text-properties officeooo:rsid="001b8d2a"/>
    </style:style>
    <style:style style:name="T45" style:family="text">
      <style:text-properties officeooo:rsid="001c361a"/>
    </style:style>
    <style:style style:name="T46" style:family="text">
      <style:text-properties officeooo:rsid="001d8374"/>
    </style:style>
    <style:style style:name="T47" style:family="text">
      <style:text-properties officeooo:rsid="001f7db0"/>
    </style:style>
    <style:style style:name="T48" style:family="text">
      <style:text-properties officeooo:rsid="0020788b"/>
    </style:style>
    <style:style style:name="T49" style:family="text">
      <style:text-properties officeooo:rsid="00226388"/>
    </style:style>
    <style:style style:name="T50" style:family="text">
      <style:text-properties officeooo:rsid="0022eda1"/>
    </style:style>
    <style:style style:name="T51" style:family="text">
      <style:text-properties officeooo:rsid="00252245"/>
    </style:style>
    <style:style style:name="T52" style:family="text">
      <style:text-properties officeooo:rsid="00271c72"/>
    </style:style>
    <style:style style:name="T53" style:family="text">
      <style:text-properties officeooo:rsid="002730c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0" text:outline-level="1">Akademia decido pri <text:span text:style-name="T34">stataj </text:span>adjektivoj <text:span text:style-name="T34">derivitaj de statŝanĝaj verboj</text:span></text:h>
      <text:p text:style-name="P2"/>
      <text:p text:style-name="P2"><text:span text:style-name="T18">A.</text:span> La Akademio de Esperanto konstatas, </text:p>
      <text:p text:style-name="P2">1. ke en la lingvouzo <text:span text:style-name="T53">de nemalmultaj esperantistoj</text:span> ekzistas kelkaj adjektivoj (ekzemple <text:span text:style-name="T2">morta</text:span><text:span text:style-name="T34">, </text:span><text:span text:style-name="T1">korekta</text:span>, <text:span text:style-name="T1">komplika</text:span>, <text:span text:style-name="T1">fiksa</text:span>, <text:span text:style-name="T1">malferma</text:span> kaj <text:span text:style-name="T1">veka</text:span>), kiuj estas formitaj el verba vortobazo<text:note text:id="ftn1" text:note-class="footnote"><text:note-citation>1</text:note-citation><text:note-body><text:p text:style-name="P1">alivorte el verba radikalo, do el verba radiko aŭ el kunmetaĵo de vorteroj kune kondutantaj kiel verba radiko</text:p></text:note-body></text:note> kaj la adjektiviga finaĵo <text:span text:style-name="T1">-a</text:span>, kaj kies signifo (aŭ unu el kies signifoj) estas la stato rezultanta el la ago<text:span text:style-name="T50"> </text:span>nomata de la verbo;</text:p>
      <text:p text:style-name="P2">2. ke ne regas konsento inter la parolantoj de Esperanto – eĉ ne inter spertaj parolantoj de Esperanto – pri la demando ĉu ĉi tiuj <text:span text:style-name="T2">rezultstataj</text:span><text:span text:style-name="T1"> adjektivoj</text:span><text:note text:id="ftn2" text:note-class="footnote"><text:note-citation>2</text:note-citation><text:note-body><text:p text:style-name="P1">Por simpligi la priskribon, ni ĝenerale uzas la esprimon <text:span text:style-name="T1">rezultstata adjektivo</text:span><text:span text:style-name="T24"> </text:span><text:span text:style-name="T20">kiam</text:span> ni parolas pri uzo de <text:span text:style-name="T37">deverba</text:span> adjektivo, kiu celas la staton, kiu rezultas el la ago nomata per la verba vortobazo. La samaj adjektivoj ankaŭ povas havi ne rezultstatajn uzojn, pri kiuj ĉi tiu decido tamen ne temas.</text:p></text:note-body></text:note> estas ĝustaj aŭ eraraj, ĉu ili estas parto de bona lingvouzo aŭ evitindaj neregulaĵoj. </text:p>
      <text:p text:style-name="P2"/>
      <text:p text:style-name="P2"><text:span text:style-name="T18">B.</text:span> Esplorinte la problemon en sia tuteco el diversaj vidpunktoj, la Akademio aldone konstatas, </text:p>
      <text:p text:style-name="P2">1. ke <text:span text:style-name="T36">la ĝenerala regula signifo de </text:span>adjektivoj de la formo <text:span text:style-name="T1">V-a</text:span>, kie <text:span text:style-name="T1">V</text:span> estas verba vortobazo, <text:span text:style-name="T36">estas</text:span> ‘<text:span text:style-name="T20">rilata al aŭ karakterizata de </text:span><text:span text:style-name="T21">V-o’</text:span><text:span text:style-name="T2"><text:note text:id="ftn3" text:note-class="footnote"><text:note-citation>3</text:note-citation><text:note-body><text:p text:style-name="P1">Plej ofte la substantivo <text:span text:style-name="T1">V-o</text:span> derivita de verba vortobazo V signifas ‘la ago V-i’. Foje tiaj deverbaj substantivoj tamen povas nomi ne nur agon, sed ankaŭ aĵon, ekzemple <text:span text:style-name="T1">desegno</text:span>, <text:span text:style-name="T1">eraro</text:span> kaj <text:span text:style-name="T1">mallongigo</text:span>. La Akademio per ĉi tiu decido ne alprenas starpunkton pri la demando, ĉu ĉe verbobazo <text:span text:style-name="T1">V</text:span>, por kiu <text:span text:style-name="T1">V-o </text:span>havas ankaŭ aĵan signifon, la regula signifo de V-a estas nur ‘rilata al aŭ karakterizata de la ago V-i’, aŭ ĉu ankaŭ ‘rilata al aŭ karakterizata de <text:span text:style-name="T43">la</text:span> aĵo nomata V‑o’ estas regula signifo de V-a. <text:span text:style-name="T50">Kiel klarigite pli detale en Sekcio E, tio signifas, ke la Akademio per ĉi tiu decido ne alprenas decidon pri la reguleco de la stataj signifoj de </text:span></text:p></text:note-body></text:note></text:span>;</text:p>
      <text:p text:style-name="P4">2. ke ĉi tiu ĝenerala signifo povas plipreciziĝi laŭ la kunteksto kaj laŭ la signifo de la vortobazo <text:span text:style-name="T1">V</text:span><text:span text:style-name="T20">, ekzemple ĉe </text:span><text:span text:style-name="T16">nutra</text:span><text:span text:style-name="T20">, kiu ofte estas uzata en la senco ‘</text:span><text:span text:style-name="T24">taŭga </text:span><text:span text:style-name="T20">por </text:span><text:span text:style-name="T32">nutrado</text:span><text:span text:style-name="T20">’;</text:span></text:p>
      <text:p text:style-name="P3"><text:span text:style-name="T35">3. ke ĉe verba vortobazo </text:span><text:span text:style-name="T4">V</text:span><text:span text:style-name="T35"> indikanta statŝanĝon, la signifo de </text:span><text:span text:style-name="T4">V-a</text:span><text:span text:style-name="T35"> ne povas plipreciziĝi al signifo simila al </text:span><text:span text:style-name="T4">V-ita</text:span><text:span text:style-name="T23"> aŭ </text:span><text:span text:style-name="T4">V-inta</text:span><text:span text:style-name="T35">, kiu indikas la staton rezultantan el la ago </text:span><text:span text:style-name="T4">V-i</text:span><text:span text:style-name="T35">, ĉar tia plipreciziĝo kontraŭas la ĝeneralan signifon de </text:span><text:span text:style-name="T4">V-a</text:span><text:span text:style-name="T35">, nome </text:span><text:span text:style-name="T4">rilata al aŭ karakterizata de ia statŝanĝo</text:span><text:span text:style-name="T35">;</text:span></text:p>
      <text:p text:style-name="P2">4. ke la kontestataj <text:span text:style-name="T36">rezultstataj</text:span> adjektivoj kiel <text:span text:style-name="T3">morta</text:span><text:span text:style-name="T22">,</text:span> <text:span text:style-name="T1">korekta</text:span>, <text:span text:style-name="T1">komplika</text:span>, <text:span text:style-name="T1">fiksa</text:span>, <text:span text:style-name="T1">malferma</text:span> kaj <text:span text:style-name="T1">veka</text:span> estas formitaj el verboj kun statŝanĝa signifo, kaj sekve ne povas regule indiki la staton rezultantan el la koncernaj agoj;</text:p>
      <text:p text:style-name="P2">5. ke ĉi tiu malkohereco de la kontestataj <text:span text:style-name="T36">rezultstataj</text:span> adjektivoj kun la kutima signifo de <text:span text:style-name="T36">deverbaj</text:span> adjektivoj estas en la plej oftaj okazoj klarigebla surbaze de la ekzisto de similformaj nacilingvaj adjektivoj kun la kontestata <text:span text:style-name="T36">rezultstata</text:span> signifo; </text:p>
      <text:p text:style-name="P2">6. ke la <text:span text:style-name="T37">rezultstataj</text:span> adjektivoj kontribuas al tio, ke homoj uzas klare malĝustajn formojn kiel <text:span text:style-name="T1">korektigi</text:span>, <text:span text:style-name="T1">komplikigi</text:span> kaj <text:span text:style-name="T1">vekigi</text:span> (en la sencoj de <text:span text:style-name="T1">korekti</text:span>, <text:span text:style-name="T1">kompliki</text:span> kaj <text:span text:style-name="T1">veki</text:span>), kiuj minacas la oficialan kaj kutiman bazan signifon de tiuj radikoj; </text:p>
      <text:p text:style-name="P2">7. ke kelkaj el tiuj kontestataj <text:span text:style-name="T37">rezultstataj</text:span> adjektivoj (precipe <text:span text:style-name="T5">morta</text:span><text:span text:style-name="T24">,</text:span> <text:span text:style-name="T1">korekta</text:span>, <text:span text:style-name="T1">falsa</text:span> kaj <text:span text:style-name="T1">komplika</text:span>) estas jam delonge forte enradikiĝintaj en la lingvouzo de spertaj parolantoj de Esperanto, tiel ke oni ne povas senprobleme stampi ilin kiel erarajn, sed prefere nomu ilin tradiciiĝintaj nekoheraĵoj; </text:p>
      <text:p text:style-name="P2">8. ke ĉiuj ĉi konstatoj aplikiĝas egale al la koncernaj adverboj kiel <text:span text:style-name="T1">korekte</text:span>, <text:span text:style-name="T1">komplike</text:span> ktp (la ĝenerala signifo de adverbo de la formo <text:span text:style-name="T1">V-e</text:span><text:span text:style-name="T20">, kie </text:span><text:span text:style-name="T1">V</text:span><text:span text:style-name="T20"> estas verba vortobazo, estas </text:span><text:span text:style-name="T1">en maniero rilata al aŭ karakterizata de </text:span><text:span text:style-name="T5">V-o</text:span><text:span text:style-name="T20">). </text:span></text:p>
      <text:p text:style-name="P2"/>
      <text:p text:style-name="P2"><text:span text:style-name="T18">C.</text:span> Surbaze de ĉi tiuj konstatoj la Akademio </text:p>
      <text:p text:style-name="P2">1. rekomendas, ke al lernantoj de Esperanto oni ne prezentu la kontestatajn <text:span text:style-name="T37">rezultstatajn</text:span> adjektivojn kiel ekzemplojn de regula vortfarado; <text:span text:style-name="T38">anstataŭe, se oni instruas ilin,</text:span> <text:span text:style-name="T38">oni klarigu ilin</text:span> kiel tradiciiĝintajn esceptojn al la kutimaj reguloj de vortfarado per la finaĵo <text:span text:style-name="T1">-a</text:span>; </text:p>
      <text:p text:style-name="P2">2. esprimas sian subtenon al tiuj Esperantistoj, kiuj penas eviti tiujn kontestatajn <text:span text:style-name="T37">rezultstatajn</text:span> adjektivojn, samtempe agnoskante, ke la uzo de la pli enradikiĝintaj <text:span text:style-name="T37">rezultstataj</text:span> adjektivoj estas tolerebla ĝuste pro tio, ke ili enradikiĝis en la efektivan lingvouzon; </text:p>
      <text:p text:style-name="P16"><text:soft-page-break/>3. tute malaprobas la uzon de formoj kiel <text:span text:style-name="T1">korektigi</text:span>, <text:span text:style-name="T1">komplikigi</text:span> kaj <text:span text:style-name="T1">vekigi</text:span> en la sencoj de <text:span text:style-name="T1">korekti</text:span>, <text:span text:style-name="T1">kompliki</text:span> kaj <text:span text:style-name="T1">veki</text:span>.</text:p>
      <text:p text:style-name="P16"><text:s/></text:p>
      <text:p text:style-name="P16"><text:span text:style-name="T19">D</text:span><text:span text:style-name="T18">.</text:span> Aldonaj konsideroj kaj argumentoj, kiuj pravigas la ĉi-suprajn <text:span text:style-name="T51">kaj ĉi-subajn</text:span> konstatojn kaj rekomendojn, troviĝas en la aparta dokumento <text:span text:style-name="T1">Aldonaj </text:span><text:span text:style-name="T6">klarigoj pri</text:span><text:span text:style-name="T1"> la Akademia decido pri </text:span><text:span text:style-name="T6">stataj adjektivoj derivitaj de statŝanĝaj verboj</text:span>. </text:p>
      <text:p text:style-name="P2"/>
      <text:p text:style-name="P7"><text:span text:style-name="T19">E</text:span><text:span text:style-name="T18">.</text:span> La Akademio kompilis la ĉi-suban liston de adjektivoj, <text:span text:style-name="T40">el</text:span> <text:span text:style-name="T40">kiuj kelkaj estas fojfoje uzataj kun neregula rezultstata signifo, kaj aliaj estas regulaj adjektivoj, kiujn eble iuj povus opinii neregulaj surbaze de niaj ĉi-supraj klarigoj. </text:span>La listo <text:span text:style-name="T40">klarigas, kiuj signifoj de adjektivoj estas efektive neregulaj, kaj </text:span>donas aldonajn informojn pri la unuopaj adjektivoj. Krome, ĉe la efektive <text:span text:style-name="T51">neregulaj</text:span> adjektivoj ĝi mencias eblajn alternativajn esprimojn, kiujn oni povas uzi por eviti la koncernajn <text:span text:style-name="T41">uzoj tiuj </text:span>adjektivoj. La listo traktas ĉefe la <text:span text:style-name="T41">rezultstatajn</text:span> signifojn de la koncernaj adjektivoj; sekve, se adjektivo estas menciita sen precizigo de la intencita signifo, ĉiam estas intencita ĝia <text:span text:style-name="T41">rezultstata</text:span> senco. </text:p>
      <text:p text:style-name="P7"/>
      <text:p text:style-name="P17">abstrakt/a </text:p>
      <text:p text:style-name="P8">Kelkaj vortaroj, ekzemple la Plena Vortaro, listigas <text:span text:style-name="T1">abstrakt/i</text:span> kiel bazan formon de <text:span text:style-name="T1">abstrakt/</text:span>. Sekve, laŭ tiuj vortaroj ŝajnas ke <text:span text:style-name="T1">abstrakt/a</text:span> ankaŭ estas <text:span text:style-name="T42">rezultstata</text:span> adjektivo, al kiu povus aplikiĝi ĉi tiu Akademia decido. Tamen la <text:span text:style-name="T42">1a</text:span> Oficiala Aldono atribuas al la radiko <text:span text:style-name="T1">abstrakt/</text:span> nur <text:span text:style-name="T42">l</text:span>a multe pli oftan signifon de la adjektivo <text:span text:style-name="T1">abstrakta</text:span> en ties kutima signifo, kiu do ne estu kontestata.</text:p>
      <text:p text:style-name="P8"><text:line-break/>Aliflanke, la verbo <text:span text:style-name="T1">abstrakti</text:span> devas, laŭ la kutimoj de la <text:span text:style-name="T51">E</text:span>speranta derivado, signifi ‘esti abstrakta’. <text:line-break/><text:line-break/>Same regula estas la uzo de <text:span text:style-name="T1">abstraktigo</text:span>, kiel en <text:span text:style-name="T42">la jena reallingva ekzemplo: “</text:span>La nocia pensado aperas nur ĉe la homo. Ĉe tiu ĉi pensado oni operacias per nocioj kiel rezultoj de <text:span text:style-name="T1">abstraktigo</text:span>.”</text:p>
      <text:p text:style-name="P8"><text:line-break/>En <text:span text:style-name="T42">ĉi tiu rekomendinda uzo</text:span> la vorto <text:span text:style-name="T1">abstrakta</text:span> kaj ties derivaĵoj estas plene simetriaj al <text:span text:style-name="T42">ĝia</text:span> kontraŭo <text:span text:style-name="T1">konkreta</text:span>. </text:p>
      <text:p text:style-name="P7"/>
      <text:p text:style-name="P17">difekt/a </text:p>
      <text:p text:style-name="P9"><text:span text:style-name="T7">difekt/</text:span><text:span text:style-name="T26"> estas unu el tiuj verbaj radikoj, kies substantivigo (</text:span><text:span text:style-name="T7">difekto</text:span><text:span text:style-name="T26">) povas signifi ne nur agon, sed ankaŭ (kaj fakte plej ofte) aĵon. Sekve al ĝi aplikeblas la rimarkoj el piednoto 3: Oni povus defendi la rezultstatan signifon de </text:span><text:span text:style-name="T7">difekta</text:span><text:span text:style-name="T26"> surbaze de la interpreto </text:span><text:span text:style-name="T7">rilata al aŭ karakterizata de difekto(j)</text:span><text:span text:style-name="T26">, sed kiel klarigite en </text:span><text:span text:style-name="T25">piednoto 3,</text:span><text:span text:style-name="T26"> la Akademio per ĉi tiu decido ne alprenas starpunkton pri la demando, ĉu </text:span><text:span text:style-name="T25">ĉi tia interpreto estas regula aŭ ne</text:span><text:span text:style-name="T26">. </text:span><text:span text:style-name="T25">Se oni volas eviti </text:span><text:span text:style-name="T8">difekta</text:span><text:span text:style-name="T25">, oni povas uzi ekzemple </text:span><text:span text:style-name="T1">difektita</text:span>, <text:span text:style-name="T1">difektohava</text:span>, <text:span text:style-name="T1">mankohava</text:span>, <text:span text:style-name="T1">nefunkcianta</text:span> aŭ <text:span text:style-name="T1">neuzebla</text:span>. </text:p>
      <text:p text:style-name="P7"/>
      <text:p text:style-name="P17">fals/a </text:p>
      <text:p text:style-name="P7">Aldone al tio, ke <text:span text:style-name="T1">falsa</text:span> estas unu el la <text:span text:style-name="T44">rezultstataj</text:span> adjektivoj plej forte enradikiĝintaj en la efektivan lingvouzon, la Akademio jam en la Baza Radikaro Oficiala de 1969 deklaris ĝin dukategoria radiko, kiu do havas du bazajn signifojn, unu agan kaj unu ecan, ne regule deriveblajn unu de la alia. La Akademio nun decidis ne malfari tiun decidon, sed nur pliprecizigi ĝin per oficiala difino de la radiko. La oficialigita eca signifo de <text:span text:style-name="T1">fals/</text:span> estas <text:span text:style-name="T1">malaŭtentika, falsita</text:span>, dum la fojfoje renkontataj signifoj <text:span text:style-name="T1">malĝusta/malvera</text:span> kaj <text:span text:style-name="T1">prezentanta la veron mensoge/erare</text:span> estis malrekomendataj. </text:p>
      <text:p text:style-name="P7"/>
      <text:p text:style-name="P7"><text:span text:style-name="T1">fals/</text:span> havas do iom specialan statuson kiel oficiale dukategoria radiko. Se oni tamen volas uzi ĝin nur verbkaraktere, oni povas uzi <text:span text:style-name="T1">malaŭtentika</text:span> aŭ <text:span text:style-name="T1">falsita</text:span> por la oficialigita signifo de <text:span text:style-name="T1">falsa</text:span> kaj <text:span text:style-name="T1">malĝusta</text:span>, <text:span text:style-name="T1">malvera</text:span>, <text:span text:style-name="T1">mensoga</text:span> kaj <text:span text:style-name="T1">erariga</text:span> por la malrekomendataj signifoj de <text:span text:style-name="T1">falsa</text:span>. </text:p>
      <text:p text:style-name="P7"/>
      <text:p text:style-name="P17">ferm/a </text:p>
      <text:p text:style-name="P12"><text:span text:style-name="T28">La verbo </text:span><text:span text:style-name="T12">fermi</text:span><text:span text:style-name="T28"> indikas statŝanĝon, kaj sekve la uzo de </text:span><text:span text:style-name="T12">ferma</text:span><text:span text:style-name="T28"> kun la rezultstata signifo simila al </text:span><text:soft-page-break/><text:span text:style-name="T28">‘fermita’ ne estas regula. Tiu signifo de </text:span><text:span text:style-name="T1">ferma</text:span> ŝajne ne aperis en Esperanto pro nacilingva influo, sed pro analogeco al <text:span text:style-name="T1">malferma</text:span> (kiu ja klarigeblas per nacilingva influo). <text:span text:style-name="T52">Laŭ tekstara esploro, ĝi estas</text:span> la plej maloftaj el la ĉi tie listigitaj <text:span text:style-name="T45">rezultstataj</text:span> adjektivoj. Pro tio ĝi ne estas pravigebla per la lingva tradicio, kaj la Akademio tute malrekomendas ĝin. Plej ofte taŭgas kiel alternativo la participo <text:span text:style-name="T1">fermita</text:span>. Tamen fojfoje povas ĝeni, ke laŭ la kutima signifo de <text:span text:style-name="T1">-it-</text:span>, io nur povas esti fermita se ĝi antaŭe estis malfermita; ekzemple okuloj de hundidoj, kiuj ĝis nun neniam malfermis siajn okulojn, laŭ tiu logiko ne povas esti konsiderataj fermitaj. Ofte tiu signifero de <text:span text:style-name="T1">fermita</text:span> estas ignorata en la efektiva uzo, kaj <text:span text:style-name="T1">fermita</text:span> estas simple uzata por priskribi staton sen konsidero pri antaŭa statŝanĝo. Sed kiam tiu signifero de <text:span text:style-name="T1">fermita</text:span> efektive povas kaŭzi miskomprenon, eblas uzi la alternativon <text:span text:style-name="T1">nemalfermita</text:span>. </text:p>
      <text:p text:style-name="P7"/>
      <text:p text:style-name="P17">fiks/a </text:p>
      <text:p text:style-name="P18">La verbo <text:span text:style-name="T1">fiksi</text:span> indikas statŝanĝon, kaj sekve la uzo de <text:span text:style-name="T1">fiksa</text:span> kun la rezultstata signifo simila al ‘fiksita’ ne estas regula.</text:p>
      <text:p text:style-name="P7"/>
      <text:p text:style-name="P7">Multaj uzoj de <text:span text:style-name="T1">fiksa</text:span> kaj <text:span text:style-name="T1">fikse</text:span> estas en esprimoj kiel <text:span text:style-name="T1">fiksa rigardo</text:span> kaj <text:span text:style-name="T1">fikse rigardi</text:span>. Kelkaj naciaj lingvoj havas similsignifajn esprimojn, kie en la loko de <text:span text:style-name="T1">fiksa</text:span> aperas vorto kun signifo simila al <text:span text:style-name="T1">fiksita</text:span> (ekzemple la franca “regard fixe”). Pro tio oni povus emi interpreti tiujn uzojn de <text:span text:style-name="T1">fiksa</text:span> kiel <text:span text:style-name="T45">rezultstatajn</text:span> uzojn. Tamen ankaŭ eblas interpreti <text:span text:style-name="T1">rigardi ion fikse</text:span> kiel ‘<text:span text:style-name="T20">rigardi fiks</text:span><text:span text:style-name="T27">a</text:span><text:span text:style-name="T20">nte sian rigardon sur io’</text:span>. <text:span text:style-name="T45">Laŭ ĉi tiu interpreto, la esprimoj </text:span><text:span text:style-name="T9">fikse rigardi</text:span><text:span text:style-name="T27"> kaj </text:span><text:span text:style-name="T9">fiksa rigardo</text:span><text:span text:style-name="T27"> ne baziĝas sur rezultstata uzo de </text:span><text:span text:style-name="T9">fikse</text:span><text:span text:style-name="T27">/</text:span><text:span text:style-name="T9">fiksa</text:span>. Tiu<text:span text:style-name="T45">j</text:span> uzo<text:span text:style-name="T45">j</text:span> de <text:span text:style-name="T9">fikse</text:span><text:span text:style-name="T27"> kaj</text:span> <text:span text:style-name="T1">fiksa</text:span> <text:span text:style-name="T45">do </text:span>estas <text:span text:style-name="T49">regulaj</text:span> kaj ne <text:span text:style-name="T49">kontestindaj</text:span>. </text:p>
      <text:p text:style-name="P7"/>
      <text:p text:style-name="P7">Tamen fojfoje <text:span text:style-name="T1">fiksa</text:span> aperas ankaŭ en vere <text:span text:style-name="T45">rezultstata</text:span> uzo, ekzemple en esprimoj kiel <text:span text:style-name="T1">fiksa </text:span><text:span text:style-name="T9">ideo</text:span> aŭ <text:span text:style-name="T1">fiksa </text:span><text:span text:style-name="T9">prezo</text:span>. Taŭgaj alternativaj esprimoj por tiaj <text:span text:style-name="T49">neregulaj </text:span>uzoj estas <text:span text:style-name="T1">fiksita</text:span><text:span text:style-name="T20">,</text:span> <text:span text:style-name="T1">firma</text:span><text:span text:style-name="T20"> </text:span><text:span text:style-name="T27">aŭ </text:span><text:span text:style-name="T9">konstanta</text:span>. </text:p>
      <text:p text:style-name="P7"/>
      <text:p text:style-name="P17">fuŝ/a </text:p>
      <text:p text:style-name="P10"><text:span text:style-name="T9">fuŝ</text:span><text:span text:style-name="T7">/</text:span><text:span text:style-name="T26"> estas unu el tiuj verbaj radikoj, kies substantivigo (</text:span><text:span text:style-name="T9">fuŝo</text:span><text:span text:style-name="T26">) povas signifi ne nur agon, sed ankaŭ aĵon. Sekve al ĝi aplikeblas la rimarkoj el piednoto 3: Oni povus defendi la rezultstatan signifon de </text:span><text:span text:style-name="T9">fuŝa</text:span><text:span text:style-name="T26"> surbaze de la interpreto </text:span><text:span text:style-name="T7">rilata al aŭ karakterizata de </text:span><text:span text:style-name="T9">fuŝ</text:span><text:span text:style-name="T7">o(j)</text:span><text:span text:style-name="T26">, sed kiel klarigite en </text:span><text:span text:style-name="T25">piednoto 3,</text:span><text:span text:style-name="T26"> la Akademio per ĉi tiu decido ne alprenas starpunkton pri la demando, ĉu </text:span><text:span text:style-name="T25">ĉi tia interpreto estas regula aŭ ne</text:span><text:span text:style-name="T26">. </text:span><text:span text:style-name="T25">Se oni volas eviti </text:span><text:span text:style-name="T9">fuŝa</text:span><text:span text:style-name="T25">, oni povas uzi ekzemple</text:span> <text:span text:style-name="T1">malbona</text:span>, <text:span text:style-name="T1">aĉa</text:span> aŭ <text:span text:style-name="T1">fuŝita</text:span>. </text:p>
      <text:p text:style-name="P7"/>
      <text:p text:style-name="P17">kaŝ/a </text:p>
      <text:p text:style-name="P7">Multe pli ofta ol la adjektivo <text:span text:style-name="T1">kaŝa</text:span> estas la adverbo <text:span text:style-name="T1">kaŝe</text:span>. Ĝi kutime havas signifon samtempe proksiman al <text:span text:style-name="T1">kaŝante sin</text:span> kaj al <text:span text:style-name="T1">kaŝ</text:span><text:span text:style-name="T10">a</text:span><text:span text:style-name="T1">te/nevideble/nerimarkeble</text:span>. Tiu uzado de <text:span text:style-name="T1">kaŝe</text:span> <text:span text:style-name="T46">ne estas rezultstata kaj </text:span>ne estu kontestata. Inter la uzoj de <text:span text:style-name="T1">kaŝa</text:span> simile troveblas kelkaj uzoj nekontestindaj: Temas unuflanke pri uzoj kun senco simila al <text:span text:style-name="T1">sin kaŝanta</text:span>, ekzemple “la regantoj estas mem regataj de kaŝaj fortoj”, kaj aliflanke pri uzoj kiuj priskribas agon, kies subkomprenata aganto mem kaŝas sin aŭ ion, ekzemple “kaŝaj renkontiĝoj” kaj “kaŝaj manieroj agi”. Tamen <text:span text:style-name="T46">fojfoje</text:span> <text:span text:style-name="T1">kaŝa</text:span> estas <text:span text:style-name="T46">uzata en la problema rezultstata signifo de </text:span><text:span text:style-name="T10">kaŝita</text:span>, ekzemple “okazis skandalo pri la kontraŭleĝaj kaŝaj kasoj de la partiestro”. Taŭga alternativo por tiaj okazoj estas <text:span text:style-name="T1">kaŝita</text:span>. </text:p>
      <text:p text:style-name="P7"/>
      <text:p text:style-name="P17">komplik/a </text:p>
      <text:p text:style-name="P12"><text:span text:style-name="T48">La verbo </text:span><text:span text:style-name="T12">kompliki</text:span><text:span text:style-name="T28"> indikas statŝanĝon, kaj sekve la uzo de </text:span><text:span text:style-name="T12">komplika</text:span><text:span text:style-name="T28"> kun la rezultstata signifo simila al ‘malsimpla’ ne estas regula. </text:span><text:span text:style-name="T20">Depende</text:span> de la kunteksto, taŭgaj alternativaj esprimoj estas <text:span text:style-name="T1">malsimpla</text:span>, <text:span text:style-name="T1">malfacila</text:span> aŭ <text:span text:style-name="T1">komplikita</text:span>. </text:p>
      <text:p text:style-name="P7"/>
      <text:p text:style-name="P17">konfuz/a </text:p>
      <text:p text:style-name="P7"><text:span text:style-name="T1">konfuz/</text:span> estas verba radiko kaj havas tri klare distingeblajn signifojn: </text:p>
      <text:p text:style-name="P7">1. malordigi/malklarigi (<text:span text:style-name="T1">konfuzi pensojn, eldirojn aŭ ideojn</text:span>) </text:p>
      <text:p text:style-name="P7">2. kaŭzi malklarecon en la menso de iu (<text:span text:style-name="T1">konfuzi personon</text:span>) </text:p>
      <text:p text:style-name="P7">3. ne kapabli distingi (<text:span text:style-name="T1">konfuzi du aferojn</text:span>) </text:p>
      <text:p text:style-name="P7"><text:soft-page-break/></text:p>
      <text:p text:style-name="P7"><text:span text:style-name="T1">konfuza</text:span> havas en la efektiva lingvouzo du klare distingeblajn signifojn: </text:p>
      <text:p text:style-name="P7">1. <text:span text:style-name="T46">tia, ke ĝi povas kaŭzi</text:span> malklarecon en la menso de iu (<text:span text:style-name="T1">konfuzaj ideoj, eldiroj</text:span>) </text:p>
      <text:p text:style-name="P7">2. havanta malklarecon en sia menso (<text:span text:style-name="T1">konfuza persono</text:span>) </text:p>
      <text:p text:style-name="P7"/>
      <text:p text:style-name="P7">La unua senco de <text:span text:style-name="T1">konfuza</text:span> estas <text:span text:style-name="T48">regula adjektivigo</text:span> de la dua senco de <text:span text:style-name="T1">konfuzi</text:span>, sed la dua senco de <text:span text:style-name="T1">konfuza</text:span> nur klarigeblas en <text:span text:style-name="T46">rezultstata</text:span> maniero kaj sekve estas <text:span text:style-name="T48">neregula</text:span>. Taŭga alternativo estas <text:span text:style-name="T1">konfuzita</text:span>. </text:p>
      <text:p text:style-name="P7"/>
      <text:p text:style-name="P17">korekt/a </text:p>
      <text:p text:style-name="P12"><text:span text:style-name="T48">La verbo </text:span><text:span text:style-name="T12">korekti</text:span><text:span text:style-name="T28"> indikas statŝanĝon, kaj sekve la uzo de </text:span><text:span text:style-name="T12">korekta</text:span><text:span text:style-name="T28"> kun la rezultstata signifo simila al ‘senerara’ ne estas regula. </text:span><text:span text:style-name="T29">La alternativaj esprimoj, kiuj plej bone trafas ĉi tiun rezultstatan signifon de </text:span><text:span text:style-name="T13">korekta</text:span><text:span text:style-name="T29"> estas </text:span><text:span text:style-name="T13">senerara</text:span><text:span text:style-name="T29"> kaj </text:span><text:span text:style-name="T13">laŭregula</text:span><text:span text:style-name="T29">. T</text:span>amen ankaŭ la iomete alisignifa vorto <text:span text:style-name="T1">ĝusta</text:span> tre ofte taŭgas kiel alternativo al <text:span text:style-name="T1">korekta</text:span>. Kiam oni parolas pri personoj, krome ofte taŭgas unu el la alternativoj <text:span text:style-name="T1">senriproĉa</text:span>, <text:span text:style-name="T1">bonkonduta</text:span>, <text:span text:style-name="T1">morkonforma</text:span>, <text:span text:style-name="T1">honesta</text:span> kaj <text:span text:style-name="T1">ĝentila</text:span>.</text:p>
      <text:p text:style-name="P7"/>
      <text:p text:style-name="P17">korupt/a </text:p>
      <text:p text:style-name="P7">Tradicie Esperantaj vortaroj listigas <text:span text:style-name="T1">korupt/</text:span> kiel verban radikon, kaj tiam la kutima uzado de <text:span text:style-name="T1">korupta</text:span> ŝajnas <text:span text:style-name="T46">rezultstata</text:span>. Sed post zorga studado de la efektiva lingvouzo de <text:span text:style-name="T1">korupt/</text:span> fare de bona aŭtoroj, la Akademio konstatis, ke substantiva karaktero pli bone klarigas ĝian kutiman funkciadon, kaj sekve oficiale deklaris ĝin substantiv-karaktera, samtempe provizante ĝin per oficiala traduko. La kutima uzo de <text:span text:style-name="T1">korupta</text:span> do ne estas kontestinda. </text:p>
      <text:p text:style-name="P7"/>
      <text:p text:style-name="P17">mal/ferm/a </text:p>
      <text:p text:style-name="P13"><text:span text:style-name="T28">La verbo </text:span><text:span text:style-name="T14">malf</text:span><text:span text:style-name="T12">ermi</text:span><text:span text:style-name="T28"> indikas statŝanĝon, kaj sekve la uzo de </text:span><text:span text:style-name="T14">mal</text:span><text:span text:style-name="T12">ferma</text:span><text:span text:style-name="T28"> kun la rezultstata signifo simila al ‘</text:span><text:span text:style-name="T30">mal</text:span><text:span text:style-name="T28">fermita’ ne estas regula. </text:span>Plej ofte taŭgas kiel alternativo la participo <text:span text:style-name="T1">malfermita</text:span>. Tamen ĝi fojfoje povas kaŭzi problemon <text:span text:style-name="T39">similan</text:span> kiel tiu menciita pri <text:span text:style-name="T1">fermita</text:span> ĉi-supre sub <text:span text:style-name="T18">ferm/a</text:span>. Tiam eblas uzi <text:span text:style-name="T1">nefermita</text:span>. </text:p>
      <text:p text:style-name="P7"/>
      <text:p text:style-name="P17">miks/a </text:p>
      <text:p text:style-name="P11"><text:span text:style-name="T11">miks/</text:span><text:span text:style-name="T26"> estas unu el tiuj verbaj radikoj, kies substantivigo (</text:span><text:span text:style-name="T11">mikso</text:span><text:span text:style-name="T26">) povas signifi ne nur agon, sed ankaŭ aĵon. Sekve al ĝi aplikeblas la rimarkoj el piednoto 3: Oni povus defendi la rezultstatan signifon de </text:span><text:span text:style-name="T11">miksa</text:span><text:span text:style-name="T26"> surbaze de la interpreto </text:span><text:span text:style-name="T7">rilata al aŭ karakterizata de </text:span><text:span text:style-name="T11">mikso</text:span><text:span text:style-name="T7">(j)</text:span><text:span text:style-name="T26">, sed kiel klarigite en </text:span><text:span text:style-name="T25">piednoto 3,</text:span><text:span text:style-name="T26"> la Akademio per ĉi tiu decido ne alprenas starpunkton pri la demando, ĉu </text:span><text:span text:style-name="T25">ĉi tia interpreto estas regula aŭ ne</text:span><text:span text:style-name="T26">. </text:span><text:span text:style-name="T25">Se oni volas eviti </text:span><text:span text:style-name="T11">miksa</text:span><text:span text:style-name="T25">, oni povas uzi</text:span> <text:span text:style-name="T11">miksita</text:span>. </text:p>
      <text:p text:style-name="P19"/>
      <text:p text:style-name="P5"><text:span text:style-name="T47">Kunmetaĵoj kiel </text:span><text:span text:style-name="T12">miksrasa</text:span><text:span text:style-name="T28"> kaj </text:span><text:span text:style-name="T12">mikskolora</text:span><text:span text:style-name="T48"> estas ĉiuokaze pravigeblaj surbaze de la substantivo </text:span><text:span text:style-name="T12">mikso</text:span><text:span text:style-name="T28">, kaj do ne estas kontestindaj.</text:span></text:p>
      <text:p text:style-name="P7"/>
      <text:p text:style-name="P17"><text:span text:style-name="T42">mort</text:span>/a </text:p>
      <text:p text:style-name="P15"><text:span text:style-name="T28">La verbo </text:span><text:span text:style-name="T17">morti</text:span><text:span text:style-name="T28"> indikas statŝanĝon, kaj sekve la uzo de </text:span><text:span text:style-name="T17">morta</text:span><text:span text:style-name="T28"> kun la rezultstata signifo ‘</text:span><text:span text:style-name="T33">malviva</text:span><text:span text:style-name="T28">’ ne estas regula. </text:span><text:span text:style-name="T33">Taŭgaj alternativoj estas ‘malviva’ kaj ‘mortinta’.</text:span></text:p>
      <text:p text:style-name="P7"/>
      <text:p text:style-name="P17">vek/a </text:p>
      <text:p text:style-name="P14"><text:span text:style-name="T28">La verbo </text:span><text:span text:style-name="T14">veki</text:span><text:span text:style-name="T28"> indikas statŝanĝon, kaj sekve la uzo de </text:span><text:span text:style-name="T14">veka</text:span><text:span text:style-name="T28"> kun la rezul</text:span><text:span text:style-name="T30">t</text:span><text:span text:style-name="T28">stata signifo simila al ‘</text:span><text:span text:style-name="T30">ne dormanta</text:span><text:span text:style-name="T28">’ ne estas regula. </text:span><text:span text:style-name="T31">La verbo </text:span><text:span text:style-name="T15">maldormi</text:span><text:span text:style-name="T31"> kaj la esprimo </text:span><text:span text:style-name="T15">ne dormi</text:span><text:span text:style-name="T31"> estas taŭgaj alternativoj al </text:span><text:span text:style-name="T15">esti veka</text:span><text:span text:style-name="T31">. Kiam </text:span><text:span text:style-name="T15">veka</text:span><text:span text:style-name="T31"> ne estas uzata kombine kun </text:span><text:span text:style-name="T15">esti</text:span><text:span text:style-name="T31">, taŭgaj alternativoj estas </text:span><text:span text:style-name="T15">maldorma</text:span><text:span text:style-name="T31"> kaj </text:span><text:span text:style-name="T15">maldormanta</text:span><text:span text:style-name="T31">. Krome en </text:span>kelkaj kuntekstoj ankaŭ taŭgas la alternativoj <text:span text:style-name="T1">vekiĝinta</text:span> kaj <text:span text:style-name="T1">vekita</text:span>.</text:p>
      <text:p text:style-name="P7"/>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o" fo:country="non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eo" fo:country="non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arcos Cramer</meta:initial-creator>
    <meta:creation-date>2016-11-22T17:13:42.850750887</meta:creation-date>
    <dc:date>2016-12-09T19:19:44.824229184</dc:date>
    <dc:creator>Marcos Cramer</dc:creator>
    <meta:editing-duration>P2DT3H27M50S</meta:editing-duration>
    <meta:editing-cycles>9</meta:editing-cycles>
    <meta:generator>LibreOffice/4.2.8.2$Linux_X86_64 LibreOffice_project/420m0$Build-2</meta:generator>
    <meta:document-statistic meta:table-count="0" meta:image-count="0" meta:object-count="0" meta:page-count="4" meta:paragraph-count="66" meta:word-count="2204" meta:character-count="14107" meta:non-whitespace-character-count="11912"/>
  </office:meta>
</office:document-meta>
</file>