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Lohit Hindi1" svg:font-family="'Lohit Hindi'"/>
    <style:font-face style:name="Liberation Serif" svg:font-family="'Liberation Serif'" style:font-family-generic="roman" style:font-pitch="variable"/>
    <style:font-face style:name="Liberation Sans" svg:font-family="'Liberation Sans'" style:font-family-generic="swiss" style:font-pitch="variable"/>
    <style:font-face style:name="DejaVu Sans" svg:font-family="'DejaVu Sans'" style:font-family-generic="system" style:font-pitch="variable"/>
    <style:font-face style:name="Lohit Hindi" svg:font-family="'Lohit Hindi'" style:font-family-generic="system" style:font-pitch="variable"/>
  </office:font-face-decls>
  <office:automatic-styles>
    <style:style style:name="P1" style:family="paragraph" style:parent-style-name="Standard">
      <style:paragraph-properties fo:text-align="justify" style:justify-single-word="false"/>
      <style:text-properties fo:language="eo" fo:country="none"/>
    </style:style>
    <style:style style:name="P2" style:family="paragraph" style:parent-style-name="Standard">
      <style:paragraph-properties fo:text-align="justify" style:justify-single-word="false"/>
      <style:text-properties fo:language="eo" fo:country="none" fo:font-weight="bold" style:font-weight-asian="bold" style:font-weight-complex="bold"/>
    </style:style>
    <style:style style:name="P3" style:family="paragraph" style:parent-style-name="Footnote">
      <style:text-properties fo:language="eo" fo:country="none"/>
    </style:style>
    <style:style style:name="P4" style:family="paragraph" style:parent-style-name="Standard">
      <style:paragraph-properties fo:text-align="justify" style:justify-single-word="false"/>
      <style:text-properties fo:language="eo" fo:country="none"/>
    </style:style>
    <style:style style:name="P5" style:family="paragraph" style:parent-style-name="Standard">
      <style:paragraph-properties fo:text-align="justify" style:justify-single-word="false"/>
      <style:text-properties fo:language="eo" fo:country="none" officeooo:paragraph-rsid="000792e1"/>
    </style:style>
    <style:style style:name="P6" style:family="paragraph" style:parent-style-name="Standard">
      <style:paragraph-properties fo:text-align="justify" style:justify-single-word="false"/>
      <style:text-properties fo:language="eo" fo:country="none" officeooo:paragraph-rsid="0008bb77"/>
    </style:style>
    <style:style style:name="P7" style:family="paragraph" style:parent-style-name="Standard">
      <style:paragraph-properties fo:text-align="justify" style:justify-single-word="false"/>
      <style:text-properties fo:language="eo" fo:country="none" officeooo:rsid="000aa2aa" officeooo:paragraph-rsid="000aa2aa"/>
    </style:style>
    <style:style style:name="P8" style:family="paragraph" style:parent-style-name="Heading_20_1">
      <style:paragraph-properties fo:text-align="justify" style:justify-single-word="false"/>
      <style:text-properties fo:font-size="13pt" fo:language="eo" fo:country="none" style:font-size-asian="13pt" style:font-size-complex="13pt"/>
    </style:style>
    <style:style style:name="P9" style:family="paragraph" style:parent-style-name="Footnote">
      <style:text-properties fo:language="eo" fo:country="none"/>
    </style:style>
    <style:style style:name="P10" style:family="paragraph" style:parent-style-name="Footnote">
      <style:text-properties officeooo:paragraph-rsid="0008bb77"/>
    </style:style>
    <style:style style:name="T1" style:family="text">
      <style:text-properties fo:font-weight="bold" style:font-weight-asian="bold" style:font-weight-complex="bold"/>
    </style:style>
    <style:style style:name="T2" style:family="text">
      <style:text-properties fo:font-style="italic"/>
    </style:style>
    <style:style style:name="T3" style:family="text">
      <style:text-properties fo:font-style="italic" style:font-style-asian="italic" style:font-style-complex="italic"/>
    </style:style>
    <style:style style:name="T4" style:family="text">
      <style:text-properties fo:font-style="normal" style:font-style-asian="normal" style:font-style-complex="normal"/>
    </style:style>
    <style:style style:name="T5" style:family="text">
      <style:text-properties officeooo:rsid="0002498c"/>
    </style:style>
    <style:style style:name="T6" style:family="text">
      <style:text-properties officeooo:rsid="000346f2"/>
    </style:style>
    <style:style style:name="T7" style:family="text">
      <style:text-properties officeooo:rsid="00038de0"/>
    </style:style>
    <style:style style:name="T8" style:family="text">
      <style:text-properties officeooo:rsid="000456f6"/>
    </style:style>
    <style:style style:name="T9" style:family="text">
      <style:text-properties officeooo:rsid="00045bd1"/>
    </style:style>
    <style:style style:name="T10" style:family="text">
      <style:text-properties officeooo:rsid="0005f384"/>
    </style:style>
    <style:style style:name="T11" style:family="text">
      <style:text-properties fo:language="eo" fo:country="none"/>
    </style:style>
    <style:style style:name="T12" style:family="text">
      <style:text-properties officeooo:rsid="000792e1"/>
    </style:style>
    <style:style style:name="T13" style:family="text">
      <style:text-properties fo:color="#550055"/>
    </style:style>
    <style:style style:name="T14" style:family="text">
      <style:text-properties fo:color="#550055" fo:font-style="italic" style:font-style-asian="italic" style:font-style-complex="italic"/>
    </style:style>
    <style:style style:name="T15" style:family="text">
      <style:text-properties fo:color="#550055" fo:font-style="italic" officeooo:rsid="0008bb77" style:font-style-asian="italic" style:font-style-complex="italic"/>
    </style:style>
    <style:style style:name="T16" style:family="text">
      <style:text-properties fo:color="#550055" officeooo:rsid="0008bb77"/>
    </style:style>
    <style:style style:name="T17" style:family="text">
      <style:text-properties fo:color="#550055" fo:font-style="normal" style:font-style-asian="normal" style:font-style-complex="normal"/>
    </style:style>
    <style:style style:name="T18" style:family="text">
      <style:text-properties fo:color="#550055" fo:font-style="normal" officeooo:rsid="0008bb77" style:font-style-asian="normal" style:font-style-complex="normal"/>
    </style:style>
    <style:style style:name="T19" style:family="text">
      <style:text-properties fo:color="#550055" fo:language="eo" fo:country="none"/>
    </style:style>
    <style:style style:name="T20" style:family="text">
      <style:text-properties fo:color="#550055" fo:language="eo" fo:country="none" fo:font-style="italic" style:font-style-asian="italic" style:font-style-complex="italic"/>
    </style:style>
    <style:style style:name="T21" style:family="text">
      <style:text-properties fo:color="#550055" fo:language="eo" fo:country="none" officeooo:rsid="0008bb77"/>
    </style:style>
    <style:style style:name="T22" style:family="text">
      <style:text-properties officeooo:rsid="000aa2aa"/>
    </style:style>
    <style:style style:name="T23" style:family="text">
      <style:text-properties officeooo:rsid="000d528c"/>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P8" text:outline-level="1">Akademia decido pri pasivecaj adjektivoj </text:h>
      <text:p text:style-name="P1"/>
      <text:p text:style-name="P1"><text:span text:style-name="T1">A.</text:span> La Akademio de Esperanto konstatas, </text:p>
      <text:p text:style-name="P1">1. ke en la Esperanta lingvouzo ekzistas kelkaj adjektivoj (ekzemple <text:span text:style-name="T3">korekta</text:span>, <text:span text:style-name="T3">komplika</text:span>, <text:span text:style-name="T3">fiksa</text:span>, <text:span text:style-name="T3">malferma</text:span> kaj <text:span text:style-name="T3">veka</text:span>), kiuj estas formitaj el verba vortobazo<text:note text:id="ftn1" text:note-class="footnote"><text:note-citation>1</text:note-citation><text:note-body><text:p text:style-name="P3">alivorte el verba radikalo, do el verba radiko aŭ el kunmetaĵo de vorteroj kune kondutantaj kiel verba radiko</text:p></text:note-body></text:note> kaj la adjektiviga finaĵo <text:span text:style-name="T3">-a</text:span>, kaj kies signifo (aŭ unu el kies signifoj) estas parenca al tiu de pasiva participo de la koncerna verbo; </text:p>
      <text:p text:style-name="P1">2. ke ne regas konsento inter la parolantoj de Esperanto – eĉ ne inter spertaj parolantoj de Esperanto – pri la demando ĉu ĉi tiuj pasivecaj adjektivoj<text:note text:id="ftn2" text:note-class="footnote"><text:note-citation>2</text:note-citation><text:note-body><text:p text:style-name="P3">Por simpligi la priskribon, ni ĝenerale uzas la esprimon <text:span text:style-name="T3">pasiveca adjektivo</text:span> kiam ni parolas pri pasivecaj uzoj de adjektivoj derivitaj de verba vortobazo. La samaj adjektivoj ankaŭ povas havi nepasivecajn uzojn, pri kiuj ĉi tiu decido tamen ne temas.</text:p></text:note-body></text:note> estas ĝustaj aŭ eraraj, ĉu ili estas parto de bona lingvouzo aŭ evitindaj neregulaĵoj. </text:p>
      <text:p text:style-name="P1"/>
      <text:p text:style-name="P1"><text:span text:style-name="T1">B.</text:span> Esplorinte la problemon en sia tuteco el diversaj vidpunktoj, la Akademio aldone konstatas, </text:p>
      <text:p text:style-name="P1">1. ke adjektivoj de la formo <text:span text:style-name="T3">V-a</text:span>, kie <text:span text:style-name="T3">V</text:span> estas verba vortobazo, ĝenerale havas la signifon <text:span text:style-name="T3">rilata al aŭ karakterizata de la ago V-i</text:span>; </text:p>
      <text:p text:style-name="P1">2. ke ĉi tiu ĝenerala signifo povas plipreciziĝi laŭ la kunteksto kaj laŭ la signifo de la vortobazo <text:span text:style-name="T3">V</text:span>; </text:p>
      <text:p text:style-name="P1">3. ke fojfoje ĉi tiu pliprecizigita signifo eĉ povas simili al la signifo de <text:span text:style-name="T3">V-ita</text:span>, <text:span text:style-name="T3">V-ata</text:span>, <text:span text:style-name="T3">V-ebla</text:span> aŭ <text:span text:style-name="T3">V-inda</text:span>, kiel ĉe <text:span text:style-name="T3">skriba</text:span> kaj <text:span text:style-name="T3">parola</text:span> en esprimoj kiel <text:span text:style-name="T3">skriba atesto</text:span> kaj <text:span text:style-name="T3">parola lingvo</text:span>; </text:p>
      <text:p text:style-name="P1">4. ke la kontestataj pasivecaj adjektivoj kiel <text:span text:style-name="T3">korekta</text:span>, <text:span text:style-name="T3">komplika</text:span>, <text:span text:style-name="T3">fiksa</text:span>, <text:span text:style-name="T3">malferma</text:span> kaj <text:span text:style-name="T3">veka</text:span> ne estas klarigeblaj kiel laŭkuntekste aŭ laŭ la vortbaza signifo pliprecizigitaj variaĵoj de tiu ĝenerala signifo; </text:p>
      <text:p text:style-name="P1">5. ke ĉi tiu malkohereco de la kontestataj pasivecaj adjektivoj kun la kutima signifo de verbobazaj adjektivoj estas en la plej oftaj okazoj klarigebla surbaze de la ekzisto de similformaj nacilingvaj adjektivoj kun la kontestata pasiveca signifo; </text:p>
      <text:p text:style-name="P1">6. ke la pasivecaj adjektivoj kontribuas al tio, ke homoj uzas klare malĝustajn formojn kiel <text:span text:style-name="T3">korektigi</text:span>, <text:span text:style-name="T3">komplikigi</text:span> kaj <text:span text:style-name="T3">vekigi</text:span> (en la sencoj de <text:span text:style-name="T3">korekti</text:span>, <text:span text:style-name="T3">kompliki</text:span> kaj <text:span text:style-name="T3">veki</text:span>), kiuj minacas la oficialan kaj kutiman bazan signifon de tiuj radikoj; </text:p>
      <text:p text:style-name="P1">7. ke kelkaj el tiuj kontestataj pasivecaj adjektivoj (precipe <text:span text:style-name="T3">korekta</text:span>, <text:span text:style-name="T3">falsa</text:span>, <text:span text:style-name="T3">duba</text:span> kaj <text:span text:style-name="T3">komplika</text:span>) estas jam delonge forte enradikiĝintaj en la lingvouzo de spertaj parolantoj de Esperanto, tiel ke oni ne povas senprobleme stampi ilin kiel erarajn, sed prefere <text:span text:style-name="T7">devas</text:span> nom<text:span text:style-name="T7">i</text:span> ilin tradiciiĝintaj nekoheraĵoj; </text:p>
      <text:p text:style-name="P1">8. ke ĉiuj ĉi konstatoj aplikiĝas egale al la koncernaj adverboj kiel <text:span text:style-name="T3">korekte</text:span>, <text:span text:style-name="T3">komplike</text:span> ktp (la ĝenerala signifo de adverbo de la formo <text:span text:style-name="T3">V-e</text:span><text:span text:style-name="T4">, kie </text:span><text:span text:style-name="T3">V</text:span><text:span text:style-name="T4"> estas verba vortobazo, estas </text:span><text:span text:style-name="T3">en maniero rilata al aŭ karakterizata de la ago V-i</text:span><text:span text:style-name="T4">). </text:span></text:p>
      <text:p text:style-name="P1"/>
      <text:p text:style-name="P1"><text:span text:style-name="T1">C.</text:span> Surbaze de ĉi tiuj konstatoj la Akademio </text:p>
      <text:p text:style-name="P1">1. rekomendas, ke al lernantoj de Esperanto oni ne prezentu la kontestatajn pasivecajn adjektivojn kiel ekzemplojn de regula vortfarado, sed kiel tradiciiĝintajn esceptojn <text:span text:style-name="T22">e</text:span>l la kutimaj reguloj de vortfarado per la finaĵo <text:span text:style-name="T3">-a</text:span>; </text:p>
      <text:p text:style-name="P1">2. esprimas sian subtenon al tiuj Esperantistoj, kiuj penas plene eviti ti<text:span text:style-name="T7">a</text:span>jn kontestatajn pasivecajn adjektivojn, samtempe agnoskante ke la uzo de la pli enradikiĝintaj pasivecaj adjektivoj estas tolerebla ĝuste ti<text:span text:style-name="T7">al</text:span>, ke ili enradikiĝis en la efektivan lingvouzon; </text:p>
      <text:p text:style-name="P1">3. tute malaprobas la uzon de formoj kiel <text:span text:style-name="T3">korektigi</text:span>, <text:span text:style-name="T3">komplikigi</text:span> kaj <text:span text:style-name="T3">vekigi</text:span> en la sencoj de <text:span text:style-name="T3">korekti</text:span>, <text:span text:style-name="T3">kompliki</text:span> kaj <text:span text:style-name="T3">veki;</text:span></text:p>
      <text:p text:style-name="P7">4. <text:span text:style-name="T23">k</text:span>onfirmas la adjektivan karakteron de la radiko <text:span text:style-name="T3">abstrakt/, </text:span><text:span text:style-name="T4">kia ĝi aperas jam en la Unua Oficiala Aldono, kaj sekve aprobas la laŭregulajn derivaĵojn </text:span><text:span text:style-name="T3">abstraktigi, abstraktigo</text:span><text:span text:style-name="T4"> ktp.</text:span></text:p>
      <text:p text:style-name="P1"/>
      <text:p text:style-name="P1"><text:span text:style-name="T1">D.</text:span> La Akademio kompilis la ĉi-suban liston de kontesteblaj pasivecaj adjektivoj. La listo donas aldonajn informojn pri la unuopaj adjektivoj. Krome, ĉe la efektive kontestindaj adjektivoj ĝi mencias eblajn alternativajn esprimojn, kiujn oni povas uzi por eviti la koncernajn adjektivojn. La listo traktas ĉefe la pasivecajn signifojn de la koncernaj adjektivoj; sekve, se adjektivo estas menciita sen precizigo de la intencita signifo, ĉiam estas intencita ĝia pasiveca senco. </text:p>
      <text:p text:style-name="P1"><text:s/></text:p>
      <text:p text:style-name="P1"><text:span text:style-name="T1">E.</text:span> Aldonaj konsideroj kaj argumentoj, kiuj pravigas la ĉi-suprajn konstatojn kaj rekomendojn, troviĝas en la aparta dokumento <text:span text:style-name="T3">Aldonaj detaloj subtenantaj la Akademian decidon pri pasivecaj adjektivoj</text:span>. </text:p>
      <text:p text:style-name="P1"/>
      <text:p text:style-name="P1"/>
      <text:p text:style-name="P2">abstrakt/a </text:p>
      <text:p text:style-name="P5">Kelkaj vortaroj, ekzemple la Plena Vortaro, listigas <text:span text:style-name="T3">abstrakt/i</text:span> kiel bazan formon de <text:span text:style-name="T3">abstrakt/</text:span>. Sekve<text:span text:style-name="T12">, laŭ </text:span>tiuj vortaroj ŝajnas ke <text:span text:style-name="T3">abstrakt/a</text:span> ankaŭ estas pasiveca adjektivo al kiu povus aplikiĝi ĉi tiu Akademia decido. Tamen en la Oficiala Aldono aperas nur la multe pli ofta adjektivo a<text:span text:style-name="T3">bstrakta</text:span> en sia kutima signifo, kiu do ne estu kon<text:span text:style-name="T8">t</text:span>estata.</text:p>
      <text:p text:style-name="P5"><text:span text:style-name="T13">Aliflanke, la verbo </text:span><text:span text:style-name="T14">abstrakt/i</text:span><text:span text:style-name="T13"> devas, laŭ la kutimoj de la esperanta derivado, signifi </text:span><text:span text:style-name="T14">esti abstrakta</text:span><text:span text:style-name="T13"><text:note text:id="ftn0" text:note-class="footnote"><text:note-citation>3</text:note-citation><text:note-body><text:p text:style-name="P3">La verbo <text:span text:style-name="T2">abstrakti</text:span> en la efektiva lingvouzo ne aperas kun unueca senco kaj frazkonstruo. Krom en la tre maloftaj okazoj, en kiuj <text:span text:style-name="T2">abstrakti</text:span> estas uzata en la senco de <text:span text:style-name="T2">esti abstrakta</text:span> aŭ <text:span text:style-name="T2">impresi abstrakte</text:span>, la sencoj de <text:span text:style-name="T2">abstrakti</text:span> ne estas regule deriveblaj de la kutima kaj oficiala senco de <text:span text:style-name="T2">abstrakta</text:span>. Por tiuj ne regule deriveblaj sencoj la Akademio rekomendas uzi aliajn esprimojn; depende de la kunteksto povas taŭgi, ekzemple, la esprimoj <text:span text:style-name="T2">(koncepte/mense/pense) ekstrakti/eltiri/elanalizi</text:span>, <text:span text:style-name="T2">abstraktigi</text:span>, <text:span text:style-name="T2">ĝeneraligi</text:span>, <text:span text:style-name="T2">abstrakt(ig)e koncepti/pensi</text:span>, <text:span text:style-name="T2">konsideri aparte</text:span> aŭ <text:span text:style-name="T2">koncepte ignori</text:span>. </text:p></text:note-body></text:note></text:span><text:span text:style-name="T13">.</text:span></text:p>
      <text:p text:style-name="P6">Same laŭregula estas la uzo de <text:span text:style-name="T3">abstraktigo</text:span>, trovebla en la reala uzado<text:note text:id="ftn3" text:note-class="footnote"><text:note-citation>4</text:note-citation><text:note-body><text:p text:style-name="P10"><text:span text:style-name="T11">Ekzemple, “La nocia pensado aperas nur ĉe la homo. Ĉe tiu ĉi </text:span><text:span text:style-name="T19">pensado oni operacias per nocioj kiel rezultoj de </text:span><text:span text:style-name="T20">abstraktigo</text:span><text:span text:style-name="T19">.” </text:span><text:span text:style-name="T21">—</text:span><text:span text:style-name="T11"> Jan Werner: “Terminologia kurso”</text:span></text:p></text:note-body></text:note>.</text:p>
      <text:p text:style-name="P6"><text:span text:style-name="T13">En tia uzo la vorto </text:span><text:span text:style-name="T14">abstrakta</text:span><text:span text:style-name="T13"> kaj ties derivaĵoj </text:span><text:span text:style-name="T16">(</text:span><text:span text:style-name="T15">abstraktigo</text:span><text:span text:style-name="T16"> ktp)</text:span><text:span text:style-name="T13"> estas plene simetriaj </text:span><text:span text:style-name="T16">kun</text:span><text:span text:style-name="T13"> sia kontraŭo </text:span><text:span text:style-name="T14">konkret/a </text:span><text:span text:style-name="T18">(</text:span><text:span text:style-name="T15">konkretigo </text:span><text:span text:style-name="T18">ktp)</text:span><text:span text:style-name="T17">.</text:span></text:p>
      <text:p text:style-name="P1"/>
      <text:p text:style-name="P2">bezon/a </text:p>
      <text:p text:style-name="P1">Ĉi tiu vorto estis en la frua tempo de Esperanto kaj ĉe Zamenhof relative ofta, sed poste rapide maloftiĝis kaj estas ekde la dua mondmilito apenaŭ uzata. Taŭgaj alternativoj estas <text:span text:style-name="T3">bezonata</text:span> kaj <text:span text:style-name="T3">necesa</text:span>. </text:p>
      <text:p text:style-name="P1"/>
      <text:p text:style-name="P2">difekt/a </text:p>
      <text:p text:style-name="P1"><text:span text:style-name="T3">difekta</text:span> estas unu el la plej maloftaj el la ĉi tie listigitaj pasivecaj adjektivoj. Pro tio ĝi ne estas pravigebla per la lingva tradicio, kaj la Akademio tute malrekomendas ĝin. Depende de la kunteksto, taŭgaj alternativoj povas esti <text:span text:style-name="T3">difektita</text:span>, <text:span text:style-name="T3">difektohava</text:span>, <text:span text:style-name="T3">mankohava</text:span>, <text:span text:style-name="T3">nefunkcianta</text:span> aŭ <text:span text:style-name="T3">neuzebla</text:span>. </text:p>
      <text:p text:style-name="P1"/>
      <text:p text:style-name="P2">dub/a </text:p>
      <text:p text:style-name="P1">Taŭga alternativa esprimo estas <text:span text:style-name="T3">dubinda</text:span>. </text:p>
      <text:p text:style-name="P1"/>
      <text:p text:style-name="P2">fals/a </text:p>
      <text:p text:style-name="P1">Aldone al tio, ke <text:span text:style-name="T3">falsa</text:span> estas unu el la pasivecaj adjektivoj plej forte enradikiĝintaj en la efektivan lingvouzon, la Akademio jam en la Baza Radikaro Oficiala de 1969 deklaris ĝin dukategoria radiko, kiu do havas du bazajn signifojn, unu agan kaj unu ecan, ne regule deriveblajn unu de la alia. La Akademio nun decidis ne malfari tiun decidon, sed nur pliprecizigi ĝin per oficiala difino de la radiko. La oficialigita eca signifo de <text:span text:style-name="T3">fals/</text:span> estas <text:span text:style-name="T3">malaŭtentika, falsita</text:span>, dum la fojfoje renkontataj signifoj <text:span text:style-name="T3">malĝusta/malvera</text:span> kaj <text:span text:style-name="T3">prezentanta la veron mensoge/erare</text:span> estis malrekomendataj. </text:p>
      <text:p text:style-name="P1"/>
      <text:p text:style-name="P1"><text:span text:style-name="T3">fals/</text:span> havas do iom specialan statuson kiel oficiale dukategoria radiko. Se oni tamen volas uzi ĝin nur verbkaraktere, oni povas uzi <text:span text:style-name="T3">malaŭtentika</text:span> aŭ <text:span text:style-name="T3">falsita</text:span> por la oficialigita signifo de <text:span text:style-name="T3">falsa</text:span> kaj <text:span text:style-name="T3">malĝusta</text:span>, <text:span text:style-name="T3">malvera</text:span>, <text:span text:style-name="T3">mensoga</text:span> kaj <text:span text:style-name="T3">erariga</text:span> por la malrekomendataj signifoj de <text:span text:style-name="T3">falsa</text:span>. </text:p>
      <text:p text:style-name="P1"/>
      <text:p text:style-name="P2">ferm/a </text:p>
      <text:p text:style-name="P1"><text:span text:style-name="T3">ferma</text:span> ŝajne ne aperis en Esperanto pro nacilingva influo, sed pro analogeco al <text:span text:style-name="T3">malferma</text:span> (kiu ja klarigeblas per nacilingva influo). Ĝi estas unu el la plej maloftaj el la ĉi tie listigitaj pasivecaj adjektivoj. Pro tio ĝi ne estas pravigebla per la lingva tradicio, kaj la Akademio tute malrekomendas ĝin. Plej ofte taŭgas kiel alternativo la participo <text:span text:style-name="T3">fermita</text:span>. Tamen fojfoje povas ĝeni, ke laŭ la kutima signifo de <text:span text:style-name="T3">-it-</text:span>, io nur povas esti fermita se ĝi antaŭe estis malfermita; ekzemple okuloj de hundidoj, kiuj ĝis nun neniam malfermis siajn okulojn, laŭ tiu logiko ne povas esti konsiderataj fermitaj. Ofte tiu signifero de <text:span text:style-name="T3">fermita</text:span> estas ignorata en la efektiva uzo, kaj <text:span text:style-name="T3">fermita</text:span> estas simple uzata por priskribi staton sen konsidero pri antaŭa statŝanĝo. Sed kiam tiu signifero de <text:span text:style-name="T3">fermita</text:span> efektive povas kaŭzi miskomprenon, eblas uzi la alternativon <text:span text:style-name="T3">nemalfermita</text:span>. </text:p>
      <text:p text:style-name="P1"/>
      <text:p text:style-name="P2">fiks/a </text:p>
      <text:p text:style-name="P1">Multaj uzoj de <text:span text:style-name="T3">fiksa</text:span> kaj <text:span text:style-name="T3">fikse</text:span> estas en esprimoj kiel <text:span text:style-name="T3">fiksa rigardo</text:span> kaj <text:span text:style-name="T3">fikse rigardi</text:span>. Kelkaj naciaj lingvoj havas similsignifajn esprimojn, kie en la loko de <text:span text:style-name="T3">fiksa</text:span> aperas vorto kun signifo simila al <text:span text:style-name="T3">fiksita</text:span> (ekzemple la franca “regard fixe”). Pro tio oni povus emi interpreti tiujn uzojn de <text:span text:style-name="T3">fiksa</text:span> kiel pasivecajn uzojn. Tamen ankaŭ eblas interpreti <text:span text:style-name="T3">rigardi ion fikse</text:span> kiel <text:span text:style-name="T3">rigardi fiksinte sian rigardon sur io</text:span>, kio estas ne-pasiveca interpreto de tiu esprimo. En la esprimo <text:span text:style-name="T3">fiksa rigardo</text:span> do eblas interpreti <text:span text:style-name="T3">fiksa</text:span> kiel pliprecizigon de la ĝenerala senco <text:span text:style-name="T3">rilata al aŭ karakterizata de la ago fiksi</text:span>. Tiu uzo de <text:span text:style-name="T3">fiksa</text:span> do estas tute bona kaj neniel evitinda. </text:p>
      <text:p text:style-name="P1"/>
      <text:p text:style-name="P1">Tamen fojfoje <text:span text:style-name="T3">fiksa</text:span> aperas ankaŭ en vere pasiveca uzo, ekzemple en esprimoj kiel <text:span text:style-name="T3">fiksa prezo</text:span> aŭ <text:span text:style-name="T3">fiksa ideo</text:span>. Taŭgaj alternativaj esprimoj por tiaj uzoj estas <text:span text:style-name="T3">fiksita</text:span> kaj <text:span text:style-name="T3">firma</text:span>. </text:p>
      <text:p text:style-name="P1"/>
      <text:p text:style-name="P2">fuŝ/a </text:p>
      <text:p text:style-name="P1">Depende de la kunteksto, taŭgaj alternativoj estas <text:span text:style-name="T3">malbona</text:span>, <text:span text:style-name="T3">aĉa</text:span> aŭ <text:span text:style-name="T3">fuŝita</text:span>. </text:p>
      <text:p text:style-name="P1"/>
      <text:p text:style-name="P2">hered/a </text:p>
      <text:p text:style-name="P1">Kelkaj uzoj de <text:span text:style-name="T3">hereda</text:span> estas ne pasivecaj kaj <text:span text:style-name="T9">sekv</text:span>e ne kritikindaj, ekzemple <text:span text:style-name="T3">hereda imposto</text:span>. Ĉe kelkaj pasivecaj uzoj de <text:span text:style-name="T3">hereda</text:span>, la intencita signifo ne estas simple <text:span text:style-name="T3">heredita</text:span> aŭ <text:span text:style-name="T3">heredata</text:span>, sed <text:span text:style-name="T3">havanta kiel karakterizan econ ke ĝi kutime estas heredata</text:span>, ekzemple <text:span text:style-name="T3">hereda malsano</text:span> aŭ <text:span text:style-name="T3">hereda bieno</text:span>; ĉi tiuj uzoj estas klarigeblaj kiel pliprecizigoj de la ĝenerala signifo <text:span text:style-name="T3">rilata al aŭ karakterizita de la ago heredi</text:span>, kaj sekve estas tute akceptindaj. Sed kiam la intencita signifo estas <text:span text:style-name="T3">heredita</text:span> aŭ <text:span text:style-name="T3">heredata</text:span>, oni ne uzu <text:span text:style-name="T3">hereda</text:span>. </text:p>
      <text:p text:style-name="P1"/>
      <text:p text:style-name="P2">implic/a </text:p>
      <text:p text:style-name="P1"><text:span text:style-name="T3">implica</text:span> estas unu el la plej maloftaj el la ĉi tie listigitaj pasivecaj adjektivoj. Pro tio ĝi ne estas pravigebla per la lingva tradicio, kaj la Akademio tute malrekomendas ĝin. Taŭga alternativo estas <text:span text:style-name="T3">implicita</text:span>. La vorto <text:span text:style-name="T3">implice</text:span> en frazoj kiel “La deklaracio implice agnoskis la rolon de Esperanto kiel identigilo.” tamen estas klarigebla en ne-pasiveca maniero kaj ne bezonas esti anstataŭigita de <text:span text:style-name="T3">implicite</text:span>. </text:p>
      <text:p text:style-name="P1"/>
      <text:p text:style-name="P2">kaŝ/a </text:p>
      <text:p text:style-name="P1">Multe pli ofta ol la adjektivo <text:span text:style-name="T3">kaŝa</text:span> estas la adverbo <text:span text:style-name="T3">kaŝe</text:span>. Ĝi kutime havas signifon samtempe proksiman al <text:span text:style-name="T3">kaŝante sin</text:span> kaj al <text:span text:style-name="T3">kaŝite/nevideble/nerimarkeble</text:span>. Tiu uzado de <text:span text:style-name="T3">kaŝe</text:span> estas pravigebla kaj ne estu kontestata. Inter la uzoj de <text:span text:style-name="T3">kaŝa</text:span> simile troveblas kelkaj uzoj nekontestindaj: Temas unuflanke pri uzoj kun senco simila al <text:span text:style-name="T3">sin kaŝanta</text:span>, ekzemple “la regantoj estas mem regataj de kaŝaj fortoj”, kaj aliflanke pri uzoj kiuj priskribas agon, kies subkomprenata aganto mem kaŝas sin aŭ ion, ekzemple “kaŝaj renkontiĝoj” kaj “kaŝaj manieroj agi”. Tamen kelkaj uzoj de <text:span text:style-name="T3">kaŝa</text:span> estas pasivecaj en pli kontestinda maniero, ekzemple “okazis skandalo pri la kontraŭleĝaj kaŝaj kasoj de la partiestro”. Taŭga alternativo por tiaj okazoj estas <text:span text:style-name="T3">kaŝita</text:span>. </text:p>
      <text:p text:style-name="P1"/>
      <text:p text:style-name="P2">komplik/a </text:p>
      <text:p text:style-name="P1">Depende de la kunteksto, taŭgaj alternativaj esprimoj estas <text:span text:style-name="T3">malsimpla</text:span>, <text:span text:style-name="T3">malfacila</text:span> aŭ <text:span text:style-name="T3">komplikita</text:span>. </text:p>
      <text:p text:style-name="P1"/>
      <text:p text:style-name="P2">konfuz/a </text:p>
      <text:p text:style-name="P1"><text:span text:style-name="T3">konfuz/</text:span> estas verba radiko kaj havas tri klare distingeblajn signifojn: </text:p>
      <text:p text:style-name="P1">1. malordigi/malklarigi (<text:span text:style-name="T3">konfuzi pensojn, eldirojn aŭ ideojn</text:span>) </text:p>
      <text:p text:style-name="P1">2. kaŭzi malklarecon en la menso de iu (<text:span text:style-name="T3">konfuzi personon</text:span>) </text:p>
      <text:p text:style-name="P1">3. ne kapabli distingi (<text:span text:style-name="T3">konfuzi du aferojn</text:span>) </text:p>
      <text:p text:style-name="P1"/>
      <text:p text:style-name="P1"><text:span text:style-name="T3">konfuza</text:span> havas en la efektiva lingvouzo du klare distingeblajn signifojn: </text:p>
      <text:p text:style-name="P1">1. kaŭzanta malklarecon en la menso de iu (<text:span text:style-name="T3">konfuzaj ideoj, eldiroj</text:span>) </text:p>
      <text:p text:style-name="P1">2. havanta malklarecon en sia menso (<text:span text:style-name="T3">konfuza persono</text:span>) </text:p>
      <text:p text:style-name="P1"/>
      <text:p text:style-name="P1">La unua senco de <text:span text:style-name="T3">konfuza</text:span> estas bone pravigebla surbaze de la dua senco de <text:span text:style-name="T3">konfuzi</text:span>, sed la dua senco de <text:span text:style-name="T3">konfuza</text:span> nur klarigeblas en pasiveca maniero kaj sekve estas kontestinda. Taŭga alternativo estas <text:span text:style-name="T3">konfuzita</text:span>. </text:p>
      <text:p text:style-name="P1"/>
      <text:p text:style-name="P2">korekt/a </text:p>
      <text:p text:style-name="P1">La kutiman signifon de <text:span text:style-name="T3">korekta</text:span> plej bone trafas la alternativoj <text:span text:style-name="T3">senerara</text:span> kaj <text:span text:style-name="T3">laŭregula</text:span>. Tamen ankaŭ la iomete alisignifa vorto <text:span text:style-name="T3">ĝusta</text:span> tre ofte taŭgas kiel alternativo al <text:span text:style-name="T3">korekta</text:span>. Kiam oni parolas pri personoj, krome ofte taŭgas unu el la alternativoj <text:span text:style-name="T3">senriproĉa</text:span>, <text:span text:style-name="T3">bonkonduta</text:span>, <text:span text:style-name="T3">morkonforma</text:span>, <text:span text:style-name="T3">honesta</text:span> kaj <text:span text:style-name="T3">ĝentila</text:span>.</text:p>
      <text:p text:style-name="P1"/>
      <text:p text:style-name="P2">korupt/a </text:p>
      <text:p text:style-name="P1">Tradicie Esperantaj vortaroj listigas <text:span text:style-name="T3">korupt/</text:span> kiel verban radikon, kaj tiam la kutima uzado de <text:span text:style-name="T3">korupta</text:span> ŝajnas pasiveca. Sed post zorga studado de la efektiva lingvouzo de <text:span text:style-name="T3">korupt/</text:span> <text:span text:style-name="T10">ĉ</text:span>e bona<text:span text:style-name="T9">j</text:span> aŭtoroj, la Akademio konstatis, ke substantiva karaktero pli bone klarigas ĝian kutiman funkciadon, kaj sekve oficiale deklaris ĝin substantiv-karaktera, samtempe provizante ĝin per oficiala traduko. La kutima uzo de <text:span text:style-name="T3">korupta</text:span> do ne estas kontestinda. </text:p>
      <text:p text:style-name="P1"/>
      <text:p text:style-name="P2">mal/ferm/a </text:p>
      <text:p text:style-name="P1">Plej ofte taŭgas kiel alternativo la participo <text:span text:style-name="T3">malfermita</text:span>. Tamen ĝi fojfoje povas kaŭzi problemon <text:span text:style-name="T5">similan</text:span> kiel tiu menciita pri <text:span text:style-name="T3">fermita</text:span> ĉi-supre sub <text:span text:style-name="T1">ferm/a</text:span>. Tiam eblas uzi <text:span text:style-name="T3">nefermita</text:span>. </text:p>
      <text:p text:style-name="P1"/>
      <text:p text:style-name="P2">miks/a </text:p>
      <text:p text:style-name="P1">Kvankam <text:span text:style-name="T3">miksa</text:span> en uzoj kiel <text:span text:style-name="T3">miksa raso</text:span> havas signifon similan al <text:span text:style-name="T3">miksita</text:span>, ĝi tamen estas ankaŭ klarigebla kiel pliprecizigo de la ĝenerala signifo <text:span text:style-name="T3">karakterizata de miksado</text:span>, kaj do ne estas vere kontestinda. Simile statas pri uzoj de <text:span text:style-name="T3">miks/</text:span> en kunmetaĵoj kiel <text:span text:style-name="T3">miksrasa</text:span> aŭ <text:span text:style-name="T3">mikskolora</text:span>. </text:p>
      <text:p text:style-name="P1"/>
      <text:p text:style-name="P2">parol/a </text:p>
      <text:p text:style-name="P1">Kvankam <text:span text:style-name="T3">parola</text:span> en uzoj kiel <text:span text:style-name="T3">parola lingvo</text:span> havas signifon similan al <text:span text:style-name="T3">parolata</text:span>, ĝi tamen estas tute bone klarigebla kiel pliprecizigo de la ĝenerala signifo <text:span text:style-name="T3">karakterizata de parolado</text:span>, kaj do ne estu kontestata. </text:p>
      <text:p text:style-name="P1"/>
      <text:p text:style-name="P2">ripet/a </text:p>
      <text:p text:style-name="P1">Kvankam <text:span text:style-name="T3">ripeta</text:span> en uzoj kiel <text:span text:style-name="T3">ripeta kaj teda tasko</text:span> havas signifon similan al <text:span text:style-name="T3">ripetata</text:span> aŭ <text:span text:style-name="T3">ripetita</text:span>, ĝi tamen estas ankaŭ klarigebla kiel pliprecizigo de la ĝenerala signifo <text:span text:style-name="T3">karakterizata de ripetado</text:span>, kaj do ne estas vere kontestinda. </text:p>
      <text:p text:style-name="P1"/>
      <text:p text:style-name="P2">skrib/a </text:p>
      <text:p text:style-name="P1">Kvankam <text:span text:style-name="T3">skriba</text:span> en uzoj kiel <text:span text:style-name="T3">skriba atesto</text:span> kaj <text:span text:style-name="T3">skriba lingvo</text:span> havas signifon similan al <text:span text:style-name="T3">skribita</text:span> aŭ <text:span text:style-name="T3">skribata</text:span>, ĝi tamen estas tute bone klarigebla kiel pliprecizigo de la ĝenerala signifo <text:span text:style-name="T3">karakterizata de skribado</text:span>, kaj do ne estu kontestata. </text:p>
      <text:p text:style-name="P1"/>
      <text:p text:style-name="P1">Oni notu ke eĉ kiam <text:span text:style-name="T3">skriba</text:span> alprenas signifon iom similan al <text:span text:style-name="T3">skribita</text:span> aŭ <text:span text:style-name="T3">skribata</text:span>, ekzistas klara signifodiferenco inter <text:span text:style-name="T3">skriba</text:span> kaj <text:span text:style-name="T3">skribita</text:span> aŭ <text:span text:style-name="T3">skribata</text:span>: <text:span text:style-name="T3">Skriba atesto</text:span> estas atesto donita en skriba formo, dum <text:span text:style-name="T3">skribita atesto</text:span> povas ankaŭ esti atesto origine donita en parola formo sed poste ial skribita de alia persono. <text:span text:style-name="T3">Skriba lingvo</text:span> estas lingvo kun skriba tradicio aŭ pli preciz<text:span text:style-name="T6">e</text:span> la skribe uzata variaĵo de tia lingvo; <text:span text:style-name="T3">skribita lingvo</text:span> (aŭ <text:span text:style-name="T3">skribata lingvo</text:span>) ankaŭ povas esti lingvo uzata nur parole sed skribe registrita (aŭ registrata) de lingvistoj de ekster la lingva komunumo. En esprimo kiel <text:span text:style-name="T3">skriba formo de nomo</text:span>, <text:span text:style-name="T3">skriba</text:span> tute ne estas anstataŭigebla per <text:span text:style-name="T3">skribita</text:span> aŭ <text:span text:style-name="T3">skribata</text:span>; oni ja ne skribas la formon sed la nomon. Ĉiuj ĉi uzoj de <text:span text:style-name="T3">skriba</text:span> tamen povas senprobleme esti klarigataj kiel pliprecizigoj de la ĝenerala signifo <text:span text:style-name="T3">karakterizata de skribado</text:span>. </text:p>
      <text:p text:style-name="P1"/>
      <text:p text:style-name="P2">specif/a </text:p>
      <text:p text:style-name="P1">En la 9-a Oficiala Aldono, la Akademio oficialigis <text:span text:style-name="T3">specifi</text:span> kun la signifo <text:span text:style-name="T3">Nome esprimi, detale difini, precize mencii</text:span>, kaj aparte oficialigis <text:span text:style-name="T3">specifa</text:span> kun la signifo <text:span text:style-name="T3">Havanta ecojn karakterizajn aŭ unikajn por unu individuo aŭ unu klaso; propra al individuo aŭ klaso</text:span><text:span text:style-name="T3"><text:note text:id="ftn5" text:note-class="footnote"><text:note-citation>5</text:note-citation><text:note-body><text:p text:style-name="P3">Ekzemplaj uzoj estas “la specifa stilo de pentristo” (la stilo karakterizas ĝuste tiun pentriston) kaj “la specifaj formoj de unu klaso de bestoj” (nur tiu klaso havas tiujn formojn).</text:p></text:note-body></text:note></text:span>. Kvankam ĉi tiu signifo de <text:span text:style-name="T3">specifa</text:span> nur iom peze interpreteblas kiel pliprecizigo de <text:span text:style-name="T3">rilata al aŭ karakterizata de la ago specifi</text:span>, la Akademio plu opinias ĉi tiun signifon uzinda. </text:p>
      <text:p text:style-name="P1"/>
      <text:p text:style-name="P1">Tamen multaj reale renkonteblaj uzoj de <text:span text:style-name="T3">specifa</text:span> ne havas ĉi tiun signifon, sed signifojn pli pasivecajn: Relative ofte ĝi havas signifon similan al <text:span text:style-name="T3">aparta</text:span> (precipe en adverba uzo<text:note text:id="ftn6" text:note-class="footnote"><text:note-citation>6</text:note-citation><text:note-body><text:p text:style-name="P3">ekz-e en “ankoraŭ ne malarmis sin respublikismaj organizaĵoj — specife la t.n. Irlanda Respublika Armeo (IRA)”</text:p></text:note-body></text:note>, sed ankaŭ en adjektiva uzo<text:note text:id="ftn7" text:note-class="footnote"><text:note-citation>7</text:note-citation><text:note-body><text:p text:style-name="P3">ekz-e en “Ĝis nun en Esperanto haveblis malmulto pri budhismo, kaj eble nenio verkita de budhisto, sentendenca, kaj ne propagandanta specifan skolon”</text:p></text:note-body></text:note>). Malpli ofte <text:span text:style-name="T3">specifa</text:span> aŭ <text:span text:style-name="T3">iu specifa</text:span> estas uzata en duondifina funkcio antaŭ substantivo (simile kiel la duondifinaj uzoj de <text:span text:style-name="T3">certa</text:span> antaŭ substantivo, do por indiki ke la parolanto pensas pri difinita objekto, kvankam li ne priskribas ĝin sufiĉe detale por difini ĝin por la aŭskultanto). Ankoraŭ iom malpli ofte <text:span text:style-name="T3">specifa</text:span> havas signifon similan al <text:span text:style-name="T3">specifita</text:span> aŭ <text:span text:style-name="T3">difinita</text:span>. </text:p>
      <text:p text:style-name="P1"/>
      <text:p text:style-name="P1">Por ĉi tiuj pasivecaj signifoj de <text:span text:style-name="T3">specifa</text:span> eblas uzi alternativojn kiel <text:span text:style-name="T3">aparta</text:span>, <text:span text:style-name="T3">specifita</text:span>, <text:span text:style-name="T3">difinita</text:span> aŭ <text:span text:style-name="T3">certa</text:span>. </text:p>
      <text:p text:style-name="P1"/>
      <text:p text:style-name="P2">suspekt/a </text:p>
      <text:p text:style-name="P1">Ĉi tiu estas la sola pasiveca adjektivo trovebla en la Fundamento de Esperanto. Tamen ĝi neniam estis ofta vorto, kaj nuntempe eĉ estas malpli ofta ol en la frua Esperanto. Anstataŭe oni uzadas la pli regulan formon <text:span text:style-name="T3">suspektinda</text:span>, kiu estas taŭga alternativo. </text:p>
      <text:p text:style-name="P1"/>
      <text:p text:style-name="P2">vek/a </text:p>
      <text:p text:style-name="P1"><text:span text:style-name="T3">Maldormi</text:span> estas taŭga esprimo uzebla anstataŭ <text:span text:style-name="T3">esti veka</text:span>. Ĝenerale uzeblaj anstataŭigoj por <text:span text:style-name="T3">veka</text:span> estas krome <text:span text:style-name="T3">maldormanta</text:span> kaj <text:span text:style-name="T3">maldorma</text:span>, kun nur nuanca signifodiferenco. En kelkaj kuntekstoj ankaŭ taŭgas la alternativoj <text:span text:style-name="T3">vekiĝinta</text:span> kaj <text:span text:style-name="T3">vekita</text:span>.</text:p>
      <text:p text:style-name="P1"/>
      <text:p text:style-name="P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Lohit Hindi1" svg:font-family="'Lohit Hindi'"/>
    <style:font-face style:name="Liberation Serif" svg:font-family="'Liberation Serif'" style:font-family-generic="roman" style:font-pitch="variable"/>
    <style:font-face style:name="Liberation Sans" svg:font-family="'Liberation Sans'" style:font-family-generic="swiss" style:font-pitch="variable"/>
    <style:font-face style:name="DejaVu Sans" svg:font-family="'DejaVu Sans'" style:font-family-generic="system" style:font-pitch="variable"/>
    <style:font-face style:name="Lohit Hindi" svg:font-family="'Lohit Hindi'" style:font-family-generic="system" style:font-pitch="variable"/>
  </office:font-face-decls>
  <office:styles>
    <style:default-style style:family="graphic">
      <style:graphic-properties svg:stroke-color="#000000" draw:fill-color="#99ccff" fo:wrap-option="no-wrap" draw:shadow-offset-x="3mm" draw:shadow-offset-y="3mm" draw:start-line-spacing-horizontal="2.83mm" draw:start-line-spacing-vertical="2.83mm" draw:end-line-spacing-horizontal="2.83mm" draw:end-line-spacing-vertical="2.83m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o" fo:country="none" style:letter-kerning="true" style:font-name-asian="DejaVu Sans" style:font-size-asian="10.5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mm" style:writing-mode="page"/>
      <style:text-properties style:use-window-font-color="true" style:font-name="Liberation Serif" fo:font-size="12pt" fo:language="eo" fo:country="none" style:letter-kerning="true" style:font-name-asian="DejaVu Sans" style:font-size-asian="10.5pt" style:language-asian="zh" style:country-asian="CN" style:font-name-complex="Lohit Hind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4.23mm" fo:margin-bottom="2.12m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Lohit Hindi" style:font-family-complex="'Lohit Hindi'" style:font-family-generic-complex="system" style:font-pitch-complex="variable" style:font-size-complex="14pt"/>
    </style:style>
    <style:style style:name="Text_20_body" style:display-name="Text body" style:family="paragraph" style:parent-style-name="Standard" style:class="text">
      <style:paragraph-properties fo:margin-top="0mm" fo:margin-bottom="2.12mm" style:contextual-spacing="false"/>
    </style:style>
    <style:style style:name="List" style:family="paragraph" style:parent-style-name="Text_20_body" style:class="list">
      <style:text-properties style:font-size-asian="12pt" style:font-name-complex="Lohit Hindi1" style:font-family-complex="'Lohit Hindi'"/>
    </style:style>
    <style:style style:name="Caption" style:family="paragraph" style:parent-style-name="Standard" style:class="extra">
      <style:paragraph-properties fo:margin-top="2.12mm" fo:margin-bottom="2.12mm" style:contextual-spacing="false" text:number-lines="false" text:line-number="0"/>
      <style:text-properties fo:font-size="12pt" fo:font-style="italic" style:font-size-asian="12pt" style:font-style-asian="italic" style:font-name-complex="Lohit Hindi1" style:font-family-complex="'Lohit Hindi'"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Hindi1" style:font-family-complex="'Lohit Hindi'"/>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Footnote" style:family="paragraph" style:parent-style-name="Standard" style:class="extra">
      <style:paragraph-properties fo:margin-left="4.99mm" fo:margin-right="0mm" fo:text-indent="-4.99mm" style:auto-text-indent="false" text:number-lines="false" text:line-number="0"/>
      <style:text-properties fo:font-size="10pt" style:font-size-asian="10pt" style:font-size-complex="10pt"/>
    </style:style>
    <style:style style:name="Footnote_20_Symbol" style:display-name="Footnote Symbol" style:family="text"/>
    <style:style style:name="Footnote_20_anchor" style:display-name="Footnote anchor" style:family="text">
      <style:text-properties style:text-position="super 58%"/>
    </style:style>
    <text:outline-style style:name="Outline">
      <text:outline-level-style text:level="1" style:num-format="">
        <style:list-level-properties text:list-level-position-and-space-mode="label-alignment">
          <style:list-level-label-alignment text:label-followed-by="listtab" text:list-tab-stop-position="7.62mm" fo:text-indent="-7.62mm" fo:margin-left="7.62mm"/>
        </style:list-level-properties>
      </text:outline-level-style>
      <text:outline-level-style text:level="2" style:num-format="">
        <style:list-level-properties text:list-level-position-and-space-mode="label-alignment">
          <style:list-level-label-alignment text:label-followed-by="listtab" text:list-tab-stop-position="10.16mm" fo:text-indent="-10.16mm" fo:margin-left="10.16mm"/>
        </style:list-level-properties>
      </text:outline-level-style>
      <text:outline-level-style text:level="3" style:num-format="">
        <style:list-level-properties text:list-level-position-and-space-mode="label-alignment">
          <style:list-level-label-alignment text:label-followed-by="listtab" text:list-tab-stop-position="12.7mm" fo:text-indent="-12.7mm" fo:margin-left="12.7mm"/>
        </style:list-level-properties>
      </text:outline-level-style>
      <text:outline-level-style text:level="4" style:num-format="">
        <style:list-level-properties text:list-level-position-and-space-mode="label-alignment">
          <style:list-level-label-alignment text:label-followed-by="listtab" text:list-tab-stop-position="15.24mm" fo:text-indent="-15.24mm" fo:margin-left="15.24mm"/>
        </style:list-level-properties>
      </text:outline-level-style>
      <text:outline-level-style text:level="5" style:num-format="">
        <style:list-level-properties text:list-level-position-and-space-mode="label-alignment">
          <style:list-level-label-alignment text:label-followed-by="listtab" text:list-tab-stop-position="17.78mm" fo:text-indent="-17.78mm" fo:margin-left="17.78mm"/>
        </style:list-level-properties>
      </text:outline-level-style>
      <text:outline-level-style text:level="6" style:num-format="">
        <style:list-level-properties text:list-level-position-and-space-mode="label-alignment">
          <style:list-level-label-alignment text:label-followed-by="listtab" text:list-tab-stop-position="20.32mm" fo:text-indent="-20.32mm" fo:margin-left="20.32mm"/>
        </style:list-level-properties>
      </text:outline-level-style>
      <text:outline-level-style text:level="7" style:num-format="">
        <style:list-level-properties text:list-level-position-and-space-mode="label-alignment">
          <style:list-level-label-alignment text:label-followed-by="listtab" text:list-tab-stop-position="22.86mm" fo:text-indent="-22.86mm" fo:margin-left="22.86mm"/>
        </style:list-level-properties>
      </text:outline-level-style>
      <text:outline-level-style text:level="8" style:num-format="">
        <style:list-level-properties text:list-level-position-and-space-mode="label-alignment">
          <style:list-level-label-alignment text:label-followed-by="listtab" text:list-tab-stop-position="25.4mm" fo:text-indent="-25.4mm" fo:margin-left="25.4mm"/>
        </style:list-level-properties>
      </text:outline-level-style>
      <text:outline-level-style text:level="9" style:num-format="">
        <style:list-level-properties text:list-level-position-and-space-mode="label-alignment">
          <style:list-level-label-alignment text:label-followed-by="listtab" text:list-tab-stop-position="27.94mm" fo:text-indent="-27.94mm" fo:margin-left="27.94mm"/>
        </style:list-level-properties>
      </text:outline-level-style>
      <text:outline-level-style text:level="10" style:num-format="">
        <style:list-level-properties text:list-level-position-and-space-mode="label-alignment">
          <style:list-level-label-alignment text:label-followed-by="listtab" text:list-tab-stop-position="30.48mm" fo:text-indent="-30.48mm" fo:margin-left="30.48mm"/>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4.99mm" style:num-format="1" text:number-position="left" text:increment="5"/>
  </office:styles>
  <office:automatic-styles>
    <style:page-layout style:name="Mpm1">
      <style:page-layout-properties fo:page-width="210.01mm" fo:page-height="297mm" style:num-format="1" style:print-orientation="portrait" fo:margin-top="20mm" fo:margin-bottom="20mm" fo:margin-left="20mm" fo:margin-right="20mm" style:writing-mode="lr-tb" style:footnote-max-height="0mm">
        <style:footnote-sep style:width="0.18mm" style:distance-before-sep="1.01mm" style:distance-after-sep="1.01mm" style:line-style="none"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Praktikant </meta:initial-creator>
    <meta:creation-date>2013-05-06T15:56:03</meta:creation-date>
    <dc:date>2016-06-09T15:26:06.275192348</dc:date>
    <dc:creator>Sergio Pokrovskij</dc:creator>
    <meta:editing-duration>P31DT7H6M23S</meta:editing-duration>
    <meta:editing-cycles>17</meta:editing-cycles>
    <meta:generator>LibreOffice/4.2.8.2$Linux_X86_64 LibreOffice_project/420m0$Build-2</meta:generator>
    <meta:document-statistic meta:table-count="0" meta:image-count="0" meta:object-count="0" meta:page-count="1" meta:paragraph-count="89" meta:word-count="2479" meta:character-count="16213" meta:non-whitespace-character-count="13743"/>
  </office:meta>
</office:document-meta>
</file>