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officeooo:paragraph-rsid="001838a1"/>
    </style:style>
    <style:style style:name="P2" style:family="paragraph" style:parent-style-name="Standard">
      <style:paragraph-properties fo:text-align="justify" style:justify-single-word="false"/>
      <style:text-properties officeooo:paragraph-rsid="001afd2f"/>
    </style:style>
    <style:style style:name="P3" style:family="paragraph" style:parent-style-name="Standard">
      <style:paragraph-properties fo:text-align="justify" style:justify-single-word="false"/>
      <style:text-properties officeooo:paragraph-rsid="001ee27b"/>
    </style:style>
    <style:style style:name="P4" style:family="paragraph" style:parent-style-name="Standard">
      <style:paragraph-properties fo:text-align="justify" style:justify-single-word="false"/>
      <style:text-properties fo:font-size="10pt" officeooo:paragraph-rsid="0019edac" style:font-size-asian="10pt" style:font-size-complex="10pt"/>
    </style:style>
    <style:style style:name="P5" style:family="paragraph" style:parent-style-name="Footnote">
      <style:paragraph-properties fo:margin-left="0cm" fo:margin-right="0cm" fo:text-indent="0cm" style:auto-text-indent="false"/>
      <style:text-properties officeooo:paragraph-rsid="001d4ec9"/>
    </style:style>
    <style:style style:name="P6" style:family="paragraph" style:parent-style-name="Standard">
      <style:paragraph-properties fo:text-align="justify" style:justify-single-word="false"/>
      <style:text-properties officeooo:rsid="00171e02" officeooo:paragraph-rsid="001838a1"/>
    </style:style>
    <style:style style:name="P7" style:family="paragraph" style:parent-style-name="Standard">
      <style:paragraph-properties fo:text-align="justify" style:justify-single-word="false"/>
      <style:text-properties fo:font-style="normal" officeooo:rsid="001afd2f" officeooo:paragraph-rsid="001afd2f" style:font-style-asian="normal" style:font-style-complex="normal"/>
    </style:style>
    <style:style style:name="P8" style:family="paragraph" style:parent-style-name="Standard">
      <style:paragraph-properties fo:text-align="justify" style:justify-single-word="false"/>
      <style:text-properties officeooo:rsid="001afd2f" officeooo:paragraph-rsid="001838a1"/>
    </style:style>
    <style:style style:name="P9" style:family="paragraph" style:parent-style-name="Heading_20_1">
      <style:text-properties fo:font-size="13pt" style:font-size-asian="13pt" style:font-size-complex="13pt"/>
    </style:style>
    <style:style style:name="T1" style:family="text">
      <style:text-properties officeooo:rsid="00171e02"/>
    </style:style>
    <style:style style:name="T2" style:family="text">
      <style:text-properties fo:font-weight="bold" officeooo:rsid="00171e02"/>
    </style:style>
    <style:style style:name="T3" style:family="text">
      <style:text-properties fo:font-weight="bold" officeooo:rsid="00171e02" style:font-weight-asian="bold" style:font-weight-complex="bold"/>
    </style:style>
    <style:style style:name="T4" style:family="text">
      <style:text-properties fo:font-weight="bold" officeooo:rsid="001afd2f" style:font-weight-asian="bold" style:font-weight-complex="bold"/>
    </style:style>
    <style:style style:name="T5" style:family="text">
      <style:text-properties fo:font-style="italic" officeooo:rsid="00171e02"/>
    </style:style>
    <style:style style:name="T6" style:family="text">
      <style:text-properties fo:font-style="italic" officeooo:rsid="00171e02" style:font-style-asian="italic" style:font-style-complex="italic"/>
    </style:style>
    <style:style style:name="T7" style:family="text">
      <style:text-properties fo:font-style="italic" officeooo:rsid="001afd2f" style:font-style-asian="italic" style:font-style-complex="italic"/>
    </style:style>
    <style:style style:name="T8" style:family="text">
      <style:text-properties fo:font-style="italic" officeooo:rsid="001b8aa4" style:font-style-asian="italic" style:font-style-complex="italic"/>
    </style:style>
    <style:style style:name="T9" style:family="text">
      <style:text-properties fo:font-style="italic" officeooo:rsid="001d4ec9" style:font-style-asian="italic" style:font-style-complex="italic"/>
    </style:style>
    <style:style style:name="T10" style:family="text">
      <style:text-properties fo:font-style="italic" officeooo:rsid="001ee27b" style:font-style-asian="italic" style:font-style-complex="italic"/>
    </style:style>
    <style:style style:name="T11" style:family="text">
      <style:text-properties fo:font-style="italic" officeooo:rsid="00203c21" style:font-style-asian="italic" style:font-style-complex="italic"/>
    </style:style>
    <style:style style:name="T12" style:family="text">
      <style:text-properties fo:font-style="italic" officeooo:rsid="0023688b" style:font-style-asian="italic" style:font-style-complex="italic"/>
    </style:style>
    <style:style style:name="T13" style:family="text">
      <style:text-properties fo:font-style="italic" officeooo:rsid="001afd2f"/>
    </style:style>
    <style:style style:name="T14" style:family="text">
      <style:text-properties style:text-position="super 58%" fo:font-style="italic" officeooo:rsid="00171e02" style:font-size-asian="10.5pt" style:font-style-asian="italic" style:font-weight-asian="normal" style:font-style-complex="italic"/>
    </style:style>
    <style:style style:name="T15" style:family="text">
      <style:text-properties officeooo:rsid="001afd2f"/>
    </style:style>
    <style:style style:name="T16" style:family="text">
      <style:text-properties fo:font-style="normal" officeooo:rsid="001afd2f" style:font-style-asian="normal" style:font-style-complex="normal"/>
    </style:style>
    <style:style style:name="T17" style:family="text">
      <style:text-properties fo:font-style="normal" officeooo:rsid="001b8aa4" style:font-style-asian="normal" style:font-style-complex="normal"/>
    </style:style>
    <style:style style:name="T18" style:family="text">
      <style:text-properties fo:font-style="normal" officeooo:rsid="001d4ec9" style:font-style-asian="normal" style:font-style-complex="normal"/>
    </style:style>
    <style:style style:name="T19" style:family="text">
      <style:text-properties fo:font-style="normal" officeooo:rsid="001ee27b" style:font-style-asian="normal" style:font-style-complex="normal"/>
    </style:style>
    <style:style style:name="T20" style:family="text">
      <style:text-properties fo:font-style="normal" officeooo:rsid="00216ba8" style:font-style-asian="normal" style:font-style-complex="normal"/>
    </style:style>
    <style:style style:name="T21" style:family="text">
      <style:text-properties fo:font-style="normal" fo:font-weight="bold" officeooo:rsid="001d4ec9" style:font-style-asian="normal" style:font-weight-asian="bold" style:font-style-complex="normal" style:font-weight-complex="bold"/>
    </style:style>
    <style:style style:name="T22" style:family="text">
      <style:text-properties fo:font-style="normal" fo:font-weight="bold" officeooo:rsid="001b8aa4" style:font-style-asian="normal" style:font-weight-asian="bold" style:font-style-complex="normal" style:font-weight-complex="bold"/>
    </style:style>
    <style:style style:name="T23" style:family="text">
      <style:text-properties officeooo:rsid="001d4ec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9" text:outline-level="1"><text:span text:style-name="T1">Aldonaj decidoj faritaj lige al la Akademia decido pri pasivecaj adjektivoj</text:span></text:h>
      <text:p text:style-name="P6"/>
      <text:p text:style-name="P2"><text:span text:style-name="T15">Lige al la </text:span><text:span text:style-name="T7">Akademia decido pri pasivecaj adjektivoj</text:span><text:span text:style-name="T16">, la Akademio de Esperanto opiniis necesa ŝanĝi antaŭan decidon pri la signifokategorio (karaktero) de la radiko </text:span><text:span text:style-name="T7">fiks/</text:span><text:span text:style-name="T16">, pliprecizigi antaŭan deklaron pri la dukategorieco de la radiko </text:span><text:span text:style-name="T7">fals/</text:span><text:span text:style-name="T16"> kaj fiksi la signifokategoriojn de la antaŭe ne oficiale enkategoriigitaj radikoj </text:span><text:span text:style-name="T7">korupt/</text:span><text:span text:style-name="T16"> kaj </text:span><text:span text:style-name="T7">abstrakt/</text:span><text:span text:style-name="T16">. Ĉi tiuj decidoj pri signifokategorioj estas farataj per la jenaj difinoj de ĉi tiuj kvar radikoj kaj la piednotaj klarigoj aldonitaj al tiuj difinoj.</text:span></text:p>
      <text:p text:style-name="P7"/>
      <text:p text:style-name="P3"><text:span text:style-name="T21">abstrakt/a.</text:span><text:span text:style-name="T18"> </text:span><text:span text:style-name="T19">Apartigita de la reala mondo, pure koncepta: </text:span><text:span text:style-name="T10">batalado abstrakta kaj teoria ordinare al nenio kondukas; </text:span><text:span text:style-name="T11">abstrakta ideo; abstrakta pentroarto.</text:span></text:p>
      <text:p text:style-name="P8"/>
      <text:p text:style-name="P2"><text:span text:style-name="T3">fals/i.</text:span><text:span text:style-name="T1"> 1. Trompe ŝanĝi ion, igante ĝin malaŭtentika: </text:span><text:span text:style-name="T6">falsi dokumenton, la historion; oni poste falsis la sencon de miaj vortoj; la ĵetkuboj estas falsitaj.</text:span><text:span text:style-name="T1"> 2. Trompe krei ion malaŭtentikan imite al io valora: </text:span><text:span text:style-name="T6">falsi oron, monerojn, biletojn, eŭrojn; falsita vino, lakto; oni falsis mian subskribon.</text:span><text:span text:style-name="T1"> </text:span><text:span text:style-name="T3">fals/a.</text:span><text:span text:style-name="T1"> 1. Malaŭtentika, falsita: </text:span><text:span text:style-name="T6">la dokumento povus esti falsa; falsa mono, subskribo, hararo; falsaj atestantoj, profetoj, dioj.</text:span><text:span text:style-name="T1"> 2. Karakterizata de falsado: </text:span><text:span text:style-name="T6">la loko en la famaj Analoj de Tacito, kie temas pri la ekzekuto de Jesuo, certe estas posta falsa intermeto.</text:span><text:span text:style-name="T6"><text:note text:id="ftn1" text:note-class="footnote"><text:note-citation>1</text:note-citation><text:note-body><text:p text:style-name="P4"><text:span text:style-name="T1"><text:s/>La radiko </text:span><text:span text:style-name="T6">fals/</text:span><text:span text:style-name="T1"> estas dukategoria, samtempe verba kaj adjektiva radiko. La unua senco de </text:span><text:span text:style-name="T6">falsa</text:span><text:span text:style-name="T1"> estas la adjektivkaraktera senco. La dua senco de </text:span><text:span text:style-name="T6">falsa</text:span><text:span text:style-name="T1"> estas regula derivaĵo de la verbkarakteraj sencoj.</text:span></text:p></text:note-body></text:note></text:span><text:span text:style-name="T14">,</text:span><text:span text:style-name="T6"><text:note text:id="ftn2" text:note-class="footnote"><text:note-citation>2</text:note-citation><text:note-body><text:p text:style-name="P4"><text:span text:style-name="T1"><text:s/>Oni evitu uzadon de </text:span><text:span text:style-name="T6">falsa</text:span><text:span text:style-name="T1"> en la senco </text:span><text:span text:style-name="T6">malĝusta/malvera</text:span><text:span text:style-name="T1"> (kiel en "ili kreas falsan imagon pri Esperanto") kaj en la senco </text:span><text:span text:style-name="T6">prezentanta la veron mensoge/erare</text:span><text:span text:style-name="T1"> (kiel en "falsa lango").</text:span></text:p></text:note-body></text:note></text:span></text:p>
      <text:p text:style-name="P6"/>
      <text:p text:style-name="P2"><text:span text:style-name="T4">fiks/i.</text:span><text:span text:style-name="T15"> 1. Firme senmovigi almetante al io: </text:span><text:span text:style-name="T13">fiksi flagon ĉe fenestro, ankron ĉe la fundo, tabulon per najloj, najlon en muro, rompitan membron per bandaĝo.</text:span><text:span text:style-name="T16"> </text:span><text:span text:style-name="T17">2. (figure) Igi senmova, senŝanĝa: </text:span><text:span text:style-name="T8">la formo de la lingvo estas jam fiksita por ĉiam; fiksi la okulojn; ŝi fiksis scivolan rigardon sur la vizaĝo de Marta. </text:span><text:span text:style-name="T22">fiks/a.</text:span><text:span text:style-name="T17"> </text:span><text:span text:style-name="T18">Rilata al fiksado, per fiksado de io: </text:span><text:span text:style-name="T9">li fikse rigardi</text:span><text:span text:style-name="T12">s</text:span><text:span text:style-name="T9"> la fajron; kun fiksa rigardo mi ĝin observis.</text:span><text:span text:style-name="T9"><text:note text:id="ftn3" text:note-class="footnote"><text:note-citation>3</text:note-citation><text:note-body><text:p text:style-name="P5"><text:span text:style-name="T23"><text:s/>Oni ne uzu </text:span><text:span text:style-name="T9">fiksa</text:span><text:span text:style-name="T23"> en senco simila al </text:span><text:span text:style-name="T9">fiksita</text:span><text:span text:style-name="T18">, </text:span><text:span text:style-name="T9">firma</text:span><text:span text:style-name="T18"> aŭ </text:span><text:span text:style-name="T9">nemovebla</text:span><text:span text:style-name="T18">. La Akademio per ĉi tio </text:span><text:span text:style-name="T20">nuligas </text:span><text:span text:style-name="T18">sian antaŭan aserton pri la dukategorieco de </text:span><text:span text:style-name="T9">fiks/</text:span><text:span text:style-name="T18"> el la </text:span><text:span text:style-name="T9">Baza Radikaro Oficiala</text:span><text:span text:style-name="T18"> de 1974.</text:span></text:p></text:note-body></text:note></text:span></text:p>
      <text:p text:style-name="P6"/>
      <text:p text:style-name="P1"><text:span text:style-name="T2">korupt/o.</text:span><text:span text:style-name="T1"> Socia fenomeno karakterizata unuflanke de politikaj decidantoj influeblaj per monaj aŭ alispecaj donacoj kaj aliflanke de homoj pretaj kaj kapablaj tiel influi la decidantojn: </text:span><text:span text:style-name="T5">la korupto estas unu el la plej videblaj malsanoj de nia lando; per ĉi tiu leĝo la registaro celas kontraŭbatali la korupton en la urbaj administrejoj</text:span><text:span text:style-name="T1">. </text:span><text:span text:style-name="T2">korupt/a</text:span><text:span text:style-name="T1">. Subaĉetebla aŭ subaĉetema: </text:span><text:span text:style-name="T5">la korupta estro de la firmao dum multaj jaroj influis leĝproponojn per sia subaĉetado de kelkaj koruptaj ministroj</text:span><text:span text:style-name="T1">. </text:span><text:span text:style-name="T2">korupt/i</text:span><text:span text:style-name="T1">. 1. Subaĉeti: </text:span><text:span text:style-name="T5">li pagis milionojn por korupti politikistojn</text:span><text:span text:style-name="T1">. 2. (evitinde) Igi malvirta aŭ malbonkvalita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raktikant </meta:initial-creator>
    <meta:creation-date>2013-05-06T16:01:43</meta:creation-date>
    <dc:date>2016-02-10T11:30:34.560159659</dc:date>
    <dc:creator>Marcos Cramer</dc:creator>
    <meta:editing-duration>P14DT18H16M31S</meta:editing-duration>
    <meta:editing-cycles>6</meta:editing-cycles>
    <meta:generator>LibreOffice/4.2.6.3$Linux_X86_64 LibreOffice_project/420m0$Build-3</meta:generator>
    <meta:document-statistic meta:table-count="0" meta:image-count="0" meta:object-count="0" meta:page-count="1" meta:paragraph-count="9" meta:word-count="442" meta:character-count="2886" meta:non-whitespace-character-count="2450"/>
  </office:meta>
</office:document-meta>
</file>